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face style:name="Calibri1" svg:font-family="Calibri"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style:font-face style:name="Yu Mincho" svg:font-family="'Yu Mincho'" style:font-family-generic="system" style:font-pitch="variable"/>
  </office:font-face-decls>
  <office:automatic-styles>
    <style:style style:name="Magierzauber" style:family="table">
      <style:table-properties style:width="200.11mm" fo:margin-left="0mm" table:align="left" style:may-break-between-rows="false"/>
    </style:style>
    <style:style style:name="Magierzauber.A" style:family="table-column">
      <style:table-column-properties style:column-width="6.74mm"/>
    </style:style>
    <style:style style:name="Magierzauber.B" style:family="table-column">
      <style:table-column-properties style:column-width="43.06mm"/>
    </style:style>
    <style:style style:name="Magierzauber.C" style:family="table-column">
      <style:table-column-properties style:column-width="47.63mm"/>
    </style:style>
    <style:style style:name="Magierzauber.D" style:family="table-column">
      <style:table-column-properties style:column-width="33.2mm"/>
    </style:style>
    <style:style style:name="Magierzauber.E" style:family="table-column">
      <style:table-column-properties style:column-width="31.03mm"/>
    </style:style>
    <style:style style:name="Magierzauber.F" style:family="table-column">
      <style:table-column-properties style:column-width="38.47mm"/>
    </style:style>
    <style:style style:name="Magierzauber.A1" style:family="table-cell">
      <style:table-cell-properties fo:background-color="#eeeeee" style:writing-mode="page">
        <style:background-image/>
      </style:table-cell-properties>
    </style:style>
    <style:style style:name="Magierzauber.B2" style:family="table-cell">
      <style:table-cell-properties style:writing-mode="page"/>
    </style:style>
    <style:style style:name="Magierzauber.C2" style:family="table-cell">
      <style:table-cell-properties style:writing-mode="page"/>
    </style:style>
    <style:style style:name="Magierzauber.D2" style:family="table-cell">
      <style:table-cell-properties style:writing-mode="page"/>
    </style:style>
    <style:style style:name="Magierzauber.E2" style:family="table-cell">
      <style:table-cell-properties style:writing-mode="page"/>
    </style:style>
    <style:style style:name="Magierzauber.F2" style:family="table-cell">
      <style:table-cell-properties style:writing-mode="page"/>
    </style:style>
    <style:style style:name="Magierzauber.B3" style:family="table-cell">
      <style:table-cell-properties style:writing-mode="page"/>
    </style:style>
    <style:style style:name="Magierzauber.C3" style:family="table-cell">
      <style:table-cell-properties style:writing-mode="page"/>
    </style:style>
    <style:style style:name="Magierzauber.D3" style:family="table-cell">
      <style:table-cell-properties style:writing-mode="page"/>
    </style:style>
    <style:style style:name="Magierzauber.E3" style:family="table-cell">
      <style:table-cell-properties style:writing-mode="page"/>
    </style:style>
    <style:style style:name="Magierzauber.F3" style:family="table-cell">
      <style:table-cell-properties style:writing-mode="page"/>
    </style:style>
    <style:style style:name="Magierzauber.B4" style:family="table-cell">
      <style:table-cell-properties style:writing-mode="page"/>
    </style:style>
    <style:style style:name="Magierzauber.C4" style:family="table-cell">
      <style:table-cell-properties style:writing-mode="page"/>
    </style:style>
    <style:style style:name="Magierzauber.D4" style:family="table-cell">
      <style:table-cell-properties style:writing-mode="page"/>
    </style:style>
    <style:style style:name="Magierzauber.E4" style:family="table-cell">
      <style:table-cell-properties style:writing-mode="page"/>
    </style:style>
    <style:style style:name="Magierzauber.F4" style:family="table-cell">
      <style:table-cell-properties style:writing-mode="page"/>
    </style:style>
    <style:style style:name="Magierzauber.B5" style:family="table-cell">
      <style:table-cell-properties style:writing-mode="page"/>
    </style:style>
    <style:style style:name="Magierzauber.C5" style:family="table-cell">
      <style:table-cell-properties style:writing-mode="page"/>
    </style:style>
    <style:style style:name="Magierzauber.D5" style:family="table-cell">
      <style:table-cell-properties style:writing-mode="page"/>
    </style:style>
    <style:style style:name="Magierzauber.E5" style:family="table-cell">
      <style:table-cell-properties style:writing-mode="page"/>
    </style:style>
    <style:style style:name="Magierzauber.F5" style:family="table-cell">
      <style:table-cell-properties style:writing-mode="page"/>
    </style:style>
    <style:style style:name="Magierzauber.B6" style:family="table-cell">
      <style:table-cell-properties style:writing-mode="page"/>
    </style:style>
    <style:style style:name="Magierzauber.C6" style:family="table-cell">
      <style:table-cell-properties style:writing-mode="page"/>
    </style:style>
    <style:style style:name="Magierzauber.D6" style:family="table-cell">
      <style:table-cell-properties style:writing-mode="page"/>
    </style:style>
    <style:style style:name="Magierzauber.E6" style:family="table-cell">
      <style:table-cell-properties style:writing-mode="page"/>
    </style:style>
    <style:style style:name="Magierzauber.F6" style:family="table-cell">
      <style:table-cell-properties style:writing-mode="page"/>
    </style:style>
    <style:style style:name="Magierzauber.B7" style:family="table-cell">
      <style:table-cell-properties style:writing-mode="page"/>
    </style:style>
    <style:style style:name="Magierzauber.C7" style:family="table-cell">
      <style:table-cell-properties style:writing-mode="page"/>
    </style:style>
    <style:style style:name="Magierzauber.D7" style:family="table-cell">
      <style:table-cell-properties style:writing-mode="page"/>
    </style:style>
    <style:style style:name="Magierzauber.E7" style:family="table-cell">
      <style:table-cell-properties style:writing-mode="page"/>
    </style:style>
    <style:style style:name="Magierzauber.F7" style:family="table-cell">
      <style:table-cell-properties style:writing-mode="page"/>
    </style:style>
    <style:style style:name="Magierzauber.B8" style:family="table-cell">
      <style:table-cell-properties style:writing-mode="page"/>
    </style:style>
    <style:style style:name="Magierzauber.C8" style:family="table-cell">
      <style:table-cell-properties style:writing-mode="page"/>
    </style:style>
    <style:style style:name="Magierzauber.D8" style:family="table-cell">
      <style:table-cell-properties style:writing-mode="page"/>
    </style:style>
    <style:style style:name="Magierzauber.E8" style:family="table-cell">
      <style:table-cell-properties style:writing-mode="page"/>
    </style:style>
    <style:style style:name="Magierzauber.F8" style:family="table-cell">
      <style:table-cell-properties style:writing-mode="page"/>
    </style:style>
    <style:style style:name="Magierzauber.B9" style:family="table-cell">
      <style:table-cell-properties style:writing-mode="page"/>
    </style:style>
    <style:style style:name="Magierzauber.C9" style:family="table-cell">
      <style:table-cell-properties style:writing-mode="page"/>
    </style:style>
    <style:style style:name="Magierzauber.D9" style:family="table-cell">
      <style:table-cell-properties style:writing-mode="page"/>
    </style:style>
    <style:style style:name="Magierzauber.E9" style:family="table-cell">
      <style:table-cell-properties style:writing-mode="page"/>
    </style:style>
    <style:style style:name="Magierzauber.F9" style:family="table-cell">
      <style:table-cell-properties style:writing-mode="page"/>
    </style:style>
    <style:style style:name="Magierzauber.B10" style:family="table-cell">
      <style:table-cell-properties style:writing-mode="page"/>
    </style:style>
    <style:style style:name="Magierzauber.C10" style:family="table-cell">
      <style:table-cell-properties style:writing-mode="page"/>
    </style:style>
    <style:style style:name="Magierzauber.D10" style:family="table-cell">
      <style:table-cell-properties style:writing-mode="page"/>
    </style:style>
    <style:style style:name="Magierzauber.E10" style:family="table-cell">
      <style:table-cell-properties style:writing-mode="page"/>
    </style:style>
    <style:style style:name="Magierzauber.F10" style:family="table-cell">
      <style:table-cell-properties style:writing-mode="page"/>
    </style:style>
    <style:style style:name="Magierzauber.B11" style:family="table-cell">
      <style:table-cell-properties style:writing-mode="page"/>
    </style:style>
    <style:style style:name="Magierzauber.C11" style:family="table-cell">
      <style:table-cell-properties style:writing-mode="page"/>
    </style:style>
    <style:style style:name="Magierzauber.D11" style:family="table-cell">
      <style:table-cell-properties style:writing-mode="page"/>
    </style:style>
    <style:style style:name="Magierzauber.E11" style:family="table-cell">
      <style:table-cell-properties style:writing-mode="page"/>
    </style:style>
    <style:style style:name="Magierzauber.F11" style:family="table-cell">
      <style:table-cell-properties style:writing-mode="page"/>
    </style:style>
    <style:style style:name="Magierzauber.B12" style:family="table-cell">
      <style:table-cell-properties style:writing-mode="page"/>
    </style:style>
    <style:style style:name="Magierzauber.C12" style:family="table-cell">
      <style:table-cell-properties style:writing-mode="page"/>
    </style:style>
    <style:style style:name="Magierzauber.D12" style:family="table-cell">
      <style:table-cell-properties style:writing-mode="page"/>
    </style:style>
    <style:style style:name="Magierzauber.E12" style:family="table-cell">
      <style:table-cell-properties style:writing-mode="page"/>
    </style:style>
    <style:style style:name="Magierzauber.F12" style:family="table-cell">
      <style:table-cell-properties style:writing-mode="page"/>
    </style:style>
    <style:style style:name="Magierzauber.B13" style:family="table-cell">
      <style:table-cell-properties style:writing-mode="page"/>
    </style:style>
    <style:style style:name="Magierzauber.C13" style:family="table-cell">
      <style:table-cell-properties style:writing-mode="page"/>
    </style:style>
    <style:style style:name="Magierzauber.D13" style:family="table-cell">
      <style:table-cell-properties style:writing-mode="page"/>
    </style:style>
    <style:style style:name="Magierzauber.E13" style:family="table-cell">
      <style:table-cell-properties style:writing-mode="page"/>
    </style:style>
    <style:style style:name="Magierzauber.F13" style:family="table-cell">
      <style:table-cell-properties style:writing-mode="page"/>
    </style:style>
    <style:style style:name="Magierzauber.B14" style:family="table-cell">
      <style:table-cell-properties style:writing-mode="page"/>
    </style:style>
    <style:style style:name="Magierzauber.C14" style:family="table-cell">
      <style:table-cell-properties style:writing-mode="page"/>
    </style:style>
    <style:style style:name="Magierzauber.D14" style:family="table-cell">
      <style:table-cell-properties style:writing-mode="page"/>
    </style:style>
    <style:style style:name="Magierzauber.E14" style:family="table-cell">
      <style:table-cell-properties style:writing-mode="page"/>
    </style:style>
    <style:style style:name="Magierzauber.F14" style:family="table-cell">
      <style:table-cell-properties style:writing-mode="page"/>
    </style:style>
    <style:style style:name="Magierzauber.B15" style:family="table-cell">
      <style:table-cell-properties style:writing-mode="page"/>
    </style:style>
    <style:style style:name="Magierzauber.C15" style:family="table-cell">
      <style:table-cell-properties style:writing-mode="page"/>
    </style:style>
    <style:style style:name="Magierzauber.D15" style:family="table-cell">
      <style:table-cell-properties style:writing-mode="page"/>
    </style:style>
    <style:style style:name="Magierzauber.E15" style:family="table-cell">
      <style:table-cell-properties style:writing-mode="page"/>
    </style:style>
    <style:style style:name="Magierzauber.F15" style:family="table-cell">
      <style:table-cell-properties style:writing-mode="page"/>
    </style:style>
    <style:style style:name="Magierzauber.B16" style:family="table-cell">
      <style:table-cell-properties style:writing-mode="page"/>
    </style:style>
    <style:style style:name="Magierzauber.C16" style:family="table-cell">
      <style:table-cell-properties style:writing-mode="page"/>
    </style:style>
    <style:style style:name="Magierzauber.D16" style:family="table-cell">
      <style:table-cell-properties style:writing-mode="page"/>
    </style:style>
    <style:style style:name="Magierzauber.E16" style:family="table-cell">
      <style:table-cell-properties style:writing-mode="page"/>
    </style:style>
    <style:style style:name="Magierzauber.F16" style:family="table-cell">
      <style:table-cell-properties style:writing-mode="page"/>
    </style:style>
    <style:style style:name="Magierzauber.B17" style:family="table-cell">
      <style:table-cell-properties style:writing-mode="page"/>
    </style:style>
    <style:style style:name="Magierzauber.C17" style:family="table-cell">
      <style:table-cell-properties style:writing-mode="page"/>
    </style:style>
    <style:style style:name="Magierzauber.D17" style:family="table-cell">
      <style:table-cell-properties style:writing-mode="page"/>
    </style:style>
    <style:style style:name="Magierzauber.E17" style:family="table-cell">
      <style:table-cell-properties style:writing-mode="page"/>
    </style:style>
    <style:style style:name="Magierzauber.F17" style:family="table-cell">
      <style:table-cell-properties style:writing-mode="page"/>
    </style:style>
    <style:style style:name="Magierzauber.B18" style:family="table-cell">
      <style:table-cell-properties style:writing-mode="page"/>
    </style:style>
    <style:style style:name="Magierzauber.C18" style:family="table-cell">
      <style:table-cell-properties style:writing-mode="page"/>
    </style:style>
    <style:style style:name="Magierzauber.D18" style:family="table-cell">
      <style:table-cell-properties style:writing-mode="page"/>
    </style:style>
    <style:style style:name="Magierzauber.E18" style:family="table-cell">
      <style:table-cell-properties style:writing-mode="page"/>
    </style:style>
    <style:style style:name="Magierzauber.F18" style:family="table-cell">
      <style:table-cell-properties style:writing-mode="page"/>
    </style:style>
    <style:style style:name="Magierzauber.B19" style:family="table-cell">
      <style:table-cell-properties style:writing-mode="page"/>
    </style:style>
    <style:style style:name="Magierzauber.C19" style:family="table-cell">
      <style:table-cell-properties style:writing-mode="page"/>
    </style:style>
    <style:style style:name="Magierzauber.D19" style:family="table-cell">
      <style:table-cell-properties style:writing-mode="page"/>
    </style:style>
    <style:style style:name="Magierzauber.E19" style:family="table-cell">
      <style:table-cell-properties style:writing-mode="page"/>
    </style:style>
    <style:style style:name="Magierzauber.F19" style:family="table-cell">
      <style:table-cell-properties style:writing-mode="page"/>
    </style:style>
    <style:style style:name="Magierzauber.B20" style:family="table-cell">
      <style:table-cell-properties style:writing-mode="page"/>
    </style:style>
    <style:style style:name="Magierzauber.C20" style:family="table-cell">
      <style:table-cell-properties style:writing-mode="page"/>
    </style:style>
    <style:style style:name="Magierzauber.D20" style:family="table-cell">
      <style:table-cell-properties style:writing-mode="page"/>
    </style:style>
    <style:style style:name="Magierzauber.E20" style:family="table-cell">
      <style:table-cell-properties style:writing-mode="page"/>
    </style:style>
    <style:style style:name="Magierzauber.F20" style:family="table-cell">
      <style:table-cell-properties style:writing-mode="page"/>
    </style:style>
    <style:style style:name="Magierzauber.B21" style:family="table-cell">
      <style:table-cell-properties style:writing-mode="page"/>
    </style:style>
    <style:style style:name="Magierzauber.C21" style:family="table-cell">
      <style:table-cell-properties style:writing-mode="page"/>
    </style:style>
    <style:style style:name="Magierzauber.D21" style:family="table-cell">
      <style:table-cell-properties style:writing-mode="page"/>
    </style:style>
    <style:style style:name="Magierzauber.E21" style:family="table-cell">
      <style:table-cell-properties style:writing-mode="page"/>
    </style:style>
    <style:style style:name="Magierzauber.F21" style:family="table-cell">
      <style:table-cell-properties style:writing-mode="page"/>
    </style:style>
    <style:style style:name="Magierzauber.B22" style:family="table-cell">
      <style:table-cell-properties style:writing-mode="page"/>
    </style:style>
    <style:style style:name="Magierzauber.C22" style:family="table-cell">
      <style:table-cell-properties style:writing-mode="page"/>
    </style:style>
    <style:style style:name="Magierzauber.D22" style:family="table-cell">
      <style:table-cell-properties style:writing-mode="page"/>
    </style:style>
    <style:style style:name="Magierzauber.E22" style:family="table-cell">
      <style:table-cell-properties style:writing-mode="page"/>
    </style:style>
    <style:style style:name="Magierzauber.F22" style:family="table-cell">
      <style:table-cell-properties style:writing-mode="page"/>
    </style:style>
    <style:style style:name="Magierzauber.B23" style:family="table-cell">
      <style:table-cell-properties style:writing-mode="page"/>
    </style:style>
    <style:style style:name="Magierzauber.C23" style:family="table-cell">
      <style:table-cell-properties style:writing-mode="page"/>
    </style:style>
    <style:style style:name="Magierzauber.D23" style:family="table-cell">
      <style:table-cell-properties style:writing-mode="page"/>
    </style:style>
    <style:style style:name="Magierzauber.E23" style:family="table-cell">
      <style:table-cell-properties style:writing-mode="page"/>
    </style:style>
    <style:style style:name="Magierzauber.F23" style:family="table-cell">
      <style:table-cell-properties style:writing-mode="page"/>
    </style:style>
    <style:style style:name="Magierzauber.B24" style:family="table-cell">
      <style:table-cell-properties style:writing-mode="page"/>
    </style:style>
    <style:style style:name="Magierzauber.C24" style:family="table-cell">
      <style:table-cell-properties style:writing-mode="page"/>
    </style:style>
    <style:style style:name="Magierzauber.D24" style:family="table-cell">
      <style:table-cell-properties style:writing-mode="page"/>
    </style:style>
    <style:style style:name="Magierzauber.E24" style:family="table-cell">
      <style:table-cell-properties style:writing-mode="page"/>
    </style:style>
    <style:style style:name="Magierzauber.F24" style:family="table-cell">
      <style:table-cell-properties style:writing-mode="page"/>
    </style:style>
    <style:style style:name="Magierzauber.B25" style:family="table-cell">
      <style:table-cell-properties style:writing-mode="page"/>
    </style:style>
    <style:style style:name="Magierzauber.C25" style:family="table-cell">
      <style:table-cell-properties style:writing-mode="page"/>
    </style:style>
    <style:style style:name="Magierzauber.D25" style:family="table-cell">
      <style:table-cell-properties style:writing-mode="page"/>
    </style:style>
    <style:style style:name="Magierzauber.E25" style:family="table-cell">
      <style:table-cell-properties style:writing-mode="page"/>
    </style:style>
    <style:style style:name="Magierzauber.F25" style:family="table-cell">
      <style:table-cell-properties style:writing-mode="page"/>
    </style:style>
    <style:style style:name="Magierzauber.B26" style:family="table-cell">
      <style:table-cell-properties style:writing-mode="page"/>
    </style:style>
    <style:style style:name="Magierzauber.C26" style:family="table-cell">
      <style:table-cell-properties style:writing-mode="page"/>
    </style:style>
    <style:style style:name="Magierzauber.D26" style:family="table-cell">
      <style:table-cell-properties style:writing-mode="page"/>
    </style:style>
    <style:style style:name="Magierzauber.E26" style:family="table-cell">
      <style:table-cell-properties style:writing-mode="page"/>
    </style:style>
    <style:style style:name="Magierzauber.F26" style:family="table-cell">
      <style:table-cell-properties style:writing-mode="page"/>
    </style:style>
    <style:style style:name="Magierzauber.B27" style:family="table-cell">
      <style:table-cell-properties style:writing-mode="page"/>
    </style:style>
    <style:style style:name="Magierzauber.C27" style:family="table-cell">
      <style:table-cell-properties style:writing-mode="page"/>
    </style:style>
    <style:style style:name="Magierzauber.D27" style:family="table-cell">
      <style:table-cell-properties style:writing-mode="page"/>
    </style:style>
    <style:style style:name="Magierzauber.E27" style:family="table-cell">
      <style:table-cell-properties style:writing-mode="page"/>
    </style:style>
    <style:style style:name="Magierzauber.F27" style:family="table-cell">
      <style:table-cell-properties style:writing-mode="page"/>
    </style:style>
    <style:style style:name="Magierzauber.B28" style:family="table-cell">
      <style:table-cell-properties style:writing-mode="page"/>
    </style:style>
    <style:style style:name="Magierzauber.C28" style:family="table-cell">
      <style:table-cell-properties style:writing-mode="page"/>
    </style:style>
    <style:style style:name="Magierzauber.D28" style:family="table-cell">
      <style:table-cell-properties style:writing-mode="page"/>
    </style:style>
    <style:style style:name="Magierzauber.E28" style:family="table-cell">
      <style:table-cell-properties style:writing-mode="page"/>
    </style:style>
    <style:style style:name="Magierzauber.F28" style:family="table-cell">
      <style:table-cell-properties style:writing-mode="page"/>
    </style:style>
    <style:style style:name="Klerikerzauber" style:family="table">
      <style:table-properties style:width="200.03mm" table:align="margins" style:may-break-between-rows="false"/>
    </style:style>
    <style:style style:name="Klerikerzauber.A" style:family="table-column">
      <style:table-column-properties style:column-width="7.18mm" style:rel-column-width="2352*"/>
    </style:style>
    <style:style style:name="Klerikerzauber.B" style:family="table-column">
      <style:table-column-properties style:column-width="34.5mm" style:rel-column-width="11303*"/>
    </style:style>
    <style:style style:name="Klerikerzauber.C" style:family="table-column">
      <style:table-column-properties style:column-width="44.03mm" style:rel-column-width="14424*"/>
    </style:style>
    <style:style style:name="Klerikerzauber.D" style:family="table-column">
      <style:table-column-properties style:column-width="38.31mm" style:rel-column-width="12552*"/>
    </style:style>
    <style:style style:name="Klerikerzauber.E" style:family="table-column">
      <style:table-column-properties style:column-width="42.97mm" style:rel-column-width="14077*"/>
    </style:style>
    <style:style style:name="Klerikerzauber.F" style:family="table-column">
      <style:table-column-properties style:column-width="33.04mm" style:rel-column-width="10827*"/>
    </style:style>
    <style:style style:name="Klerikerzauber.A1" style:family="table-cell">
      <style:table-cell-properties fo:background-color="#eeeeee" style:writing-mode="page">
        <style:background-image/>
      </style:table-cell-properties>
    </style:style>
    <style:style style:name="Klerikerzauber.B2" style:family="table-cell">
      <style:table-cell-properties style:writing-mode="page"/>
    </style:style>
    <style:style style:name="Klerikerzauber.C2" style:family="table-cell">
      <style:table-cell-properties style:writing-mode="page"/>
    </style:style>
    <style:style style:name="Klerikerzauber.D2" style:family="table-cell">
      <style:table-cell-properties style:writing-mode="page"/>
    </style:style>
    <style:style style:name="Klerikerzauber.E2" style:family="table-cell">
      <style:table-cell-properties style:writing-mode="page"/>
    </style:style>
    <style:style style:name="Klerikerzauber.F2" style:family="table-cell">
      <style:table-cell-properties style:writing-mode="page"/>
    </style:style>
    <style:style style:name="Klerikerzauber.B3" style:family="table-cell">
      <style:table-cell-properties style:writing-mode="page"/>
    </style:style>
    <style:style style:name="Klerikerzauber.C3" style:family="table-cell">
      <style:table-cell-properties style:writing-mode="page"/>
    </style:style>
    <style:style style:name="Klerikerzauber.D3" style:family="table-cell">
      <style:table-cell-properties style:writing-mode="page"/>
    </style:style>
    <style:style style:name="Klerikerzauber.E3" style:family="table-cell">
      <style:table-cell-properties style:writing-mode="page"/>
    </style:style>
    <style:style style:name="Klerikerzauber.F3" style:family="table-cell">
      <style:table-cell-properties style:writing-mode="page"/>
    </style:style>
    <style:style style:name="Klerikerzauber.B4" style:family="table-cell">
      <style:table-cell-properties style:writing-mode="page"/>
    </style:style>
    <style:style style:name="Klerikerzauber.C4" style:family="table-cell">
      <style:table-cell-properties style:writing-mode="page"/>
    </style:style>
    <style:style style:name="Klerikerzauber.D4" style:family="table-cell">
      <style:table-cell-properties style:writing-mode="page"/>
    </style:style>
    <style:style style:name="Klerikerzauber.E4" style:family="table-cell">
      <style:table-cell-properties style:writing-mode="page"/>
    </style:style>
    <style:style style:name="Klerikerzauber.F4" style:family="table-cell">
      <style:table-cell-properties style:writing-mode="page"/>
    </style:style>
    <style:style style:name="Klerikerzauber.B5" style:family="table-cell">
      <style:table-cell-properties style:writing-mode="page"/>
    </style:style>
    <style:style style:name="Klerikerzauber.C5" style:family="table-cell">
      <style:table-cell-properties style:writing-mode="page"/>
    </style:style>
    <style:style style:name="Klerikerzauber.D5" style:family="table-cell">
      <style:table-cell-properties style:writing-mode="page"/>
    </style:style>
    <style:style style:name="Klerikerzauber.E5" style:family="table-cell">
      <style:table-cell-properties style:writing-mode="page"/>
    </style:style>
    <style:style style:name="Klerikerzauber.F5" style:family="table-cell">
      <style:table-cell-properties style:writing-mode="page"/>
    </style:style>
    <style:style style:name="Klerikerzauber.B6" style:family="table-cell">
      <style:table-cell-properties style:writing-mode="page"/>
    </style:style>
    <style:style style:name="Klerikerzauber.C6" style:family="table-cell">
      <style:table-cell-properties style:writing-mode="page"/>
    </style:style>
    <style:style style:name="Klerikerzauber.D6" style:family="table-cell">
      <style:table-cell-properties style:writing-mode="page"/>
    </style:style>
    <style:style style:name="Klerikerzauber.E6" style:family="table-cell">
      <style:table-cell-properties style:writing-mode="page"/>
    </style:style>
    <style:style style:name="Klerikerzauber.F6" style:family="table-cell">
      <style:table-cell-properties style:writing-mode="page"/>
    </style:style>
    <style:style style:name="Klerikerzauber.B7" style:family="table-cell">
      <style:table-cell-properties style:writing-mode="page"/>
    </style:style>
    <style:style style:name="Klerikerzauber.C7" style:family="table-cell">
      <style:table-cell-properties style:writing-mode="page"/>
    </style:style>
    <style:style style:name="Klerikerzauber.D7" style:family="table-cell">
      <style:table-cell-properties style:writing-mode="page"/>
    </style:style>
    <style:style style:name="Klerikerzauber.E7" style:family="table-cell">
      <style:table-cell-properties style:writing-mode="page"/>
    </style:style>
    <style:style style:name="Klerikerzauber.F7" style:family="table-cell">
      <style:table-cell-properties style:writing-mode="page"/>
    </style:style>
    <style:style style:name="Klerikerzauber.B8" style:family="table-cell">
      <style:table-cell-properties style:writing-mode="page"/>
    </style:style>
    <style:style style:name="Klerikerzauber.C8" style:family="table-cell">
      <style:table-cell-properties style:writing-mode="page"/>
    </style:style>
    <style:style style:name="Klerikerzauber.D8" style:family="table-cell">
      <style:table-cell-properties style:writing-mode="page"/>
    </style:style>
    <style:style style:name="Klerikerzauber.E8" style:family="table-cell">
      <style:table-cell-properties style:writing-mode="page"/>
    </style:style>
    <style:style style:name="Klerikerzauber.F8" style:family="table-cell">
      <style:table-cell-properties style:writing-mode="page"/>
    </style:style>
    <style:style style:name="Klerikerzauber.B9" style:family="table-cell">
      <style:table-cell-properties style:writing-mode="page"/>
    </style:style>
    <style:style style:name="Klerikerzauber.C9" style:family="table-cell">
      <style:table-cell-properties style:writing-mode="page"/>
    </style:style>
    <style:style style:name="Klerikerzauber.D9" style:family="table-cell">
      <style:table-cell-properties style:writing-mode="page"/>
    </style:style>
    <style:style style:name="Klerikerzauber.E9" style:family="table-cell">
      <style:table-cell-properties style:writing-mode="page"/>
    </style:style>
    <style:style style:name="Klerikerzauber.F9" style:family="table-cell">
      <style:table-cell-properties style:writing-mode="page"/>
    </style:style>
    <style:style style:name="Klerikerzauber.B10" style:family="table-cell">
      <style:table-cell-properties style:writing-mode="page"/>
    </style:style>
    <style:style style:name="Klerikerzauber.C10" style:family="table-cell">
      <style:table-cell-properties style:writing-mode="page"/>
    </style:style>
    <style:style style:name="Klerikerzauber.D10" style:family="table-cell">
      <style:table-cell-properties style:writing-mode="page"/>
    </style:style>
    <style:style style:name="Klerikerzauber.E10" style:family="table-cell">
      <style:table-cell-properties style:writing-mode="page"/>
    </style:style>
    <style:style style:name="Klerikerzauber.F10" style:family="table-cell">
      <style:table-cell-properties style:writing-mode="page"/>
    </style:style>
    <style:style style:name="Klerikerzauber.B11" style:family="table-cell">
      <style:table-cell-properties style:writing-mode="page"/>
    </style:style>
    <style:style style:name="Klerikerzauber.C11" style:family="table-cell">
      <style:table-cell-properties style:writing-mode="page"/>
    </style:style>
    <style:style style:name="Klerikerzauber.D11" style:family="table-cell">
      <style:table-cell-properties style:writing-mode="page"/>
    </style:style>
    <style:style style:name="Klerikerzauber.E11" style:family="table-cell">
      <style:table-cell-properties style:writing-mode="page"/>
    </style:style>
    <style:style style:name="Klerikerzauber.F11" style:family="table-cell">
      <style:table-cell-properties style:writing-mode="page"/>
    </style:style>
    <style:style style:name="Klerikerzauber.A12" style:family="table-cell">
      <style:table-cell-properties fo:background-color="#eeeeee" fo:padding="0mm" fo:border="none" style:writing-mode="page">
        <style:background-image/>
      </style:table-cell-properties>
    </style:style>
    <style:style style:name="Klerikerzauber.B12" style:family="table-cell">
      <style:table-cell-properties fo:padding="0mm" fo:border="none" style:writing-mode="page"/>
    </style:style>
    <style:style style:name="Klerikerzauber.C12" style:family="table-cell">
      <style:table-cell-properties fo:padding="0mm" fo:border="none" style:writing-mode="page"/>
    </style:style>
    <style:style style:name="Klerikerzauber.D12" style:family="table-cell">
      <style:table-cell-properties fo:padding="0mm" fo:border="none" style:writing-mode="page"/>
    </style:style>
    <style:style style:name="Klerikerzauber.E12" style:family="table-cell">
      <style:table-cell-properties fo:padding="0mm" fo:border="none" style:writing-mode="page"/>
    </style:style>
    <style:style style:name="Klerikerzauber.F12" style:family="table-cell">
      <style:table-cell-properties fo:padding="0mm" fo:border="none" style:writing-mode="page"/>
    </style:style>
    <style:style style:name="Klerikerzauber.B13" style:family="table-cell">
      <style:table-cell-properties style:writing-mode="page"/>
    </style:style>
    <style:style style:name="Klerikerzauber.C13" style:family="table-cell">
      <style:table-cell-properties style:writing-mode="page"/>
    </style:style>
    <style:style style:name="Klerikerzauber.D13" style:family="table-cell">
      <style:table-cell-properties style:writing-mode="page"/>
    </style:style>
    <style:style style:name="Klerikerzauber.E13" style:family="table-cell">
      <style:table-cell-properties style:writing-mode="page"/>
    </style:style>
    <style:style style:name="Klerikerzauber.F13" style:family="table-cell">
      <style:table-cell-properties style:writing-mode="page"/>
    </style:style>
    <style:style style:name="Table1" style:family="table">
      <style:table-properties style:width="200.03mm" table:align="margins" style:may-break-between-rows="false"/>
    </style:style>
    <style:style style:name="Table1.A" style:family="table-column">
      <style:table-column-properties style:column-width="38.74mm" style:rel-column-width="12690*"/>
    </style:style>
    <style:style style:name="Table1.B" style:family="table-column">
      <style:table-column-properties style:column-width="22.01mm" style:rel-column-width="7212*"/>
    </style:style>
    <style:style style:name="Table1.C" style:family="table-column">
      <style:table-column-properties style:column-width="40.43mm" style:rel-column-width="13245*"/>
    </style:style>
    <style:style style:name="Table1.D" style:family="table-column">
      <style:table-column-properties style:column-width="53.76mm" style:rel-column-width="17614*"/>
    </style:style>
    <style:style style:name="Table1.E" style:family="table-column">
      <style:table-column-properties style:column-width="45.09mm" style:rel-column-width="14774*"/>
    </style:style>
    <style:style style:name="Table1.A1" style:family="table-cell">
      <style:table-cell-properties fo:background-color="#eeeeee" style:writing-mode="page">
        <style:background-image/>
      </style:table-cell-properties>
    </style:style>
    <style:style style:name="Table1.A2" style:family="table-cell">
      <style:table-cell-properties style:writing-mode="page"/>
    </style:style>
    <style:style style:name="Table1.B2" style:family="table-cell">
      <style:table-cell-properties style:writing-mode="page"/>
    </style:style>
    <style:style style:name="Table1.C2" style:family="table-cell">
      <style:table-cell-properties style:writing-mode="page"/>
    </style:style>
    <style:style style:name="Table1.D2" style:family="table-cell">
      <style:table-cell-properties style:writing-mode="page"/>
    </style:style>
    <style:style style:name="Table1.E2" style:family="table-cell">
      <style:table-cell-properties style:writing-mode="page"/>
    </style:style>
    <style:style style:name="Table1.A3" style:family="table-cell">
      <style:table-cell-properties style:writing-mode="page"/>
    </style:style>
    <style:style style:name="Table1.B3" style:family="table-cell">
      <style:table-cell-properties style:writing-mode="page"/>
    </style:style>
    <style:style style:name="Table1.C3" style:family="table-cell">
      <style:table-cell-properties style:writing-mode="page"/>
    </style:style>
    <style:style style:name="Table1.D3" style:family="table-cell">
      <style:table-cell-properties style:writing-mode="page"/>
    </style:style>
    <style:style style:name="Table1.E3" style:family="table-cell">
      <style:table-cell-properties style:writing-mode="page"/>
    </style:style>
    <style:style style:name="Table1.A4" style:family="table-cell">
      <style:table-cell-properties style:writing-mode="page"/>
    </style:style>
    <style:style style:name="Table1.B4" style:family="table-cell">
      <style:table-cell-properties style:writing-mode="page"/>
    </style:style>
    <style:style style:name="Table1.C4" style:family="table-cell">
      <style:table-cell-properties style:writing-mode="page"/>
    </style:style>
    <style:style style:name="Table1.D4" style:family="table-cell">
      <style:table-cell-properties style:writing-mode="page"/>
    </style:style>
    <style:style style:name="Table1.E4" style:family="table-cell">
      <style:table-cell-properties style:writing-mode="page"/>
    </style:style>
    <style:style style:name="Table1.A5" style:family="table-cell">
      <style:table-cell-properties style:writing-mode="page"/>
    </style:style>
    <style:style style:name="Table1.B5" style:family="table-cell">
      <style:table-cell-properties style:writing-mode="page"/>
    </style:style>
    <style:style style:name="Table1.C5" style:family="table-cell">
      <style:table-cell-properties style:writing-mode="page"/>
    </style:style>
    <style:style style:name="Table1.D5" style:family="table-cell">
      <style:table-cell-properties style:writing-mode="page"/>
    </style:style>
    <style:style style:name="Table1.E5" style:family="table-cell">
      <style:table-cell-properties style:writing-mode="page"/>
    </style:style>
    <style:style style:name="Table1.A6" style:family="table-cell">
      <style:table-cell-properties style:writing-mode="page"/>
    </style:style>
    <style:style style:name="Table1.B6" style:family="table-cell">
      <style:table-cell-properties style:writing-mode="page"/>
    </style:style>
    <style:style style:name="Table1.C6" style:family="table-cell">
      <style:table-cell-properties style:writing-mode="page"/>
    </style:style>
    <style:style style:name="Table1.D6" style:family="table-cell">
      <style:table-cell-properties style:writing-mode="page"/>
    </style:style>
    <style:style style:name="Table1.E6" style:family="table-cell">
      <style:table-cell-properties style:writing-mode="page"/>
    </style:style>
    <style:style style:name="Table1.A7" style:family="table-cell">
      <style:table-cell-properties style:writing-mode="page"/>
    </style:style>
    <style:style style:name="Table1.B7" style:family="table-cell">
      <style:table-cell-properties style:writing-mode="page"/>
    </style:style>
    <style:style style:name="Table1.C7" style:family="table-cell">
      <style:table-cell-properties style:writing-mode="page"/>
    </style:style>
    <style:style style:name="Table1.D7" style:family="table-cell">
      <style:table-cell-properties style:writing-mode="page"/>
    </style:style>
    <style:style style:name="Table1.E7" style:family="table-cell">
      <style:table-cell-properties style:writing-mode="page"/>
    </style:style>
    <style:style style:name="Table1.A8" style:family="table-cell">
      <style:table-cell-properties style:writing-mode="page"/>
    </style:style>
    <style:style style:name="Table1.B8" style:family="table-cell">
      <style:table-cell-properties style:writing-mode="page"/>
    </style:style>
    <style:style style:name="Table1.C8" style:family="table-cell">
      <style:table-cell-properties style:writing-mode="page"/>
    </style:style>
    <style:style style:name="Table1.D8" style:family="table-cell">
      <style:table-cell-properties style:writing-mode="page"/>
    </style:style>
    <style:style style:name="Table1.E8" style:family="table-cell">
      <style:table-cell-properties style:writing-mode="page"/>
    </style:style>
    <style:style style:name="Table1.A9" style:family="table-cell">
      <style:table-cell-properties style:writing-mode="page"/>
    </style:style>
    <style:style style:name="Table1.B9" style:family="table-cell">
      <style:table-cell-properties style:writing-mode="page"/>
    </style:style>
    <style:style style:name="Table1.C9" style:family="table-cell">
      <style:table-cell-properties style:writing-mode="page"/>
    </style:style>
    <style:style style:name="Table1.D9" style:family="table-cell">
      <style:table-cell-properties style:writing-mode="page"/>
    </style:style>
    <style:style style:name="Table1.E9" style:family="table-cell">
      <style:table-cell-properties style:writing-mode="page"/>
    </style:style>
    <style:style style:name="Table2" style:family="table">
      <style:table-properties style:width="200.03mm" table:align="margins"/>
    </style:style>
    <style:style style:name="Table2.A" style:family="table-column">
      <style:table-column-properties style:column-width="5.72mm" style:rel-column-width="1872*"/>
    </style:style>
    <style:style style:name="Table2.B" style:family="table-column">
      <style:table-column-properties style:column-width="73.87mm" style:rel-column-width="24202*"/>
    </style:style>
    <style:style style:name="Table2.C" style:family="table-column">
      <style:table-column-properties style:column-width="62.02mm" style:rel-column-width="20319*"/>
    </style:style>
    <style:style style:name="Table2.D" style:family="table-column">
      <style:table-column-properties style:column-width="58.42mm" style:rel-column-width="19142*"/>
    </style:style>
    <style:style style:name="Table2.A1" style:family="table-cell">
      <style:table-cell-properties fo:padding="0mm" fo:border="none"/>
    </style:style>
    <style:style style:name="P1" style:family="paragraph" style:parent-style-name="Standard">
      <style:paragraph-properties fo:text-align="left" style:justify-single-word="false"/>
      <style:text-properties fo:color="#c9211e" loext:opacity="100%" fo:font-size="15pt" officeooo:rsid="052ae694" officeooo:paragraph-rsid="06d481b5" style:font-size-asian="15pt" style:font-size-complex="15pt"/>
    </style:style>
    <style:style style:name="P2" style:family="paragraph" style:parent-style-name="Table_20_Contents">
      <style:paragraph-properties fo:text-align="center" style:justify-single-word="false"/>
      <style:text-properties fo:font-size="12pt" fo:font-weight="bold" fo:background-color="transparent" style:font-size-asian="12pt" style:font-weight-asian="bold" style:font-size-complex="12pt" style:font-weight-complex="bold"/>
    </style:style>
    <style:style style:name="P3" style:family="paragraph" style:parent-style-name="Table_20_Contents">
      <style:text-properties fo:font-size="12pt" fo:font-weight="bold" fo:background-color="transparent" style:font-size-asian="12pt" style:font-weight-asian="bold" style:font-size-complex="12pt" style:font-weight-complex="bold"/>
    </style:style>
    <style:style style:name="P4" style:family="paragraph" style:parent-style-name="Table_20_Contents">
      <style:paragraph-properties fo:text-align="center" style:justify-single-word="false"/>
      <style:text-properties fo:font-size="12pt" fo:font-weight="bold" officeooo:rsid="052ae694" officeooo:paragraph-rsid="052ae694" style:font-size-asian="12pt" style:font-weight-asian="bold" style:font-size-complex="12pt" style:font-weight-complex="bold"/>
    </style:style>
    <style:style style:name="P5" style:family="paragraph" style:parent-style-name="Table_20_Contents">
      <style:text-properties fo:color="#3465a4" loext:opacity="100%" fo:font-size="12pt" style:font-size-asian="12pt" style:font-size-complex="12pt"/>
    </style:style>
    <style:style style:name="P6" style:family="paragraph" style:parent-style-name="Table_20_Contents">
      <style:text-properties fo:font-size="12pt" style:font-size-asian="12pt" style:font-size-complex="12pt"/>
    </style:style>
    <style:style style:name="P7" style:family="paragraph" style:parent-style-name="Table_20_Contents">
      <style:text-properties fo:color="#127622" loext:opacity="100%" fo:font-size="12pt" style:font-size-asian="12pt" style:font-size-complex="12pt"/>
    </style:style>
    <style:style style:name="P8" style:family="paragraph" style:parent-style-name="Table_20_Contents">
      <style:text-properties fo:font-size="12pt" officeooo:paragraph-rsid="05399e29" style:font-size-asian="12pt" style:font-size-complex="12pt"/>
    </style:style>
    <style:style style:name="P9" style:family="paragraph" style:parent-style-name="Table_20_Contents">
      <style:text-properties fo:font-size="12pt" fo:font-weight="bold" officeooo:paragraph-rsid="05399e29" style:font-size-asian="12pt" style:font-weight-asian="bold" style:font-size-complex="12pt" style:font-weight-complex="bold"/>
    </style:style>
    <style:style style:name="P10" style:family="paragraph" style:parent-style-name="Table_20_Contents">
      <style:text-properties fo:font-size="12pt" officeooo:paragraph-rsid="053b2675" style:font-size-asian="12pt" style:font-size-complex="12pt"/>
    </style:style>
    <style:style style:name="P11" style:family="paragraph" style:parent-style-name="Table_20_Contents">
      <style:text-properties fo:font-size="12pt" fo:font-weight="bold" officeooo:paragraph-rsid="053b2675" style:font-size-asian="12pt" style:font-weight-asian="bold" style:font-size-complex="12pt" style:font-weight-complex="bold"/>
    </style:style>
    <style:style style:name="P12" style:family="paragraph" style:parent-style-name="Table_20_Contents">
      <style:text-properties fo:font-size="12pt" fo:font-weight="bold" style:font-size-asian="12pt" style:font-weight-asian="bold" style:font-size-complex="12pt" style:font-weight-complex="bold"/>
    </style:style>
    <style:style style:name="P13" style:family="paragraph" style:parent-style-name="Table_20_Contents">
      <style:text-properties fo:color="#127622" loext:opacity="100%" fo:font-size="12pt" fo:font-weight="bold" officeooo:paragraph-rsid="0668021c" style:font-size-asian="12pt" style:font-weight-asian="bold" style:font-size-complex="12pt" style:font-weight-complex="bold"/>
    </style:style>
    <style:style style:name="P14" style:family="paragraph" style:parent-style-name="Table_20_Contents">
      <style:text-properties fo:font-size="12pt" officeooo:paragraph-rsid="0668021c" style:font-size-asian="12pt" style:font-size-complex="12pt"/>
    </style:style>
    <style:style style:name="P15" style:family="paragraph" style:parent-style-name="Table_20_Contents">
      <style:text-properties fo:color="#127622" loext:opacity="100%" fo:font-size="12pt" fo:font-weight="bold" officeooo:paragraph-rsid="05399e29" style:font-size-asian="12pt" style:font-weight-asian="bold" style:font-size-complex="12pt" style:font-weight-complex="bold"/>
    </style:style>
    <style:style style:name="P16" style:family="paragraph" style:parent-style-name="Table_20_Contents">
      <style:text-properties fo:color="#127622" loext:opacity="100%" fo:font-size="12pt" officeooo:paragraph-rsid="05399e29" style:font-size-asian="12pt" style:font-size-complex="12pt"/>
    </style:style>
    <style:style style:name="P17" style:family="paragraph" style:parent-style-name="Table_20_Contents">
      <style:text-properties fo:font-size="12pt" fo:font-weight="bold" officeooo:paragraph-rsid="0542cf5d" style:font-size-asian="12pt" style:font-weight-asian="bold" style:font-size-complex="12pt" style:font-weight-complex="bold"/>
    </style:style>
    <style:style style:name="P18" style:family="paragraph" style:parent-style-name="Table_20_Contents">
      <style:text-properties fo:font-size="12pt" officeooo:paragraph-rsid="0542cf5d" style:font-size-asian="12pt" style:font-size-complex="12pt"/>
    </style:style>
    <style:style style:name="P19" style:family="paragraph" style:parent-style-name="Table_20_Contents">
      <style:text-properties fo:color="#2a6099" loext:opacity="100%" fo:font-size="12pt" style:font-size-asian="12pt" style:font-size-complex="12pt"/>
    </style:style>
    <style:style style:name="P20" style:family="paragraph" style:parent-style-name="Standard">
      <style:text-properties fo:font-size="6pt" style:text-underline-style="none" fo:font-weight="normal" officeooo:rsid="052ae694" officeooo:paragraph-rsid="052ae694" style:font-size-asian="6pt" style:font-weight-asian="normal" style:font-size-complex="6pt" style:font-weight-complex="normal"/>
    </style:style>
    <style:style style:name="P21" style:family="paragraph" style:parent-style-name="Standard">
      <style:text-properties fo:font-size="12pt" fo:font-weight="normal" officeooo:rsid="052ae694" officeooo:paragraph-rsid="052ae694" style:font-size-asian="12pt" style:font-weight-asian="normal" style:font-size-complex="12pt" style:font-weight-complex="normal"/>
    </style:style>
    <style:style style:name="P22" style:family="paragraph" style:parent-style-name="Standard">
      <style:paragraph-properties fo:margin-top="0mm" fo:margin-bottom="1.99mm" style:contextual-spacing="false"/>
      <style:text-properties fo:font-size="12pt" officeooo:rsid="052ae694" officeooo:paragraph-rsid="052ae694" style:font-size-asian="12pt" style:font-size-complex="12pt"/>
    </style:style>
    <style:style style:name="P23" style:family="paragraph" style:parent-style-name="Header">
      <style:paragraph-properties fo:text-align="justify" style:justify-single-word="false"/>
      <style:text-properties style:text-underline-style="none" fo:font-weight="normal" officeooo:rsid="073b125f" officeooo:paragraph-rsid="0745f7ad" style:font-weight-asian="normal" style:font-weight-complex="normal"/>
    </style:style>
    <style:style style:name="P24" style:family="paragraph" style:parent-style-name="Standard">
      <style:paragraph-properties fo:break-before="page"/>
      <style:text-properties fo:color="#127622" loext:opacity="100%" fo:font-size="15pt" officeooo:rsid="052ae694" officeooo:paragraph-rsid="05321a1c" style:font-size-asian="15pt" style:font-size-complex="15pt"/>
    </style:style>
    <style:style style:name="P25" style:family="paragraph" style:parent-style-name="Table_20_Contents">
      <style:paragraph-properties fo:text-align="center" style:justify-single-word="false"/>
      <style:text-properties fo:font-size="13pt" fo:font-weight="bold" style:font-size-asian="13pt" style:font-weight-asian="bold" style:font-size-complex="13pt" style:font-weight-complex="bold"/>
    </style:style>
    <style:style style:name="P26" style:family="paragraph" style:parent-style-name="Table_20_Contents">
      <style:text-properties fo:font-size="13pt" fo:font-weight="bold" officeooo:rsid="0533867e" officeooo:paragraph-rsid="0533867e" style:font-size-asian="13pt" style:font-weight-asian="bold" style:font-size-complex="13pt" style:font-weight-complex="bold"/>
    </style:style>
    <style:style style:name="P27" style:family="paragraph" style:parent-style-name="Table_20_Contents">
      <style:paragraph-properties fo:text-align="center" style:justify-single-word="false"/>
      <style:text-properties fo:font-size="13pt" fo:font-weight="bold" officeooo:rsid="0533867e" officeooo:paragraph-rsid="0533867e" style:font-size-asian="13pt" style:font-weight-asian="bold" style:font-size-complex="13pt" style:font-weight-complex="bold"/>
    </style:style>
    <style:style style:name="P28" style:family="paragraph" style:parent-style-name="Table_20_Contents">
      <style:text-properties fo:font-size="13pt" style:font-size-asian="13pt" style:font-size-complex="13pt"/>
    </style:style>
    <style:style style:name="P29" style:family="paragraph" style:parent-style-name="Table_20_Contents">
      <style:text-properties fo:font-size="13pt" fo:font-weight="bold" style:font-size-asian="13pt" style:font-weight-asian="bold" style:font-size-complex="13pt" style:font-weight-complex="bold"/>
    </style:style>
    <style:style style:name="P30" style:family="paragraph" style:parent-style-name="Table_20_Contents">
      <style:text-properties fo:font-size="13pt" officeooo:rsid="0534060f" officeooo:paragraph-rsid="0534060f" style:font-size-asian="13pt" style:font-size-complex="13pt"/>
    </style:style>
    <style:style style:name="P31" style:family="paragraph" style:parent-style-name="Table_20_Contents">
      <style:paragraph-properties fo:text-align="center" style:justify-single-word="false"/>
      <style:text-properties fo:font-size="13pt" fo:font-weight="bold" officeooo:rsid="05cf96c5" officeooo:paragraph-rsid="05cf96c5" style:font-size-asian="13pt" style:font-weight-asian="bold" style:font-size-complex="13pt" style:font-weight-complex="bold"/>
    </style:style>
    <style:style style:name="P32" style:family="paragraph" style:parent-style-name="Table_20_Contents">
      <style:text-properties fo:color="#c9211e" loext:opacity="100%" fo:font-size="13pt" officeooo:rsid="05cf96c5" officeooo:paragraph-rsid="05cf96c5" style:font-size-asian="13pt" style:font-size-complex="13pt"/>
    </style:style>
    <style:style style:name="P33" style:family="paragraph" style:parent-style-name="Standard">
      <style:text-properties fo:font-size="6pt" style:text-underline-style="none" fo:font-weight="bold" officeooo:rsid="0350de83" officeooo:paragraph-rsid="0536aead" style:font-size-asian="6pt" style:font-weight-asian="bold" style:font-size-complex="6pt" style:font-weight-complex="bold"/>
    </style:style>
    <style:style style:name="P34" style:family="paragraph" style:parent-style-name="Standard">
      <style:text-properties fo:color="#2a6099" loext:opacity="100%" fo:font-size="15pt" officeooo:rsid="052ae694" officeooo:paragraph-rsid="0536aead" style:font-size-asian="15pt" style:font-size-complex="15pt"/>
    </style:style>
    <style:style style:name="P35" style:family="paragraph" style:parent-style-name="Table_20_Contents">
      <style:text-properties fo:font-size="15pt" fo:font-weight="bold" style:font-size-asian="15pt" style:font-weight-asian="bold" style:font-size-complex="15pt" style:font-weight-complex="bold"/>
    </style:style>
    <style:style style:name="P36" style:family="paragraph" style:parent-style-name="Table_20_Contents">
      <style:paragraph-properties fo:text-align="center" style:justify-single-word="false"/>
      <style:text-properties fo:font-size="15pt" fo:font-weight="bold" style:font-size-asian="15pt" style:font-weight-asian="bold" style:font-size-complex="15pt" style:font-weight-complex="bold"/>
    </style:style>
    <style:style style:name="P37" style:family="paragraph" style:parent-style-name="Table_20_Contents">
      <style:text-properties fo:font-size="15pt" fo:font-weight="normal" officeooo:rsid="05d14498" officeooo:paragraph-rsid="05d14498" style:font-size-asian="15pt" style:font-weight-asian="normal" style:font-size-complex="15pt" style:font-weight-complex="normal"/>
    </style:style>
    <style:style style:name="P38" style:family="paragraph" style:parent-style-name="Table_20_Contents">
      <style:paragraph-properties fo:text-align="center" style:justify-single-word="false"/>
      <style:text-properties fo:font-size="15pt" style:font-size-asian="15pt" style:font-size-complex="15pt"/>
    </style:style>
    <style:style style:name="P39" style:family="paragraph" style:parent-style-name="Table_20_Contents">
      <style:text-properties fo:font-size="15pt" style:font-size-asian="15pt" style:font-size-complex="15pt"/>
    </style:style>
    <style:style style:name="P40" style:family="paragraph" style:parent-style-name="Standard">
      <style:text-properties fo:font-size="15pt" officeooo:rsid="052ae694" officeooo:paragraph-rsid="0536aead" style:font-size-asian="15pt" style:font-size-complex="15pt"/>
    </style:style>
    <style:style style:name="P41" style:family="paragraph" style:parent-style-name="Standard">
      <style:paragraph-properties fo:text-align="center" style:justify-single-word="false" fo:break-before="page"/>
      <style:text-properties fo:font-size="15pt" style:text-underline-style="none" officeooo:paragraph-rsid="03954db6" style:font-size-asian="15pt" style:font-size-complex="15pt"/>
    </style:style>
    <style:style style:name="P42" style:family="paragraph" style:parent-style-name="Standard">
      <style:text-properties fo:font-size="15pt" officeooo:paragraph-rsid="03954db6" style:font-size-asian="15pt" style:font-size-complex="15pt"/>
    </style:style>
    <style:style style:name="P43" style:family="paragraph" style:parent-style-name="Standard">
      <style:text-properties fo:color="#000000" loext:opacity="100%" fo:font-size="15pt" fo:font-weight="bold" officeooo:rsid="00c7f106" officeooo:paragraph-rsid="040ce9d9" style:font-size-asian="15pt" style:font-weight-asian="bold" style:font-size-complex="15pt" style:font-weight-complex="bold"/>
    </style:style>
    <style:style style:name="P44" style:family="paragraph" style:parent-style-name="Standard">
      <style:text-properties fo:color="#c9211e" loext:opacity="100%" fo:font-size="15pt" fo:font-weight="bold" officeooo:rsid="00c7f106" officeooo:paragraph-rsid="01943cb6" style:font-size-asian="15pt" style:font-weight-asian="bold" style:font-size-complex="15pt" style:font-weight-complex="bold"/>
    </style:style>
    <style:style style:name="P45" style:family="paragraph" style:parent-style-name="Standard">
      <style:text-properties fo:color="#c9211e" loext:opacity="100%" fo:font-size="15pt" fo:font-weight="bold" officeooo:rsid="01943cb6" officeooo:paragraph-rsid="040ce9d9" style:font-size-asian="15pt" style:font-weight-asian="bold" style:font-size-complex="15pt" style:font-weight-complex="bold"/>
    </style:style>
    <style:style style:name="P46" style:family="paragraph" style:parent-style-name="Standard">
      <style:text-properties fo:color="#c9211e" loext:opacity="100%" fo:font-size="15pt" fo:font-weight="bold" officeooo:rsid="00c7f106" officeooo:paragraph-rsid="040ce9d9" style:font-size-asian="15pt" style:font-weight-asian="bold" style:font-size-complex="15pt" style:font-weight-complex="bold"/>
    </style:style>
    <style:style style:name="P47" style:family="paragraph" style:parent-style-name="Standard">
      <style:text-properties fo:color="#127622" loext:opacity="100%" fo:font-size="15pt" fo:font-weight="bold" officeooo:rsid="01943cb6" officeooo:paragraph-rsid="01943cb6" style:font-size-asian="15pt" style:font-weight-asian="bold" style:font-size-complex="15pt" style:font-weight-complex="bold"/>
    </style:style>
    <style:style style:name="P48" style:family="paragraph" style:parent-style-name="Standard">
      <style:text-properties fo:color="#c9211e" loext:opacity="100%" fo:font-size="15pt" fo:font-weight="bold" officeooo:rsid="00c7f106" officeooo:paragraph-rsid="018d21cd" style:font-size-asian="15pt" style:font-weight-asian="bold" style:font-size-complex="15pt" style:font-weight-complex="bold"/>
    </style:style>
    <style:style style:name="P49" style:family="paragraph" style:parent-style-name="Standard">
      <style:text-properties fo:color="#2a6099" loext:opacity="100%" fo:font-size="15pt" fo:font-weight="bold" officeooo:rsid="01943cb6" officeooo:paragraph-rsid="02a125de" style:font-size-asian="15pt" style:font-weight-asian="bold" style:font-size-complex="15pt" style:font-weight-complex="bold"/>
    </style:style>
    <style:style style:name="P50" style:family="paragraph" style:parent-style-name="Standard">
      <style:text-properties fo:color="#c9211e" loext:opacity="100%" fo:font-size="15pt" fo:font-weight="bold" officeooo:rsid="00c7f106" officeooo:paragraph-rsid="02a125de" style:font-size-asian="15pt" style:font-weight-asian="bold" style:font-size-complex="15pt" style:font-weight-complex="bold"/>
    </style:style>
    <style:style style:name="P51" style:family="paragraph" style:parent-style-name="Standard">
      <style:text-properties fo:color="#c9211e" loext:opacity="100%" fo:font-size="15pt" fo:font-weight="bold" officeooo:rsid="01943cb6" officeooo:paragraph-rsid="018d21cd" style:font-size-asian="15pt" style:font-weight-asian="bold" style:font-size-complex="15pt" style:font-weight-complex="bold"/>
    </style:style>
    <style:style style:name="P52" style:family="paragraph" style:parent-style-name="Standard">
      <style:text-properties fo:color="#c9211e" loext:opacity="100%" fo:font-size="15pt" fo:font-weight="bold" officeooo:rsid="01943cb6" officeooo:paragraph-rsid="04d2be57" style:font-size-asian="15pt" style:font-weight-asian="bold" style:font-size-complex="15pt" style:font-weight-complex="bold"/>
    </style:style>
    <style:style style:name="P53" style:family="paragraph" style:parent-style-name="Standard">
      <style:text-properties fo:color="#c9211e" loext:opacity="100%" fo:font-size="15pt" fo:font-weight="bold" officeooo:rsid="00c7f106" officeooo:paragraph-rsid="057ce495" style:font-size-asian="15pt" style:font-weight-asian="bold" style:font-size-complex="15pt" style:font-weight-complex="bold"/>
    </style:style>
    <style:style style:name="P54" style:family="paragraph" style:parent-style-name="Standard">
      <style:text-properties fo:color="#c9211e" loext:opacity="100%" fo:font-size="15pt" fo:font-weight="bold" officeooo:rsid="00c87703" officeooo:paragraph-rsid="01943cb6" style:font-size-asian="15pt" style:font-weight-asian="bold" style:font-size-complex="15pt" style:font-weight-complex="bold"/>
    </style:style>
    <style:style style:name="P55" style:family="paragraph" style:parent-style-name="Standard">
      <style:text-properties fo:color="#2a6099" loext:opacity="100%" fo:font-size="15pt" fo:font-weight="bold" officeooo:rsid="01943cb6" officeooo:paragraph-rsid="01943cb6" style:font-size-asian="15pt" style:font-weight-asian="bold" style:font-size-complex="15pt" style:font-weight-complex="bold"/>
    </style:style>
    <style:style style:name="P56" style:family="paragraph" style:parent-style-name="Standard">
      <style:text-properties fo:color="#c9211e" loext:opacity="100%" fo:font-size="15pt" fo:font-weight="bold" officeooo:rsid="01943cb6" officeooo:paragraph-rsid="02a125de" style:font-size-asian="15pt" style:font-weight-asian="bold" style:font-size-complex="15pt" style:font-weight-complex="bold"/>
    </style:style>
    <style:style style:name="P57" style:family="paragraph" style:parent-style-name="Standard">
      <style:text-properties fo:color="#c9211e" loext:opacity="100%" fo:font-size="6pt" fo:font-weight="bold" officeooo:rsid="00c7f106" officeooo:paragraph-rsid="01943cb6" style:font-size-asian="6pt" style:font-weight-asian="bold" style:font-size-complex="6pt" style:font-weight-complex="bold"/>
    </style:style>
    <style:style style:name="P58" style:family="paragraph" style:parent-style-name="Standard">
      <style:text-properties fo:font-size="12pt" fo:font-weight="normal" officeooo:rsid="052ae694" officeooo:paragraph-rsid="05e0a095" style:font-size-asian="12pt" style:font-weight-asian="normal" style:font-size-complex="12pt" style:font-weight-complex="normal"/>
    </style:style>
    <style:style style:name="P59" style:family="paragraph" style:parent-style-name="Standard">
      <style:text-properties fo:font-size="12pt" officeooo:rsid="052ae694" officeooo:paragraph-rsid="05e0a095" style:font-size-asian="12pt" style:font-size-complex="12pt"/>
    </style:style>
    <style:style style:name="P60" style:family="paragraph" style:parent-style-name="Standard">
      <style:paragraph-properties fo:break-before="page"/>
      <style:text-properties fo:color="#000000" loext:opacity="100%" fo:font-size="15pt" fo:font-weight="bold" officeooo:rsid="00c7f106" officeooo:paragraph-rsid="042fdf3c" style:font-size-asian="15pt" style:font-weight-asian="bold" style:font-size-complex="15pt" style:font-weight-complex="bold"/>
    </style:style>
    <style:style style:name="P61" style:family="paragraph" style:parent-style-name="Standard">
      <style:text-properties fo:color="#c9211e" loext:opacity="100%" fo:font-size="15pt" fo:font-weight="bold" officeooo:rsid="00c7f106" officeooo:paragraph-rsid="042fdf3c" style:font-size-asian="15pt" style:font-weight-asian="bold" style:font-size-complex="15pt" style:font-weight-complex="bold"/>
    </style:style>
    <style:style style:name="P62" style:family="paragraph" style:parent-style-name="Standard">
      <style:text-properties fo:color="#127622" loext:opacity="100%" fo:font-size="15pt" fo:font-weight="bold" officeooo:rsid="00c7f106" officeooo:paragraph-rsid="0432022a" style:font-size-asian="15pt" style:font-weight-asian="bold" style:font-size-complex="15pt" style:font-weight-complex="bold"/>
    </style:style>
    <style:style style:name="P63" style:family="paragraph" style:parent-style-name="Standard">
      <style:text-properties fo:color="#c9211e" loext:opacity="100%" fo:font-size="15pt" fo:font-weight="bold" officeooo:rsid="00c7f106" officeooo:paragraph-rsid="042b29a4" style:font-size-asian="15pt" style:font-weight-asian="bold" style:font-size-complex="15pt" style:font-weight-complex="bold"/>
    </style:style>
    <style:style style:name="P64" style:family="paragraph" style:parent-style-name="Standard">
      <style:text-properties fo:color="#c9211e" loext:opacity="100%" fo:font-size="15pt" fo:font-weight="bold" officeooo:rsid="00c7f106" officeooo:paragraph-rsid="042c9d04" style:font-size-asian="15pt" style:font-weight-asian="bold" style:font-size-complex="15pt" style:font-weight-complex="bold"/>
    </style:style>
    <style:style style:name="P65" style:family="paragraph" style:parent-style-name="Standard">
      <style:text-properties fo:color="#c9211e" loext:opacity="100%" fo:font-size="15pt" fo:font-weight="bold" officeooo:rsid="00c7f106" officeooo:paragraph-rsid="042e80de" style:font-size-asian="15pt" style:font-weight-asian="bold" style:font-size-complex="15pt" style:font-weight-complex="bold"/>
    </style:style>
    <style:style style:name="P66" style:family="paragraph" style:parent-style-name="Standard">
      <style:text-properties fo:color="#c9211e" loext:opacity="100%" fo:font-size="15pt" fo:font-weight="bold" officeooo:rsid="00c7f106" officeooo:paragraph-rsid="042e80de" fo:background-color="transparent" style:font-size-asian="15pt" style:font-weight-asian="bold" style:font-size-complex="15pt" style:font-weight-complex="bold"/>
    </style:style>
    <style:style style:name="P67" style:family="paragraph" style:parent-style-name="Standard">
      <style:text-properties fo:color="#2a6099" loext:opacity="100%" fo:font-size="15pt" fo:font-weight="bold" officeooo:rsid="01943cb6" officeooo:paragraph-rsid="042fdf3c" style:font-size-asian="15pt" style:font-weight-asian="bold" style:font-size-complex="15pt" style:font-weight-complex="bold"/>
    </style:style>
    <style:style style:name="P68" style:family="paragraph" style:parent-style-name="Standard">
      <style:text-properties fo:color="#127622" loext:opacity="100%" fo:font-size="15pt" fo:font-weight="normal" officeooo:rsid="011aa76e" officeooo:paragraph-rsid="0349e959" style:font-size-asian="15pt" style:font-weight-asian="normal" style:font-size-complex="15pt" style:font-weight-complex="normal"/>
    </style:style>
    <style:style style:name="P69" style:family="paragraph" style:parent-style-name="Standard">
      <style:text-properties fo:color="#2a6099" loext:opacity="100%" fo:font-size="15pt" fo:font-style="italic" style:text-underline-style="none" fo:font-weight="normal" officeooo:rsid="011aa76e" officeooo:paragraph-rsid="0349e959" style:font-size-asian="15pt" style:font-style-asian="italic" style:font-weight-asian="normal" style:font-size-complex="15pt" style:font-style-complex="italic" style:font-weight-complex="normal"/>
    </style:style>
    <style:style style:name="P70" style:family="paragraph" style:parent-style-name="Standard">
      <style:text-properties fo:color="#2a6099" loext:opacity="100%" fo:font-size="15pt" officeooo:rsid="011aa76e" officeooo:paragraph-rsid="0349e959" style:font-size-asian="15pt" style:font-size-complex="15pt"/>
    </style:style>
    <style:style style:name="P71" style:family="paragraph" style:parent-style-name="Standard">
      <style:text-properties fo:font-size="9pt" style:text-underline-style="none" fo:font-weight="bold" officeooo:rsid="016b7919" officeooo:paragraph-rsid="03fa83e6" style:font-size-asian="9pt" style:font-weight-asian="bold" style:font-size-complex="9pt" style:font-weight-complex="bold"/>
    </style:style>
    <style:style style:name="P72" style:family="paragraph" style:parent-style-name="Standard">
      <style:paragraph-properties fo:break-before="page"/>
      <style:text-properties fo:color="#000000" loext:opacity="100%" fo:font-size="15pt" fo:font-weight="bold" officeooo:rsid="00c7f106" officeooo:paragraph-rsid="066f5754" style:font-size-asian="15pt" style:font-weight-asian="bold" style:font-size-complex="15pt" style:font-weight-complex="bold"/>
    </style:style>
    <style:style style:name="P73" style:family="paragraph" style:parent-style-name="Standard">
      <style:text-properties fo:color="#c9211e" loext:opacity="100%" fo:font-size="15pt" fo:font-weight="bold" officeooo:rsid="00c7f106" officeooo:paragraph-rsid="066f5754" style:font-size-asian="15pt" style:font-weight-asian="bold" style:font-size-complex="15pt" style:font-weight-complex="bold"/>
    </style:style>
    <style:style style:name="P74" style:family="paragraph" style:parent-style-name="Standard">
      <style:text-properties fo:color="#127622" loext:opacity="100%" fo:font-size="15pt" fo:font-weight="bold" officeooo:rsid="00c7f106" officeooo:paragraph-rsid="066f5754" style:font-size-asian="15pt" style:font-weight-asian="bold" style:font-size-complex="15pt" style:font-weight-complex="bold"/>
    </style:style>
    <style:style style:name="P75" style:family="paragraph" style:parent-style-name="Standard">
      <style:text-properties fo:color="#c9211e" loext:opacity="100%" fo:font-size="15pt" fo:font-weight="bold" officeooo:rsid="00c7f106" officeooo:paragraph-rsid="06727b6b" style:font-size-asian="15pt" style:font-weight-asian="bold" style:font-size-complex="15pt" style:font-weight-complex="bold"/>
    </style:style>
    <style:style style:name="P76" style:family="paragraph" style:parent-style-name="Standard">
      <style:text-properties fo:color="#2a6099" loext:opacity="100%" fo:font-size="15pt" fo:font-weight="bold" officeooo:rsid="01943cb6" officeooo:paragraph-rsid="066f5754" style:font-size-asian="15pt" style:font-weight-asian="bold" style:font-size-complex="15pt" style:font-weight-complex="bold"/>
    </style:style>
    <style:style style:name="P77" style:family="paragraph" style:parent-style-name="Standard">
      <style:text-properties fo:color="#000000" loext:opacity="100%" fo:font-size="15pt" fo:font-weight="bold" officeooo:rsid="00c7f106" officeooo:paragraph-rsid="06cf12e7" style:font-size-asian="15pt" style:font-weight-asian="bold" style:font-size-complex="15pt" style:font-weight-complex="bold"/>
    </style:style>
    <style:style style:name="P78" style:family="paragraph" style:parent-style-name="Standard">
      <style:text-properties fo:color="#c9211e" loext:opacity="100%" fo:font-size="15pt" fo:font-weight="bold" officeooo:rsid="00c7f106" officeooo:paragraph-rsid="06cf12e7" style:font-size-asian="15pt" style:font-weight-asian="bold" style:font-size-complex="15pt" style:font-weight-complex="bold"/>
    </style:style>
    <style:style style:name="P79" style:family="paragraph" style:parent-style-name="Standard">
      <style:text-properties fo:color="#127622" loext:opacity="100%" fo:font-size="15pt" fo:font-weight="bold" officeooo:rsid="00c7f106" officeooo:paragraph-rsid="06cf12e7" style:font-size-asian="15pt" style:font-weight-asian="bold" style:font-size-complex="15pt" style:font-weight-complex="bold"/>
    </style:style>
    <style:style style:name="P80" style:family="paragraph" style:parent-style-name="Standard">
      <style:text-properties fo:color="#127622" loext:opacity="100%" fo:font-size="15pt" fo:font-weight="normal" officeooo:rsid="011aa76e" officeooo:paragraph-rsid="066f5754" style:font-size-asian="15pt" style:font-weight-asian="normal" style:font-size-complex="15pt" style:font-weight-complex="normal"/>
    </style:style>
    <style:style style:name="P81" style:family="paragraph" style:parent-style-name="Standard">
      <style:text-properties fo:color="#2a6099" loext:opacity="100%" fo:font-size="15pt" fo:font-style="italic" style:text-underline-style="none" fo:font-weight="normal" officeooo:rsid="011aa76e" officeooo:paragraph-rsid="066f5754" style:font-size-asian="15pt" style:font-style-asian="italic" style:font-weight-asian="normal" style:font-size-complex="15pt" style:font-style-complex="italic" style:font-weight-complex="normal"/>
    </style:style>
    <style:style style:name="P82" style:family="paragraph" style:parent-style-name="Standard">
      <style:text-properties fo:color="#2a6099" loext:opacity="100%" fo:font-size="15pt" officeooo:rsid="011aa76e" officeooo:paragraph-rsid="066f5754" style:font-size-asian="15pt" style:font-size-complex="15pt"/>
    </style:style>
    <style:style style:name="P83" style:family="paragraph" style:parent-style-name="Standard">
      <style:text-properties fo:font-size="9pt" style:text-underline-style="none" fo:font-weight="bold" officeooo:rsid="016b7919" officeooo:paragraph-rsid="066f5754" style:font-size-asian="9pt" style:font-weight-asian="bold" style:font-size-complex="9pt" style:font-weight-complex="bold"/>
    </style:style>
    <style:style style:name="P84" style:family="paragraph" style:parent-style-name="Standard">
      <style:paragraph-properties fo:text-align="center" style:justify-single-word="false" fo:break-before="page"/>
      <style:text-properties fo:font-size="15pt" style:text-underline-style="none" officeooo:rsid="00c7f106" officeooo:paragraph-rsid="0381a3f4" style:font-size-asian="15pt" style:font-size-complex="15pt"/>
    </style:style>
    <style:style style:name="P85" style:family="paragraph" style:parent-style-name="Standard">
      <style:text-properties fo:font-size="15pt" officeooo:rsid="00c7f106" officeooo:paragraph-rsid="0381a3f4" style:font-size-asian="15pt" style:font-size-complex="15pt"/>
    </style:style>
    <style:style style:name="P86" style:family="paragraph" style:parent-style-name="Standard">
      <style:text-properties fo:font-size="15pt" style:text-underline-style="none" officeooo:rsid="01612d84" officeooo:paragraph-rsid="034ce661" style:font-size-asian="15pt" style:font-size-complex="15pt"/>
    </style:style>
    <style:style style:name="P87" style:family="paragraph" style:parent-style-name="Standard">
      <style:text-properties fo:color="#127622" loext:opacity="100%" fo:font-size="15pt" style:text-underline-style="none" fo:font-weight="bold" officeooo:rsid="018fefdb" officeooo:paragraph-rsid="034ce661" style:font-size-asian="15pt" style:font-weight-asian="bold" style:font-size-complex="15pt" style:font-weight-complex="bold"/>
    </style:style>
    <style:style style:name="P88" style:family="paragraph" style:parent-style-name="Standard">
      <style:text-properties fo:color="#127622" loext:opacity="100%" fo:font-size="15pt" style:text-underline-style="none" fo:font-weight="bold" officeooo:rsid="018fefdb" officeooo:paragraph-rsid="0407fc58" style:font-size-asian="15pt" style:font-weight-asian="bold" style:font-size-complex="15pt" style:font-weight-complex="bold"/>
    </style:style>
    <style:style style:name="P89" style:family="paragraph" style:parent-style-name="Standard">
      <style:text-properties fo:color="#127622" loext:opacity="100%" fo:font-size="15pt" style:text-underline-style="none" fo:font-weight="bold" officeooo:rsid="01916b09" officeooo:paragraph-rsid="0407fc58" style:font-size-asian="15pt" style:font-weight-asian="bold" style:font-size-complex="15pt" style:font-weight-complex="bold"/>
    </style:style>
    <style:style style:name="P90" style:family="paragraph" style:parent-style-name="Standard">
      <style:text-properties fo:color="#127622" loext:opacity="100%" fo:font-size="15pt" style:text-underline-style="none" fo:font-weight="bold" officeooo:rsid="01612d84" officeooo:paragraph-rsid="0407fc58" style:font-size-asian="15pt" style:font-weight-asian="bold" style:font-size-complex="15pt" style:font-weight-complex="bold"/>
    </style:style>
    <style:style style:name="P91" style:family="paragraph" style:parent-style-name="Standard">
      <style:text-properties fo:color="#127622" loext:opacity="100%" fo:font-size="15pt" style:text-underline-style="none" fo:font-weight="bold" officeooo:rsid="01916b09" officeooo:paragraph-rsid="05284fd7" style:font-size-asian="15pt" style:font-weight-asian="bold" style:font-size-complex="15pt" style:font-weight-complex="bold"/>
    </style:style>
    <style:style style:name="P92" style:family="paragraph" style:parent-style-name="Standard">
      <style:text-properties fo:color="#c9211e" loext:opacity="100%" fo:font-size="15pt" style:text-underline-style="none" fo:font-weight="bold" officeooo:rsid="01916b09" officeooo:paragraph-rsid="05284fd7" style:font-size-asian="15pt" style:font-weight-asian="bold" style:font-size-complex="15pt" style:font-weight-complex="bold"/>
    </style:style>
    <style:style style:name="P93" style:family="paragraph" style:parent-style-name="Standard">
      <style:text-properties fo:color="#c9211e" loext:opacity="100%" fo:font-size="15pt" style:text-underline-style="none" officeooo:rsid="00b53b22" officeooo:paragraph-rsid="05284fd7" style:font-size-asian="15pt" style:font-size-complex="15pt"/>
    </style:style>
    <style:style style:name="P94" style:family="paragraph" style:parent-style-name="Standard">
      <style:text-properties fo:color="#127622" loext:opacity="100%" fo:font-size="15pt" style:text-underline-style="none" fo:font-weight="bold" officeooo:rsid="01916b09" officeooo:paragraph-rsid="043e2dd5" style:font-size-asian="15pt" style:font-weight-asian="bold" style:font-size-complex="15pt" style:font-weight-complex="bold"/>
    </style:style>
    <style:style style:name="P95" style:family="paragraph" style:parent-style-name="Standard">
      <style:text-properties fo:color="#127622" loext:opacity="100%" fo:font-size="15pt" style:text-underline-style="none" fo:font-weight="bold" officeooo:rsid="01916b09" officeooo:paragraph-rsid="0660378a" style:font-size-asian="15pt" style:font-weight-asian="bold" style:font-size-complex="15pt" style:font-weight-complex="bold"/>
    </style:style>
    <style:style style:name="P96" style:family="paragraph" style:parent-style-name="Standard">
      <style:text-properties fo:color="#127622" loext:opacity="100%" fo:font-size="15pt" style:text-underline-style="none" fo:font-weight="bold" officeooo:rsid="01916b09" officeooo:paragraph-rsid="06784897" style:font-size-asian="15pt" style:font-weight-asian="bold" style:font-size-complex="15pt" style:font-weight-complex="bold"/>
    </style:style>
    <style:style style:name="P97" style:family="paragraph" style:parent-style-name="Standard">
      <style:text-properties fo:color="#000000" loext:opacity="100%" fo:font-size="15pt" style:text-underline-style="none" fo:font-weight="normal" officeooo:rsid="03351200" officeooo:paragraph-rsid="06784897" style:font-size-asian="15pt" style:font-weight-asian="normal" style:font-size-complex="15pt" style:font-weight-complex="normal"/>
    </style:style>
    <style:style style:name="P98" style:family="paragraph" style:parent-style-name="Standard">
      <style:text-properties fo:color="#cccccc" loext:opacity="100%" fo:font-size="15pt" officeooo:rsid="00c7f106" officeooo:paragraph-rsid="040fa4da" style:font-size-asian="15pt" style:font-size-complex="15pt"/>
    </style:style>
    <style:style style:name="P99" style:family="paragraph" style:parent-style-name="Standard">
      <style:text-properties fo:color="#c9211e" loext:opacity="100%" fo:font-size="15pt" fo:font-weight="bold" officeooo:rsid="01943cb6" officeooo:paragraph-rsid="03f72326" style:font-size-asian="15pt" style:font-weight-asian="bold" style:font-size-complex="15pt" style:font-weight-complex="bold"/>
    </style:style>
    <style:style style:name="P100" style:family="paragraph" style:parent-style-name="Standard">
      <style:text-properties fo:color="#c9211e" loext:opacity="100%" fo:font-size="15pt" fo:font-weight="bold" officeooo:rsid="00c7f106" officeooo:paragraph-rsid="03f72326" style:font-size-asian="15pt" style:font-weight-asian="bold" style:font-size-complex="15pt" style:font-weight-complex="bold"/>
    </style:style>
    <style:style style:name="P101" style:family="paragraph" style:parent-style-name="Standard">
      <style:text-properties fo:color="#c9211e" loext:opacity="100%" fo:font-size="15pt" fo:font-weight="bold" officeooo:rsid="00c7f106" officeooo:paragraph-rsid="05dd2a2b" style:font-size-asian="15pt" style:font-weight-asian="bold" style:font-size-complex="15pt" style:font-weight-complex="bold"/>
    </style:style>
    <style:style style:name="P102" style:family="paragraph" style:parent-style-name="Standard">
      <style:text-properties fo:color="#c9211e" loext:opacity="100%" fo:font-size="15pt" fo:font-weight="bold" officeooo:rsid="00c87703" officeooo:paragraph-rsid="03f72326" style:font-size-asian="15pt" style:font-weight-asian="bold" style:font-size-complex="15pt" style:font-weight-complex="bold"/>
    </style:style>
    <style:style style:name="P103" style:family="paragraph" style:parent-style-name="Standard">
      <style:text-properties fo:color="#2a6099" loext:opacity="100%" fo:font-size="15pt" fo:font-weight="bold" officeooo:rsid="01943cb6" officeooo:paragraph-rsid="03f72326" style:font-size-asian="15pt" style:font-weight-asian="bold" style:font-size-complex="15pt" style:font-weight-complex="bold"/>
    </style:style>
    <style:style style:name="P104" style:family="paragraph" style:parent-style-name="Standard">
      <style:text-properties fo:color="#127622" loext:opacity="100%" fo:font-size="15pt" style:text-underline-style="none" fo:font-weight="bold" officeooo:rsid="018fefdb" officeooo:paragraph-rsid="03f72326" style:font-size-asian="15pt" style:font-weight-asian="bold" style:font-size-complex="15pt" style:font-weight-complex="bold"/>
    </style:style>
    <style:style style:name="P105" style:family="paragraph" style:parent-style-name="Standard">
      <style:text-properties fo:font-size="15pt" style:text-underline-style="none" officeooo:rsid="01612d84" officeooo:paragraph-rsid="040fa4da" style:font-size-asian="15pt" style:font-size-complex="15pt"/>
    </style:style>
    <style:style style:name="P106" style:family="paragraph" style:parent-style-name="Standard">
      <style:paragraph-properties fo:text-align="left" style:justify-single-word="false" fo:break-before="page"/>
      <style:text-properties fo:color="#2a6099" loext:opacity="100%" style:font-name="Calibri1" fo:font-size="15pt" style:text-underline-style="none" fo:font-weight="bold" officeooo:rsid="01faedee" officeooo:paragraph-rsid="03d9bd63" style:font-size-asian="15pt" style:font-weight-asian="bold" style:font-size-complex="15pt" style:font-weight-complex="bold"/>
    </style:style>
    <style:style style:name="P107" style:family="paragraph" style:parent-style-name="Standard">
      <style:paragraph-properties fo:text-align="left" style:justify-single-word="false"/>
      <style:text-properties fo:color="#2a6099" loext:opacity="100%" style:font-name="Calibri1" fo:font-size="13pt" style:text-underline-style="none" fo:font-weight="normal" officeooo:rsid="01faedee" officeooo:paragraph-rsid="03d8e290" style:font-size-asian="13pt" style:font-weight-asian="normal" style:font-size-complex="13pt" style:font-weight-complex="normal"/>
    </style:style>
    <style:style style:name="P108" style:family="paragraph" style:parent-style-name="Standard">
      <style:paragraph-properties fo:text-align="left" style:justify-single-word="false"/>
      <style:text-properties style:font-name="Calibri1" fo:font-size="15pt" style:text-underline-style="none" fo:font-weight="normal" officeooo:rsid="01faedee" officeooo:paragraph-rsid="03d8e290" style:font-size-asian="15pt" style:font-weight-asian="normal" style:font-size-complex="15pt" style:font-weight-complex="normal"/>
    </style:style>
    <style:style style:name="P109" style:family="paragraph" style:parent-style-name="Standard">
      <style:paragraph-properties fo:text-align="left" style:justify-single-word="false"/>
      <style:text-properties style:font-name="Calibri1" fo:font-size="15pt" style:text-underline-style="none" fo:font-weight="bold" officeooo:rsid="01faedee" officeooo:paragraph-rsid="03d8e290" style:font-size-asian="15pt" style:font-weight-asian="bold" style:font-size-complex="15pt" style:font-weight-complex="bold"/>
    </style:style>
    <style:style style:name="P110" style:family="paragraph" style:parent-style-name="Standard">
      <style:text-properties fo:color="#000000" loext:opacity="100%" fo:font-size="15pt" style:text-underline-style="none" fo:font-weight="normal" officeooo:rsid="0586747b" officeooo:paragraph-rsid="05877ad5" style:font-size-asian="15pt" style:font-weight-asian="normal" style:font-size-complex="15pt" style:font-weight-complex="normal"/>
    </style:style>
    <style:style style:name="P111" style:family="paragraph" style:parent-style-name="Standard">
      <style:text-properties fo:font-size="15pt" style:text-underline-style="none" fo:font-weight="bold" officeooo:rsid="00bfa244" officeooo:paragraph-rsid="03d8e290" style:font-size-asian="15pt" style:font-weight-asian="bold" style:font-size-complex="15pt" style:font-weight-complex="bold"/>
    </style:style>
    <style:style style:name="P112" style:family="paragraph" style:parent-style-name="Standard">
      <style:text-properties fo:font-size="15pt" style:text-underline-style="none" officeooo:rsid="00bfa244" officeooo:paragraph-rsid="03d8e290" style:font-size-asian="15pt" style:font-size-complex="15pt"/>
    </style:style>
    <style:style style:name="P113" style:family="paragraph" style:parent-style-name="Standard">
      <style:text-properties fo:color="#c9211e" loext:opacity="100%" fo:font-size="15pt" style:text-underline-style="none" fo:font-weight="bold" officeooo:rsid="00bfa244" officeooo:paragraph-rsid="03d8e290" style:font-size-asian="15pt" style:font-weight-asian="bold" style:font-size-complex="15pt" style:font-weight-complex="bold"/>
    </style:style>
    <style:style style:name="P114" style:family="paragraph" style:parent-style-name="Standard">
      <style:paragraph-properties fo:text-align="left" style:justify-single-word="false"/>
      <style:text-properties fo:color="#2a6099" loext:opacity="100%" style:font-name="Calibri1" fo:font-size="15pt" style:text-underline-style="none" fo:font-weight="bold" officeooo:rsid="01faedee" officeooo:paragraph-rsid="03d9bd63" style:font-size-asian="15pt" style:font-weight-asian="bold" style:font-size-complex="15pt" style:font-weight-complex="bold"/>
    </style:style>
    <style:style style:name="P115" style:family="paragraph" style:parent-style-name="Standard">
      <style:paragraph-properties fo:text-align="left" style:justify-single-word="false"/>
      <style:text-properties fo:color="#2a6099" loext:opacity="100%" style:font-name="Calibri1" fo:font-size="15pt" style:text-underline-style="none" fo:font-weight="bold" officeooo:rsid="01faedee" officeooo:paragraph-rsid="03d8e290" style:font-size-asian="15pt" style:font-weight-asian="bold" style:font-size-complex="15pt" style:font-weight-complex="bold"/>
    </style:style>
    <style:style style:name="P116" style:family="paragraph" style:parent-style-name="Standard">
      <style:text-properties fo:font-size="15pt" style:text-underline-style="none" fo:font-weight="normal" officeooo:rsid="02023b35" officeooo:paragraph-rsid="03d8e290" style:font-size-asian="15pt" style:font-weight-asian="normal" style:font-size-complex="15pt" style:font-weight-complex="normal"/>
    </style:style>
    <style:style style:name="P117" style:family="paragraph" style:parent-style-name="Standard">
      <style:text-properties fo:font-size="15pt" style:text-underline-style="none" fo:font-weight="bold" officeooo:rsid="02042644" officeooo:paragraph-rsid="03d8e290" style:font-size-asian="15pt" style:font-weight-asian="bold" style:font-size-complex="15pt" style:font-weight-complex="bold"/>
    </style:style>
    <style:style style:name="P118" style:family="paragraph" style:parent-style-name="Standard">
      <style:text-properties fo:color="#000000" loext:opacity="100%" fo:font-size="15pt" style:text-underline-style="none" fo:font-weight="normal" officeooo:rsid="02042644" officeooo:paragraph-rsid="03d8e290" style:font-size-asian="15pt" style:font-weight-asian="normal" style:font-size-complex="15pt" style:font-weight-complex="normal"/>
    </style:style>
    <style:style style:name="P119" style:family="paragraph" style:parent-style-name="Standard">
      <style:text-properties fo:color="#000000" loext:opacity="100%" fo:font-size="15pt" style:text-underline-style="none" fo:font-weight="bold" officeooo:rsid="02042644" officeooo:paragraph-rsid="03e30234" style:font-size-asian="15pt" style:font-weight-asian="bold" style:font-size-complex="15pt" style:font-weight-complex="bold"/>
    </style:style>
    <style:style style:name="P120" style:family="paragraph" style:parent-style-name="Standard">
      <style:text-properties fo:color="#000000" loext:opacity="100%" fo:font-size="15pt" style:text-underline-style="none" fo:font-weight="normal" officeooo:rsid="02042644" officeooo:paragraph-rsid="03e30234" style:font-size-asian="15pt" style:font-weight-asian="normal" style:font-size-complex="15pt" style:font-weight-complex="normal"/>
    </style:style>
    <style:style style:name="P121" style:family="paragraph" style:parent-style-name="Standard">
      <style:text-properties fo:color="#000000" loext:opacity="100%" fo:font-size="15pt" style:text-underline-style="none" fo:font-weight="normal" officeooo:rsid="0586747b" officeooo:paragraph-rsid="0586747b" style:font-size-asian="15pt" style:font-weight-asian="normal" style:font-size-complex="15pt" style:font-weight-complex="normal"/>
    </style:style>
    <style:style style:name="P122" style:family="paragraph" style:parent-style-name="Standard">
      <style:text-properties fo:color="#000000" loext:opacity="100%" fo:font-size="15pt" style:text-underline-style="none" fo:font-weight="normal" officeooo:rsid="02042644" officeooo:paragraph-rsid="0586747b" style:font-size-asian="15pt" style:font-weight-asian="normal" style:font-size-complex="15pt" style:font-weight-complex="normal"/>
    </style:style>
    <style:style style:name="P123" style:family="paragraph" style:parent-style-name="Standard">
      <style:paragraph-properties fo:margin-top="0mm" fo:margin-bottom="1.99mm" style:contextual-spacing="false" fo:break-before="page"/>
      <style:text-properties fo:color="#2a6099" loext:opacity="100%" fo:font-size="15pt" style:text-underline-style="none" officeooo:rsid="0281cff2" officeooo:paragraph-rsid="03db4be2" style:font-size-asian="15pt" style:font-size-complex="15pt"/>
    </style:style>
    <style:style style:name="P124" style:family="paragraph" style:parent-style-name="Standard">
      <style:paragraph-properties fo:margin-top="0mm" fo:margin-bottom="1.99mm" style:contextual-spacing="false"/>
      <style:text-properties fo:color="#2a6099" loext:opacity="100%" fo:font-size="15pt" style:text-underline-style="none" officeooo:rsid="00bfa244" officeooo:paragraph-rsid="03df50a4" style:font-size-asian="15pt" style:font-size-complex="15pt"/>
    </style:style>
    <style:style style:name="P125" style:family="paragraph" style:parent-style-name="Standard">
      <style:paragraph-properties fo:margin-top="0mm" fo:margin-bottom="1.99mm" style:contextual-spacing="false"/>
      <style:text-properties fo:font-size="15pt" style:text-underline-style="none" officeooo:rsid="03579827" officeooo:paragraph-rsid="03db4be2" style:font-size-asian="15pt" style:font-size-complex="15pt"/>
    </style:style>
    <style:style style:name="P126" style:family="paragraph" style:parent-style-name="Standard">
      <style:text-properties fo:font-size="15pt" style:text-underline-style="solid" style:text-underline-width="auto" style:text-underline-color="font-color" officeooo:rsid="00b53b22" officeooo:paragraph-rsid="03df50a4" style:font-size-asian="15pt" style:font-size-complex="15pt"/>
    </style:style>
    <style:style style:name="P127" style:family="paragraph" style:parent-style-name="Standard">
      <style:text-properties officeooo:paragraph-rsid="03df50a4"/>
    </style:style>
    <style:style style:name="P128" style:family="paragraph" style:parent-style-name="Standard">
      <style:text-properties fo:font-size="15pt" style:text-underline-style="none" officeooo:rsid="03df50a4" officeooo:paragraph-rsid="03df50a4" style:font-size-asian="15pt" style:font-size-complex="15pt"/>
    </style:style>
    <style:style style:name="P129" style:family="paragraph" style:parent-style-name="Standard">
      <style:paragraph-properties fo:margin-top="0mm" fo:margin-bottom="1.99mm" style:contextual-spacing="false"/>
      <style:text-properties fo:font-size="15pt" style:text-underline-style="none" officeooo:rsid="03df50a4" officeooo:paragraph-rsid="05b1213d" style:font-size-asian="15pt" style:font-size-complex="15pt"/>
    </style:style>
    <style:style style:name="P130" style:family="paragraph" style:parent-style-name="Standard">
      <style:text-properties fo:font-size="15pt" style:text-underline-style="solid" style:text-underline-width="auto" style:text-underline-color="font-color" officeooo:rsid="00b53b22" officeooo:paragraph-rsid="06dce273" style:font-size-asian="15pt" style:font-size-complex="15pt"/>
    </style:style>
    <style:style style:name="P131" style:family="paragraph" style:parent-style-name="Standard">
      <style:text-properties fo:font-size="14pt" style:text-underline-style="none" officeooo:rsid="00bfa244" officeooo:paragraph-rsid="03db4be2" style:font-size-asian="14pt" style:font-size-complex="14pt"/>
    </style:style>
    <style:style style:name="P132" style:family="paragraph" style:parent-style-name="Standard">
      <style:text-properties fo:font-size="14pt" style:text-underline-style="none" officeooo:rsid="00bfa244" officeooo:paragraph-rsid="03debfd5" style:font-size-asian="14pt" style:font-size-complex="14pt"/>
    </style:style>
    <style:style style:name="P133" style:family="paragraph" style:parent-style-name="Standard">
      <style:text-properties fo:font-size="14pt" style:text-underline-style="none" officeooo:rsid="05b63ebb" officeooo:paragraph-rsid="06d481b5" style:font-size-asian="14pt" style:font-size-complex="14pt"/>
    </style:style>
    <style:style style:name="P134" style:family="paragraph" style:parent-style-name="Standard">
      <style:text-properties fo:font-size="14pt" style:text-underline-style="none" officeooo:rsid="05b77429" officeooo:paragraph-rsid="06d481b5" style:font-size-asian="14pt" style:font-size-complex="14pt"/>
    </style:style>
    <style:style style:name="P135" style:family="paragraph" style:parent-style-name="Standard">
      <style:paragraph-properties fo:margin-top="0mm" fo:margin-bottom="1.99mm" style:contextual-spacing="false"/>
      <style:text-properties fo:font-size="14pt" style:text-underline-style="none" officeooo:rsid="05b77429" officeooo:paragraph-rsid="05b77429" style:font-size-asian="14pt" style:font-size-complex="14pt"/>
    </style:style>
    <style:style style:name="P136" style:family="paragraph" style:parent-style-name="Standard">
      <style:text-properties fo:font-size="15pt" style:text-underline-style="solid" style:text-underline-width="auto" style:text-underline-color="font-color" officeooo:rsid="03df50a4" officeooo:paragraph-rsid="03df50a4" style:font-size-asian="15pt" style:font-size-complex="15pt"/>
    </style:style>
    <style:style style:name="P137" style:family="paragraph" style:parent-style-name="Table_20_Contents">
      <style:paragraph-properties fo:text-align="right" style:justify-single-word="false"/>
      <style:text-properties fo:font-size="13pt" officeooo:rsid="05bbdfbf" officeooo:paragraph-rsid="05bbdfbf" style:font-size-asian="13pt" style:font-size-complex="13pt"/>
    </style:style>
    <style:style style:name="P138" style:family="paragraph" style:parent-style-name="Table_20_Contents">
      <style:text-properties fo:font-size="13pt" fo:font-weight="bold" officeooo:rsid="05bd9df0" officeooo:paragraph-rsid="05bd9df0" style:font-size-asian="13pt" style:font-weight-asian="bold" style:font-size-complex="13pt" style:font-weight-complex="bold"/>
    </style:style>
    <style:style style:name="P139" style:family="paragraph" style:parent-style-name="Table_20_Contents">
      <style:paragraph-properties fo:text-align="right" style:justify-single-word="false"/>
      <style:text-properties fo:font-size="12pt" fo:font-weight="bold" officeooo:rsid="05bbdfbf" officeooo:paragraph-rsid="05bbdfbf" style:font-size-asian="12pt" style:font-weight-asian="bold" style:font-size-complex="12pt" style:font-weight-complex="bold"/>
    </style:style>
    <style:style style:name="P140" style:family="paragraph" style:parent-style-name="Table_20_Contents">
      <style:text-properties fo:font-size="12pt" officeooo:rsid="05bd9df0" officeooo:paragraph-rsid="05bd9df0" style:font-size-asian="12pt" style:font-size-complex="12pt"/>
    </style:style>
    <style:style style:name="P141" style:family="paragraph" style:parent-style-name="Table_20_Contents">
      <style:text-properties fo:font-size="12pt" officeooo:rsid="05befc58" officeooo:paragraph-rsid="05befc58" style:font-size-asian="12pt" style:font-size-complex="12pt"/>
    </style:style>
    <style:style style:name="P142" style:family="paragraph" style:parent-style-name="Table_20_Contents">
      <style:text-properties fo:font-size="12pt" officeooo:rsid="05befd2b" officeooo:paragraph-rsid="05befd2b" style:font-size-asian="12pt" style:font-size-complex="12pt"/>
    </style:style>
    <style:style style:name="P143" style:family="paragraph" style:parent-style-name="Table_20_Contents">
      <style:text-properties fo:font-size="12pt" officeooo:rsid="05c1aacc" officeooo:paragraph-rsid="05c1aacc" style:font-size-asian="12pt" style:font-size-complex="12pt"/>
    </style:style>
    <style:style style:name="P144" style:family="paragraph" style:parent-style-name="Table_20_Contents">
      <style:text-properties fo:font-size="12pt" officeooo:rsid="05c345e8" officeooo:paragraph-rsid="05c345e8" style:font-size-asian="12pt" style:font-size-complex="12pt"/>
    </style:style>
    <style:style style:name="P145" style:family="paragraph" style:parent-style-name="Table_20_Contents">
      <style:text-properties fo:font-size="12pt" officeooo:rsid="05c3ef16" officeooo:paragraph-rsid="05c3ef16" style:font-size-asian="12pt" style:font-size-complex="12pt"/>
    </style:style>
    <style:style style:name="P146" style:family="paragraph" style:parent-style-name="Table_20_Contents">
      <style:text-properties fo:font-size="12pt" officeooo:rsid="05c483d3" officeooo:paragraph-rsid="05c483d3" style:font-size-asian="12pt" style:font-size-complex="12pt"/>
    </style:style>
    <style:style style:name="P147" style:family="paragraph" style:parent-style-name="Standard">
      <style:paragraph-properties fo:margin-top="0mm" fo:margin-bottom="1.99mm" style:contextual-spacing="false"/>
      <style:text-properties fo:font-size="12pt" style:text-underline-style="none" officeooo:rsid="06e0d496" officeooo:paragraph-rsid="06e0d496" style:font-size-asian="12pt" style:font-size-complex="12pt"/>
    </style:style>
    <style:style style:name="P148" style:family="paragraph" style:parent-style-name="Standard">
      <style:text-properties fo:font-size="15pt" style:text-underline-style="solid" style:text-underline-width="auto" style:text-underline-color="font-color" officeooo:rsid="03df50a4" officeooo:paragraph-rsid="03dfefea" style:font-size-asian="15pt" style:font-size-complex="15pt"/>
    </style:style>
    <style:style style:name="P149" style:family="paragraph" style:parent-style-name="Standard">
      <style:text-properties fo:color="#000000" loext:opacity="100%" fo:font-size="15pt" style:text-underline-style="none" fo:font-weight="normal" officeooo:rsid="03dfefea" officeooo:paragraph-rsid="03dfefea" style:font-size-asian="15pt" style:font-weight-asian="normal" style:font-size-complex="15pt" style:font-weight-complex="normal"/>
    </style:style>
    <style:style style:name="P150" style:family="paragraph" style:parent-style-name="Standard">
      <style:paragraph-properties fo:break-before="page"/>
      <style:text-properties fo:font-size="15pt" style:text-underline-style="none" officeooo:rsid="0281cff2" officeooo:paragraph-rsid="0281cff2" style:font-size-asian="15pt" style:font-size-complex="15pt"/>
    </style:style>
    <style:style style:name="P151" style:family="paragraph" style:parent-style-name="Standard">
      <style:text-properties fo:font-size="15pt" style:text-underline-style="none" officeooo:rsid="00bfa244" officeooo:paragraph-rsid="0281cff2" style:font-size-asian="15pt" style:font-size-complex="15pt"/>
    </style:style>
    <style:style style:name="P152" style:family="paragraph" style:parent-style-name="Standard">
      <style:text-properties fo:font-size="15pt" style:text-underline-style="none" fo:font-weight="bold" officeooo:rsid="03579827" officeooo:paragraph-rsid="03579827" style:font-size-asian="15pt" style:font-weight-asian="bold" style:font-size-complex="15pt" style:font-weight-complex="bold"/>
    </style:style>
    <style:style style:name="P153" style:family="paragraph" style:parent-style-name="Standard">
      <style:text-properties fo:font-size="15pt" style:text-underline-style="solid" style:text-underline-width="auto" style:text-underline-color="font-color" officeooo:rsid="00b53b22" officeooo:paragraph-rsid="0281cff2" style:font-size-asian="15pt" style:font-size-complex="15pt"/>
    </style:style>
    <style:style style:name="P154" style:family="paragraph" style:parent-style-name="Standard">
      <style:text-properties fo:font-size="15pt" style:text-underline-style="solid" style:text-underline-width="auto" style:text-underline-color="font-color" officeooo:rsid="00b53b22" officeooo:paragraph-rsid="0385242f" style:font-size-asian="15pt" style:font-size-complex="15pt"/>
    </style:style>
    <style:style style:name="P155" style:family="paragraph" style:parent-style-name="Standard">
      <style:text-properties fo:font-size="15pt" style:text-underline-style="none" officeooo:rsid="00bfa244" officeooo:paragraph-rsid="05ad8c4b" style:font-size-asian="15pt" style:font-size-complex="15pt"/>
    </style:style>
    <style:style style:name="P156" style:family="paragraph" style:parent-style-name="Standard">
      <style:text-properties fo:font-size="15pt" style:text-underline-style="none" officeooo:rsid="00bfa244" officeooo:paragraph-rsid="028490a2" style:font-size-asian="15pt" style:font-size-complex="15pt"/>
    </style:style>
    <style:style style:name="P157" style:family="paragraph" style:parent-style-name="Standard">
      <style:text-properties fo:font-size="15pt" style:text-underline-style="none" officeooo:rsid="00bfa244" officeooo:paragraph-rsid="041550ca" style:font-size-asian="15pt" style:font-size-complex="15pt"/>
    </style:style>
    <style:style style:name="P158" style:family="paragraph" style:parent-style-name="Standard">
      <style:text-properties fo:font-size="15pt" style:text-underline-style="none" fo:font-weight="normal" officeooo:rsid="0287dd9a" officeooo:paragraph-rsid="041550ca" style:font-size-asian="15pt" style:font-weight-asian="normal" style:font-size-complex="15pt" style:font-weight-complex="normal"/>
    </style:style>
    <style:style style:name="P159" style:family="paragraph" style:parent-style-name="Standard">
      <style:text-properties fo:font-size="15pt" style:text-underline-style="none" officeooo:rsid="00b53b22" officeooo:paragraph-rsid="0281cff2" style:font-size-asian="15pt" style:font-size-complex="15pt"/>
    </style:style>
    <style:style style:name="P160" style:family="paragraph" style:parent-style-name="Standard">
      <style:text-properties fo:font-size="15pt" officeooo:rsid="00b53b22" officeooo:paragraph-rsid="0281cff2" style:font-size-asian="15pt" style:font-size-complex="15pt"/>
    </style:style>
    <style:style style:name="P161" style:family="paragraph" style:parent-style-name="Standard">
      <style:text-properties fo:font-size="15pt" style:text-underline-style="none" officeooo:rsid="00b53b22" officeooo:paragraph-rsid="028b16de" style:font-size-asian="15pt" style:font-size-complex="15pt"/>
    </style:style>
    <style:style style:name="P162" style:family="paragraph" style:parent-style-name="Standard">
      <style:text-properties fo:font-size="15pt" style:text-underline-style="solid" style:text-underline-width="auto" style:text-underline-color="font-color" officeooo:rsid="00bfa244" officeooo:paragraph-rsid="0281cff2" style:font-size-asian="15pt" style:font-size-complex="15pt"/>
    </style:style>
    <style:style style:name="P163" style:family="paragraph" style:parent-style-name="Standard">
      <style:text-properties fo:font-size="15pt" style:text-underline-style="solid" style:text-underline-width="auto" style:text-underline-color="font-color" officeooo:rsid="028eae24" officeooo:paragraph-rsid="028eae24" style:font-size-asian="15pt" style:font-size-complex="15pt"/>
    </style:style>
    <style:style style:name="P164" style:family="paragraph" style:parent-style-name="Standard">
      <style:text-properties fo:font-size="15pt" style:text-underline-style="none" officeooo:rsid="00bfa244" officeooo:paragraph-rsid="0367305f" style:font-size-asian="15pt" style:font-size-complex="15pt"/>
    </style:style>
    <style:style style:name="P165" style:family="paragraph" style:parent-style-name="Standard">
      <style:paragraph-properties fo:break-before="page"/>
      <style:text-properties fo:color="#c9211e" loext:opacity="100%" fo:font-size="15pt" style:text-underline-style="none" fo:font-weight="bold" officeooo:rsid="028fe1c9" officeooo:paragraph-rsid="038a6bf5" style:font-size-asian="15pt" style:font-weight-asian="bold" style:font-size-complex="15pt" style:font-weight-complex="bold"/>
    </style:style>
    <style:style style:name="P166" style:family="paragraph" style:parent-style-name="Standard">
      <style:text-properties fo:font-size="15pt" style:text-underline-style="none" officeooo:rsid="00bfa244" officeooo:paragraph-rsid="028fe1c9" style:font-size-asian="15pt" style:font-size-complex="15pt"/>
    </style:style>
    <style:style style:name="P167" style:family="paragraph" style:parent-style-name="Standard">
      <style:text-properties fo:font-size="15pt" style:text-underline-style="solid" style:text-underline-width="auto" style:text-underline-color="font-color" officeooo:rsid="00b53b22" officeooo:paragraph-rsid="035964df" style:font-size-asian="15pt" style:font-size-complex="15pt"/>
    </style:style>
    <style:style style:name="P168" style:family="paragraph" style:parent-style-name="Standard">
      <style:text-properties fo:font-size="15pt" style:text-underline-style="none" officeooo:rsid="00bfa244" officeooo:paragraph-rsid="0416368e" style:font-size-asian="15pt" style:font-size-complex="15pt"/>
    </style:style>
    <style:style style:name="P169" style:family="paragraph" style:parent-style-name="Standard">
      <style:text-properties fo:font-size="15pt" style:text-underline-style="none" officeooo:rsid="0291fd8e" officeooo:paragraph-rsid="0416368e" style:font-size-asian="15pt" style:font-size-complex="15pt"/>
    </style:style>
    <style:style style:name="P170" style:family="paragraph" style:parent-style-name="Standard">
      <style:text-properties fo:font-size="15pt" style:text-underline-style="none" fo:font-weight="normal" officeooo:rsid="0291fd8e" officeooo:paragraph-rsid="0416368e" style:font-size-asian="15pt" style:font-weight-asian="normal" style:font-size-complex="15pt" style:font-weight-complex="normal"/>
    </style:style>
    <style:style style:name="P171" style:family="paragraph" style:parent-style-name="Standard">
      <style:text-properties fo:font-size="15pt" style:text-underline-style="solid" style:text-underline-width="auto" style:text-underline-color="font-color" officeooo:rsid="00b53b22" officeooo:paragraph-rsid="028fe1c9" style:font-size-asian="15pt" style:font-size-complex="15pt"/>
    </style:style>
    <style:style style:name="P172" style:family="paragraph" style:parent-style-name="Standard">
      <style:text-properties fo:font-size="15pt" style:text-underline-style="none" officeooo:rsid="00b53b22" officeooo:paragraph-rsid="028fe1c9" style:font-size-asian="15pt" style:font-size-complex="15pt"/>
    </style:style>
    <style:style style:name="P173" style:family="paragraph" style:parent-style-name="Standard">
      <style:text-properties fo:font-size="15pt" officeooo:rsid="00b53b22" officeooo:paragraph-rsid="028fe1c9" style:font-size-asian="15pt" style:font-size-complex="15pt"/>
    </style:style>
    <style:style style:name="P174" style:family="paragraph" style:parent-style-name="Standard">
      <style:text-properties fo:font-size="15pt" style:text-underline-style="none" officeooo:rsid="00b53b22" officeooo:paragraph-rsid="04163d13" style:font-size-asian="15pt" style:font-size-complex="15pt"/>
    </style:style>
    <style:style style:name="P175" style:family="paragraph" style:parent-style-name="Standard">
      <style:text-properties fo:font-size="15pt" style:text-underline-style="none" officeooo:rsid="029a1619" officeooo:paragraph-rsid="04163d13" style:font-size-asian="15pt" style:font-size-complex="15pt"/>
    </style:style>
    <style:style style:name="P176" style:family="paragraph" style:parent-style-name="Standard">
      <style:text-properties fo:font-size="15pt" style:text-underline-style="solid" style:text-underline-width="auto" style:text-underline-color="font-color" officeooo:rsid="00bfa244" officeooo:paragraph-rsid="028fe1c9" style:font-size-asian="15pt" style:font-size-complex="15pt"/>
    </style:style>
    <style:style style:name="P177" style:family="paragraph" style:parent-style-name="Standard">
      <style:text-properties fo:font-size="15pt" style:text-underline-style="none" officeooo:rsid="00b53b22" officeooo:paragraph-rsid="029b8944" style:font-size-asian="15pt" style:font-size-complex="15pt"/>
    </style:style>
    <style:style style:name="P178" style:family="paragraph" style:parent-style-name="Standard">
      <style:text-properties fo:font-size="15pt" style:text-underline-style="none" officeooo:rsid="00b53b22" officeooo:paragraph-rsid="0418422b" style:font-size-asian="15pt" style:font-size-complex="15pt"/>
    </style:style>
    <style:style style:name="P179" style:family="paragraph" style:parent-style-name="Standard">
      <style:paragraph-properties fo:break-before="page"/>
      <style:text-properties fo:color="#c9211e" loext:opacity="100%" fo:font-size="15pt" style:text-underline-style="none" fo:font-weight="bold" officeooo:rsid="028fe1c9" officeooo:paragraph-rsid="07840293" style:font-size-asian="15pt" style:font-weight-asian="bold" style:font-size-complex="15pt" style:font-weight-complex="bold"/>
    </style:style>
    <style:style style:name="P180" style:family="paragraph" style:parent-style-name="Standard">
      <style:text-properties fo:font-size="15pt" style:text-underline-style="none" officeooo:rsid="00bfa244" officeooo:paragraph-rsid="07840293" style:font-size-asian="15pt" style:font-size-complex="15pt"/>
    </style:style>
    <style:style style:name="P181" style:family="paragraph" style:parent-style-name="Standard">
      <style:text-properties fo:font-size="15pt" style:text-underline-style="solid" style:text-underline-width="auto" style:text-underline-color="font-color" officeooo:rsid="00b53b22" officeooo:paragraph-rsid="07840293" style:font-size-asian="15pt" style:font-size-complex="15pt"/>
    </style:style>
    <style:style style:name="P182" style:family="paragraph" style:parent-style-name="Standard">
      <style:text-properties fo:font-size="15pt" style:text-underline-style="none" officeooo:rsid="00b53b22" officeooo:paragraph-rsid="07840293" style:font-size-asian="15pt" style:font-size-complex="15pt"/>
    </style:style>
    <style:style style:name="P183" style:family="paragraph" style:parent-style-name="Standard">
      <style:text-properties fo:font-size="15pt" officeooo:rsid="00b53b22" officeooo:paragraph-rsid="07840293" style:font-size-asian="15pt" style:font-size-complex="15pt"/>
    </style:style>
    <style:style style:name="P184" style:family="paragraph" style:parent-style-name="Standard">
      <style:paragraph-properties fo:margin-top="0mm" fo:margin-bottom="1.99mm" style:contextual-spacing="false"/>
      <style:text-properties fo:font-size="15pt" style:text-underline-style="none" officeooo:rsid="00b53b22" officeooo:paragraph-rsid="07840293" style:font-size-asian="15pt" style:font-size-complex="15pt"/>
    </style:style>
    <style:style style:name="P185" style:family="paragraph" style:parent-style-name="Standard">
      <style:text-properties fo:font-size="15pt" style:text-underline-style="none" fo:font-weight="normal" officeooo:rsid="03b21b92" officeooo:paragraph-rsid="07840293" style:font-size-asian="15pt" style:font-weight-asian="normal" style:font-size-complex="15pt" style:font-weight-complex="normal"/>
    </style:style>
    <style:style style:name="P186" style:family="paragraph" style:parent-style-name="Standard">
      <style:paragraph-properties fo:margin-top="0mm" fo:margin-bottom="1.99mm" style:contextual-spacing="false"/>
      <style:text-properties fo:font-size="15pt" style:text-underline-style="none" officeooo:rsid="00bfa244" officeooo:paragraph-rsid="07840293" style:font-size-asian="15pt" style:font-size-complex="15pt"/>
    </style:style>
    <style:style style:name="P187" style:family="paragraph" style:parent-style-name="Standard">
      <style:text-properties fo:font-size="15pt" style:text-underline-style="none" officeooo:rsid="03aeef60" officeooo:paragraph-rsid="07840293" style:font-size-asian="15pt" style:font-size-complex="15pt"/>
    </style:style>
    <style:style style:name="P188" style:family="paragraph" style:parent-style-name="Standard">
      <style:paragraph-properties fo:margin-top="0mm" fo:margin-bottom="1.99mm" style:contextual-spacing="false"/>
      <style:text-properties fo:font-size="15pt" style:text-underline-style="none" officeooo:rsid="03aeef60" officeooo:paragraph-rsid="07840293" style:font-size-asian="15pt" style:font-size-complex="15pt"/>
    </style:style>
    <style:style style:name="P189" style:family="paragraph" style:parent-style-name="Standard">
      <style:text-properties fo:font-size="15pt" style:text-underline-style="solid" style:text-underline-width="auto" style:text-underline-color="font-color" officeooo:rsid="00bfa244" officeooo:paragraph-rsid="07840293" style:font-size-asian="15pt" style:font-size-complex="15pt"/>
    </style:style>
    <style:style style:name="P190" style:family="paragraph" style:parent-style-name="Standard">
      <style:text-properties fo:color="#c9211e" loext:opacity="100%" fo:font-size="15pt" style:text-underline-style="none" fo:font-weight="bold" officeooo:rsid="028fe1c9" officeooo:paragraph-rsid="07840293" style:font-size-asian="15pt" style:font-weight-asian="bold" style:font-size-complex="15pt" style:font-weight-complex="bold"/>
    </style:style>
    <style:style style:name="P191" style:family="paragraph" style:parent-style-name="Standard">
      <style:text-properties fo:color="#c9211e" loext:opacity="100%" fo:font-size="15pt" style:text-underline-style="none" fo:font-weight="bold" officeooo:rsid="00bfa244" officeooo:paragraph-rsid="07840293" style:font-size-asian="15pt" style:font-weight-asian="bold" style:font-size-complex="15pt" style:font-weight-complex="bold"/>
    </style:style>
    <style:style style:name="P192" style:family="paragraph" style:parent-style-name="Standard">
      <style:paragraph-properties fo:break-before="page"/>
      <style:text-properties fo:color="#c9211e" loext:opacity="100%" fo:font-size="15pt" style:text-underline-style="none" fo:font-weight="bold" officeooo:rsid="028fe1c9" officeooo:paragraph-rsid="07858771" style:font-size-asian="15pt" style:font-weight-asian="bold" style:font-size-complex="15pt" style:font-weight-complex="bold"/>
    </style:style>
    <style:style style:name="P193" style:family="paragraph" style:parent-style-name="Standard">
      <style:paragraph-properties fo:margin-top="0mm" fo:margin-bottom="1.99mm" style:contextual-spacing="false"/>
      <style:text-properties fo:font-size="15pt" style:text-underline-style="none" officeooo:rsid="00bfa244" officeooo:paragraph-rsid="07861d40" style:font-size-asian="15pt" style:font-size-complex="15pt"/>
    </style:style>
    <style:style style:name="P194" style:family="paragraph" style:parent-style-name="Standard">
      <style:text-properties fo:font-size="15pt" style:text-underline-style="none" officeooo:rsid="00bfa244" officeooo:paragraph-rsid="07861d40" style:font-size-asian="15pt" style:font-size-complex="15pt"/>
    </style:style>
    <style:style style:name="P195" style:family="paragraph" style:parent-style-name="Standard">
      <style:text-properties fo:font-size="14pt" style:text-underline-style="none" officeooo:rsid="00b53b22" officeooo:paragraph-rsid="07858771" style:font-size-asian="14pt" style:font-size-complex="14pt"/>
    </style:style>
    <style:style style:name="P196" style:family="paragraph" style:parent-style-name="Standard">
      <style:text-properties fo:font-size="14pt" officeooo:rsid="00b53b22" officeooo:paragraph-rsid="07858771" style:font-size-asian="14pt" style:font-size-complex="14pt"/>
    </style:style>
    <style:style style:name="P197" style:family="paragraph" style:parent-style-name="Standard">
      <style:paragraph-properties fo:margin-top="0mm" fo:margin-bottom="1.99mm" style:contextual-spacing="false"/>
      <style:text-properties fo:font-size="14pt" style:text-underline-style="none" officeooo:rsid="00b53b22" officeooo:paragraph-rsid="07858771" style:font-size-asian="14pt" style:font-size-complex="14pt"/>
    </style:style>
    <style:style style:name="P198" style:family="paragraph" style:parent-style-name="Standard">
      <style:paragraph-properties fo:margin-top="0mm" fo:margin-bottom="1.99mm" style:contextual-spacing="false"/>
      <style:text-properties fo:font-size="15pt" style:text-underline-style="solid" style:text-underline-width="auto" style:text-underline-color="font-color" officeooo:rsid="00b53b22" officeooo:paragraph-rsid="07858771" style:font-size-asian="15pt" style:font-size-complex="15pt"/>
    </style:style>
    <style:style style:name="P199" style:family="paragraph" style:parent-style-name="Standard">
      <style:text-properties fo:font-size="15pt" style:text-underline-style="none" officeooo:rsid="00bfa244" officeooo:paragraph-rsid="07858771" style:font-size-asian="15pt" style:font-size-complex="15pt"/>
    </style:style>
    <style:style style:name="P200" style:family="paragraph" style:parent-style-name="Standard">
      <style:text-properties fo:font-size="15pt" style:text-underline-style="none" fo:font-weight="normal" officeooo:rsid="023cfc12" officeooo:paragraph-rsid="07858771" style:font-size-asian="15pt" style:font-weight-asian="normal" style:font-size-complex="15pt" style:font-weight-complex="normal"/>
    </style:style>
    <style:style style:name="P201" style:family="paragraph" style:parent-style-name="Standard">
      <style:text-properties fo:font-size="15pt" style:text-underline-style="none" fo:font-weight="normal" officeooo:rsid="023de3bd" officeooo:paragraph-rsid="07858771" style:font-size-asian="15pt" style:font-weight-asian="normal" style:font-size-complex="15pt" style:font-weight-complex="normal"/>
    </style:style>
    <style:style style:name="P202" style:family="paragraph" style:parent-style-name="Standard">
      <style:text-properties fo:font-size="15pt" style:text-underline-style="none" fo:font-weight="normal" officeooo:rsid="024113ef" officeooo:paragraph-rsid="07858771" style:font-size-asian="15pt" style:font-weight-asian="normal" style:font-size-complex="15pt" style:font-weight-complex="normal"/>
    </style:style>
    <style:style style:name="P203" style:family="paragraph" style:parent-style-name="Standard">
      <style:text-properties fo:font-size="15pt" style:text-underline-style="none" fo:font-weight="normal" officeooo:rsid="02448ab3" officeooo:paragraph-rsid="07858771" style:font-size-asian="15pt" style:font-weight-asian="normal" style:font-size-complex="15pt" style:font-weight-complex="normal"/>
    </style:style>
    <style:style style:name="P204" style:family="paragraph" style:parent-style-name="Standard">
      <style:text-properties fo:font-size="15pt" style:text-underline-style="none" fo:font-weight="normal" officeooo:rsid="02465127" officeooo:paragraph-rsid="07858771" style:font-size-asian="15pt" style:font-weight-asian="normal" style:font-size-complex="15pt" style:font-weight-complex="normal"/>
    </style:style>
    <style:style style:name="P205" style:family="paragraph" style:parent-style-name="Standard">
      <style:text-properties fo:font-size="15pt" style:text-underline-style="none" fo:font-weight="normal" officeooo:rsid="024a33d8" officeooo:paragraph-rsid="07858771" style:font-size-asian="15pt" style:font-weight-asian="normal" style:font-size-complex="15pt" style:font-weight-complex="normal"/>
    </style:style>
    <style:style style:name="P206" style:family="paragraph" style:parent-style-name="Standard">
      <style:paragraph-properties fo:margin-top="0mm" fo:margin-bottom="1.99mm" style:contextual-spacing="false"/>
      <style:text-properties fo:font-size="15pt" style:text-underline-style="none" fo:font-weight="normal" officeooo:rsid="024a33d8" officeooo:paragraph-rsid="07858771" style:font-size-asian="15pt" style:font-weight-asian="normal" style:font-size-complex="15pt" style:font-weight-complex="normal"/>
    </style:style>
    <style:style style:name="P207" style:family="paragraph" style:parent-style-name="Standard">
      <style:text-properties fo:font-size="13pt" style:text-underline-style="none" officeooo:rsid="024a33d8" officeooo:paragraph-rsid="07858771" style:font-size-asian="13pt" style:font-size-complex="13pt"/>
    </style:style>
    <style:style style:name="P208" style:family="paragraph" style:parent-style-name="Standard">
      <style:text-properties fo:font-size="13pt" style:text-underline-style="none" officeooo:rsid="00b53b22" officeooo:paragraph-rsid="07858771" style:font-size-asian="13pt" style:font-size-complex="13pt"/>
    </style:style>
    <style:style style:name="P209" style:family="paragraph" style:parent-style-name="Standard">
      <style:text-properties fo:font-size="13pt" officeooo:rsid="00b53b22" officeooo:paragraph-rsid="07858771" style:font-size-asian="13pt" style:font-size-complex="13pt"/>
    </style:style>
    <style:style style:name="P210" style:family="paragraph" style:parent-style-name="Standard">
      <style:paragraph-properties fo:margin-top="0mm" fo:margin-bottom="1.99mm" style:contextual-spacing="false"/>
      <style:text-properties fo:font-size="13pt" style:text-underline-style="none" officeooo:rsid="00b53b22" officeooo:paragraph-rsid="07858771" style:font-size-asian="13pt" style:font-size-complex="13pt"/>
    </style:style>
    <style:style style:name="P211" style:family="paragraph" style:parent-style-name="Standard">
      <style:paragraph-properties fo:break-before="page"/>
      <style:text-properties fo:color="#c9211e" loext:opacity="100%" fo:font-size="15pt" style:text-underline-style="none" fo:font-weight="bold" officeooo:rsid="02644a08" officeooo:paragraph-rsid="078662d3" style:font-size-asian="15pt" style:font-weight-asian="bold" style:font-size-complex="15pt" style:font-weight-complex="bold"/>
    </style:style>
    <style:style style:name="P212" style:family="paragraph" style:parent-style-name="Standard">
      <style:paragraph-properties fo:margin-top="0mm" fo:margin-bottom="1.99mm" style:contextual-spacing="false"/>
      <style:text-properties fo:font-size="15pt" style:text-underline-style="none" officeooo:rsid="00bfa244" officeooo:paragraph-rsid="078662d3" style:font-size-asian="15pt" style:font-size-complex="15pt"/>
    </style:style>
    <style:style style:name="P213" style:family="paragraph" style:parent-style-name="Standard">
      <style:text-properties fo:font-size="15pt" style:text-underline-style="solid" style:text-underline-width="auto" style:text-underline-color="font-color" officeooo:rsid="00b53b22" officeooo:paragraph-rsid="078662d3" style:font-size-asian="15pt" style:font-size-complex="15pt"/>
    </style:style>
    <style:style style:name="P214" style:family="paragraph" style:parent-style-name="Standard">
      <style:text-properties style:font-name="Calibri1" fo:font-size="13pt" style:text-underline-style="none" officeooo:rsid="00b53b22" officeooo:paragraph-rsid="078662d3" style:font-size-asian="13pt" style:font-size-complex="13pt"/>
    </style:style>
    <style:style style:name="P215" style:family="paragraph" style:parent-style-name="Standard">
      <style:text-properties style:font-name="Calibri1" fo:font-size="13pt" officeooo:rsid="00b53b22" officeooo:paragraph-rsid="078662d3" style:font-size-asian="13pt" style:font-size-complex="13pt"/>
    </style:style>
    <style:style style:name="P216" style:family="paragraph" style:parent-style-name="Standard">
      <style:paragraph-properties fo:margin-top="0mm" fo:margin-bottom="1.99mm" style:contextual-spacing="false"/>
      <style:text-properties style:font-name="Calibri1" fo:font-size="13pt" style:text-underline-style="none" officeooo:rsid="00b53b22" officeooo:paragraph-rsid="078662d3" style:font-size-asian="13pt" style:font-size-complex="13pt"/>
    </style:style>
    <style:style style:name="P217" style:family="paragraph" style:parent-style-name="Standard">
      <style:paragraph-properties fo:margin-top="0mm" fo:margin-bottom="1.99mm" style:contextual-spacing="false"/>
      <style:text-properties fo:font-size="15pt" style:text-underline-style="solid" style:text-underline-width="auto" style:text-underline-color="font-color" officeooo:rsid="00b53b22" officeooo:paragraph-rsid="078662d3" style:font-size-asian="15pt" style:font-size-complex="15pt"/>
    </style:style>
    <style:style style:name="P218" style:family="paragraph" style:parent-style-name="Standard">
      <style:text-properties fo:font-size="15pt" style:text-underline-style="none" officeooo:rsid="00bfa244" officeooo:paragraph-rsid="078662d3" style:font-size-asian="15pt" style:font-size-complex="15pt"/>
    </style:style>
    <style:style style:name="P219" style:family="paragraph" style:parent-style-name="Standard">
      <style:text-properties fo:font-size="15pt" style:text-underline-style="none" fo:font-weight="normal" officeooo:rsid="02644a08" officeooo:paragraph-rsid="078662d3" style:font-size-asian="15pt" style:font-weight-asian="normal" style:font-size-complex="15pt" style:font-weight-complex="normal"/>
    </style:style>
    <style:style style:name="P220" style:family="paragraph" style:parent-style-name="Standard">
      <style:text-properties fo:font-size="15pt" style:text-underline-style="none" fo:font-weight="normal" officeooo:rsid="02666be8" officeooo:paragraph-rsid="078662d3" style:font-size-asian="15pt" style:font-weight-asian="normal" style:font-size-complex="15pt" style:font-weight-complex="normal"/>
    </style:style>
    <style:style style:name="P221" style:family="paragraph" style:parent-style-name="Standard">
      <style:paragraph-properties fo:margin-top="0mm" fo:margin-bottom="1.99mm" style:contextual-spacing="false"/>
      <style:text-properties fo:font-size="15pt" style:text-underline-style="none" fo:font-weight="normal" officeooo:rsid="0271727a" officeooo:paragraph-rsid="078662d3" style:font-size-asian="15pt" style:font-weight-asian="normal" style:font-size-complex="15pt" style:font-weight-complex="normal"/>
    </style:style>
    <style:style style:name="P222" style:family="paragraph" style:parent-style-name="Standard">
      <style:text-properties fo:font-size="13pt" style:text-underline-style="none" officeooo:rsid="0271727a" officeooo:paragraph-rsid="078662d3" style:font-size-asian="13pt" style:font-size-complex="13pt"/>
    </style:style>
    <style:style style:name="P223" style:family="paragraph" style:parent-style-name="Standard">
      <style:text-properties fo:font-size="13pt" style:text-underline-style="none" officeooo:rsid="00b53b22" officeooo:paragraph-rsid="078662d3" style:font-size-asian="13pt" style:font-size-complex="13pt"/>
    </style:style>
    <style:style style:name="P224" style:family="paragraph" style:parent-style-name="Standard">
      <style:text-properties fo:font-size="13pt" officeooo:rsid="00b53b22" officeooo:paragraph-rsid="078662d3" style:font-size-asian="13pt" style:font-size-complex="13pt"/>
    </style:style>
    <style:style style:name="P225" style:family="paragraph" style:parent-style-name="Standard">
      <style:paragraph-properties fo:margin-top="0mm" fo:margin-bottom="1.99mm" style:contextual-spacing="false"/>
      <style:text-properties fo:font-size="13pt" style:text-underline-style="none" officeooo:rsid="00b53b22" officeooo:paragraph-rsid="078662d3" style:font-size-asian="13pt" style:font-size-complex="13pt"/>
    </style:style>
    <style:style style:name="P226" style:family="paragraph" style:parent-style-name="Standard">
      <style:text-properties fo:font-size="13pt" style:text-underline-style="none" officeooo:rsid="00bfa244" officeooo:paragraph-rsid="078662d3" style:font-size-asian="13pt" style:font-size-complex="13pt"/>
    </style:style>
    <style:style style:name="P227" style:family="paragraph" style:parent-style-name="Standard">
      <style:text-properties fo:color="#000000" loext:opacity="100%" fo:font-size="13pt" style:text-underline-style="none" fo:font-weight="normal" officeooo:rsid="00bfa244" officeooo:paragraph-rsid="078662d3" style:font-size-asian="13pt" style:font-weight-asian="normal" style:font-size-complex="13pt" style:font-weight-complex="normal"/>
    </style:style>
    <style:style style:name="P228" style:family="paragraph" style:parent-style-name="Standard">
      <style:paragraph-properties fo:break-before="page"/>
      <style:text-properties fo:color="#c9211e" loext:opacity="100%" fo:font-size="15pt" style:text-underline-style="none" fo:font-weight="bold" officeooo:rsid="00bfa244" officeooo:paragraph-rsid="03b398c1" style:font-size-asian="15pt" style:font-weight-asian="bold" style:font-size-complex="15pt" style:font-weight-complex="bold"/>
    </style:style>
    <style:style style:name="P229" style:family="paragraph" style:parent-style-name="Standard">
      <style:text-properties fo:font-size="15pt" style:text-underline-style="none" officeooo:rsid="00bfa244" officeooo:paragraph-rsid="03b398c1" style:font-size-asian="15pt" style:font-size-complex="15pt"/>
    </style:style>
    <style:style style:name="P230" style:family="paragraph" style:parent-style-name="Standard">
      <style:text-properties fo:color="#c9211e" loext:opacity="100%" fo:font-size="6pt" style:text-underline-style="none" fo:font-weight="bold" officeooo:rsid="00bfa244" officeooo:paragraph-rsid="03b398c1" style:font-size-asian="6pt" style:font-weight-asian="bold" style:font-size-complex="6pt" style:font-weight-complex="bold"/>
    </style:style>
    <style:style style:name="P231" style:family="paragraph" style:parent-style-name="Standard">
      <style:text-properties fo:font-size="15pt" style:text-underline-style="none" fo:font-weight="bold" officeooo:rsid="035dd688" officeooo:paragraph-rsid="03b398c1" style:font-size-asian="15pt" style:font-weight-asian="bold" style:font-size-complex="15pt" style:font-weight-complex="bold"/>
    </style:style>
    <style:style style:name="P232" style:family="paragraph" style:parent-style-name="Standard">
      <style:text-properties fo:font-size="6pt" style:text-underline-style="none" officeooo:rsid="00b53b22" officeooo:paragraph-rsid="03b398c1" style:font-size-asian="6pt" style:font-size-complex="6pt"/>
    </style:style>
    <style:style style:name="P233" style:family="paragraph" style:parent-style-name="Standard">
      <style:text-properties fo:font-size="15pt" style:text-underline-style="solid" style:text-underline-width="auto" style:text-underline-color="font-color" officeooo:rsid="00b53b22" officeooo:paragraph-rsid="07cbeda2" style:font-size-asian="15pt" style:font-size-complex="15pt"/>
    </style:style>
    <style:style style:name="P234" style:family="paragraph" style:parent-style-name="Standard">
      <style:text-properties fo:font-size="15pt" style:text-underline-style="none" officeooo:rsid="00bfa244" officeooo:paragraph-rsid="07cbeda2" style:font-size-asian="15pt" style:font-size-complex="15pt"/>
    </style:style>
    <style:style style:name="P235" style:family="paragraph" style:parent-style-name="Standard">
      <style:text-properties fo:font-size="6pt" style:text-underline-style="none" officeooo:rsid="00b53b22" officeooo:paragraph-rsid="03ba67c7" style:font-size-asian="6pt" style:font-size-complex="6pt"/>
    </style:style>
    <style:style style:name="P236" style:family="paragraph" style:parent-style-name="Standard">
      <style:text-properties fo:font-size="12pt" style:text-underline-style="solid" style:text-underline-width="auto" style:text-underline-color="font-color" officeooo:rsid="00b53b22" officeooo:paragraph-rsid="03ba67c7" style:font-size-asian="12pt" style:font-size-complex="12pt"/>
    </style:style>
    <style:style style:name="P237" style:family="paragraph" style:parent-style-name="Standard">
      <style:text-properties fo:font-size="12pt" officeooo:rsid="00b53b22" officeooo:paragraph-rsid="0425f73c" style:font-size-asian="12pt" style:font-size-complex="12pt"/>
    </style:style>
    <style:style style:name="P238" style:family="paragraph" style:parent-style-name="Standard">
      <style:text-properties fo:font-size="12pt" officeooo:rsid="00b53b22" officeooo:paragraph-rsid="03ba67c7" style:font-size-asian="12pt" style:font-size-complex="12pt"/>
    </style:style>
    <style:style style:name="P239" style:family="paragraph" style:parent-style-name="Standard">
      <style:text-properties fo:font-size="12pt" officeooo:rsid="00b53b22" officeooo:paragraph-rsid="0425a4d1" style:font-size-asian="12pt" style:font-size-complex="12pt"/>
    </style:style>
    <style:style style:name="P240" style:family="paragraph" style:parent-style-name="Standard">
      <style:text-properties fo:font-size="6pt" style:text-underline-style="none" officeooo:rsid="00bfa244" officeooo:paragraph-rsid="03ba67c7" style:font-size-asian="6pt" style:font-size-complex="6pt"/>
    </style:style>
    <style:style style:name="P241" style:family="paragraph" style:parent-style-name="Standard">
      <style:text-properties fo:font-size="12pt" style:text-underline-style="solid" style:text-underline-width="auto" style:text-underline-color="font-color" officeooo:rsid="00bfa244" officeooo:paragraph-rsid="03ba67c7" style:font-size-asian="12pt" style:font-size-complex="12pt"/>
    </style:style>
    <style:style style:name="P242" style:family="paragraph" style:parent-style-name="Standard">
      <style:text-properties fo:font-size="12pt" style:text-underline-style="none" officeooo:rsid="00bfa244" officeooo:paragraph-rsid="0429b40d" style:font-size-asian="12pt" style:font-size-complex="12pt"/>
    </style:style>
    <style:style style:name="P243" style:family="paragraph" style:parent-style-name="Standard">
      <style:text-properties fo:font-size="12pt" style:text-underline-style="none" officeooo:rsid="00bfa244" officeooo:paragraph-rsid="04274de4" style:font-size-asian="12pt" style:font-size-complex="12pt"/>
    </style:style>
    <style:style style:name="P244" style:family="paragraph" style:parent-style-name="Standard">
      <style:text-properties fo:font-size="12pt" style:text-underline-style="none" officeooo:rsid="00bfa244" officeooo:paragraph-rsid="03baeeec" style:font-size-asian="12pt" style:font-size-complex="12pt"/>
    </style:style>
    <style:style style:name="P245" style:family="paragraph" style:parent-style-name="Standard">
      <style:text-properties fo:color="#c9211e" loext:opacity="100%" fo:font-size="12pt" style:text-underline-style="none" fo:font-weight="bold" officeooo:rsid="00bfa244" officeooo:paragraph-rsid="03ba67c7" style:font-size-asian="12pt" style:font-weight-asian="bold" style:font-size-complex="12pt" style:font-weight-complex="bold"/>
    </style:style>
    <style:style style:name="P246" style:family="paragraph" style:parent-style-name="Standard">
      <style:paragraph-properties fo:break-before="page"/>
      <style:text-properties fo:color="#c9211e" loext:opacity="100%" fo:font-size="15pt" style:text-underline-style="none" fo:font-weight="bold" officeooo:rsid="00bfa244" officeooo:paragraph-rsid="0520dee7" style:font-size-asian="15pt" style:font-weight-asian="bold" style:font-size-complex="15pt" style:font-weight-complex="bold"/>
    </style:style>
    <style:style style:name="P247" style:family="paragraph" style:parent-style-name="Standard">
      <style:text-properties fo:font-size="15pt" style:text-underline-style="none" officeooo:rsid="00bfa244" officeooo:paragraph-rsid="0520dee7" style:font-size-asian="15pt" style:font-size-complex="15pt"/>
    </style:style>
    <style:style style:name="P248" style:family="paragraph" style:parent-style-name="Standard">
      <style:text-properties fo:font-size="15pt" style:text-underline-style="solid" style:text-underline-width="auto" style:text-underline-color="font-color" officeooo:rsid="00b53b22" officeooo:paragraph-rsid="0520dee7" style:font-size-asian="15pt" style:font-size-complex="15pt"/>
    </style:style>
    <style:style style:name="P249" style:family="paragraph" style:parent-style-name="Standard">
      <style:text-properties fo:font-size="6pt" style:text-underline-style="none" officeooo:rsid="00b53b22" officeooo:paragraph-rsid="0520dee7" style:font-size-asian="6pt" style:font-size-complex="6pt"/>
    </style:style>
    <style:style style:name="P250" style:family="paragraph" style:parent-style-name="Standard">
      <style:text-properties fo:font-size="13pt" style:text-underline-style="solid" style:text-underline-width="auto" style:text-underline-color="font-color" officeooo:rsid="00e195de" officeooo:paragraph-rsid="0520dee7" style:font-size-asian="13pt" style:font-size-complex="13pt"/>
    </style:style>
    <style:style style:name="P251" style:family="paragraph" style:parent-style-name="Standard">
      <style:text-properties fo:font-size="13pt" style:text-underline-style="none" fo:font-weight="normal" officeooo:rsid="01156f02" officeooo:paragraph-rsid="0520dee7" style:font-size-asian="13pt" style:font-weight-asian="normal" style:font-size-complex="13pt" style:font-weight-complex="normal"/>
    </style:style>
    <style:style style:name="P252" style:family="paragraph" style:parent-style-name="Standard">
      <style:text-properties fo:font-size="6pt" style:text-underline-style="none" fo:font-weight="normal" officeooo:rsid="01156f02" officeooo:paragraph-rsid="0520dee7" style:font-size-asian="6pt" style:font-weight-asian="normal" style:font-size-complex="6pt" style:font-weight-complex="normal"/>
    </style:style>
    <style:style style:name="P253" style:family="paragraph" style:parent-style-name="Standard">
      <style:text-properties fo:font-size="13pt" style:text-underline-style="solid" style:text-underline-width="auto" style:text-underline-color="font-color" officeooo:rsid="00bfa244" officeooo:paragraph-rsid="0520dee7" style:font-size-asian="13pt" style:font-size-complex="13pt"/>
    </style:style>
    <style:style style:name="P254" style:family="paragraph" style:parent-style-name="Standard">
      <style:text-properties fo:font-size="13pt" style:text-underline-style="none" officeooo:rsid="00b53b22" officeooo:paragraph-rsid="0520dee7" style:font-size-asian="13pt" style:font-size-complex="13pt"/>
    </style:style>
    <style:style style:name="P255" style:family="paragraph" style:parent-style-name="Standard">
      <style:text-properties fo:font-size="13pt" style:text-underline-style="none" officeooo:rsid="00b53b22" officeooo:paragraph-rsid="061c6a34" style:font-size-asian="13pt" style:font-size-complex="13pt"/>
    </style:style>
    <style:style style:name="P256" style:family="paragraph" style:parent-style-name="Standard">
      <style:text-properties fo:font-size="15pt" style:text-underline-style="none" fo:font-weight="normal" officeooo:rsid="00bfa244" officeooo:paragraph-rsid="05ad8c4b" style:font-size-asian="15pt" style:font-weight-asian="normal" style:font-size-complex="15pt" style:font-weight-complex="normal"/>
    </style:style>
    <style:style style:name="P257" style:family="paragraph" style:parent-style-name="Standard">
      <style:text-properties fo:font-size="15pt" style:text-underline-style="none" fo:font-weight="normal" officeooo:rsid="00bfa244" officeooo:paragraph-rsid="0520dee7" style:font-size-asian="15pt" style:font-weight-asian="normal" style:font-size-complex="15pt" style:font-weight-complex="normal"/>
    </style:style>
    <style:style style:name="P258" style:family="paragraph" style:parent-style-name="Standard">
      <style:text-properties fo:font-size="15pt" style:text-underline-style="none" officeooo:rsid="00bfa244" officeooo:paragraph-rsid="01943cb6" style:font-size-asian="15pt" style:font-size-complex="15pt"/>
    </style:style>
    <style:style style:name="P259" style:family="paragraph" style:parent-style-name="Standard">
      <style:text-properties fo:font-size="6pt" style:text-underline-style="none" officeooo:rsid="00b53b22" officeooo:paragraph-rsid="035dd688" style:font-size-asian="6pt" style:font-size-complex="6pt"/>
    </style:style>
    <style:style style:name="P260" style:family="paragraph" style:parent-style-name="Standard">
      <style:text-properties fo:font-size="15pt" style:text-underline-style="solid" style:text-underline-width="auto" style:text-underline-color="font-color" officeooo:rsid="00b53b22" officeooo:paragraph-rsid="061d5f22" style:font-size-asian="15pt" style:font-size-complex="15pt"/>
    </style:style>
    <style:style style:name="P261" style:family="paragraph" style:parent-style-name="Standard">
      <style:text-properties fo:font-size="6pt" style:text-underline-style="none" officeooo:rsid="00b53b22" officeooo:paragraph-rsid="01943cb6" style:font-size-asian="6pt" style:font-size-complex="6pt"/>
    </style:style>
    <style:style style:name="P262" style:family="paragraph" style:parent-style-name="Standard">
      <style:text-properties fo:font-size="15pt" style:text-underline-style="solid" style:text-underline-width="auto" style:text-underline-color="font-color" officeooo:rsid="00b53b22" officeooo:paragraph-rsid="01943cb6" style:font-size-asian="15pt" style:font-size-complex="15pt"/>
    </style:style>
    <style:style style:name="P263" style:family="paragraph" style:parent-style-name="Standard">
      <style:text-properties fo:font-size="15pt" style:text-underline-style="none" officeooo:rsid="00bfa244" officeooo:paragraph-rsid="04bcbffa" style:font-size-asian="15pt" style:font-size-complex="15pt"/>
    </style:style>
    <style:style style:name="P264" style:family="paragraph" style:parent-style-name="Standard">
      <style:text-properties fo:font-size="15pt" style:text-underline-style="none" officeooo:rsid="00bfa244" officeooo:paragraph-rsid="04bced13" style:font-size-asian="15pt" style:font-size-complex="15pt"/>
    </style:style>
    <style:style style:name="P265" style:family="paragraph" style:parent-style-name="Standard">
      <style:text-properties fo:font-size="6pt" style:text-underline-style="none" officeooo:rsid="00b53b22" officeooo:paragraph-rsid="0199cdfb" style:font-size-asian="6pt" style:font-size-complex="6pt"/>
    </style:style>
    <style:style style:name="P266" style:family="paragraph" style:parent-style-name="Standard">
      <style:text-properties fo:font-size="15pt" style:text-underline-style="solid" style:text-underline-width="auto" style:text-underline-color="font-color" officeooo:rsid="00b53b22" officeooo:paragraph-rsid="0199cdfb" style:font-size-asian="15pt" style:font-size-complex="15pt"/>
    </style:style>
    <style:style style:name="P267" style:family="paragraph" style:parent-style-name="Standard">
      <style:text-properties fo:font-size="15pt" style:text-underline-style="none" officeooo:rsid="00b53b22" officeooo:paragraph-rsid="0199cdfb" style:font-size-asian="15pt" style:font-size-complex="15pt"/>
    </style:style>
    <style:style style:name="P268" style:family="paragraph" style:parent-style-name="Standard">
      <style:text-properties fo:font-size="15pt" style:text-underline-style="none" officeooo:rsid="00b53b22" officeooo:paragraph-rsid="01a30a18" style:font-size-asian="15pt" style:font-size-complex="15pt"/>
    </style:style>
    <style:style style:name="P269" style:family="paragraph" style:parent-style-name="Standard">
      <style:text-properties fo:font-size="15pt" officeooo:rsid="00b53b22" officeooo:paragraph-rsid="01a30a18" style:font-size-asian="15pt" style:font-size-complex="15pt"/>
    </style:style>
    <style:style style:name="P270" style:family="paragraph" style:parent-style-name="Standard">
      <style:text-properties fo:font-size="6pt" style:text-underline-style="none" officeooo:rsid="00bfa244" officeooo:paragraph-rsid="0362f432" style:font-size-asian="6pt" style:font-size-complex="6pt"/>
    </style:style>
    <style:style style:name="P271" style:family="paragraph" style:parent-style-name="Standard">
      <style:text-properties fo:font-size="15pt" style:text-underline-style="solid" style:text-underline-width="auto" style:text-underline-color="font-color" officeooo:rsid="00bfa244" officeooo:paragraph-rsid="0362f432" style:font-size-asian="15pt" style:font-size-complex="15pt"/>
    </style:style>
    <style:style style:name="P272" style:family="paragraph" style:parent-style-name="Standard">
      <style:text-properties fo:font-size="15pt" style:text-underline-style="none" officeooo:rsid="00bfa244" officeooo:paragraph-rsid="035dd688" style:font-size-asian="15pt" style:font-size-complex="15pt"/>
    </style:style>
    <style:style style:name="P273" style:family="paragraph" style:parent-style-name="Standard">
      <style:text-properties fo:font-size="15pt" officeooo:rsid="00bfa244" officeooo:paragraph-rsid="035dd688" style:font-size-asian="15pt" style:font-size-complex="15pt"/>
    </style:style>
    <style:style style:name="P274" style:family="paragraph" style:parent-style-name="Standard">
      <style:paragraph-properties fo:break-before="page"/>
      <style:text-properties fo:color="#c9211e" loext:opacity="100%" fo:font-size="15pt" style:text-underline-style="none" fo:font-weight="bold" officeooo:rsid="016639af" officeooo:paragraph-rsid="05e2b61b" style:font-size-asian="15pt" style:font-weight-asian="bold" style:font-size-complex="15pt" style:font-weight-complex="bold"/>
    </style:style>
    <style:style style:name="P275" style:family="paragraph" style:parent-style-name="Standard">
      <style:text-properties fo:font-size="15pt" style:text-underline-style="none" fo:font-weight="normal" officeooo:rsid="01156f02" officeooo:paragraph-rsid="05e2b61b" style:font-size-asian="15pt" style:font-weight-asian="normal" style:font-size-complex="15pt" style:font-weight-complex="normal"/>
    </style:style>
    <style:style style:name="P276" style:family="paragraph" style:parent-style-name="Standard">
      <style:text-properties fo:font-size="15pt" style:text-underline-style="none" fo:font-weight="bold" officeooo:rsid="02ffe123" officeooo:paragraph-rsid="05e2b61b" style:font-size-asian="15pt" style:font-weight-asian="bold" style:font-size-complex="15pt" style:font-weight-complex="bold"/>
    </style:style>
    <style:style style:name="P277" style:family="paragraph" style:parent-style-name="Standard">
      <style:text-properties fo:font-size="6pt" style:text-underline-style="none" fo:font-weight="normal" officeooo:rsid="00e195de" officeooo:paragraph-rsid="05e2b61b" style:font-size-asian="6pt" style:font-weight-asian="normal" style:font-size-complex="6pt" style:font-weight-complex="normal"/>
    </style:style>
    <style:style style:name="P278" style:family="paragraph" style:parent-style-name="Standard">
      <style:text-properties fo:font-size="15pt" style:text-underline-style="solid" style:text-underline-width="auto" style:text-underline-color="font-color" fo:font-weight="normal" officeooo:rsid="00e195de" officeooo:paragraph-rsid="05e2b61b" style:font-size-asian="15pt" style:font-weight-asian="normal" style:font-size-complex="15pt" style:font-weight-complex="normal"/>
    </style:style>
    <style:style style:name="P279" style:family="paragraph" style:parent-style-name="Standard">
      <style:text-properties fo:font-size="15pt" style:text-underline-style="none" fo:font-weight="normal" officeooo:rsid="01156f02" officeooo:paragraph-rsid="05e6830f" style:font-size-asian="15pt" style:font-weight-asian="normal" style:font-size-complex="15pt" style:font-weight-complex="normal"/>
    </style:style>
    <style:style style:name="P280" style:family="paragraph" style:parent-style-name="Standard">
      <style:text-properties fo:color="#000000" loext:opacity="100%" fo:font-size="15pt" fo:font-weight="bold" officeooo:rsid="00b53b22" officeooo:paragraph-rsid="05e2b61b" style:font-size-asian="15pt" style:font-weight-asian="bold" style:font-size-complex="15pt" style:font-weight-complex="bold"/>
    </style:style>
    <style:style style:name="P281" style:family="paragraph" style:parent-style-name="Standard">
      <style:paragraph-properties fo:break-before="page"/>
      <style:text-properties fo:color="#c9211e" loext:opacity="100%" fo:font-size="15pt" fo:font-weight="bold" officeooo:rsid="00b53b22" officeooo:paragraph-rsid="05e2b61b" style:font-size-asian="15pt" style:font-weight-asian="bold" style:font-size-complex="15pt" style:font-weight-complex="bold"/>
    </style:style>
    <style:style style:name="P282" style:family="paragraph" style:parent-style-name="Standard">
      <style:text-properties fo:color="#c9211e" loext:opacity="100%" fo:font-size="15pt" officeooo:paragraph-rsid="00af2465" style:font-size-asian="15pt" style:font-size-complex="15pt"/>
    </style:style>
    <style:style style:name="P283" style:family="paragraph" style:parent-style-name="Standard">
      <style:text-properties fo:font-size="15pt" fo:font-weight="bold" officeooo:rsid="035e924f" officeooo:paragraph-rsid="035e924f" style:font-size-asian="15pt" style:font-weight-asian="bold" style:font-size-complex="15pt" style:font-weight-complex="bold"/>
    </style:style>
    <style:style style:name="P284" style:family="paragraph" style:parent-style-name="Standard">
      <style:text-properties fo:font-size="15pt" style:text-underline-style="solid" style:text-underline-width="auto" style:text-underline-color="font-color" officeooo:rsid="00b53b22" officeooo:paragraph-rsid="00b53b22" style:font-size-asian="15pt" style:font-size-complex="15pt"/>
    </style:style>
    <style:style style:name="P285" style:family="paragraph" style:parent-style-name="Standard">
      <style:text-properties fo:font-size="15pt" style:text-underline-style="solid" style:text-underline-width="auto" style:text-underline-color="font-color" officeooo:rsid="00b53b22" officeooo:paragraph-rsid="03970c28" style:font-size-asian="15pt" style:font-size-complex="15pt"/>
    </style:style>
    <style:style style:name="P286" style:family="paragraph" style:parent-style-name="Standard">
      <style:text-properties fo:font-size="15pt" officeooo:paragraph-rsid="00af2465" style:font-size-asian="15pt" style:font-size-complex="15pt"/>
    </style:style>
    <style:style style:name="P287" style:family="paragraph" style:parent-style-name="Standard">
      <style:text-properties fo:font-size="15pt" officeooo:paragraph-rsid="05ad8c4b" style:font-size-asian="15pt" style:font-size-complex="15pt"/>
    </style:style>
    <style:style style:name="P288" style:family="paragraph" style:parent-style-name="Standard">
      <style:text-properties fo:font-size="15pt" officeooo:paragraph-rsid="02a91b27" style:font-size-asian="15pt" style:font-size-complex="15pt"/>
    </style:style>
    <style:style style:name="P289" style:family="paragraph" style:parent-style-name="Standard">
      <style:text-properties fo:font-size="15pt" fo:font-weight="normal" officeooo:rsid="02a91b27" officeooo:paragraph-rsid="02a91b27" style:font-size-asian="15pt" style:font-weight-asian="normal" style:font-size-complex="15pt" style:font-weight-complex="normal"/>
    </style:style>
    <style:style style:name="P290" style:family="paragraph" style:parent-style-name="Standard">
      <style:text-properties fo:font-size="15pt" officeooo:paragraph-rsid="02ab00c7" style:font-size-asian="15pt" style:font-size-complex="15pt"/>
    </style:style>
    <style:style style:name="P291" style:family="paragraph" style:parent-style-name="Standard">
      <style:text-properties fo:font-size="15pt" officeooo:paragraph-rsid="02ad1cb9" style:font-size-asian="15pt" style:font-size-complex="15pt"/>
    </style:style>
    <style:style style:name="P292" style:family="paragraph" style:parent-style-name="Standard">
      <style:text-properties fo:font-size="15pt" officeooo:paragraph-rsid="02ae67dc" style:font-size-asian="15pt" style:font-size-complex="15pt"/>
    </style:style>
    <style:style style:name="P293" style:family="paragraph" style:parent-style-name="Standard">
      <style:text-properties fo:font-size="15pt" officeooo:paragraph-rsid="02b08180" style:font-size-asian="15pt" style:font-size-complex="15pt"/>
    </style:style>
    <style:style style:name="P294" style:family="paragraph" style:parent-style-name="Standard">
      <style:text-properties fo:font-size="15pt" officeooo:paragraph-rsid="01a7a137" style:font-size-asian="15pt" style:font-size-complex="15pt"/>
    </style:style>
    <style:style style:name="P295" style:family="paragraph" style:parent-style-name="Standard">
      <style:text-properties fo:font-size="15pt" officeooo:paragraph-rsid="00b53b22" style:font-size-asian="15pt" style:font-size-complex="15pt"/>
    </style:style>
    <style:style style:name="P296" style:family="paragraph" style:parent-style-name="Standard">
      <style:text-properties fo:font-size="15pt" officeooo:paragraph-rsid="02b234ad" style:font-size-asian="15pt" style:font-size-complex="15pt"/>
    </style:style>
    <style:style style:name="P297" style:family="paragraph" style:parent-style-name="Standard">
      <style:text-properties fo:font-size="15pt" style:text-underline-style="solid" style:text-underline-width="auto" style:text-underline-color="font-color" officeooo:paragraph-rsid="00b53b22" style:font-size-asian="15pt" style:font-size-complex="15pt"/>
    </style:style>
    <style:style style:name="P298" style:family="paragraph" style:parent-style-name="Standard">
      <style:text-properties fo:font-size="15pt" officeooo:paragraph-rsid="02b53ac5" style:font-size-asian="15pt" style:font-size-complex="15pt"/>
    </style:style>
    <style:style style:name="P299" style:family="paragraph" style:parent-style-name="Standard">
      <style:text-properties fo:font-size="15pt" officeooo:paragraph-rsid="02b7dbc5" style:font-size-asian="15pt" style:font-size-complex="15pt"/>
    </style:style>
    <style:style style:name="P300" style:family="paragraph" style:parent-style-name="Standard">
      <style:text-properties fo:font-size="15pt" officeooo:paragraph-rsid="02b98ddf" style:font-size-asian="15pt" style:font-size-complex="15pt"/>
    </style:style>
    <style:style style:name="P301" style:family="paragraph" style:parent-style-name="Standard">
      <style:text-properties fo:color="#c9211e" loext:opacity="100%" fo:font-size="15pt" fo:font-weight="bold" officeooo:rsid="00b53b22" officeooo:paragraph-rsid="02b98ddf" style:font-size-asian="15pt" style:font-weight-asian="bold" style:font-size-complex="15pt" style:font-weight-complex="bold"/>
    </style:style>
    <style:style style:name="P302" style:family="paragraph" style:parent-style-name="Standard">
      <style:text-properties fo:color="#c9211e" loext:opacity="100%" fo:font-size="15pt" officeooo:paragraph-rsid="0363b9a6" style:font-size-asian="15pt" style:font-size-complex="15pt"/>
    </style:style>
    <style:style style:name="P303" style:family="paragraph" style:parent-style-name="Standard">
      <style:paragraph-properties fo:break-before="page"/>
      <style:text-properties fo:color="#c9211e" loext:opacity="100%" fo:font-size="15pt" fo:font-weight="bold" officeooo:rsid="00b53b22" officeooo:paragraph-rsid="038b7b79" style:font-size-asian="15pt" style:font-weight-asian="bold" style:font-size-complex="15pt" style:font-weight-complex="bold"/>
    </style:style>
    <style:style style:name="P304" style:family="paragraph" style:parent-style-name="Standard">
      <style:text-properties fo:color="#c9211e" loext:opacity="100%" fo:font-size="15pt" officeooo:paragraph-rsid="02a6dbd9" style:font-size-asian="15pt" style:font-size-complex="15pt"/>
    </style:style>
    <style:style style:name="P305" style:family="paragraph" style:parent-style-name="Standard">
      <style:text-properties fo:font-size="15pt" style:text-underline-style="solid" style:text-underline-width="auto" style:text-underline-color="font-color" officeooo:paragraph-rsid="02a6dbd9" style:font-size-asian="15pt" style:font-size-complex="15pt"/>
    </style:style>
    <style:style style:name="P306" style:family="paragraph" style:parent-style-name="Standard">
      <style:text-properties fo:font-size="15pt" style:text-underline-style="solid" style:text-underline-width="auto" style:text-underline-color="font-color" fo:font-weight="bold" officeooo:rsid="0362f432" officeooo:paragraph-rsid="0362f432" style:font-size-asian="15pt" style:font-weight-asian="bold" style:font-size-complex="15pt" style:font-weight-complex="bold"/>
    </style:style>
    <style:style style:name="P307" style:family="paragraph" style:parent-style-name="Standard">
      <style:text-properties fo:font-size="15pt" style:text-underline-style="solid" style:text-underline-width="auto" style:text-underline-color="font-color" officeooo:rsid="00b53b22" officeooo:paragraph-rsid="0362f432" style:font-size-asian="15pt" style:font-size-complex="15pt"/>
    </style:style>
    <style:style style:name="P308" style:family="paragraph" style:parent-style-name="Standard">
      <style:text-properties fo:font-size="15pt" officeooo:paragraph-rsid="02a6dbd9" style:font-size-asian="15pt" style:font-size-complex="15pt"/>
    </style:style>
    <style:style style:name="P309" style:family="paragraph" style:parent-style-name="Standard">
      <style:text-properties fo:font-size="15pt" officeooo:paragraph-rsid="07d0b2f2" style:font-size-asian="15pt" style:font-size-complex="15pt"/>
    </style:style>
    <style:style style:name="P310" style:family="paragraph" style:parent-style-name="Standard">
      <style:paragraph-properties fo:margin-top="0mm" fo:margin-bottom="1.99mm" style:contextual-spacing="false"/>
      <style:text-properties fo:font-size="15pt" officeooo:paragraph-rsid="07d0b2f2" style:font-size-asian="15pt" style:font-size-complex="15pt"/>
    </style:style>
    <style:style style:name="P311" style:family="paragraph" style:parent-style-name="Standard">
      <style:paragraph-properties fo:margin-top="0mm" fo:margin-bottom="1.99mm" style:contextual-spacing="false"/>
      <style:text-properties fo:font-size="15pt" officeooo:paragraph-rsid="07d2bd4e" style:font-size-asian="15pt" style:font-size-complex="15pt"/>
    </style:style>
    <style:style style:name="P312" style:family="paragraph" style:parent-style-name="Standard">
      <style:text-properties fo:font-size="15pt" officeooo:paragraph-rsid="07d2bd4e" style:font-size-asian="15pt" style:font-size-complex="15pt"/>
    </style:style>
    <style:style style:name="P313" style:family="paragraph" style:parent-style-name="Standard">
      <style:text-properties fo:font-size="15pt" officeooo:paragraph-rsid="07d145f7" style:font-size-asian="15pt" style:font-size-complex="15pt"/>
    </style:style>
    <style:style style:name="P314" style:family="paragraph" style:parent-style-name="Standard">
      <style:paragraph-properties fo:break-before="page"/>
      <style:text-properties fo:color="#c9211e" loext:opacity="100%" fo:font-size="15pt" officeooo:paragraph-rsid="038c4b2d" style:font-size-asian="15pt" style:font-size-complex="15pt"/>
    </style:style>
    <style:style style:name="P315" style:family="paragraph" style:parent-style-name="Standard">
      <style:text-properties fo:color="#c9211e" loext:opacity="100%" fo:font-size="15pt" style:text-underline-style="none" officeooo:paragraph-rsid="07d01ba0" style:font-size-asian="15pt" style:font-size-complex="15pt"/>
    </style:style>
    <style:style style:name="P316" style:family="paragraph" style:parent-style-name="Standard">
      <style:text-properties fo:font-size="6pt" style:text-underline-style="none" officeooo:paragraph-rsid="0362f432" style:font-size-asian="6pt" style:font-size-complex="6pt"/>
    </style:style>
    <style:style style:name="P317" style:family="paragraph" style:parent-style-name="Standard">
      <style:text-properties fo:font-size="6pt" style:text-underline-style="none" officeooo:rsid="00b53b22" officeooo:paragraph-rsid="0362f432" style:font-size-asian="6pt" style:font-size-complex="6pt"/>
    </style:style>
    <style:style style:name="P318" style:family="paragraph" style:parent-style-name="Standard">
      <style:text-properties fo:font-size="15pt" officeooo:paragraph-rsid="018d21cd" style:font-size-asian="15pt" style:font-size-complex="15pt"/>
    </style:style>
    <style:style style:name="P319" style:family="paragraph" style:parent-style-name="Standard">
      <style:text-properties fo:font-size="15pt" officeooo:paragraph-rsid="07d01ba0" style:font-size-asian="15pt" style:font-size-complex="15pt"/>
    </style:style>
    <style:style style:name="P320" style:family="paragraph" style:parent-style-name="Standard">
      <style:text-properties fo:font-size="6pt" officeooo:paragraph-rsid="07d01ba0" style:font-size-asian="6pt" style:font-size-complex="6pt"/>
    </style:style>
    <style:style style:name="P321" style:family="paragraph" style:parent-style-name="Standard">
      <style:text-properties fo:font-size="15pt" style:text-underline-style="solid" style:text-underline-width="auto" style:text-underline-color="font-color" officeooo:rsid="007c94d8" officeooo:paragraph-rsid="01accf42" style:font-size-asian="15pt" style:font-size-complex="15pt"/>
    </style:style>
    <style:style style:name="P322" style:family="paragraph" style:parent-style-name="Standard">
      <style:text-properties fo:font-size="15pt" officeooo:paragraph-rsid="04bcf527" style:font-size-asian="15pt" style:font-size-complex="15pt"/>
    </style:style>
    <style:style style:name="P323" style:family="paragraph" style:parent-style-name="Standard">
      <style:text-properties fo:font-size="15pt" officeooo:paragraph-rsid="04bd77c1" style:font-size-asian="15pt" style:font-size-complex="15pt"/>
    </style:style>
    <style:style style:name="P324" style:family="paragraph" style:parent-style-name="Standard">
      <style:text-properties fo:font-size="15pt" officeooo:rsid="008381cd" officeooo:paragraph-rsid="04bd77c1" style:font-size-asian="15pt" style:font-size-complex="15pt"/>
    </style:style>
    <style:style style:name="P325" style:family="paragraph" style:parent-style-name="Standard">
      <style:text-properties fo:color="#c9211e" loext:opacity="100%" fo:font-size="6pt" style:text-underline-style="none" fo:font-weight="bold" officeooo:rsid="01ae5e11" officeooo:paragraph-rsid="04bd77c1" style:font-size-asian="6pt" style:font-weight-asian="bold" style:font-size-complex="6pt" style:font-weight-complex="bold"/>
    </style:style>
    <style:style style:name="P326" style:family="paragraph" style:parent-style-name="Standard">
      <style:text-properties fo:font-size="15pt" officeooo:paragraph-rsid="01ae5e11" style:font-size-asian="15pt" style:font-size-complex="15pt"/>
    </style:style>
    <style:style style:name="P327" style:family="paragraph" style:parent-style-name="Standard">
      <style:text-properties fo:font-size="15pt" officeooo:paragraph-rsid="04bfda8d" style:font-size-asian="15pt" style:font-size-complex="15pt"/>
    </style:style>
    <style:style style:name="P328" style:family="paragraph" style:parent-style-name="Standard">
      <style:text-properties fo:font-size="15pt" officeooo:paragraph-rsid="04c9c51b" style:font-size-asian="15pt" style:font-size-complex="15pt"/>
    </style:style>
    <style:style style:name="P329" style:family="paragraph" style:parent-style-name="Standard">
      <style:text-properties fo:font-size="15pt" officeooo:paragraph-rsid="04bdfaeb" style:font-size-asian="15pt" style:font-size-complex="15pt"/>
    </style:style>
    <style:style style:name="P330" style:family="paragraph" style:parent-style-name="Standard">
      <style:text-properties fo:font-size="15pt" officeooo:rsid="008f5682" officeooo:paragraph-rsid="04bdfaeb" style:font-size-asian="15pt" style:font-size-complex="15pt"/>
    </style:style>
    <style:style style:name="P331" style:family="paragraph" style:parent-style-name="Standard">
      <style:text-properties fo:font-size="15pt" style:text-underline-style="none" fo:font-weight="normal" officeooo:rsid="00926f49" officeooo:paragraph-rsid="04bdfaeb" style:font-size-asian="15pt" style:font-weight-asian="normal" style:font-size-complex="15pt" style:font-weight-complex="normal"/>
    </style:style>
    <style:style style:name="P332" style:family="paragraph" style:parent-style-name="Standard">
      <style:paragraph-properties fo:break-before="page"/>
      <style:text-properties fo:color="#c9211e" loext:opacity="100%" fo:font-size="15pt" officeooo:paragraph-rsid="038de91d" style:font-size-asian="15pt" style:font-size-complex="15pt"/>
    </style:style>
    <style:style style:name="P333" style:family="paragraph" style:parent-style-name="Standard">
      <style:text-properties fo:color="#c9211e" loext:opacity="100%" fo:font-size="15pt" style:text-underline-style="none" officeooo:paragraph-rsid="02bb7fa2" style:font-size-asian="15pt" style:font-size-complex="15pt"/>
    </style:style>
    <style:style style:name="P334" style:family="paragraph" style:parent-style-name="Standard">
      <style:text-properties fo:font-size="15pt" style:text-underline-style="solid" style:text-underline-width="auto" style:text-underline-color="font-color" officeooo:paragraph-rsid="02bb7fa2" style:font-size-asian="15pt" style:font-size-complex="15pt"/>
    </style:style>
    <style:style style:name="P335" style:family="paragraph" style:parent-style-name="Standard">
      <style:text-properties fo:font-size="15pt" style:text-underline-style="solid" style:text-underline-width="auto" style:text-underline-color="font-color" officeooo:rsid="0362f432" officeooo:paragraph-rsid="0368a456" style:font-size-asian="15pt" style:font-size-complex="15pt"/>
    </style:style>
    <style:style style:name="P336" style:family="paragraph" style:parent-style-name="Standard">
      <style:text-properties fo:font-size="15pt" style:text-underline-style="none" fo:font-weight="bold" officeooo:rsid="0368a456" officeooo:paragraph-rsid="0368a456" style:font-size-asian="15pt" style:font-weight-asian="bold" style:font-size-complex="15pt" style:font-weight-complex="bold"/>
    </style:style>
    <style:style style:name="P337" style:family="paragraph" style:parent-style-name="Standard">
      <style:text-properties fo:font-size="15pt" style:text-underline-style="solid" style:text-underline-width="auto" style:text-underline-color="font-color" officeooo:rsid="00b53b22" officeooo:paragraph-rsid="0368a456" style:font-size-asian="15pt" style:font-size-complex="15pt"/>
    </style:style>
    <style:style style:name="P338" style:family="paragraph" style:parent-style-name="Standard">
      <style:text-properties fo:font-size="15pt" style:text-underline-style="solid" style:text-underline-width="auto" style:text-underline-color="font-color" officeooo:rsid="00b53b22" officeooo:paragraph-rsid="02bb7fa2" style:font-size-asian="15pt" style:font-size-complex="15pt"/>
    </style:style>
    <style:style style:name="P339" style:family="paragraph" style:parent-style-name="Standard">
      <style:text-properties fo:font-size="15pt" officeooo:paragraph-rsid="02bb7fa2" style:font-size-asian="15pt" style:font-size-complex="15pt"/>
    </style:style>
    <style:style style:name="P340" style:family="paragraph" style:parent-style-name="Standard">
      <style:text-properties fo:font-size="15pt" officeooo:paragraph-rsid="02c05dfa" style:font-size-asian="15pt" style:font-size-complex="15pt"/>
    </style:style>
    <style:style style:name="P341" style:family="paragraph" style:parent-style-name="Standard">
      <style:text-properties fo:font-size="15pt" officeooo:paragraph-rsid="02c0a412" style:font-size-asian="15pt" style:font-size-complex="15pt"/>
    </style:style>
    <style:style style:name="P342" style:family="paragraph" style:parent-style-name="Standard">
      <style:text-properties fo:font-size="15pt" officeooo:paragraph-rsid="02c1cb78" style:font-size-asian="15pt" style:font-size-complex="15pt"/>
    </style:style>
    <style:style style:name="P343" style:family="paragraph" style:parent-style-name="Standard">
      <style:text-properties fo:font-size="15pt" officeooo:rsid="02c1cb78" officeooo:paragraph-rsid="02c1cb78" style:font-size-asian="15pt" style:font-size-complex="15pt"/>
    </style:style>
    <style:style style:name="P344" style:family="paragraph" style:parent-style-name="Standard">
      <style:text-properties fo:font-size="15pt" officeooo:paragraph-rsid="02c3c7ea" style:font-size-asian="15pt" style:font-size-complex="15pt"/>
    </style:style>
    <style:style style:name="P345" style:family="paragraph" style:parent-style-name="Standard">
      <style:text-properties fo:font-size="15pt" officeooo:paragraph-rsid="02c542f0" style:font-size-asian="15pt" style:font-size-complex="15pt"/>
    </style:style>
    <style:style style:name="P346" style:family="paragraph" style:parent-style-name="Standard">
      <style:text-properties fo:font-size="15pt" officeooo:paragraph-rsid="02c6da96" style:font-size-asian="15pt" style:font-size-complex="15pt"/>
    </style:style>
    <style:style style:name="P347" style:family="paragraph" style:parent-style-name="Standard">
      <style:text-properties fo:font-size="15pt" officeooo:paragraph-rsid="02c803f7" style:font-size-asian="15pt" style:font-size-complex="15pt"/>
    </style:style>
    <style:style style:name="P348" style:family="paragraph" style:parent-style-name="Standard">
      <style:text-properties fo:font-size="15pt" officeooo:paragraph-rsid="02ca5b5b" style:font-size-asian="15pt" style:font-size-complex="15pt"/>
    </style:style>
    <style:style style:name="P349" style:family="paragraph" style:parent-style-name="Standard">
      <style:text-properties fo:font-size="15pt" officeooo:paragraph-rsid="02cc5fd9" style:font-size-asian="15pt" style:font-size-complex="15pt"/>
    </style:style>
    <style:style style:name="P350" style:family="paragraph" style:parent-style-name="Standard">
      <style:text-properties fo:font-size="15pt" officeooo:paragraph-rsid="02cdda0e" style:font-size-asian="15pt" style:font-size-complex="15pt"/>
    </style:style>
    <style:style style:name="P351" style:family="paragraph" style:parent-style-name="Standard">
      <style:paragraph-properties fo:break-before="page"/>
      <style:text-properties fo:color="#c9211e" loext:opacity="100%" fo:font-size="15pt" officeooo:paragraph-rsid="03ea5d45" style:font-size-asian="15pt" style:font-size-complex="15pt"/>
    </style:style>
    <style:style style:name="P352" style:family="paragraph" style:parent-style-name="Standard">
      <style:text-properties fo:color="#c9211e" loext:opacity="100%" fo:font-size="15pt" style:text-underline-style="none" officeooo:paragraph-rsid="03ea5d45" style:font-size-asian="15pt" style:font-size-complex="15pt"/>
    </style:style>
    <style:style style:name="P353" style:family="paragraph" style:parent-style-name="Standard">
      <style:text-properties fo:font-size="6pt" style:text-underline-style="none" officeooo:paragraph-rsid="03ea5d45" style:font-size-asian="6pt" style:font-size-complex="6pt"/>
    </style:style>
    <style:style style:name="P354" style:family="paragraph" style:parent-style-name="Standard">
      <style:text-properties fo:font-size="15pt" style:text-underline-style="solid" style:text-underline-width="auto" style:text-underline-color="font-color" officeooo:rsid="0362f432" officeooo:paragraph-rsid="054bbf37" style:font-size-asian="15pt" style:font-size-complex="15pt"/>
    </style:style>
    <style:style style:name="P355" style:family="paragraph" style:parent-style-name="Standard">
      <style:text-properties fo:font-size="6pt" style:text-underline-style="none" officeooo:rsid="00b53b22" officeooo:paragraph-rsid="054bbf37" style:font-size-asian="6pt" style:font-size-complex="6pt"/>
    </style:style>
    <style:style style:name="P356" style:family="paragraph" style:parent-style-name="Standard">
      <style:text-properties fo:font-size="13pt" style:text-underline-style="solid" style:text-underline-width="auto" style:text-underline-color="font-color" officeooo:rsid="00e195de" officeooo:paragraph-rsid="054cd2fa" style:font-size-asian="13pt" style:font-size-complex="13pt"/>
    </style:style>
    <style:style style:name="P357" style:family="paragraph" style:parent-style-name="Standard">
      <style:text-properties fo:font-size="13pt" style:text-underline-style="none" fo:font-weight="normal" officeooo:rsid="01156f02" officeooo:paragraph-rsid="054cd2fa" style:font-size-asian="13pt" style:font-weight-asian="normal" style:font-size-complex="13pt" style:font-weight-complex="normal"/>
    </style:style>
    <style:style style:name="P358" style:family="paragraph" style:parent-style-name="Standard">
      <style:text-properties fo:font-size="6pt" style:text-underline-style="none" fo:font-weight="normal" officeooo:rsid="01156f02" officeooo:paragraph-rsid="054cd2fa" style:font-size-asian="6pt" style:font-weight-asian="normal" style:font-size-complex="6pt" style:font-weight-complex="normal"/>
    </style:style>
    <style:style style:name="P359" style:family="paragraph" style:parent-style-name="Standard">
      <style:text-properties fo:font-size="13pt" officeooo:paragraph-rsid="054e2c9e" style:font-size-asian="13pt" style:font-size-complex="13pt"/>
    </style:style>
    <style:style style:name="P360" style:family="paragraph" style:parent-style-name="Standard">
      <style:text-properties fo:font-size="6pt" officeooo:paragraph-rsid="054e2c9e" style:font-size-asian="6pt" style:font-size-complex="6pt"/>
    </style:style>
    <style:style style:name="P361" style:family="paragraph" style:parent-style-name="Standard">
      <style:text-properties fo:font-size="13pt" officeooo:paragraph-rsid="054e3041" style:font-size-asian="13pt" style:font-size-complex="13pt"/>
    </style:style>
    <style:style style:name="P362" style:family="paragraph" style:parent-style-name="Standard">
      <style:text-properties fo:font-size="13pt" style:text-underline-style="none" officeooo:rsid="00b53b22" officeooo:paragraph-rsid="054f107e" style:font-size-asian="13pt" style:font-size-complex="13pt"/>
    </style:style>
    <style:style style:name="P363" style:family="paragraph" style:parent-style-name="Standard">
      <style:text-properties fo:font-size="6pt" style:text-underline-style="none" officeooo:rsid="00b53b22" officeooo:paragraph-rsid="054e2c9e" style:font-size-asian="6pt" style:font-size-complex="6pt"/>
    </style:style>
    <style:style style:name="P364" style:family="paragraph" style:parent-style-name="Standard">
      <style:text-properties fo:font-size="15pt" style:text-underline-style="solid" style:text-underline-width="auto" style:text-underline-color="font-color" officeooo:rsid="00b53b22" officeooo:paragraph-rsid="054e2c9e" style:font-size-asian="15pt" style:font-size-complex="15pt"/>
    </style:style>
    <style:style style:name="P365" style:family="paragraph" style:parent-style-name="Standard">
      <style:text-properties fo:font-size="15pt" officeooo:paragraph-rsid="054bbf37" style:font-size-asian="15pt" style:font-size-complex="15pt"/>
    </style:style>
    <style:style style:name="P366" style:family="paragraph" style:parent-style-name="Standard">
      <style:text-properties fo:font-size="15pt" officeooo:paragraph-rsid="0553b64b" style:font-size-asian="15pt" style:font-size-complex="15pt"/>
    </style:style>
    <style:style style:name="P367" style:family="paragraph" style:parent-style-name="Standard">
      <style:text-properties fo:font-size="15pt" officeooo:paragraph-rsid="055b2dcb" style:font-size-asian="15pt" style:font-size-complex="15pt"/>
    </style:style>
    <style:style style:name="P368" style:family="paragraph" style:parent-style-name="Standard">
      <style:text-properties fo:font-size="15pt" officeooo:paragraph-rsid="0557f99c" style:font-size-asian="15pt" style:font-size-complex="15pt"/>
    </style:style>
    <style:style style:name="P369" style:family="paragraph" style:parent-style-name="Standard">
      <style:text-properties fo:font-size="15pt" style:text-underline-style="none" officeooo:rsid="02c2db5c" officeooo:paragraph-rsid="0557f99c" style:font-size-asian="15pt" style:font-size-complex="15pt"/>
    </style:style>
    <style:style style:name="P370" style:family="paragraph" style:parent-style-name="Standard">
      <style:text-properties fo:font-size="15pt" officeooo:paragraph-rsid="055c4a4f" style:font-size-asian="15pt" style:font-size-complex="15pt"/>
    </style:style>
    <style:style style:name="P371" style:family="paragraph" style:parent-style-name="Standard">
      <style:text-properties fo:font-size="15pt" style:text-underline-style="none" officeooo:rsid="02c2db5c" officeooo:paragraph-rsid="055c4a4f" style:font-size-asian="15pt" style:font-size-complex="15pt"/>
    </style:style>
    <style:style style:name="P372" style:family="paragraph" style:parent-style-name="Standard">
      <style:text-properties fo:font-size="15pt" officeooo:paragraph-rsid="0559e57a" style:font-size-asian="15pt" style:font-size-complex="15pt"/>
    </style:style>
    <style:style style:name="P373" style:family="paragraph" style:parent-style-name="Standard">
      <style:text-properties fo:font-size="15pt" style:text-underline-style="none" officeooo:rsid="0559e04c" officeooo:paragraph-rsid="055e4a32" style:font-size-asian="15pt" style:font-size-complex="15pt"/>
    </style:style>
    <style:style style:name="P374" style:family="paragraph" style:parent-style-name="Standard">
      <style:text-properties fo:font-size="15pt" officeooo:paragraph-rsid="055a84ff" style:font-size-asian="15pt" style:font-size-complex="15pt"/>
    </style:style>
    <style:style style:name="P375" style:family="paragraph" style:parent-style-name="Standard">
      <style:paragraph-properties fo:break-before="page"/>
      <style:text-properties fo:color="#c9211e" loext:opacity="100%" fo:font-size="15pt" officeooo:paragraph-rsid="03ec555c" style:font-size-asian="15pt" style:font-size-complex="15pt"/>
    </style:style>
    <style:style style:name="P376" style:family="paragraph" style:parent-style-name="Standard">
      <style:text-properties fo:color="#c9211e" loext:opacity="100%" fo:font-size="15pt" style:text-underline-style="none" officeooo:paragraph-rsid="03ec555c" style:font-size-asian="15pt" style:font-size-complex="15pt"/>
    </style:style>
    <style:style style:name="P377" style:family="paragraph" style:parent-style-name="Standard">
      <style:text-properties fo:font-size="15pt" style:text-underline-style="solid" style:text-underline-width="auto" style:text-underline-color="font-color" officeooo:paragraph-rsid="03ec555c" style:font-size-asian="15pt" style:font-size-complex="15pt"/>
    </style:style>
    <style:style style:name="P378" style:family="paragraph" style:parent-style-name="Standard">
      <style:text-properties fo:font-size="15pt" style:text-underline-style="solid" style:text-underline-width="auto" style:text-underline-color="font-color" officeooo:rsid="0362f432" officeooo:paragraph-rsid="05650aeb" style:font-size-asian="15pt" style:font-size-complex="15pt"/>
    </style:style>
    <style:style style:name="P379" style:family="paragraph" style:parent-style-name="Standard">
      <style:text-properties fo:font-size="6pt" style:text-underline-style="none" officeooo:rsid="00b53b22" officeooo:paragraph-rsid="05650aeb" style:font-size-asian="6pt" style:font-size-complex="6pt"/>
    </style:style>
    <style:style style:name="P380" style:family="paragraph" style:parent-style-name="Standard">
      <style:text-properties fo:font-size="15pt" officeooo:paragraph-rsid="05650aeb" style:font-size-asian="15pt" style:font-size-complex="15pt"/>
    </style:style>
    <style:style style:name="P381" style:family="paragraph" style:parent-style-name="Standard">
      <style:text-properties fo:font-size="15pt" officeooo:paragraph-rsid="05689c87" style:font-size-asian="15pt" style:font-size-complex="15pt"/>
    </style:style>
    <style:style style:name="P382" style:family="paragraph" style:parent-style-name="Standard">
      <style:text-properties fo:font-size="15pt" officeooo:paragraph-rsid="0626052b" style:font-size-asian="15pt" style:font-size-complex="15pt"/>
    </style:style>
    <style:style style:name="P383" style:family="paragraph" style:parent-style-name="Standard">
      <style:text-properties fo:font-size="6pt" officeooo:paragraph-rsid="05650aeb" style:font-size-asian="6pt" style:font-size-complex="6pt"/>
    </style:style>
    <style:style style:name="P384" style:family="paragraph" style:parent-style-name="Standard">
      <style:text-properties fo:font-size="15pt" style:text-underline-style="none" officeooo:rsid="00b53b22" officeooo:paragraph-rsid="056abda3" style:font-size-asian="15pt" style:font-size-complex="15pt"/>
    </style:style>
    <style:style style:name="P385" style:family="paragraph" style:parent-style-name="Standard">
      <style:text-properties fo:font-size="15pt" style:text-underline-style="solid" style:text-underline-width="auto" style:text-underline-color="font-color" officeooo:rsid="00b53b22" officeooo:paragraph-rsid="05650aeb" style:font-size-asian="15pt" style:font-size-complex="15pt"/>
    </style:style>
    <style:style style:name="P386" style:family="paragraph" style:parent-style-name="Standard">
      <style:text-properties fo:font-size="15pt" officeooo:paragraph-rsid="05705348" style:font-size-asian="15pt" style:font-size-complex="15pt"/>
    </style:style>
    <style:style style:name="P387" style:family="paragraph" style:parent-style-name="Standard">
      <style:text-properties fo:font-size="15pt" officeooo:paragraph-rsid="056e66c8" style:font-size-asian="15pt" style:font-size-complex="15pt"/>
    </style:style>
    <style:style style:name="P388" style:family="paragraph" style:parent-style-name="Standard">
      <style:text-properties fo:font-size="15pt" officeooo:paragraph-rsid="0572088d" style:font-size-asian="15pt" style:font-size-complex="15pt"/>
    </style:style>
    <style:style style:name="P389" style:family="paragraph" style:parent-style-name="Standard">
      <style:text-properties fo:font-size="15pt" officeooo:paragraph-rsid="05749bae" style:font-size-asian="15pt" style:font-size-complex="15pt"/>
    </style:style>
    <style:style style:name="P390" style:family="paragraph" style:parent-style-name="Standard">
      <style:text-properties fo:font-size="15pt" officeooo:paragraph-rsid="05757032" style:font-size-asian="15pt" style:font-size-complex="15pt"/>
    </style:style>
    <style:style style:name="P391" style:family="paragraph" style:parent-style-name="Standard">
      <style:text-properties fo:font-size="15pt" officeooo:paragraph-rsid="057673ce" style:font-size-asian="15pt" style:font-size-complex="15pt"/>
    </style:style>
    <style:style style:name="P392" style:family="paragraph" style:parent-style-name="Standard">
      <style:paragraph-properties fo:break-before="page"/>
      <style:text-properties fo:color="#c9211e" loext:opacity="100%" fo:font-size="15pt" style:text-underline-style="none" fo:font-weight="bold" officeooo:rsid="01bb5eb2" officeooo:paragraph-rsid="03bc26c2" style:font-size-asian="15pt" style:font-weight-asian="bold" style:font-size-complex="15pt" style:font-weight-complex="bold"/>
    </style:style>
    <style:style style:name="P393" style:family="paragraph" style:parent-style-name="Standard">
      <style:text-properties fo:color="#c9211e" loext:opacity="100%" fo:font-size="15pt" style:text-underline-style="none" officeooo:rsid="00b53b22" officeooo:paragraph-rsid="03bc26c2" style:font-size-asian="15pt" style:font-size-complex="15pt"/>
    </style:style>
    <style:style style:name="P394" style:family="paragraph" style:parent-style-name="Standard">
      <style:text-properties fo:font-size="6pt" style:text-underline-style="none" officeooo:paragraph-rsid="03bc26c2" style:font-size-asian="6pt" style:font-size-complex="6pt"/>
    </style:style>
    <style:style style:name="P395" style:family="paragraph" style:parent-style-name="Standard">
      <style:text-properties fo:font-size="15pt" style:text-underline-style="solid" style:text-underline-width="auto" style:text-underline-color="font-color" officeooo:rsid="0362f432" officeooo:paragraph-rsid="04d4ea7a" style:font-size-asian="15pt" style:font-size-complex="15pt"/>
    </style:style>
    <style:style style:name="P396" style:family="paragraph" style:parent-style-name="Standard">
      <style:text-properties fo:font-size="6pt" style:text-underline-style="none" officeooo:rsid="00b53b22" officeooo:paragraph-rsid="03bc26c2" style:font-size-asian="6pt" style:font-size-complex="6pt"/>
    </style:style>
    <style:style style:name="P397" style:family="paragraph" style:parent-style-name="Standard">
      <style:text-properties fo:font-size="15pt" style:text-underline-style="solid" style:text-underline-width="auto" style:text-underline-color="font-color" officeooo:rsid="00b53b22" officeooo:paragraph-rsid="03bc26c2" style:font-size-asian="15pt" style:font-size-complex="15pt"/>
    </style:style>
    <style:style style:name="P398" style:family="paragraph" style:parent-style-name="Standard">
      <style:text-properties fo:font-size="15pt" style:text-underline-style="none" officeooo:rsid="00b53b22" officeooo:paragraph-rsid="03bc26c2" style:font-size-asian="15pt" style:font-size-complex="15pt"/>
    </style:style>
    <style:style style:name="P399" style:family="paragraph" style:parent-style-name="Standard">
      <style:text-properties fo:font-size="15pt" style:text-underline-style="none" officeooo:rsid="00b53b22" officeooo:paragraph-rsid="05ad8c4b" style:font-size-asian="15pt" style:font-size-complex="15pt"/>
    </style:style>
    <style:style style:name="P400" style:family="paragraph" style:parent-style-name="Standard">
      <style:text-properties fo:font-size="15pt" style:text-underline-style="none" officeooo:rsid="00b53b22" officeooo:paragraph-rsid="04d1d016" style:font-size-asian="15pt" style:font-size-complex="15pt"/>
    </style:style>
    <style:style style:name="P401" style:family="paragraph" style:parent-style-name="Standard">
      <style:text-properties fo:font-size="15pt" style:text-underline-style="none" officeooo:rsid="00b53b22" officeooo:paragraph-rsid="04cffab5" style:font-size-asian="15pt" style:font-size-complex="15pt"/>
    </style:style>
    <style:style style:name="P402" style:family="paragraph" style:parent-style-name="Standard">
      <style:text-properties fo:font-size="15pt" style:text-underline-style="none" officeooo:rsid="00b53b22" officeooo:paragraph-rsid="04cf64f9" style:font-size-asian="15pt" style:font-size-complex="15pt"/>
    </style:style>
    <style:style style:name="P403" style:family="paragraph" style:parent-style-name="Standard">
      <style:text-properties fo:font-size="15pt" style:text-underline-style="none" officeooo:rsid="00b53b22" officeooo:paragraph-rsid="04d4ea7a" style:font-size-asian="15pt" style:font-size-complex="15pt"/>
    </style:style>
    <style:style style:name="P404" style:family="paragraph" style:parent-style-name="Standard">
      <style:text-properties fo:font-size="15pt" style:text-underline-style="none" fo:font-weight="normal" officeooo:rsid="03c1ee35" officeooo:paragraph-rsid="04d4ea7a" style:font-size-asian="15pt" style:font-weight-asian="normal" style:font-size-complex="15pt" style:font-weight-complex="normal"/>
    </style:style>
    <style:style style:name="P405" style:family="paragraph" style:parent-style-name="Standard">
      <style:text-properties fo:font-size="15pt" style:text-underline-style="none" officeooo:rsid="00b53b22" officeooo:paragraph-rsid="03c1ee35" style:font-size-asian="15pt" style:font-size-complex="15pt"/>
    </style:style>
    <style:style style:name="P406" style:family="paragraph" style:parent-style-name="Standard">
      <style:text-properties fo:font-size="15pt" style:text-underline-style="none" officeooo:rsid="00b53b22" officeooo:paragraph-rsid="0627bab4" style:font-size-asian="15pt" style:font-size-complex="15pt"/>
    </style:style>
    <style:style style:name="P407" style:family="paragraph" style:parent-style-name="Standard">
      <style:text-properties fo:color="#c9211e" loext:opacity="100%" fo:font-size="6pt" style:text-underline-style="none" officeooo:rsid="00b53b22" officeooo:paragraph-rsid="03bc26c2" style:font-size-asian="6pt" style:font-size-complex="6pt"/>
    </style:style>
    <style:style style:name="P408" style:family="paragraph" style:parent-style-name="Standard">
      <style:text-properties fo:font-size="15pt" style:text-underline-style="none" officeooo:rsid="00b53b22" officeooo:paragraph-rsid="03c35e15" style:font-size-asian="15pt" style:font-size-complex="15pt"/>
    </style:style>
    <style:style style:name="P409" style:family="paragraph" style:parent-style-name="Standard">
      <style:text-properties fo:color="#c9211e" loext:opacity="100%" fo:font-size="15pt" style:text-underline-style="none" fo:font-weight="bold" officeooo:rsid="01bb5eb2" officeooo:paragraph-rsid="03bc26c2" style:font-size-asian="15pt" style:font-weight-asian="bold" style:font-size-complex="15pt" style:font-weight-complex="bold"/>
    </style:style>
    <style:style style:name="P410" style:family="paragraph" style:parent-style-name="Standard">
      <style:paragraph-properties fo:break-before="page"/>
      <style:text-properties fo:color="#c9211e" loext:opacity="100%" fo:font-size="15pt" style:text-underline-style="none" fo:font-weight="bold" officeooo:rsid="01bb5eb2" officeooo:paragraph-rsid="03ec555c" style:font-size-asian="15pt" style:font-weight-asian="bold" style:font-size-complex="15pt" style:font-weight-complex="bold"/>
    </style:style>
    <style:style style:name="P411" style:family="paragraph" style:parent-style-name="Standard">
      <style:text-properties fo:color="#c9211e" loext:opacity="100%" fo:font-size="15pt" style:text-underline-style="none" officeooo:rsid="00b53b22" officeooo:paragraph-rsid="03ec555c" style:font-size-asian="15pt" style:font-size-complex="15pt"/>
    </style:style>
    <style:style style:name="P412" style:family="paragraph" style:parent-style-name="Standard">
      <style:text-properties fo:font-size="6pt" style:text-underline-style="none" officeooo:paragraph-rsid="058958a1" style:font-size-asian="6pt" style:font-size-complex="6pt"/>
    </style:style>
    <style:style style:name="P413" style:family="paragraph" style:parent-style-name="Standard">
      <style:text-properties fo:font-size="15pt" style:text-underline-style="solid" style:text-underline-width="auto" style:text-underline-color="font-color" officeooo:rsid="0362f432" officeooo:paragraph-rsid="058958a1" style:font-size-asian="15pt" style:font-size-complex="15pt"/>
    </style:style>
    <style:style style:name="P414" style:family="paragraph" style:parent-style-name="Standard">
      <style:text-properties fo:font-size="6pt" style:text-underline-style="none" officeooo:rsid="00b53b22" officeooo:paragraph-rsid="058958a1" style:font-size-asian="6pt" style:font-size-complex="6pt"/>
    </style:style>
    <style:style style:name="P415" style:family="paragraph" style:parent-style-name="Standard">
      <style:text-properties fo:font-size="15pt" style:text-underline-style="solid" style:text-underline-width="auto" style:text-underline-color="font-color" officeooo:rsid="00e195de" officeooo:paragraph-rsid="05954b53" style:font-size-asian="15pt" style:font-size-complex="15pt"/>
    </style:style>
    <style:style style:name="P416" style:family="paragraph" style:parent-style-name="Standard">
      <style:text-properties fo:font-size="15pt" style:text-underline-style="none" fo:font-weight="normal" officeooo:rsid="01156f02" officeooo:paragraph-rsid="05954b53" style:font-size-asian="15pt" style:font-weight-asian="normal" style:font-size-complex="15pt" style:font-weight-complex="normal"/>
    </style:style>
    <style:style style:name="P417" style:family="paragraph" style:parent-style-name="Standard">
      <style:text-properties fo:font-size="15pt" style:text-underline-style="solid" style:text-underline-width="auto" style:text-underline-color="font-color" officeooo:rsid="00b53b22" officeooo:paragraph-rsid="05954b53" style:font-size-asian="15pt" style:font-size-complex="15pt"/>
    </style:style>
    <style:style style:name="P418" style:family="paragraph" style:parent-style-name="Standard">
      <style:text-properties fo:font-size="15pt" style:text-underline-style="none" officeooo:rsid="00b53b22" officeooo:paragraph-rsid="058958a1" style:font-size-asian="15pt" style:font-size-complex="15pt"/>
    </style:style>
    <style:style style:name="P419" style:family="paragraph" style:parent-style-name="Standard">
      <style:text-properties fo:font-size="15pt" style:text-underline-style="none" officeooo:rsid="00b53b22" officeooo:paragraph-rsid="058ea789" style:font-size-asian="15pt" style:font-size-complex="15pt"/>
    </style:style>
    <style:style style:name="P420" style:family="paragraph" style:parent-style-name="Standard">
      <style:text-properties fo:font-size="15pt" style:text-underline-style="none" officeooo:rsid="00b53b22" officeooo:paragraph-rsid="05910604" style:font-size-asian="15pt" style:font-size-complex="15pt"/>
    </style:style>
    <style:style style:name="P421" style:family="paragraph" style:parent-style-name="Standard">
      <style:text-properties fo:font-size="15pt" style:text-underline-style="none" officeooo:rsid="00b53b22" officeooo:paragraph-rsid="0592f591" style:font-size-asian="15pt" style:font-size-complex="15pt"/>
    </style:style>
    <style:style style:name="P422" style:family="paragraph" style:parent-style-name="Standard">
      <style:text-properties fo:font-size="15pt" style:text-underline-style="solid" style:text-underline-width="auto" style:text-underline-color="font-color" officeooo:rsid="00b53b22" officeooo:paragraph-rsid="0593db9d" style:font-size-asian="15pt" style:font-size-complex="15pt"/>
    </style:style>
    <style:style style:name="P423" style:family="paragraph" style:parent-style-name="Standard">
      <style:text-properties fo:font-size="15pt" style:text-underline-style="none" officeooo:rsid="00b53b22" officeooo:paragraph-rsid="0593db9d" style:font-size-asian="15pt" style:font-size-complex="15pt"/>
    </style:style>
    <style:style style:name="P424" style:family="paragraph" style:parent-style-name="Standard">
      <style:text-properties fo:color="#c9211e" loext:opacity="100%" fo:font-size="6pt" style:text-underline-style="none" officeooo:rsid="00b53b22" officeooo:paragraph-rsid="0593db9d" style:font-size-asian="6pt" style:font-size-complex="6pt"/>
    </style:style>
    <style:style style:name="P425" style:family="paragraph" style:parent-style-name="Standard">
      <style:text-properties fo:font-size="15pt" style:text-underline-style="none" officeooo:rsid="00b53b22" officeooo:paragraph-rsid="0594c53d" style:font-size-asian="15pt" style:font-size-complex="15pt"/>
    </style:style>
    <style:style style:name="P426" style:family="paragraph" style:parent-style-name="Standard">
      <style:text-properties fo:color="#c9211e" loext:opacity="100%" fo:font-size="15pt" style:text-underline-style="none" officeooo:rsid="00b53b22" officeooo:paragraph-rsid="01bb5eb2" style:font-size-asian="15pt" style:font-size-complex="15pt"/>
    </style:style>
    <style:style style:name="P427" style:family="paragraph" style:parent-style-name="Standard">
      <style:text-properties fo:font-size="6pt" style:text-underline-style="none" officeooo:paragraph-rsid="036c5ebd" style:font-size-asian="6pt" style:font-size-complex="6pt"/>
    </style:style>
    <style:style style:name="P428" style:family="paragraph" style:parent-style-name="Standard">
      <style:text-properties fo:font-size="15pt" style:text-underline-style="solid" style:text-underline-width="auto" style:text-underline-color="font-color" officeooo:rsid="0362f432" officeooo:paragraph-rsid="036c5ebd" style:font-size-asian="15pt" style:font-size-complex="15pt"/>
    </style:style>
    <style:style style:name="P429" style:family="paragraph" style:parent-style-name="Standard">
      <style:text-properties fo:font-size="6pt" style:text-underline-style="none" officeooo:rsid="00b53b22" officeooo:paragraph-rsid="036c5ebd" style:font-size-asian="6pt" style:font-size-complex="6pt"/>
    </style:style>
    <style:style style:name="P430" style:family="paragraph" style:parent-style-name="Standard">
      <style:text-properties fo:font-size="15pt" style:text-underline-style="solid" style:text-underline-width="auto" style:text-underline-color="font-color" officeooo:rsid="00b53b22" officeooo:paragraph-rsid="036c5ebd" style:font-size-asian="15pt" style:font-size-complex="15pt"/>
    </style:style>
    <style:style style:name="P431" style:family="paragraph" style:parent-style-name="Standard">
      <style:text-properties fo:font-size="15pt" style:text-underline-style="none" officeooo:rsid="00b53b22" officeooo:paragraph-rsid="01bcc34d" style:font-size-asian="15pt" style:font-size-complex="15pt"/>
    </style:style>
    <style:style style:name="P432" style:family="paragraph" style:parent-style-name="Standard">
      <style:text-properties fo:font-size="15pt" style:text-underline-style="none" officeooo:rsid="00b53b22" officeooo:paragraph-rsid="04d6a4a9" style:font-size-asian="15pt" style:font-size-complex="15pt"/>
    </style:style>
    <style:style style:name="P433" style:family="paragraph" style:parent-style-name="Standard">
      <style:text-properties fo:font-size="15pt" style:text-underline-style="none" fo:font-weight="normal" officeooo:rsid="01be5ac5" officeooo:paragraph-rsid="04d6a4a9" style:font-size-asian="15pt" style:font-weight-asian="normal" style:font-size-complex="15pt" style:font-weight-complex="normal"/>
    </style:style>
    <style:style style:name="P434" style:family="paragraph" style:parent-style-name="Standard">
      <style:text-properties fo:font-size="15pt" style:text-underline-style="none" officeooo:rsid="00b53b22" officeooo:paragraph-rsid="04dd25c4" style:font-size-asian="15pt" style:font-size-complex="15pt"/>
    </style:style>
    <style:style style:name="P435" style:family="paragraph" style:parent-style-name="Standard">
      <style:text-properties fo:font-size="6pt" style:text-underline-style="none" officeooo:rsid="00b53b22" officeooo:paragraph-rsid="01c6e088" style:font-size-asian="6pt" style:font-size-complex="6pt"/>
    </style:style>
    <style:style style:name="P436" style:family="paragraph" style:parent-style-name="Standard">
      <style:text-properties fo:font-size="15pt" style:text-underline-style="none" officeooo:rsid="00b53b22" officeooo:paragraph-rsid="01c6e088" style:font-size-asian="15pt" style:font-size-complex="15pt"/>
    </style:style>
    <style:style style:name="P437" style:family="paragraph" style:parent-style-name="Standard">
      <style:text-properties fo:font-size="15pt" style:text-underline-style="none" officeooo:rsid="00b53b22" officeooo:paragraph-rsid="04da7d0c" style:font-size-asian="15pt" style:font-size-complex="15pt"/>
    </style:style>
    <style:style style:name="P438" style:family="paragraph" style:parent-style-name="Standard">
      <style:text-properties fo:font-size="15pt" style:text-underline-style="none" officeooo:rsid="00b53b22" officeooo:paragraph-rsid="01c6fa53" style:font-size-asian="15pt" style:font-size-complex="15pt"/>
    </style:style>
    <style:style style:name="P439" style:family="paragraph" style:parent-style-name="Standard">
      <style:text-properties fo:color="#c9211e" loext:opacity="100%" fo:font-size="6pt" style:text-underline-style="none" officeooo:rsid="00b53b22" officeooo:paragraph-rsid="01c91d60" style:font-size-asian="6pt" style:font-size-complex="6pt"/>
    </style:style>
    <style:style style:name="P440" style:family="paragraph" style:parent-style-name="Standard">
      <style:text-properties fo:font-size="15pt" style:text-underline-style="solid" style:text-underline-width="auto" style:text-underline-color="font-color" officeooo:rsid="00b53b22" officeooo:paragraph-rsid="01c6e088" style:font-size-asian="15pt" style:font-size-complex="15pt"/>
    </style:style>
    <style:style style:name="P441" style:family="paragraph" style:parent-style-name="Standard">
      <style:text-properties fo:font-size="15pt" style:text-underline-style="none" officeooo:rsid="00b53b22" officeooo:paragraph-rsid="01c7e8fc" style:font-size-asian="15pt" style:font-size-complex="15pt"/>
    </style:style>
    <style:style style:name="P442" style:family="paragraph" style:parent-style-name="Standard">
      <style:text-properties fo:font-size="15pt" style:text-underline-style="none" officeooo:rsid="00b53b22" officeooo:paragraph-rsid="04da1607" style:font-size-asian="15pt" style:font-size-complex="15pt"/>
    </style:style>
    <style:style style:name="P443" style:family="paragraph" style:parent-style-name="Standard">
      <style:text-properties fo:font-size="15pt" style:text-underline-style="none" officeooo:rsid="00b53b22" officeooo:paragraph-rsid="04d9c3be" style:font-size-asian="15pt" style:font-size-complex="15pt"/>
    </style:style>
    <style:style style:name="P444" style:family="paragraph" style:parent-style-name="Standard">
      <style:text-properties fo:font-size="15pt" style:text-underline-style="none" officeooo:rsid="01c8d27a" officeooo:paragraph-rsid="04da1607" style:font-size-asian="15pt" style:font-size-complex="15pt"/>
    </style:style>
    <style:style style:name="P445" style:family="paragraph" style:parent-style-name="Standard">
      <style:paragraph-properties fo:break-before="page"/>
      <style:text-properties fo:color="#c9211e" loext:opacity="100%" fo:font-size="15pt" style:text-underline-style="none" fo:font-weight="bold" officeooo:rsid="01bb5eb2" officeooo:paragraph-rsid="038de91d" style:font-size-asian="15pt" style:font-weight-asian="bold" style:font-size-complex="15pt" style:font-weight-complex="bold"/>
    </style:style>
    <style:style style:name="P446" style:family="paragraph" style:parent-style-name="Standard">
      <style:text-properties fo:color="#c9211e" loext:opacity="100%" fo:font-size="15pt" style:text-underline-style="none" officeooo:rsid="00b53b22" officeooo:paragraph-rsid="0251d9bd" style:font-size-asian="15pt" style:font-size-complex="15pt"/>
    </style:style>
    <style:style style:name="P447" style:family="paragraph" style:parent-style-name="Standard">
      <style:text-properties fo:font-size="15pt" style:text-underline-style="solid" style:text-underline-width="auto" style:text-underline-color="font-color" officeooo:paragraph-rsid="036d8669" style:font-size-asian="15pt" style:font-size-complex="15pt"/>
    </style:style>
    <style:style style:name="P448" style:family="paragraph" style:parent-style-name="Standard">
      <style:text-properties fo:font-size="15pt" style:text-underline-style="solid" style:text-underline-width="auto" style:text-underline-color="font-color" officeooo:rsid="0362f432" officeooo:paragraph-rsid="036d8669" style:font-size-asian="15pt" style:font-size-complex="15pt"/>
    </style:style>
    <style:style style:name="P449" style:family="paragraph" style:parent-style-name="Standard">
      <style:text-properties fo:font-size="15pt" style:text-underline-style="solid" style:text-underline-width="auto" style:text-underline-color="font-color" officeooo:rsid="00b53b22" officeooo:paragraph-rsid="036d8669" style:font-size-asian="15pt" style:font-size-complex="15pt"/>
    </style:style>
    <style:style style:name="P450" style:family="paragraph" style:parent-style-name="Standard">
      <style:text-properties fo:font-size="15pt" style:text-underline-style="none" officeooo:rsid="00b53b22" officeooo:paragraph-rsid="0251d9bd" style:font-size-asian="15pt" style:font-size-complex="15pt"/>
    </style:style>
    <style:style style:name="P451" style:family="paragraph" style:parent-style-name="Standard">
      <style:text-properties fo:font-size="15pt" style:text-underline-style="none" officeooo:rsid="00b53b22" officeooo:paragraph-rsid="025316a3" style:font-size-asian="15pt" style:font-size-complex="15pt"/>
    </style:style>
    <style:style style:name="P452" style:family="paragraph" style:parent-style-name="Standard">
      <style:text-properties fo:font-size="15pt" style:text-underline-style="none" officeooo:rsid="00b53b22" officeooo:paragraph-rsid="02589e0a" style:font-size-asian="15pt" style:font-size-complex="15pt"/>
    </style:style>
    <style:style style:name="P453" style:family="paragraph" style:parent-style-name="Standard">
      <style:text-properties fo:font-size="15pt" style:text-underline-style="none" officeooo:rsid="00b53b22" officeooo:paragraph-rsid="025a01f0" style:font-size-asian="15pt" style:font-size-complex="15pt"/>
    </style:style>
    <style:style style:name="P454" style:family="paragraph" style:parent-style-name="Standard">
      <style:text-properties fo:font-size="15pt" style:text-underline-style="none" officeooo:rsid="00b53b22" officeooo:paragraph-rsid="025b25fe" style:font-size-asian="15pt" style:font-size-complex="15pt"/>
    </style:style>
    <style:style style:name="P455" style:family="paragraph" style:parent-style-name="Standard">
      <style:text-properties fo:font-size="15pt" style:text-underline-style="solid" style:text-underline-width="auto" style:text-underline-color="font-color" officeooo:rsid="00b53b22" officeooo:paragraph-rsid="0251d9bd" style:font-size-asian="15pt" style:font-size-complex="15pt"/>
    </style:style>
    <style:style style:name="P456" style:family="paragraph" style:parent-style-name="Standard">
      <style:text-properties fo:font-size="15pt" style:text-underline-style="none" officeooo:rsid="00b53b22" officeooo:paragraph-rsid="025c0279" style:font-size-asian="15pt" style:font-size-complex="15pt"/>
    </style:style>
    <style:style style:name="P457" style:family="paragraph" style:parent-style-name="Standard">
      <style:text-properties fo:font-size="15pt" style:text-underline-style="none" fo:font-weight="normal" officeooo:rsid="025c0279" officeooo:paragraph-rsid="025c0279" style:font-size-asian="15pt" style:font-weight-asian="normal" style:font-size-complex="15pt" style:font-weight-complex="normal"/>
    </style:style>
    <style:style style:name="P458" style:family="paragraph" style:parent-style-name="Standard">
      <style:text-properties fo:font-size="15pt" style:text-underline-style="none" officeooo:rsid="025c0279" officeooo:paragraph-rsid="025c0279" style:font-size-asian="15pt" style:font-size-complex="15pt"/>
    </style:style>
    <style:style style:name="P459" style:family="paragraph" style:parent-style-name="Standard">
      <style:text-properties fo:font-size="15pt" style:text-underline-style="solid" style:text-underline-width="auto" style:text-underline-color="font-color" officeooo:rsid="00b53b22" officeooo:paragraph-rsid="036e1239" style:font-size-asian="15pt" style:font-size-complex="15pt"/>
    </style:style>
    <style:style style:name="P460" style:family="paragraph" style:parent-style-name="Standard">
      <style:paragraph-properties fo:break-before="page"/>
      <style:text-properties fo:color="#c9211e" loext:opacity="100%" fo:font-size="15pt" fo:font-weight="bold" officeooo:rsid="01943cb6" officeooo:paragraph-rsid="03c4e43e" style:font-size-asian="15pt" style:font-weight-asian="bold" style:font-size-complex="15pt" style:font-weight-complex="bold"/>
    </style:style>
    <style:style style:name="P461" style:family="paragraph" style:parent-style-name="Standard">
      <style:text-properties fo:color="#c9211e" loext:opacity="100%" fo:font-size="15pt" style:text-underline-style="none" officeooo:rsid="00b53b22" officeooo:paragraph-rsid="03c4e43e" style:font-size-asian="15pt" style:font-size-complex="15pt"/>
    </style:style>
    <style:style style:name="P462" style:family="paragraph" style:parent-style-name="Standard">
      <style:text-properties fo:font-size="6pt" style:text-underline-style="none" officeooo:paragraph-rsid="03c4e43e" style:font-size-asian="6pt" style:font-size-complex="6pt"/>
    </style:style>
    <style:style style:name="P463" style:family="paragraph" style:parent-style-name="Standard">
      <style:text-properties fo:font-size="15pt" style:text-underline-style="solid" style:text-underline-width="auto" style:text-underline-color="font-color" officeooo:rsid="0362f432" officeooo:paragraph-rsid="07758bf1" style:font-size-asian="15pt" style:font-size-complex="15pt"/>
    </style:style>
    <style:style style:name="P464" style:family="paragraph" style:parent-style-name="Standard">
      <style:text-properties fo:font-size="6pt" style:text-underline-style="none" officeooo:rsid="00b53b22" officeooo:paragraph-rsid="03c4e43e" style:font-size-asian="6pt" style:font-size-complex="6pt"/>
    </style:style>
    <style:style style:name="P465" style:family="paragraph" style:parent-style-name="Standard">
      <style:text-properties fo:font-size="15pt" style:text-underline-style="solid" style:text-underline-width="auto" style:text-underline-color="font-color" officeooo:rsid="00b53b22" officeooo:paragraph-rsid="03c4e43e" style:font-size-asian="15pt" style:font-size-complex="15pt"/>
    </style:style>
    <style:style style:name="P466" style:family="paragraph" style:parent-style-name="Standard">
      <style:text-properties fo:font-size="15pt" style:text-underline-style="none" officeooo:rsid="00b53b22" officeooo:paragraph-rsid="03c4e43e" style:font-size-asian="15pt" style:font-size-complex="15pt"/>
    </style:style>
    <style:style style:name="P467" style:family="paragraph" style:parent-style-name="Standard">
      <style:text-properties fo:font-size="15pt" style:text-underline-style="none" officeooo:rsid="00b53b22" officeooo:paragraph-rsid="04df9b3e" style:font-size-asian="15pt" style:font-size-complex="15pt"/>
    </style:style>
    <style:style style:name="P468" style:family="paragraph" style:parent-style-name="Standard">
      <style:text-properties fo:font-size="15pt" style:text-underline-style="none" officeooo:rsid="00b53b22" officeooo:paragraph-rsid="07761ff5" style:font-size-asian="15pt" style:font-size-complex="15pt"/>
    </style:style>
    <style:style style:name="P469" style:family="paragraph" style:parent-style-name="Standard">
      <style:text-properties fo:font-size="6pt" style:text-underline-style="none" officeooo:rsid="01d451a3" officeooo:paragraph-rsid="03c4e43e" style:font-size-asian="6pt" style:font-size-complex="6pt"/>
    </style:style>
    <style:style style:name="P470" style:family="paragraph" style:parent-style-name="Standard">
      <style:text-properties fo:font-size="15pt" style:text-underline-style="solid" style:text-underline-width="auto" style:text-underline-color="font-color" officeooo:rsid="00b53b22" officeooo:paragraph-rsid="03cc9aa6" style:font-size-asian="15pt" style:font-size-complex="15pt"/>
    </style:style>
    <style:style style:name="P471" style:family="paragraph" style:parent-style-name="Standard">
      <style:text-properties fo:font-size="15pt" style:text-underline-style="none" officeooo:rsid="00b53b22" officeooo:paragraph-rsid="03cc9aa6" style:font-size-asian="15pt" style:font-size-complex="15pt"/>
    </style:style>
    <style:style style:name="P472" style:family="paragraph" style:parent-style-name="Standard">
      <style:text-properties fo:font-size="15pt" style:text-underline-style="solid" style:text-underline-width="auto" style:text-underline-color="font-color" officeooo:rsid="00b53b22" officeooo:paragraph-rsid="07771a35" style:font-size-asian="15pt" style:font-size-complex="15pt"/>
    </style:style>
    <style:style style:name="P473" style:family="paragraph" style:parent-style-name="Standard">
      <style:text-properties fo:font-size="15pt" style:text-underline-style="none" officeooo:rsid="00b53b22" officeooo:paragraph-rsid="07771a35" style:font-size-asian="15pt" style:font-size-complex="15pt"/>
    </style:style>
    <style:style style:name="P474" style:family="paragraph" style:parent-style-name="Standard">
      <style:text-properties fo:font-size="6pt" style:text-underline-style="none" officeooo:rsid="00b53b22" officeooo:paragraph-rsid="03cc9aa6" style:font-size-asian="6pt" style:font-size-complex="6pt"/>
    </style:style>
    <style:style style:name="P475" style:family="paragraph" style:parent-style-name="Standard">
      <style:text-properties fo:font-size="15pt" style:text-underline-style="none" officeooo:rsid="00b53b22" officeooo:paragraph-rsid="03cd256f" style:font-size-asian="15pt" style:font-size-complex="15pt"/>
    </style:style>
    <style:style style:name="P476" style:family="paragraph" style:parent-style-name="Standard">
      <style:text-properties fo:font-size="15pt" style:text-underline-style="none" officeooo:rsid="00b53b22" officeooo:paragraph-rsid="04dedb1b" style:font-size-asian="15pt" style:font-size-complex="15pt"/>
    </style:style>
    <style:style style:name="P477" style:family="paragraph" style:parent-style-name="Standard">
      <style:text-properties fo:font-size="15pt" style:text-underline-style="none" officeooo:rsid="03cd256f" officeooo:paragraph-rsid="04dedb1b" style:font-size-asian="15pt" style:font-size-complex="15pt"/>
    </style:style>
    <style:style style:name="P478" style:family="paragraph" style:parent-style-name="Standard">
      <style:text-properties fo:font-size="15pt" style:text-underline-style="none" officeooo:rsid="00b53b22" officeooo:paragraph-rsid="04e51d7f" style:font-size-asian="15pt" style:font-size-complex="15pt"/>
    </style:style>
    <style:style style:name="P479" style:family="paragraph" style:parent-style-name="Standard">
      <style:paragraph-properties fo:break-before="page"/>
      <style:text-properties fo:color="#c9211e" loext:opacity="100%" fo:font-size="15pt" style:text-underline-style="none" fo:font-weight="bold" officeooo:rsid="01d179b3" officeooo:paragraph-rsid="03c4e43e" style:font-size-asian="15pt" style:font-weight-asian="bold" style:font-size-complex="15pt" style:font-weight-complex="bold"/>
    </style:style>
    <style:style style:name="P480" style:family="paragraph" style:parent-style-name="Standard">
      <style:text-properties fo:color="#c9211e" loext:opacity="100%" fo:font-size="15pt" style:text-underline-style="none" officeooo:rsid="00b53b22" officeooo:paragraph-rsid="01d179b3" style:font-size-asian="15pt" style:font-size-complex="15pt"/>
    </style:style>
    <style:style style:name="P481" style:family="paragraph" style:parent-style-name="Standard">
      <style:text-properties fo:font-size="6pt" style:text-underline-style="none" officeooo:paragraph-rsid="01d43c2f" style:font-size-asian="6pt" style:font-size-complex="6pt"/>
    </style:style>
    <style:style style:name="P482" style:family="paragraph" style:parent-style-name="Standard">
      <style:text-properties fo:font-size="15pt" style:text-underline-style="solid" style:text-underline-width="auto" style:text-underline-color="font-color" officeooo:rsid="0362f432" officeooo:paragraph-rsid="05d7e398" style:font-size-asian="15pt" style:font-size-complex="15pt"/>
    </style:style>
    <style:style style:name="P483" style:family="paragraph" style:parent-style-name="Standard">
      <style:text-properties fo:font-size="6pt" style:text-underline-style="none" officeooo:rsid="00b53b22" officeooo:paragraph-rsid="036e82ac" style:font-size-asian="6pt" style:font-size-complex="6pt"/>
    </style:style>
    <style:style style:name="P484" style:family="paragraph" style:parent-style-name="Standard">
      <style:text-properties fo:font-size="15pt" style:text-underline-style="solid" style:text-underline-width="auto" style:text-underline-color="font-color" officeooo:rsid="00b53b22" officeooo:paragraph-rsid="036e82ac" style:font-size-asian="15pt" style:font-size-complex="15pt"/>
    </style:style>
    <style:style style:name="P485" style:family="paragraph" style:parent-style-name="Standard">
      <style:text-properties fo:font-size="15pt" style:text-underline-style="none" officeooo:rsid="00b53b22" officeooo:paragraph-rsid="01d451a3" style:font-size-asian="15pt" style:font-size-complex="15pt"/>
    </style:style>
    <style:style style:name="P486" style:family="paragraph" style:parent-style-name="Standard">
      <style:text-properties fo:font-size="15pt" style:text-underline-style="none" officeooo:rsid="00b53b22" officeooo:paragraph-rsid="05d7e398" style:font-size-asian="15pt" style:font-size-complex="15pt"/>
    </style:style>
    <style:style style:name="P487" style:family="paragraph" style:parent-style-name="Standard">
      <style:text-properties fo:font-size="12pt" style:text-underline-style="none" officeooo:rsid="01d451a3" officeooo:paragraph-rsid="01dec89c" style:font-size-asian="12pt" style:font-size-complex="12pt"/>
    </style:style>
    <style:style style:name="P488" style:family="paragraph" style:parent-style-name="Standard">
      <style:text-properties fo:font-size="12pt" style:text-underline-style="solid" style:text-underline-width="auto" style:text-underline-color="font-color" officeooo:rsid="00b53b22" officeooo:paragraph-rsid="0771bb13" style:font-size-asian="12pt" style:font-size-complex="12pt"/>
    </style:style>
    <style:style style:name="P489" style:family="paragraph" style:parent-style-name="Standard">
      <style:text-properties fo:font-size="12pt" style:text-underline-style="none" officeooo:rsid="00b53b22" officeooo:paragraph-rsid="0771bb13" style:font-size-asian="12pt" style:font-size-complex="12pt"/>
    </style:style>
    <style:style style:name="P490" style:family="paragraph" style:parent-style-name="Standard">
      <style:paragraph-properties fo:margin-top="0mm" fo:margin-bottom="1.99mm" style:contextual-spacing="false"/>
      <style:text-properties fo:font-size="12pt" style:text-underline-style="solid" style:text-underline-width="auto" style:text-underline-color="font-color" officeooo:rsid="00b53b22" officeooo:paragraph-rsid="0771bb13" style:font-size-asian="12pt" style:font-size-complex="12pt"/>
    </style:style>
    <style:style style:name="P491" style:family="paragraph" style:parent-style-name="Standard">
      <style:text-properties fo:font-size="12pt" style:text-underline-style="none" officeooo:rsid="00b53b22" officeooo:paragraph-rsid="01e06251" style:font-size-asian="12pt" style:font-size-complex="12pt"/>
    </style:style>
    <style:style style:name="P492" style:family="paragraph" style:parent-style-name="Standard">
      <style:paragraph-properties fo:margin-top="0mm" fo:margin-bottom="1.99mm" style:contextual-spacing="false"/>
      <style:text-properties fo:font-size="12pt" style:text-underline-style="none" officeooo:rsid="00b53b22" officeooo:paragraph-rsid="01e06251" style:font-size-asian="12pt" style:font-size-complex="12pt"/>
    </style:style>
    <style:style style:name="P493" style:family="paragraph" style:parent-style-name="Standard">
      <style:text-properties fo:font-size="12pt" style:text-underline-style="solid" style:text-underline-width="auto" style:text-underline-color="font-color" officeooo:rsid="00b53b22" officeooo:paragraph-rsid="01e06251" style:font-size-asian="12pt" style:font-size-complex="12pt"/>
    </style:style>
    <style:style style:name="P494" style:family="paragraph" style:parent-style-name="Standard">
      <style:text-properties fo:font-size="12pt" style:text-underline-style="none" officeooo:rsid="00b53b22" officeooo:paragraph-rsid="01e30168" style:font-size-asian="12pt" style:font-size-complex="12pt"/>
    </style:style>
    <style:style style:name="P495" style:family="paragraph" style:parent-style-name="Standard">
      <style:text-properties fo:font-size="12pt" style:text-underline-style="none" officeooo:rsid="00b53b22" officeooo:paragraph-rsid="01e3c9f4" style:font-size-asian="12pt" style:font-size-complex="12pt"/>
    </style:style>
    <style:style style:name="P496" style:family="paragraph" style:parent-style-name="Standard">
      <style:paragraph-properties fo:break-before="page"/>
      <style:text-properties fo:color="#c9211e" loext:opacity="100%" fo:font-size="15pt" style:text-underline-style="none" fo:font-weight="bold" officeooo:rsid="01d179b3" officeooo:paragraph-rsid="036f773b" style:font-size-asian="15pt" style:font-weight-asian="bold" style:font-size-complex="15pt" style:font-weight-complex="bold"/>
    </style:style>
    <style:style style:name="P497" style:family="paragraph" style:parent-style-name="Standard">
      <style:text-properties fo:font-size="6pt" style:text-underline-style="none" officeooo:rsid="00b53b22" officeooo:paragraph-rsid="036f773b" style:font-size-asian="6pt" style:font-size-complex="6pt"/>
    </style:style>
    <style:style style:name="P498" style:family="paragraph" style:parent-style-name="Standard">
      <style:paragraph-properties fo:margin-top="0mm" fo:margin-bottom="0mm" style:contextual-spacing="false"/>
      <style:text-properties fo:font-size="12pt" style:text-underline-style="none" officeooo:rsid="00b53b22" officeooo:paragraph-rsid="07cadce6" style:font-size-asian="12pt" style:font-size-complex="12pt"/>
    </style:style>
    <style:style style:name="P499" style:family="paragraph" style:parent-style-name="Standard">
      <style:paragraph-properties fo:margin-top="0mm" fo:margin-bottom="0mm" style:contextual-spacing="false"/>
      <style:text-properties fo:font-size="12pt" style:text-underline-style="none" officeooo:rsid="00b53b22" officeooo:paragraph-rsid="05d61ede" style:font-size-asian="12pt" style:font-size-complex="12pt"/>
    </style:style>
    <style:style style:name="P500" style:family="paragraph" style:parent-style-name="Standard">
      <style:paragraph-properties fo:margin-top="0mm" fo:margin-bottom="1.01mm" style:contextual-spacing="false"/>
      <style:text-properties fo:font-size="12pt" style:text-underline-style="none" officeooo:rsid="024fac6c" officeooo:paragraph-rsid="07cadce6" style:font-size-asian="12pt" style:font-size-complex="12pt"/>
    </style:style>
    <style:style style:name="P501" style:family="paragraph" style:parent-style-name="Standard">
      <style:paragraph-properties fo:break-before="page"/>
      <style:text-properties fo:color="#c9211e" loext:opacity="100%" fo:font-size="15pt" style:text-underline-style="none" fo:font-weight="bold" officeooo:rsid="00c87703" officeooo:paragraph-rsid="038de91d" style:font-size-asian="15pt" style:font-weight-asian="bold" style:font-size-complex="15pt" style:font-weight-complex="bold"/>
    </style:style>
    <style:style style:name="P502" style:family="paragraph" style:parent-style-name="Standard">
      <style:text-properties fo:font-size="6pt" style:text-underline-style="none" officeooo:paragraph-rsid="037473e2" style:font-size-asian="6pt" style:font-size-complex="6pt"/>
    </style:style>
    <style:style style:name="P503" style:family="paragraph" style:parent-style-name="Standard">
      <style:text-properties fo:font-size="15pt" style:text-underline-style="solid" style:text-underline-width="auto" style:text-underline-color="font-color" officeooo:rsid="0362f432" officeooo:paragraph-rsid="037473e2" style:font-size-asian="15pt" style:font-size-complex="15pt"/>
    </style:style>
    <style:style style:name="P504" style:family="paragraph" style:parent-style-name="Standard">
      <style:text-properties fo:font-size="6pt" style:text-underline-style="none" officeooo:rsid="00b53b22" officeooo:paragraph-rsid="037473e2" style:font-size-asian="6pt" style:font-size-complex="6pt"/>
    </style:style>
    <style:style style:name="P505" style:family="paragraph" style:parent-style-name="Standard">
      <style:text-properties fo:font-size="15pt" style:text-underline-style="none" officeooo:rsid="00b53b22" officeooo:paragraph-rsid="00d0ab70" style:font-size-asian="15pt" style:font-size-complex="15pt"/>
    </style:style>
    <style:style style:name="P506" style:family="paragraph" style:parent-style-name="Standard">
      <style:text-properties fo:font-size="15pt" style:text-underline-style="none" officeooo:rsid="00b53b22" officeooo:paragraph-rsid="00cd7af5" style:font-size-asian="15pt" style:font-size-complex="15pt"/>
    </style:style>
    <style:style style:name="P507" style:family="paragraph" style:parent-style-name="Standard">
      <style:text-properties fo:font-size="15pt" style:text-underline-style="none" officeooo:rsid="00b53b22" officeooo:paragraph-rsid="04edbaa7" style:font-size-asian="15pt" style:font-size-complex="15pt"/>
    </style:style>
    <style:style style:name="P508" style:family="paragraph" style:parent-style-name="Standard">
      <style:text-properties fo:font-size="15pt" style:text-underline-style="none" officeooo:rsid="00b53b22" officeooo:paragraph-rsid="04efb174" style:font-size-asian="15pt" style:font-size-complex="15pt"/>
    </style:style>
    <style:style style:name="P509" style:family="paragraph" style:parent-style-name="Standard">
      <style:text-properties fo:font-size="15pt" style:text-underline-style="none" officeooo:rsid="00b53b22" officeooo:paragraph-rsid="04f049e6" style:font-size-asian="15pt" style:font-size-complex="15pt"/>
    </style:style>
    <style:style style:name="P510" style:family="paragraph" style:parent-style-name="Standard">
      <style:text-properties fo:font-size="15pt" style:text-underline-style="none" officeooo:rsid="00b53b22" officeooo:paragraph-rsid="04f091cc" style:font-size-asian="15pt" style:font-size-complex="15pt"/>
    </style:style>
    <style:style style:name="P511" style:family="paragraph" style:parent-style-name="Standard">
      <style:text-properties fo:font-size="15pt" style:text-underline-style="none" officeooo:rsid="00b53b22" officeooo:paragraph-rsid="04f6152d" style:font-size-asian="15pt" style:font-size-complex="15pt"/>
    </style:style>
    <style:style style:name="P512" style:family="paragraph" style:parent-style-name="Standard">
      <style:text-properties fo:font-size="15pt" style:text-underline-style="none" fo:font-weight="bold" officeooo:rsid="00b53b22" officeooo:paragraph-rsid="01b37cad" style:font-size-asian="15pt" style:font-weight-asian="bold" style:font-size-complex="15pt" style:font-weight-complex="bold"/>
    </style:style>
    <style:style style:name="P513" style:family="paragraph" style:parent-style-name="Standard">
      <style:text-properties fo:color="#c9211e" loext:opacity="100%" fo:font-size="6pt" style:text-underline-style="none" officeooo:rsid="00c87703" officeooo:paragraph-rsid="01b4bb23" style:font-size-asian="6pt" style:font-size-complex="6pt"/>
    </style:style>
    <style:style style:name="P514" style:family="paragraph" style:parent-style-name="Standard">
      <style:text-properties fo:font-size="15pt" style:text-underline-style="solid" style:text-underline-width="auto" style:text-underline-color="font-color" officeooo:rsid="00b53b22" officeooo:paragraph-rsid="00c8cbe7" style:font-size-asian="15pt" style:font-size-complex="15pt"/>
    </style:style>
    <style:style style:name="P515" style:family="paragraph" style:parent-style-name="Standard">
      <style:text-properties fo:font-size="15pt" style:text-underline-style="none" officeooo:rsid="00b53b22" officeooo:paragraph-rsid="00c8cbe7" style:font-size-asian="15pt" style:font-size-complex="15pt"/>
    </style:style>
    <style:style style:name="P516" style:family="paragraph" style:parent-style-name="Standard">
      <style:text-properties fo:font-size="15pt" style:text-underline-style="none" officeooo:rsid="00b53b22" officeooo:paragraph-rsid="04ed8a11" style:font-size-asian="15pt" style:font-size-complex="15pt"/>
    </style:style>
    <style:style style:name="P517" style:family="paragraph" style:parent-style-name="Standard">
      <style:text-properties fo:font-size="6pt" style:text-underline-style="none" officeooo:rsid="00b53b22" officeooo:paragraph-rsid="00ca6596" style:font-size-asian="6pt" style:font-size-complex="6pt"/>
    </style:style>
    <style:style style:name="P518" style:family="paragraph" style:parent-style-name="Standard">
      <style:text-properties fo:font-size="15pt" style:text-underline-style="solid" style:text-underline-width="auto" style:text-underline-color="font-color" officeooo:rsid="00b53b22" officeooo:paragraph-rsid="018e8bdf" style:font-size-asian="15pt" style:font-size-complex="15pt"/>
    </style:style>
    <style:style style:name="P519" style:family="paragraph" style:parent-style-name="Standard">
      <style:text-properties fo:font-size="15pt" style:text-underline-style="none" officeooo:rsid="00b53b22" officeooo:paragraph-rsid="04ec79c3" style:font-size-asian="15pt" style:font-size-complex="15pt"/>
    </style:style>
    <style:style style:name="P520" style:family="paragraph" style:parent-style-name="Standard">
      <style:text-properties fo:font-size="15pt" style:text-underline-style="none" officeooo:rsid="00b53b22" officeooo:paragraph-rsid="00ca6596" style:font-size-asian="15pt" style:font-size-complex="15pt"/>
    </style:style>
    <style:style style:name="P521" style:family="paragraph" style:parent-style-name="Standard">
      <style:text-properties fo:font-size="15pt" style:text-underline-style="none" fo:font-weight="normal" officeooo:rsid="01156f02" officeooo:paragraph-rsid="00ca6596" style:font-size-asian="15pt" style:font-weight-asian="normal" style:font-size-complex="15pt" style:font-weight-complex="normal"/>
    </style:style>
    <style:style style:name="P522" style:family="paragraph" style:parent-style-name="Standard">
      <style:paragraph-properties fo:break-before="page"/>
      <style:text-properties fo:color="#c9211e" loext:opacity="100%" fo:font-size="15pt" style:text-underline-style="none" fo:font-weight="bold" officeooo:rsid="00b64193" officeooo:paragraph-rsid="03ecbd20" style:font-size-asian="15pt" style:font-weight-asian="bold" style:font-size-complex="15pt" style:font-weight-complex="bold"/>
    </style:style>
    <style:style style:name="P523" style:family="paragraph" style:parent-style-name="Standard">
      <style:text-properties fo:color="#c9211e" loext:opacity="100%" fo:font-size="15pt" style:text-underline-style="none" officeooo:rsid="00b53b22" officeooo:paragraph-rsid="05452d8c" style:font-size-asian="15pt" style:font-size-complex="15pt"/>
    </style:style>
    <style:style style:name="P524" style:family="paragraph" style:parent-style-name="Standard">
      <style:text-properties fo:font-size="6pt" style:text-underline-style="none" officeooo:paragraph-rsid="05452d8c" style:font-size-asian="6pt" style:font-size-complex="6pt"/>
    </style:style>
    <style:style style:name="P525" style:family="paragraph" style:parent-style-name="Standard">
      <style:text-properties fo:font-size="15pt" style:text-underline-style="solid" style:text-underline-width="auto" style:text-underline-color="font-color" officeooo:rsid="0362f432" officeooo:paragraph-rsid="05452d8c" style:font-size-asian="15pt" style:font-size-complex="15pt"/>
    </style:style>
    <style:style style:name="P526" style:family="paragraph" style:parent-style-name="Standard">
      <style:text-properties fo:font-size="6pt" style:text-underline-style="none" officeooo:rsid="00b53b22" officeooo:paragraph-rsid="05452d8c" style:font-size-asian="6pt" style:font-size-complex="6pt"/>
    </style:style>
    <style:style style:name="P527" style:family="paragraph" style:parent-style-name="Standard">
      <style:text-properties fo:font-size="15pt" style:text-underline-style="solid" style:text-underline-width="auto" style:text-underline-color="font-color" officeooo:rsid="00b53b22" officeooo:paragraph-rsid="05452d8c" style:font-size-asian="15pt" style:font-size-complex="15pt"/>
    </style:style>
    <style:style style:name="P528" style:family="paragraph" style:parent-style-name="Standard">
      <style:text-properties fo:font-size="15pt" style:text-underline-style="none" officeooo:rsid="00b53b22" officeooo:paragraph-rsid="05452d8c" style:font-size-asian="15pt" style:font-size-complex="15pt"/>
    </style:style>
    <style:style style:name="P529" style:family="paragraph" style:parent-style-name="Standard">
      <style:text-properties fo:font-size="15pt" style:text-underline-style="none" officeooo:rsid="00b53b22" officeooo:paragraph-rsid="054852eb" style:font-size-asian="15pt" style:font-size-complex="15pt"/>
    </style:style>
    <style:style style:name="P530" style:family="paragraph" style:parent-style-name="Standard">
      <style:text-properties fo:font-size="15pt" style:text-underline-style="none" officeooo:rsid="00b53b22" officeooo:paragraph-rsid="054888a8" style:font-size-asian="15pt" style:font-size-complex="15pt"/>
    </style:style>
    <style:style style:name="P531" style:family="paragraph" style:parent-style-name="Standard">
      <style:text-properties fo:font-size="15pt" style:text-underline-style="none" officeooo:rsid="00b53b22" officeooo:paragraph-rsid="0549c1d9" style:font-size-asian="15pt" style:font-size-complex="15pt"/>
    </style:style>
    <style:style style:name="P532" style:family="paragraph" style:parent-style-name="Standard">
      <style:text-properties fo:color="#c9211e" loext:opacity="100%" fo:font-size="6pt" style:text-underline-style="none" officeooo:rsid="00c87703" officeooo:paragraph-rsid="05452d8c" style:font-size-asian="6pt" style:font-size-complex="6pt"/>
    </style:style>
    <style:style style:name="P533" style:family="paragraph" style:parent-style-name="Standard">
      <style:text-properties fo:font-size="15pt" style:text-underline-style="solid" style:text-underline-width="auto" style:text-underline-color="font-color" officeooo:rsid="00b53b22" officeooo:paragraph-rsid="054568b9" style:font-size-asian="15pt" style:font-size-complex="15pt"/>
    </style:style>
    <style:style style:name="P534" style:family="paragraph" style:parent-style-name="Standard">
      <style:text-properties fo:font-size="15pt" style:text-underline-style="none" officeooo:rsid="00b53b22" officeooo:paragraph-rsid="054568b9" style:font-size-asian="15pt" style:font-size-complex="15pt"/>
    </style:style>
    <style:style style:name="P535" style:family="paragraph" style:parent-style-name="Standard">
      <style:text-properties fo:font-size="15pt" style:text-underline-style="none" officeooo:rsid="00b53b22" officeooo:paragraph-rsid="07ce7089" style:font-size-asian="15pt" style:font-size-complex="15pt"/>
    </style:style>
    <style:style style:name="P536" style:family="paragraph" style:parent-style-name="Standard">
      <style:text-properties fo:font-size="15pt" style:text-underline-style="none" officeooo:rsid="00b53b22" officeooo:paragraph-rsid="0545eb6e" style:font-size-asian="15pt" style:font-size-complex="15pt"/>
    </style:style>
    <style:style style:name="P537" style:family="paragraph" style:parent-style-name="Standard">
      <style:text-properties fo:font-size="15pt" style:text-underline-style="none" fo:font-weight="normal" officeooo:rsid="01156f02" officeooo:paragraph-rsid="054568b9" style:font-size-asian="15pt" style:font-weight-asian="normal" style:font-size-complex="15pt" style:font-weight-complex="normal"/>
    </style:style>
    <style:style style:name="P538" style:family="paragraph" style:parent-style-name="Standard">
      <style:text-properties fo:font-size="15pt" style:text-underline-style="none" fo:font-weight="bold" officeooo:rsid="00b53b22" officeooo:paragraph-rsid="07cd7b7d" style:font-size-asian="15pt" style:font-weight-asian="bold" style:font-size-complex="15pt" style:font-weight-complex="bold"/>
    </style:style>
    <style:style style:name="P539" style:family="paragraph" style:parent-style-name="Standard">
      <style:text-properties fo:font-size="14pt" style:text-underline-style="none" officeooo:rsid="01e5325b" officeooo:paragraph-rsid="07cd7b7d" style:font-size-asian="14pt" style:font-size-complex="14pt"/>
    </style:style>
    <style:style style:name="P540" style:family="paragraph" style:parent-style-name="Standard">
      <style:text-properties fo:font-size="15pt" style:text-underline-style="none" officeooo:rsid="00b53b22" officeooo:paragraph-rsid="07cd7b7d" style:font-size-asian="15pt" style:font-size-complex="15pt"/>
    </style:style>
    <style:style style:name="P541" style:family="paragraph" style:parent-style-name="Standard">
      <style:paragraph-properties fo:break-before="page"/>
      <style:text-properties fo:color="#c9211e" loext:opacity="100%" officeooo:paragraph-rsid="05fb1479"/>
    </style:style>
    <style:style style:name="P542" style:family="paragraph" style:parent-style-name="Standard">
      <style:text-properties fo:color="#127622" loext:opacity="100%" fo:font-size="15pt" style:text-underline-style="none" fo:font-weight="normal" officeooo:rsid="01156f02" officeooo:paragraph-rsid="05fb1479" style:font-size-asian="15pt" style:font-weight-asian="normal" style:font-size-complex="15pt" style:font-weight-complex="normal"/>
    </style:style>
    <style:style style:name="P543" style:family="paragraph" style:parent-style-name="Standard">
      <style:text-properties fo:font-size="6pt" style:text-underline-style="none" fo:font-weight="bold" officeooo:rsid="02e5276d" officeooo:paragraph-rsid="05fb1479" style:font-size-asian="6pt" style:font-weight-asian="bold" style:font-size-complex="6pt" style:font-weight-complex="bold"/>
    </style:style>
    <style:style style:name="P544" style:family="paragraph" style:parent-style-name="Standard">
      <style:text-properties fo:font-size="15pt" style:text-underline-style="none" fo:font-weight="bold" officeooo:rsid="02e5276d" officeooo:paragraph-rsid="05fb1479" style:font-size-asian="15pt" style:font-weight-asian="bold" style:font-size-complex="15pt" style:font-weight-complex="bold"/>
    </style:style>
    <style:style style:name="P545" style:family="paragraph" style:parent-style-name="Standard">
      <style:text-properties fo:font-size="6pt" style:text-underline-style="none" fo:font-weight="normal" officeooo:rsid="00e195de" officeooo:paragraph-rsid="05fb1479" style:font-size-asian="6pt" style:font-weight-asian="normal" style:font-size-complex="6pt" style:font-weight-complex="normal"/>
    </style:style>
    <style:style style:name="P546" style:family="paragraph" style:parent-style-name="Standard">
      <style:text-properties fo:font-size="14pt" style:text-underline-style="solid" style:text-underline-width="auto" style:text-underline-color="font-color" officeooo:rsid="00b53b22" officeooo:paragraph-rsid="05fb1479" style:font-size-asian="14pt" style:font-size-complex="14pt"/>
    </style:style>
    <style:style style:name="P547" style:family="paragraph" style:parent-style-name="Standard">
      <style:text-properties fo:font-size="14pt" style:text-underline-style="none" fo:font-weight="normal" officeooo:rsid="01156f02" officeooo:paragraph-rsid="05fb1479" style:font-size-asian="14pt" style:font-weight-asian="normal" style:font-size-complex="14pt" style:font-weight-complex="normal"/>
    </style:style>
    <style:style style:name="P548" style:family="paragraph" style:parent-style-name="Standard">
      <style:text-properties fo:font-size="6pt" style:text-underline-style="none" officeooo:rsid="00b53b22" officeooo:paragraph-rsid="05fb1479" style:font-size-asian="6pt" style:font-size-complex="6pt"/>
    </style:style>
    <style:style style:name="P549" style:family="paragraph" style:parent-style-name="Standard">
      <style:text-properties fo:font-size="15pt" style:text-underline-style="solid" style:text-underline-width="auto" style:text-underline-color="font-color" officeooo:rsid="00b53b22" officeooo:paragraph-rsid="05fb1479" style:font-size-asian="15pt" style:font-size-complex="15pt"/>
    </style:style>
    <style:style style:name="P550" style:family="paragraph" style:parent-style-name="Standard">
      <style:text-properties fo:font-size="15pt" style:text-underline-style="none" fo:font-weight="normal" officeooo:rsid="01156f02" officeooo:paragraph-rsid="05fb1479" style:font-size-asian="15pt" style:font-weight-asian="normal" style:font-size-complex="15pt" style:font-weight-complex="normal"/>
    </style:style>
    <style:style style:name="P551" style:family="paragraph" style:parent-style-name="Standard">
      <style:text-properties fo:font-size="15pt" style:text-underline-style="none" officeooo:rsid="01156f02" officeooo:paragraph-rsid="05fb1479" style:font-size-asian="15pt" style:font-size-complex="15pt"/>
    </style:style>
    <style:style style:name="P552" style:family="paragraph" style:parent-style-name="Standard">
      <style:text-properties fo:font-size="6pt" style:text-underline-style="none" fo:font-weight="normal" officeooo:rsid="01156f02" officeooo:paragraph-rsid="05fb1479" style:font-size-asian="6pt" style:font-weight-asian="normal" style:font-size-complex="6pt" style:font-weight-complex="normal"/>
    </style:style>
    <style:style style:name="P553" style:family="paragraph" style:parent-style-name="Standard">
      <style:text-properties fo:color="#000000" loext:opacity="100%" fo:font-size="15pt" style:text-underline-style="none" fo:font-weight="bold" officeooo:rsid="00b64193" officeooo:paragraph-rsid="05fb1479" style:font-size-asian="15pt" style:font-weight-asian="bold" style:font-size-complex="15pt" style:font-weight-complex="bold"/>
    </style:style>
    <style:style style:name="P554" style:family="paragraph" style:parent-style-name="Standard">
      <style:paragraph-properties fo:break-before="page"/>
      <style:text-properties fo:color="#c9211e" loext:opacity="100%" fo:font-size="15pt" style:text-underline-style="none" fo:font-weight="bold" officeooo:rsid="00b64193" officeooo:paragraph-rsid="07781546" style:font-size-asian="15pt" style:font-weight-asian="bold" style:font-size-complex="15pt" style:font-weight-complex="bold"/>
    </style:style>
    <style:style style:name="P555" style:family="paragraph" style:parent-style-name="Standard">
      <style:paragraph-properties fo:margin-top="0mm" fo:margin-bottom="1.99mm" style:contextual-spacing="false"/>
      <style:text-properties fo:color="#c9211e" loext:opacity="100%" fo:font-size="15pt" style:text-underline-style="none" officeooo:rsid="00b53b22" officeooo:paragraph-rsid="077851dd" style:font-size-asian="15pt" style:font-size-complex="15pt"/>
    </style:style>
    <style:style style:name="P556" style:family="paragraph" style:parent-style-name="Standard">
      <style:text-properties fo:font-size="13pt" style:text-underline-style="solid" style:text-underline-width="auto" style:text-underline-color="font-color" officeooo:rsid="00b53b22" officeooo:paragraph-rsid="077851dd" style:font-size-asian="13pt" style:font-size-complex="13pt"/>
    </style:style>
    <style:style style:name="P557" style:family="paragraph" style:parent-style-name="Standard">
      <style:paragraph-properties fo:margin-top="0mm" fo:margin-bottom="1.99mm" style:contextual-spacing="false"/>
      <style:text-properties fo:font-size="13pt" style:text-underline-style="none" officeooo:rsid="01156f02" officeooo:paragraph-rsid="077851dd" style:font-size-asian="13pt" style:font-size-complex="13pt"/>
    </style:style>
    <style:style style:name="P558" style:family="paragraph" style:parent-style-name="Standard">
      <style:text-properties fo:font-size="13pt" style:text-underline-style="none" officeooo:rsid="01156f02" officeooo:paragraph-rsid="077851dd" style:font-size-asian="13pt" style:font-size-complex="13pt"/>
    </style:style>
    <style:style style:name="P559" style:family="paragraph" style:parent-style-name="Standard">
      <style:text-properties fo:font-size="13pt" style:text-underline-style="none" officeooo:rsid="00b53b22" officeooo:paragraph-rsid="077851dd" style:font-size-asian="13pt" style:font-size-complex="13pt"/>
    </style:style>
    <style:style style:name="P560" style:family="paragraph" style:parent-style-name="Standard">
      <style:text-properties fo:color="#000000" loext:opacity="100%" fo:font-size="6pt" style:text-underline-style="none" fo:font-weight="normal" officeooo:rsid="00b53b22" officeooo:paragraph-rsid="077851dd" style:font-size-asian="6pt" style:font-weight-asian="normal" style:font-size-complex="6pt" style:font-weight-complex="normal"/>
    </style:style>
    <style:style style:name="P561" style:family="paragraph" style:parent-style-name="Standard">
      <style:text-properties fo:font-size="13pt" style:text-underline-style="none" officeooo:rsid="00b53b22" officeooo:paragraph-rsid="077a3295" style:font-size-asian="13pt" style:font-size-complex="13pt"/>
    </style:style>
    <style:style style:name="P562" style:family="paragraph" style:parent-style-name="Standard">
      <style:paragraph-properties fo:margin-top="0mm" fo:margin-bottom="1.99mm" style:contextual-spacing="false"/>
      <style:text-properties fo:font-size="13pt" style:text-underline-style="none" officeooo:rsid="00b53b22" officeooo:paragraph-rsid="0779c513" style:font-size-asian="13pt" style:font-size-complex="13pt"/>
    </style:style>
    <style:style style:name="P563" style:family="paragraph" style:parent-style-name="Standard">
      <style:text-properties fo:font-size="15pt" style:text-underline-style="solid" style:text-underline-width="auto" style:text-underline-color="font-color" officeooo:rsid="00b53b22" officeooo:paragraph-rsid="0779c513" style:font-size-asian="15pt" style:font-size-complex="15pt"/>
    </style:style>
    <style:style style:name="P564" style:family="paragraph" style:parent-style-name="Standard">
      <style:text-properties fo:font-size="15pt" style:text-underline-style="none" officeooo:rsid="00b53b22" officeooo:paragraph-rsid="077851dd" style:font-size-asian="15pt" style:font-size-complex="15pt"/>
    </style:style>
    <style:style style:name="P565" style:family="paragraph" style:parent-style-name="Standard">
      <style:text-properties fo:font-size="15pt" officeooo:paragraph-rsid="077851dd" style:font-size-asian="15pt" style:font-size-complex="15pt"/>
    </style:style>
    <style:style style:name="P566" style:family="paragraph" style:parent-style-name="Standard">
      <style:text-properties fo:font-size="15pt" style:text-underline-style="none" officeooo:rsid="00b53b22" officeooo:paragraph-rsid="077be806" style:font-size-asian="15pt" style:font-size-complex="15pt"/>
    </style:style>
    <style:style style:name="P567" style:family="paragraph" style:parent-style-name="Standard">
      <style:text-properties fo:font-size="15pt" style:text-underline-style="none" officeooo:rsid="00b53b22" officeooo:paragraph-rsid="077d84c9" style:font-size-asian="15pt" style:font-size-complex="15pt"/>
    </style:style>
    <style:style style:name="P568" style:family="paragraph" style:parent-style-name="Standard">
      <style:text-properties fo:font-size="15pt" style:text-underline-style="none" officeooo:rsid="00b53b22" officeooo:paragraph-rsid="077dd1e0" style:font-size-asian="15pt" style:font-size-complex="15pt"/>
    </style:style>
    <style:style style:name="P569" style:family="paragraph" style:parent-style-name="Standard">
      <style:text-properties fo:font-size="15pt" style:text-underline-style="none" officeooo:rsid="00b53b22" officeooo:paragraph-rsid="077f366c" style:font-size-asian="15pt" style:font-size-complex="15pt"/>
    </style:style>
    <style:style style:name="P570" style:family="paragraph" style:parent-style-name="Standard">
      <style:text-properties fo:font-size="15pt" style:text-underline-style="none" officeooo:rsid="00b53b22" officeooo:paragraph-rsid="0780549b" style:font-size-asian="15pt" style:font-size-complex="15pt"/>
    </style:style>
    <style:style style:name="P571" style:family="paragraph" style:parent-style-name="Standard">
      <style:text-properties fo:font-size="15pt" style:text-underline-style="none" fo:font-weight="normal" officeooo:rsid="064b00d7" officeooo:paragraph-rsid="077851dd" style:font-size-asian="15pt" style:font-weight-asian="normal" style:font-size-complex="15pt" style:font-weight-complex="normal"/>
    </style:style>
    <style:style style:name="P572" style:family="paragraph" style:parent-style-name="Standard">
      <style:text-properties fo:font-size="6pt" style:text-underline-style="none" fo:font-weight="normal" officeooo:rsid="0645ecb7" officeooo:paragraph-rsid="077851dd" style:font-size-asian="6pt" style:font-weight-asian="normal" style:font-size-complex="6pt" style:font-weight-complex="normal"/>
    </style:style>
    <style:style style:name="P573" style:family="paragraph" style:parent-style-name="Standard">
      <style:text-properties fo:font-size="13pt" style:text-underline-style="none" officeooo:rsid="064e3833" officeooo:paragraph-rsid="077851dd" style:font-size-asian="13pt" style:font-size-complex="13pt"/>
    </style:style>
    <style:style style:name="P574" style:family="paragraph" style:parent-style-name="Standard">
      <style:paragraph-properties fo:break-before="page"/>
      <style:text-properties fo:color="#c9211e" loext:opacity="100%" fo:font-size="15pt" style:text-underline-style="none" fo:font-weight="bold" officeooo:rsid="00b64193" officeooo:paragraph-rsid="0643e090" style:font-size-asian="15pt" style:font-weight-asian="bold" style:font-size-complex="15pt" style:font-weight-complex="bold"/>
    </style:style>
    <style:style style:name="P575" style:family="paragraph" style:parent-style-name="Standard">
      <style:text-properties fo:color="#c9211e" loext:opacity="100%" fo:font-size="15pt" style:text-underline-style="none" officeooo:rsid="00b53b22" officeooo:paragraph-rsid="0643e090" style:font-size-asian="15pt" style:font-size-complex="15pt"/>
    </style:style>
    <style:style style:name="P576" style:family="paragraph" style:parent-style-name="Standard">
      <style:text-properties fo:font-size="6pt" style:text-underline-style="none" officeooo:rsid="00b53b22" officeooo:paragraph-rsid="0643e090" style:font-size-asian="6pt" style:font-size-complex="6pt"/>
    </style:style>
    <style:style style:name="P577" style:family="paragraph" style:parent-style-name="Standard">
      <style:text-properties fo:font-size="15pt" style:text-underline-style="solid" style:text-underline-width="auto" style:text-underline-color="font-color" officeooo:rsid="0362f432" officeooo:paragraph-rsid="0643e090" style:font-size-asian="15pt" style:font-size-complex="15pt"/>
    </style:style>
    <style:style style:name="P578" style:family="paragraph" style:parent-style-name="Standard">
      <style:text-properties fo:font-size="15pt" style:text-underline-style="solid" style:text-underline-width="auto" style:text-underline-color="font-color" officeooo:rsid="00b53b22" officeooo:paragraph-rsid="0643e090" style:font-size-asian="15pt" style:font-size-complex="15pt"/>
    </style:style>
    <style:style style:name="P579" style:family="paragraph" style:parent-style-name="Standard">
      <style:text-properties fo:font-size="15pt" style:text-underline-style="none" officeooo:rsid="00b53b22" officeooo:paragraph-rsid="0643e090" style:font-size-asian="15pt" style:font-size-complex="15pt"/>
    </style:style>
    <style:style style:name="P580" style:family="paragraph" style:parent-style-name="Standard">
      <style:text-properties fo:font-size="15pt" officeooo:paragraph-rsid="06443cfa" style:font-size-asian="15pt" style:font-size-complex="15pt"/>
    </style:style>
    <style:style style:name="P581" style:family="paragraph" style:parent-style-name="Standard">
      <style:text-properties fo:font-size="15pt" officeooo:paragraph-rsid="0643e090" style:font-size-asian="15pt" style:font-size-complex="15pt"/>
    </style:style>
    <style:style style:name="P582" style:family="paragraph" style:parent-style-name="Standard">
      <style:text-properties fo:font-size="15pt" style:text-underline-style="none" officeooo:rsid="00b53b22" officeooo:paragraph-rsid="06446b73" style:font-size-asian="15pt" style:font-size-complex="15pt"/>
    </style:style>
    <style:style style:name="P583" style:family="paragraph" style:parent-style-name="Standard">
      <style:text-properties fo:font-size="15pt" style:text-underline-style="none" officeooo:rsid="00b53b22" officeooo:paragraph-rsid="0645ecb7" style:font-size-asian="15pt" style:font-size-complex="15pt"/>
    </style:style>
    <style:style style:name="P584" style:family="paragraph" style:parent-style-name="Standard">
      <style:text-properties fo:font-size="15pt" style:text-underline-style="none" officeooo:rsid="00b53b22" officeooo:paragraph-rsid="0646e8bd" style:font-size-asian="15pt" style:font-size-complex="15pt"/>
    </style:style>
    <style:style style:name="P585" style:family="paragraph" style:parent-style-name="Standard">
      <style:text-properties fo:font-size="15pt" style:text-underline-style="none" officeooo:rsid="00b53b22" officeooo:paragraph-rsid="06494730" style:font-size-asian="15pt" style:font-size-complex="15pt"/>
    </style:style>
    <style:style style:name="P586" style:family="paragraph" style:parent-style-name="Standard">
      <style:text-properties fo:font-size="6pt" style:text-underline-style="none" fo:font-weight="normal" officeooo:rsid="0645ecb7" officeooo:paragraph-rsid="06494730" style:font-size-asian="6pt" style:font-weight-asian="normal" style:font-size-complex="6pt" style:font-weight-complex="normal"/>
    </style:style>
    <style:style style:name="P587" style:family="paragraph" style:parent-style-name="Standard">
      <style:text-properties fo:font-size="13pt" style:text-underline-style="solid" style:text-underline-width="auto" style:text-underline-color="font-color" officeooo:rsid="00b53b22" officeooo:paragraph-rsid="06443cfa" style:font-size-asian="13pt" style:font-size-complex="13pt"/>
    </style:style>
    <style:style style:name="P588" style:family="paragraph" style:parent-style-name="Standard">
      <style:text-properties fo:font-size="13pt" style:text-underline-style="none" officeooo:rsid="00b53b22" officeooo:paragraph-rsid="064be1dd" style:font-size-asian="13pt" style:font-size-complex="13pt"/>
    </style:style>
    <style:style style:name="P589" style:family="paragraph" style:parent-style-name="Standard">
      <style:text-properties fo:font-size="13pt" style:text-underline-style="none" officeooo:rsid="064be1dd" officeooo:paragraph-rsid="064be1dd" style:font-size-asian="13pt" style:font-size-complex="13pt"/>
    </style:style>
    <style:style style:name="P590" style:family="paragraph" style:parent-style-name="Standard">
      <style:text-properties fo:color="#000000" loext:opacity="100%" fo:font-size="6pt" style:text-underline-style="none" fo:font-weight="normal" officeooo:rsid="00b53b22" officeooo:paragraph-rsid="0643e090" style:font-size-asian="6pt" style:font-weight-asian="normal" style:font-size-complex="6pt" style:font-weight-complex="normal"/>
    </style:style>
    <style:style style:name="P591" style:family="paragraph" style:parent-style-name="Standard">
      <style:text-properties fo:font-size="13pt" style:text-underline-style="solid" style:text-underline-width="auto" style:text-underline-color="font-color" officeooo:rsid="00b53b22" officeooo:paragraph-rsid="064be1dd" style:font-size-asian="13pt" style:font-size-complex="13pt"/>
    </style:style>
    <style:style style:name="P592" style:family="paragraph" style:parent-style-name="Standard">
      <style:text-properties fo:font-size="13pt" style:text-underline-style="none" officeooo:rsid="00b53b22" officeooo:paragraph-rsid="064e3833" style:font-size-asian="13pt" style:font-size-complex="13pt"/>
    </style:style>
    <style:style style:name="P593" style:family="paragraph" style:parent-style-name="Standard">
      <style:text-properties fo:font-size="13pt" style:text-underline-style="none" officeooo:rsid="064e3833" officeooo:paragraph-rsid="064e3833" style:font-size-asian="13pt" style:font-size-complex="13pt"/>
    </style:style>
    <style:style style:name="P594" style:family="paragraph" style:parent-style-name="Standard">
      <style:paragraph-properties fo:break-before="page"/>
      <style:text-properties fo:color="#c9211e" loext:opacity="100%" fo:font-size="15pt" style:text-underline-style="none" fo:font-weight="bold" officeooo:rsid="00b64193" officeooo:paragraph-rsid="06540353" style:font-size-asian="15pt" style:font-weight-asian="bold" style:font-size-complex="15pt" style:font-weight-complex="bold"/>
    </style:style>
    <style:style style:name="P595" style:family="paragraph" style:parent-style-name="Standard">
      <style:text-properties fo:color="#c9211e" loext:opacity="100%" fo:font-size="15pt" style:text-underline-style="none" officeooo:rsid="00b53b22" officeooo:paragraph-rsid="06540353" style:font-size-asian="15pt" style:font-size-complex="15pt"/>
    </style:style>
    <style:style style:name="P596" style:family="paragraph" style:parent-style-name="Standard">
      <style:text-properties fo:font-size="6pt" style:text-underline-style="none" officeooo:rsid="00b53b22" officeooo:paragraph-rsid="06540353" style:font-size-asian="6pt" style:font-size-complex="6pt"/>
    </style:style>
    <style:style style:name="P597" style:family="paragraph" style:parent-style-name="Standard">
      <style:text-properties fo:font-size="15pt" style:text-underline-style="solid" style:text-underline-width="auto" style:text-underline-color="font-color" officeooo:rsid="0362f432" officeooo:paragraph-rsid="06540353" style:font-size-asian="15pt" style:font-size-complex="15pt"/>
    </style:style>
    <style:style style:name="P598" style:family="paragraph" style:parent-style-name="Standard">
      <style:text-properties fo:font-size="15pt" style:text-underline-style="solid" style:text-underline-width="auto" style:text-underline-color="font-color" officeooo:rsid="00b53b22" officeooo:paragraph-rsid="06540353" style:font-size-asian="15pt" style:font-size-complex="15pt"/>
    </style:style>
    <style:style style:name="P599" style:family="paragraph" style:parent-style-name="Standard">
      <style:text-properties fo:font-size="15pt" style:text-underline-style="none" officeooo:rsid="00b53b22" officeooo:paragraph-rsid="06540353" style:font-size-asian="15pt" style:font-size-complex="15pt"/>
    </style:style>
    <style:style style:name="P600" style:family="paragraph" style:parent-style-name="Standard">
      <style:text-properties fo:font-size="15pt" officeooo:paragraph-rsid="06540353" style:font-size-asian="15pt" style:font-size-complex="15pt"/>
    </style:style>
    <style:style style:name="P601" style:family="paragraph" style:parent-style-name="Standard">
      <style:text-properties fo:font-size="15pt" style:text-underline-style="none" officeooo:rsid="00b53b22" officeooo:paragraph-rsid="065816f3" style:font-size-asian="15pt" style:font-size-complex="15pt"/>
    </style:style>
    <style:style style:name="P602" style:family="paragraph" style:parent-style-name="Standard">
      <style:text-properties fo:font-size="13pt" style:text-underline-style="solid" style:text-underline-width="auto" style:text-underline-color="font-color" officeooo:rsid="00b53b22" officeooo:paragraph-rsid="06540353" style:font-size-asian="13pt" style:font-size-complex="13pt"/>
    </style:style>
    <style:style style:name="P603" style:family="paragraph" style:parent-style-name="Standard">
      <style:text-properties fo:font-size="13pt" style:text-underline-style="none" officeooo:rsid="00b53b22" officeooo:paragraph-rsid="06540353" style:font-size-asian="13pt" style:font-size-complex="13pt"/>
    </style:style>
    <style:style style:name="P604" style:family="paragraph" style:parent-style-name="Standard">
      <style:text-properties fo:font-size="13pt" style:text-underline-style="none" officeooo:rsid="064be1dd" officeooo:paragraph-rsid="06540353" style:font-size-asian="13pt" style:font-size-complex="13pt"/>
    </style:style>
    <style:style style:name="P605" style:family="paragraph" style:parent-style-name="Standard">
      <style:text-properties fo:color="#000000" loext:opacity="100%" fo:font-size="6pt" style:text-underline-style="none" fo:font-weight="normal" officeooo:rsid="00b53b22" officeooo:paragraph-rsid="06540353" style:font-size-asian="6pt" style:font-weight-asian="normal" style:font-size-complex="6pt" style:font-weight-complex="normal"/>
    </style:style>
    <style:style style:name="P606" style:family="paragraph" style:parent-style-name="Standard">
      <style:text-properties fo:font-size="13pt" style:text-underline-style="none" officeooo:rsid="00b53b22" officeooo:paragraph-rsid="06544e18" style:font-size-asian="13pt" style:font-size-complex="13pt"/>
    </style:style>
    <style:style style:name="P607" style:family="paragraph" style:parent-style-name="Standard">
      <style:text-properties fo:font-size="13pt" style:text-underline-style="none" officeooo:rsid="064be1dd" officeooo:paragraph-rsid="065505c9" style:font-size-asian="13pt" style:font-size-complex="13pt"/>
    </style:style>
    <style:style style:name="P608" style:family="paragraph" style:parent-style-name="Standard">
      <style:text-properties fo:color="#c9211e" loext:opacity="100%" fo:font-size="15pt" style:text-underline-style="none" officeooo:rsid="00b53b22" officeooo:paragraph-rsid="06508b44" style:font-size-asian="15pt" style:font-size-complex="15pt"/>
    </style:style>
    <style:style style:name="P609" style:family="paragraph" style:parent-style-name="Standard">
      <style:text-properties fo:font-size="15pt" style:text-underline-style="none" officeooo:rsid="00b53b22" officeooo:paragraph-rsid="06508b44" style:font-size-asian="15pt" style:font-size-complex="15pt"/>
    </style:style>
    <style:style style:name="P610" style:family="paragraph" style:parent-style-name="Standard">
      <style:text-properties fo:font-size="15pt" style:text-underline-style="solid" style:text-underline-width="auto" style:text-underline-color="font-color" officeooo:rsid="0362f432" officeooo:paragraph-rsid="06508b44" style:font-size-asian="15pt" style:font-size-complex="15pt"/>
    </style:style>
    <style:style style:name="P611" style:family="paragraph" style:parent-style-name="Standard">
      <style:text-properties fo:font-size="15pt" style:text-underline-style="solid" style:text-underline-width="auto" style:text-underline-color="font-color" officeooo:rsid="00b53b22" officeooo:paragraph-rsid="06508b44" style:font-size-asian="15pt" style:font-size-complex="15pt"/>
    </style:style>
    <style:style style:name="P612" style:family="paragraph" style:parent-style-name="Standard">
      <style:text-properties fo:font-size="15pt" officeooo:paragraph-rsid="06508b44" style:font-size-asian="15pt" style:font-size-complex="15pt"/>
    </style:style>
    <style:style style:name="P613" style:family="paragraph" style:parent-style-name="Standard">
      <style:text-properties fo:color="#c9211e" loext:opacity="100%" fo:font-size="14pt" fo:font-style="italic" style:text-underline-style="none" officeooo:rsid="00b53b22" officeooo:paragraph-rsid="06508b44" style:font-size-asian="14pt" style:font-style-asian="italic" style:font-size-complex="14pt" style:font-style-complex="italic"/>
    </style:style>
    <style:style style:name="P614" style:family="paragraph" style:parent-style-name="Standard">
      <style:text-properties fo:color="#000000" loext:opacity="100%" fo:font-size="14pt" fo:font-style="italic" style:text-underline-style="none" officeooo:rsid="00b53b22" officeooo:paragraph-rsid="06508b44" style:font-size-asian="14pt" style:font-style-asian="italic" style:font-size-complex="14pt" style:font-style-complex="italic"/>
    </style:style>
    <style:style style:name="P615" style:family="paragraph" style:parent-style-name="Standard">
      <style:text-properties fo:color="#000000" loext:opacity="100%" fo:font-size="15pt" style:text-underline-style="none" officeooo:rsid="00b53b22" officeooo:paragraph-rsid="06508b44" style:font-size-asian="15pt" style:font-size-complex="15pt"/>
    </style:style>
    <style:style style:name="P616" style:family="paragraph" style:parent-style-name="Standard">
      <style:text-properties fo:color="#000000" loext:opacity="100%" fo:font-size="15pt" style:text-underline-style="none" fo:font-weight="normal" officeooo:rsid="00b53b22" officeooo:paragraph-rsid="06508b44" style:font-size-asian="15pt" style:font-weight-asian="normal" style:font-size-complex="15pt" style:font-weight-complex="normal"/>
    </style:style>
    <style:style style:name="P617" style:family="paragraph" style:parent-style-name="Standard">
      <style:paragraph-properties fo:break-before="page"/>
      <style:text-properties fo:color="#c9211e" loext:opacity="100%" fo:font-size="15pt" style:text-underline-style="none" fo:font-weight="bold" officeooo:rsid="00b64193" officeooo:paragraph-rsid="06784897" style:font-size-asian="15pt" style:font-weight-asian="bold" style:font-size-complex="15pt" style:font-weight-complex="bold"/>
    </style:style>
    <style:style style:name="P618" style:family="paragraph" style:parent-style-name="Standard">
      <style:text-properties fo:color="#c9211e" loext:opacity="100%" fo:font-size="15pt" style:text-underline-style="none" officeooo:rsid="00b53b22" officeooo:paragraph-rsid="06784897" style:font-size-asian="15pt" style:font-size-complex="15pt"/>
    </style:style>
    <style:style style:name="P619" style:family="paragraph" style:parent-style-name="Standard">
      <style:text-properties fo:font-size="15pt" style:text-underline-style="none" officeooo:rsid="00b53b22" officeooo:paragraph-rsid="06784897" style:font-size-asian="15pt" style:font-size-complex="15pt"/>
    </style:style>
    <style:style style:name="P620" style:family="paragraph" style:parent-style-name="Standard">
      <style:text-properties fo:font-size="15pt" style:text-underline-style="solid" style:text-underline-width="auto" style:text-underline-color="font-color" officeooo:rsid="0362f432" officeooo:paragraph-rsid="067f612a" style:font-size-asian="15pt" style:font-size-complex="15pt"/>
    </style:style>
    <style:style style:name="P621" style:family="paragraph" style:parent-style-name="Standard">
      <style:text-properties fo:font-size="15pt" style:text-underline-style="solid" style:text-underline-width="auto" style:text-underline-color="font-color" officeooo:rsid="00b53b22" officeooo:paragraph-rsid="06784897" style:font-size-asian="15pt" style:font-size-complex="15pt"/>
    </style:style>
    <style:style style:name="P622" style:family="paragraph" style:parent-style-name="Standard">
      <style:text-properties fo:font-size="15pt" officeooo:paragraph-rsid="06784897" style:font-size-asian="15pt" style:font-size-complex="15pt"/>
    </style:style>
    <style:style style:name="P623" style:family="paragraph" style:parent-style-name="Standard">
      <style:text-properties fo:font-size="15pt" style:text-underline-style="none" officeooo:rsid="00b53b22" officeooo:paragraph-rsid="0682aa84" style:font-size-asian="15pt" style:font-size-complex="15pt"/>
    </style:style>
    <style:style style:name="P624" style:family="paragraph" style:parent-style-name="Standard">
      <style:text-properties fo:font-size="15pt" style:text-underline-style="none" officeooo:rsid="00b53b22" officeooo:paragraph-rsid="06811a28" style:font-size-asian="15pt" style:font-size-complex="15pt"/>
    </style:style>
    <style:style style:name="P625" style:family="paragraph" style:parent-style-name="Standard">
      <style:text-properties fo:color="#c9211e" loext:opacity="100%" fo:font-size="14pt" fo:font-style="italic" style:text-underline-style="none" officeooo:rsid="00b53b22" officeooo:paragraph-rsid="0682aa84" style:font-size-asian="14pt" style:font-style-asian="italic" style:font-size-complex="14pt" style:font-style-complex="italic"/>
    </style:style>
    <style:style style:name="P626" style:family="paragraph" style:parent-style-name="Standard">
      <style:text-properties fo:font-size="15pt" style:text-underline-style="none" officeooo:rsid="00b53b22" officeooo:paragraph-rsid="067927ec" style:font-size-asian="15pt" style:font-size-complex="15pt"/>
    </style:style>
    <style:style style:name="P627" style:family="paragraph" style:parent-style-name="Standard">
      <style:text-properties fo:font-size="15pt" style:text-underline-style="none" officeooo:rsid="00b53b22" officeooo:paragraph-rsid="067a5baa" style:font-size-asian="15pt" style:font-size-complex="15pt"/>
    </style:style>
    <style:style style:name="P628" style:family="paragraph" style:parent-style-name="Standard">
      <style:paragraph-properties fo:break-before="page"/>
      <style:text-properties fo:color="#c9211e" loext:opacity="100%" fo:font-size="15pt" style:text-underline-style="none" fo:font-weight="bold" officeooo:rsid="00b64193" officeooo:paragraph-rsid="06ecf9db" style:font-size-asian="15pt" style:font-weight-asian="bold" style:font-size-complex="15pt" style:font-weight-complex="bold"/>
    </style:style>
    <style:style style:name="P629" style:family="paragraph" style:parent-style-name="Standard">
      <style:paragraph-properties fo:margin-top="0mm" fo:margin-bottom="1.99mm" style:contextual-spacing="false"/>
      <style:text-properties fo:font-size="15pt" style:text-underline-style="none" officeooo:rsid="00b53b22" officeooo:paragraph-rsid="06ecf9db" style:font-size-asian="15pt" style:font-size-complex="15pt"/>
    </style:style>
    <style:style style:name="P630" style:family="paragraph" style:parent-style-name="Standard">
      <style:paragraph-properties fo:margin-top="0mm" fo:margin-bottom="1.99mm" style:contextual-spacing="false"/>
      <style:text-properties fo:font-size="15pt" style:text-underline-style="solid" style:text-underline-width="auto" style:text-underline-color="font-color" officeooo:rsid="0362f432" officeooo:paragraph-rsid="06ecf9db" style:font-size-asian="15pt" style:font-size-complex="15pt"/>
    </style:style>
    <style:style style:name="P631" style:family="paragraph" style:parent-style-name="Standard">
      <style:text-properties fo:font-size="15pt" style:text-underline-style="solid" style:text-underline-width="auto" style:text-underline-color="font-color" officeooo:rsid="00b53b22" officeooo:paragraph-rsid="06ecf9db" style:font-size-asian="15pt" style:font-size-complex="15pt"/>
    </style:style>
    <style:style style:name="P632" style:family="paragraph" style:parent-style-name="Standard">
      <style:text-properties fo:font-size="15pt" style:text-underline-style="none" officeooo:rsid="00b53b22" officeooo:paragraph-rsid="06ecf9db" style:font-size-asian="15pt" style:font-size-complex="15pt"/>
    </style:style>
    <style:style style:name="P633" style:family="paragraph" style:parent-style-name="Standard">
      <style:text-properties fo:font-size="15pt" officeooo:paragraph-rsid="06ecf9db" style:font-size-asian="15pt" style:font-size-complex="15pt"/>
    </style:style>
    <style:style style:name="P634" style:family="paragraph" style:parent-style-name="Standard">
      <style:text-properties fo:font-size="15pt" style:text-underline-style="none" officeooo:rsid="00b53b22" officeooo:paragraph-rsid="06f03c9c" style:font-size-asian="15pt" style:font-size-complex="15pt"/>
    </style:style>
    <style:style style:name="P635" style:family="paragraph" style:parent-style-name="Standard">
      <style:text-properties fo:font-size="15pt" style:text-underline-style="none" officeooo:rsid="00b53b22" officeooo:paragraph-rsid="06f4b57c" style:font-size-asian="15pt" style:font-size-complex="15pt"/>
    </style:style>
    <style:style style:name="P636" style:family="paragraph" style:parent-style-name="Standard">
      <style:text-properties fo:font-size="15pt" style:text-underline-style="none" officeooo:rsid="00b53b22" officeooo:paragraph-rsid="06f5981c" style:font-size-asian="15pt" style:font-size-complex="15pt"/>
    </style:style>
    <style:style style:name="P637" style:family="paragraph" style:parent-style-name="Standard">
      <style:paragraph-properties fo:margin-top="0mm" fo:margin-bottom="1.99mm" style:contextual-spacing="false"/>
      <style:text-properties fo:font-size="15pt" style:text-underline-style="none" officeooo:rsid="00b53b22" officeooo:paragraph-rsid="06f5981c" style:font-size-asian="15pt" style:font-size-complex="15pt"/>
    </style:style>
    <style:style style:name="P638" style:family="paragraph" style:parent-style-name="Standard">
      <style:text-properties fo:font-size="14pt" style:text-underline-style="solid" style:text-underline-width="auto" style:text-underline-color="font-color" officeooo:rsid="00b53b22" officeooo:paragraph-rsid="06ed859f" style:font-size-asian="14pt" style:font-size-complex="14pt"/>
    </style:style>
    <style:style style:name="P639" style:family="paragraph" style:parent-style-name="Standard">
      <style:text-properties fo:font-size="14pt" style:text-underline-style="none" officeooo:rsid="00b53b22" officeooo:paragraph-rsid="06f95be8" style:font-size-asian="14pt" style:font-size-complex="14pt"/>
    </style:style>
    <style:style style:name="P640" style:family="paragraph" style:parent-style-name="Standard">
      <style:paragraph-properties fo:margin-top="0mm" fo:margin-bottom="1.99mm" style:contextual-spacing="false"/>
      <style:text-properties fo:font-size="14pt" style:text-underline-style="none" officeooo:rsid="00b53b22" officeooo:paragraph-rsid="06f95be8" style:font-size-asian="14pt" style:font-size-complex="14pt"/>
    </style:style>
    <style:style style:name="P641" style:family="paragraph" style:parent-style-name="Standard">
      <style:text-properties fo:font-size="14pt" style:text-underline-style="none" officeooo:rsid="00b53b22" officeooo:paragraph-rsid="06f814b4" style:font-size-asian="14pt" style:font-size-complex="14pt"/>
    </style:style>
    <style:style style:name="P642" style:family="paragraph" style:parent-style-name="Standard">
      <style:text-properties fo:font-size="14pt" style:text-underline-style="none" officeooo:rsid="00b53b22" officeooo:paragraph-rsid="06ed859f" style:font-size-asian="14pt" style:font-size-complex="14pt"/>
    </style:style>
    <style:style style:name="P643" style:family="paragraph" style:parent-style-name="Standard">
      <style:text-properties fo:font-size="14pt" style:text-underline-style="none" officeooo:rsid="00b53b22" officeooo:paragraph-rsid="06f894b3" style:font-size-asian="14pt" style:font-size-complex="14pt"/>
    </style:style>
    <style:style style:name="P644" style:family="paragraph" style:parent-style-name="Standard">
      <style:paragraph-properties fo:break-before="page"/>
      <style:text-properties fo:color="#c9211e" loext:opacity="100%" fo:font-size="15pt" style:text-underline-style="none" fo:font-weight="bold" officeooo:rsid="00b64193" officeooo:paragraph-rsid="07b4cdde" style:font-size-asian="15pt" style:font-weight-asian="bold" style:font-size-complex="15pt" style:font-weight-complex="bold"/>
    </style:style>
    <style:style style:name="P645" style:family="paragraph" style:parent-style-name="Standard">
      <style:paragraph-properties fo:margin-top="0mm" fo:margin-bottom="1.99mm" style:contextual-spacing="false"/>
      <style:text-properties style:font-name="Calibri1" fo:font-size="15pt" style:text-underline-style="none" officeooo:rsid="00b53b22" officeooo:paragraph-rsid="07b4cdde" style:font-size-asian="15pt" style:font-size-complex="15pt"/>
    </style:style>
    <style:style style:name="P646" style:family="paragraph" style:parent-style-name="Standard">
      <style:paragraph-properties fo:margin-top="0mm" fo:margin-bottom="1.99mm" style:contextual-spacing="false"/>
      <style:text-properties fo:font-size="15pt" style:text-underline-style="solid" style:text-underline-width="auto" style:text-underline-color="font-color" officeooo:rsid="0362f432" officeooo:paragraph-rsid="07c3068c" style:font-size-asian="15pt" style:font-size-complex="15pt"/>
    </style:style>
    <style:style style:name="P647" style:family="paragraph" style:parent-style-name="Standard">
      <style:text-properties fo:font-size="13pt" style:text-underline-style="solid" style:text-underline-width="auto" style:text-underline-color="font-color" officeooo:rsid="00b53b22" officeooo:paragraph-rsid="07b4cdde" style:font-size-asian="13pt" style:font-size-complex="13pt"/>
    </style:style>
    <style:style style:name="P648" style:family="paragraph" style:parent-style-name="Standard">
      <style:text-properties fo:font-size="14pt" style:text-underline-style="none" officeooo:rsid="00b53b22" officeooo:paragraph-rsid="07b4cdde" style:font-size-asian="14pt" style:font-size-complex="14pt"/>
    </style:style>
    <style:style style:name="P649" style:family="paragraph" style:parent-style-name="Standard">
      <style:text-properties fo:font-size="14pt" officeooo:paragraph-rsid="07b4cdde" style:font-size-asian="14pt" style:font-size-complex="14pt"/>
    </style:style>
    <style:style style:name="P650" style:family="paragraph" style:parent-style-name="Standard">
      <style:text-properties fo:font-size="14pt" style:text-underline-style="none" officeooo:rsid="00b53b22" officeooo:paragraph-rsid="07c3b8d5" style:font-size-asian="14pt" style:font-size-complex="14pt"/>
    </style:style>
    <style:style style:name="P651" style:family="paragraph" style:parent-style-name="Standard">
      <style:paragraph-properties fo:margin-top="0mm" fo:margin-bottom="1.99mm" style:contextual-spacing="false"/>
      <style:text-properties fo:font-size="14pt" style:text-underline-style="none" officeooo:rsid="00b53b22" officeooo:paragraph-rsid="07c213de" style:font-size-asian="14pt" style:font-size-complex="14pt"/>
    </style:style>
    <style:style style:name="P652" style:family="paragraph" style:parent-style-name="Standard">
      <style:text-properties fo:font-size="13pt" style:text-underline-style="none" officeooo:rsid="00b53b22" officeooo:paragraph-rsid="07b74ca6" style:font-size-asian="13pt" style:font-size-complex="13pt"/>
    </style:style>
    <style:style style:name="P653" style:family="paragraph" style:parent-style-name="Standard">
      <style:text-properties fo:font-size="13pt" style:text-underline-style="none" fo:font-weight="normal" officeooo:rsid="06f95be8" officeooo:paragraph-rsid="07b74ca6" style:font-size-asian="13pt" style:font-weight-asian="normal" style:font-size-complex="13pt" style:font-weight-complex="normal"/>
    </style:style>
    <style:style style:name="P654" style:family="paragraph" style:parent-style-name="Standard">
      <style:text-properties fo:font-size="13pt" style:text-underline-style="none" officeooo:rsid="06f95be8" officeooo:paragraph-rsid="07b74ca6" style:font-size-asian="13pt" style:font-size-complex="13pt"/>
    </style:style>
    <style:style style:name="P655" style:family="paragraph" style:parent-style-name="Standard">
      <style:text-properties fo:font-size="13pt" style:text-underline-style="none" officeooo:rsid="00b53b22" officeooo:paragraph-rsid="07b4cdde" style:font-size-asian="13pt" style:font-size-complex="13pt"/>
    </style:style>
    <style:style style:name="P656" style:family="paragraph" style:parent-style-name="Standard">
      <style:paragraph-properties fo:break-before="page"/>
      <style:text-properties fo:color="#c9211e" loext:opacity="100%" fo:font-size="15pt" style:text-underline-style="none" fo:font-weight="bold" officeooo:rsid="00b64193" officeooo:paragraph-rsid="06fce651" style:font-size-asian="15pt" style:font-weight-asian="bold" style:font-size-complex="15pt" style:font-weight-complex="bold"/>
    </style:style>
    <style:style style:name="P657" style:family="paragraph" style:parent-style-name="Standard">
      <style:paragraph-properties fo:margin-top="0mm" fo:margin-bottom="1.99mm" style:contextual-spacing="false"/>
      <style:text-properties fo:font-size="15pt" style:text-underline-style="none" officeooo:rsid="00b53b22" officeooo:paragraph-rsid="06fce651" style:font-size-asian="15pt" style:font-size-complex="15pt"/>
    </style:style>
    <style:style style:name="P658" style:family="paragraph" style:parent-style-name="Standard">
      <style:paragraph-properties fo:margin-top="0mm" fo:margin-bottom="1.99mm" style:contextual-spacing="false"/>
      <style:text-properties fo:font-size="15pt" style:text-underline-style="solid" style:text-underline-width="auto" style:text-underline-color="font-color" officeooo:rsid="0362f432" officeooo:paragraph-rsid="06fce651" style:font-size-asian="15pt" style:font-size-complex="15pt"/>
    </style:style>
    <style:style style:name="P659" style:family="paragraph" style:parent-style-name="Standard">
      <style:text-properties fo:font-size="15pt" style:text-underline-style="solid" style:text-underline-width="auto" style:text-underline-color="font-color" officeooo:rsid="00b53b22" officeooo:paragraph-rsid="06fce651" style:font-size-asian="15pt" style:font-size-complex="15pt"/>
    </style:style>
    <style:style style:name="P660" style:family="paragraph" style:parent-style-name="Standard">
      <style:text-properties fo:font-size="15pt" style:text-underline-style="none" officeooo:rsid="00b53b22" officeooo:paragraph-rsid="06fce651" style:font-size-asian="15pt" style:font-size-complex="15pt"/>
    </style:style>
    <style:style style:name="P661" style:family="paragraph" style:parent-style-name="Standard">
      <style:text-properties fo:font-size="15pt" officeooo:paragraph-rsid="06fce651" style:font-size-asian="15pt" style:font-size-complex="15pt"/>
    </style:style>
    <style:style style:name="P662" style:family="paragraph" style:parent-style-name="Standard">
      <style:text-properties fo:font-size="15pt" style:text-underline-style="none" officeooo:rsid="00b53b22" officeooo:paragraph-rsid="0704f7ae" style:font-size-asian="15pt" style:font-size-complex="15pt"/>
    </style:style>
    <style:style style:name="P663" style:family="paragraph" style:parent-style-name="Standard">
      <style:text-properties fo:font-size="15pt" style:text-underline-style="none" officeooo:rsid="00b53b22" officeooo:paragraph-rsid="070652fc" style:font-size-asian="15pt" style:font-size-complex="15pt"/>
    </style:style>
    <style:style style:name="P664" style:family="paragraph" style:parent-style-name="Standard">
      <style:text-properties fo:font-size="15pt" style:text-underline-style="none" officeooo:rsid="00b53b22" officeooo:paragraph-rsid="0706dfb3" style:font-size-asian="15pt" style:font-size-complex="15pt"/>
    </style:style>
    <style:style style:name="P665" style:family="paragraph" style:parent-style-name="Standard">
      <style:paragraph-properties fo:margin-top="0mm" fo:margin-bottom="1.99mm" style:contextual-spacing="false"/>
      <style:text-properties fo:font-size="15pt" style:text-underline-style="none" officeooo:rsid="00b53b22" officeooo:paragraph-rsid="0708c029" style:font-size-asian="15pt" style:font-size-complex="15pt"/>
    </style:style>
    <style:style style:name="P666" style:family="paragraph" style:parent-style-name="Standard">
      <style:text-properties fo:font-size="15pt" style:text-underline-style="none" officeooo:rsid="00b53b22" officeooo:paragraph-rsid="06fe1cff" style:font-size-asian="15pt" style:font-size-complex="15pt"/>
    </style:style>
    <style:style style:name="P667" style:family="paragraph" style:parent-style-name="Standard">
      <style:paragraph-properties fo:margin-top="0mm" fo:margin-bottom="1.99mm" style:contextual-spacing="false"/>
      <style:text-properties fo:font-size="15pt" style:text-underline-style="none" officeooo:rsid="00b53b22" officeooo:paragraph-rsid="06fe27ca" style:font-size-asian="15pt" style:font-size-complex="15pt"/>
    </style:style>
    <style:style style:name="P668" style:family="paragraph" style:parent-style-name="Standard">
      <style:text-properties fo:font-size="15pt" style:text-underline-style="none" officeooo:rsid="00b53b22" officeooo:paragraph-rsid="06fe4233" style:font-size-asian="15pt" style:font-size-complex="15pt"/>
    </style:style>
    <style:style style:name="P669" style:family="paragraph" style:parent-style-name="Standard">
      <style:text-properties fo:font-size="15pt" style:text-underline-style="none" officeooo:rsid="00b53b22" officeooo:paragraph-rsid="06ff5f63" style:font-size-asian="15pt" style:font-size-complex="15pt"/>
    </style:style>
    <style:style style:name="P670" style:family="paragraph" style:parent-style-name="Standard">
      <style:text-properties fo:font-size="15pt" style:text-underline-style="none" officeooo:rsid="00b53b22" officeooo:paragraph-rsid="06ff6f6b" style:font-size-asian="15pt" style:font-size-complex="15pt"/>
    </style:style>
    <style:style style:name="P671" style:family="paragraph" style:parent-style-name="Standard">
      <style:paragraph-properties fo:break-before="page"/>
      <style:text-properties fo:color="#c9211e" loext:opacity="100%" fo:font-size="15pt" style:text-underline-style="none" fo:font-weight="bold" officeooo:rsid="00b64193" officeooo:paragraph-rsid="0787cce2" style:font-size-asian="15pt" style:font-weight-asian="bold" style:font-size-complex="15pt" style:font-weight-complex="bold"/>
    </style:style>
    <style:style style:name="P672" style:family="paragraph" style:parent-style-name="Standard">
      <style:paragraph-properties fo:margin-top="0mm" fo:margin-bottom="1.99mm" style:contextual-spacing="false"/>
      <style:text-properties fo:font-size="15pt" style:text-underline-style="none" officeooo:rsid="00b53b22" officeooo:paragraph-rsid="0787cce2" style:font-size-asian="15pt" style:font-size-complex="15pt"/>
    </style:style>
    <style:style style:name="P673" style:family="paragraph" style:parent-style-name="Standard">
      <style:paragraph-properties fo:margin-top="0mm" fo:margin-bottom="1.99mm" style:contextual-spacing="false"/>
      <style:text-properties fo:font-size="15pt" style:text-underline-style="solid" style:text-underline-width="auto" style:text-underline-color="font-color" officeooo:rsid="0362f432" officeooo:paragraph-rsid="0787cce2" style:font-size-asian="15pt" style:font-size-complex="15pt"/>
    </style:style>
    <style:style style:name="P674" style:family="paragraph" style:parent-style-name="Standard">
      <style:text-properties fo:font-size="15pt" style:text-underline-style="solid" style:text-underline-width="auto" style:text-underline-color="font-color" officeooo:rsid="00b53b22" officeooo:paragraph-rsid="0787cce2" style:font-size-asian="15pt" style:font-size-complex="15pt"/>
    </style:style>
    <style:style style:name="P675" style:family="paragraph" style:parent-style-name="Standard">
      <style:text-properties fo:font-size="15pt" officeooo:paragraph-rsid="0787cce2" style:font-size-asian="15pt" style:font-size-complex="15pt"/>
    </style:style>
    <style:style style:name="P676" style:family="paragraph" style:parent-style-name="Standard">
      <style:text-properties fo:font-size="15pt" style:text-underline-style="none" officeooo:rsid="00b53b22" officeooo:paragraph-rsid="0787cce2" style:font-size-asian="15pt" style:font-size-complex="15pt"/>
    </style:style>
    <style:style style:name="P677" style:family="paragraph" style:parent-style-name="Standard">
      <style:text-properties fo:font-size="15pt" style:text-underline-style="none" officeooo:rsid="00b53b22" officeooo:paragraph-rsid="078b8f5e" style:font-size-asian="15pt" style:font-size-complex="15pt"/>
    </style:style>
    <style:style style:name="P678" style:family="paragraph" style:parent-style-name="Standard">
      <style:text-properties fo:font-size="15pt" style:text-underline-style="none" officeooo:rsid="00b53b22" officeooo:paragraph-rsid="078ced18" style:font-size-asian="15pt" style:font-size-complex="15pt"/>
    </style:style>
    <style:style style:name="P679" style:family="paragraph" style:parent-style-name="Standard">
      <style:text-properties fo:font-size="15pt" style:text-underline-style="none" officeooo:rsid="00b53b22" officeooo:paragraph-rsid="07905f16" style:font-size-asian="15pt" style:font-size-complex="15pt"/>
    </style:style>
    <style:style style:name="P680" style:family="paragraph" style:parent-style-name="Standard">
      <style:text-properties fo:font-size="15pt" style:text-underline-style="none" officeooo:rsid="00b53b22" officeooo:paragraph-rsid="0791e4f3" style:font-size-asian="15pt" style:font-size-complex="15pt"/>
    </style:style>
    <style:style style:name="P681" style:family="paragraph" style:parent-style-name="Standard">
      <style:text-properties fo:font-size="15pt" style:text-underline-style="none" officeooo:rsid="00b53b22" officeooo:paragraph-rsid="0792fffb" style:font-size-asian="15pt" style:font-size-complex="15pt"/>
    </style:style>
    <style:style style:name="P682" style:family="paragraph" style:parent-style-name="Standard">
      <style:paragraph-properties fo:margin-top="0mm" fo:margin-bottom="1.99mm" style:contextual-spacing="false"/>
      <style:text-properties fo:font-size="15pt" style:text-underline-style="none" officeooo:rsid="00b53b22" officeooo:paragraph-rsid="0795767f" style:font-size-asian="15pt" style:font-size-complex="15pt"/>
    </style:style>
    <style:style style:name="P683" style:family="paragraph" style:parent-style-name="Standard">
      <style:text-properties fo:font-size="14pt" style:text-underline-style="solid" style:text-underline-width="auto" style:text-underline-color="font-color" officeooo:rsid="00b53b22" officeooo:paragraph-rsid="0787cce2" style:font-size-asian="14pt" style:font-size-complex="14pt"/>
    </style:style>
    <style:style style:name="P684" style:family="paragraph" style:parent-style-name="Standard">
      <style:paragraph-properties fo:margin-top="0mm" fo:margin-bottom="1.99mm" style:contextual-spacing="false"/>
      <style:text-properties fo:font-size="14pt" style:text-underline-style="none" officeooo:rsid="00b53b22" officeooo:paragraph-rsid="0787cce2" style:font-size-asian="14pt" style:font-size-complex="14pt"/>
    </style:style>
    <style:style style:name="P685" style:family="paragraph" style:parent-style-name="Standard">
      <style:text-properties fo:color="#c9211e" loext:opacity="100%" fo:font-size="14pt" style:text-underline-style="none" fo:font-weight="bold" officeooo:rsid="0660de8b" officeooo:paragraph-rsid="0684cb67" style:font-size-asian="14pt" style:font-weight-asian="bold" style:font-size-complex="14pt" style:font-weight-complex="bold"/>
    </style:style>
    <style:style style:name="P686" style:family="paragraph" style:parent-style-name="Standard">
      <style:paragraph-properties fo:break-before="page"/>
      <style:text-properties fo:font-size="15pt" style:text-underline-style="none" officeooo:rsid="01916b09" officeooo:paragraph-rsid="0684cb67" style:font-size-asian="15pt" style:font-size-complex="15pt"/>
    </style:style>
    <style:style style:name="P687" style:family="paragraph" style:parent-style-name="Standard">
      <style:text-properties fo:color="#8d281e" loext:opacity="100%" fo:font-size="15pt" style:text-underline-style="none" fo:font-weight="normal" officeooo:rsid="01156f02" officeooo:paragraph-rsid="0684cb67" style:font-size-asian="15pt" style:font-weight-asian="normal" style:font-size-complex="15pt" style:font-weight-complex="normal"/>
    </style:style>
    <style:style style:name="P688" style:family="paragraph" style:parent-style-name="Standard">
      <style:text-properties fo:font-size="6pt" style:text-underline-style="none" fo:font-weight="normal" officeooo:rsid="03019ed9" officeooo:paragraph-rsid="0684cb67" style:font-size-asian="6pt" style:font-weight-asian="normal" style:font-size-complex="6pt" style:font-weight-complex="normal"/>
    </style:style>
    <style:style style:name="P689" style:family="paragraph" style:parent-style-name="Standard">
      <style:text-properties fo:font-size="15pt" style:text-underline-style="none" fo:font-weight="bold" officeooo:rsid="03019ed9" officeooo:paragraph-rsid="0684cb67" style:font-size-asian="15pt" style:font-weight-asian="bold" style:font-size-complex="15pt" style:font-weight-complex="bold"/>
    </style:style>
    <style:style style:name="P690" style:family="paragraph" style:parent-style-name="Standard">
      <style:text-properties fo:font-size="6pt" style:text-underline-style="none" fo:font-weight="normal" officeooo:rsid="01156f02" officeooo:paragraph-rsid="0684cb67" style:font-size-asian="6pt" style:font-weight-asian="normal" style:font-size-complex="6pt" style:font-weight-complex="normal"/>
    </style:style>
    <style:style style:name="P691" style:family="paragraph" style:parent-style-name="Standard">
      <style:text-properties fo:font-size="15pt" style:text-underline-style="solid" style:text-underline-width="auto" style:text-underline-color="font-color" officeooo:rsid="00e195de" officeooo:paragraph-rsid="0684cb67" style:font-size-asian="15pt" style:font-size-complex="15pt"/>
    </style:style>
    <style:style style:name="P692" style:family="paragraph" style:parent-style-name="Standard">
      <style:text-properties fo:font-size="15pt" style:text-underline-style="none" fo:font-weight="normal" officeooo:rsid="01156f02" officeooo:paragraph-rsid="0684cb67" style:font-size-asian="15pt" style:font-weight-asian="normal" style:font-size-complex="15pt" style:font-weight-complex="normal"/>
    </style:style>
    <style:style style:name="P693" style:family="paragraph" style:parent-style-name="Standard">
      <style:text-properties fo:font-size="15pt" style:text-underline-style="none" fo:font-weight="normal" officeooo:rsid="068a26de" officeooo:paragraph-rsid="068a26de" style:font-size-asian="15pt" style:font-weight-asian="normal" style:font-size-complex="15pt" style:font-weight-complex="normal"/>
    </style:style>
    <style:style style:name="P694" style:family="paragraph" style:parent-style-name="Standard">
      <style:text-properties fo:font-size="15pt" style:text-underline-style="solid" style:text-underline-width="auto" style:text-underline-color="font-color" officeooo:rsid="00b53b22" officeooo:paragraph-rsid="068bbc46" style:font-size-asian="15pt" style:font-size-complex="15pt"/>
    </style:style>
    <style:style style:name="P695" style:family="paragraph" style:parent-style-name="Standard">
      <style:text-properties fo:font-size="15pt" style:text-underline-style="none" officeooo:rsid="00b53b22" officeooo:paragraph-rsid="068bbc46" style:font-size-asian="15pt" style:font-size-complex="15pt"/>
    </style:style>
    <style:style style:name="P696" style:family="paragraph" style:parent-style-name="Standard">
      <style:text-properties fo:font-size="15pt" style:text-underline-style="none" fo:font-weight="normal" officeooo:rsid="01156f02" officeooo:paragraph-rsid="068c38f6" style:font-size-asian="15pt" style:font-weight-asian="normal" style:font-size-complex="15pt" style:font-weight-complex="normal"/>
    </style:style>
    <style:style style:name="P697" style:family="paragraph" style:parent-style-name="Standard">
      <style:text-properties fo:font-size="15pt" style:text-underline-style="none" officeooo:rsid="01156f02" officeooo:paragraph-rsid="068c38f6" style:font-size-asian="15pt" style:font-size-complex="15pt"/>
    </style:style>
    <style:style style:name="P698" style:family="paragraph" style:parent-style-name="Standard">
      <style:text-properties fo:font-size="15pt" style:text-underline-style="none" officeooo:rsid="01156f02" officeooo:paragraph-rsid="068d026d" style:font-size-asian="15pt" style:font-size-complex="15pt"/>
    </style:style>
    <style:style style:name="P699" style:family="paragraph" style:parent-style-name="Standard">
      <style:text-properties fo:font-size="15pt" style:text-underline-style="none" officeooo:rsid="01156f02" officeooo:paragraph-rsid="068df804" style:font-size-asian="15pt" style:font-size-complex="15pt"/>
    </style:style>
    <style:style style:name="P700" style:family="paragraph" style:parent-style-name="Standard">
      <style:text-properties fo:font-size="15pt" style:text-underline-style="none" officeooo:rsid="01156f02" officeooo:paragraph-rsid="068e648f" style:font-size-asian="15pt" style:font-size-complex="15pt"/>
    </style:style>
    <style:style style:name="P701" style:family="paragraph" style:parent-style-name="Standard">
      <style:text-properties fo:color="#000000" loext:opacity="100%" style:font-name="Calibri" fo:font-size="12pt" style:text-underline-style="none" officeooo:rsid="024fac6c" officeooo:paragraph-rsid="0684cb67" style:font-name-asian="NSimSun" style:font-size-asian="12pt" style:font-name-complex="Lucida Sans1" style:font-size-complex="12pt"/>
    </style:style>
    <style:style style:name="P702" style:family="paragraph" style:parent-style-name="Standard">
      <style:paragraph-properties fo:margin-top="0mm" fo:margin-bottom="1.99mm" style:contextual-spacing="false" fo:break-before="page"/>
      <style:text-properties fo:color="#c9211e" loext:opacity="100%" style:font-name="Calibri1" fo:font-size="15pt" fo:language="de" fo:country="DE" style:text-underline-style="solid" style:text-underline-width="auto" style:text-underline-color="font-color" fo:font-weight="bold" officeooo:rsid="0fb077a2" officeooo:paragraph-rsid="079f05a8" style:font-size-asian="15pt" style:font-weight-asian="bold" style:font-size-complex="15pt" style:font-weight-complex="bold"/>
    </style:style>
    <style:style style:name="P703" style:family="paragraph" style:parent-style-name="Standard">
      <style:paragraph-properties fo:margin-top="0mm" fo:margin-bottom="1.99mm" style:contextual-spacing="false"/>
      <style:text-properties fo:color="#8d281e" loext:opacity="100%" style:font-name="Calibri1" fo:font-size="15pt" fo:language="de" fo:country="DE" style:text-underline-style="solid" style:text-underline-width="auto" style:text-underline-color="font-color" fo:font-weight="bold" officeooo:rsid="0fb077a2" officeooo:paragraph-rsid="079f05a8" style:font-size-asian="15pt" style:font-weight-asian="bold" style:font-size-complex="15pt" style:font-weight-complex="bold"/>
    </style:style>
    <style:style style:name="P704" style:family="paragraph" style:parent-style-name="Standard">
      <style:paragraph-properties fo:margin-top="0mm" fo:margin-bottom="1.99mm" style:contextual-spacing="false"/>
      <style:text-properties fo:color="#8d281e" loext:opacity="100%" style:font-name="Calibri1" fo:font-size="12pt" fo:language="de" fo:country="DE" style:text-underline-style="solid" style:text-underline-width="auto" style:text-underline-color="font-color" fo:font-weight="bold" officeooo:rsid="0fb077a2" officeooo:paragraph-rsid="079f05a8" style:font-size-asian="12pt" style:font-weight-asian="bold" style:font-size-complex="12pt" style:font-weight-complex="bold"/>
    </style:style>
    <style:style style:name="P705" style:family="paragraph" style:parent-style-name="Standard">
      <style:paragraph-properties fo:margin-top="0mm" fo:margin-bottom="1.99mm" style:contextual-spacing="false"/>
      <style:text-properties fo:color="#8d281e" loext:opacity="100%" style:font-name="Calibri1" fo:font-size="13pt" fo:language="de" fo:country="DE" style:text-underline-style="solid" style:text-underline-width="auto" style:text-underline-color="font-color" fo:font-weight="bold" officeooo:rsid="0fb077a2" officeooo:paragraph-rsid="079f05a8" style:font-size-asian="13pt" style:font-weight-asian="bold" style:font-size-complex="13pt" style:font-weight-complex="bold"/>
    </style:style>
    <style:style style:name="P706" style:family="paragraph" style:parent-style-name="Standard">
      <style:paragraph-properties fo:break-before="page"/>
      <style:text-properties fo:color="#c9211e" loext:opacity="100%" fo:font-size="15pt" style:text-underline-style="none" fo:font-weight="bold" officeooo:rsid="01916b09" officeooo:paragraph-rsid="068fd113" style:font-size-asian="15pt" style:font-weight-asian="bold" style:font-size-complex="15pt" style:font-weight-complex="bold"/>
    </style:style>
    <style:style style:name="P707" style:family="paragraph" style:parent-style-name="Standard">
      <style:text-properties fo:color="#8d281e" loext:opacity="100%" style:font-name="Calibri1" fo:font-size="13pt" style:text-underline-style="none" fo:font-weight="normal" officeooo:rsid="01156f02" officeooo:paragraph-rsid="068fd113" style:font-size-asian="13pt" style:font-weight-asian="normal" style:font-size-complex="13pt" style:font-weight-complex="normal"/>
    </style:style>
    <style:style style:name="P708" style:family="paragraph" style:parent-style-name="Standard">
      <style:text-properties fo:font-size="6pt" style:text-underline-style="none" fo:font-weight="normal" officeooo:rsid="03019ed9" officeooo:paragraph-rsid="068fd113" style:font-size-asian="6pt" style:font-weight-asian="normal" style:font-size-complex="6pt" style:font-weight-complex="normal"/>
    </style:style>
    <style:style style:name="P709" style:family="paragraph" style:parent-style-name="Standard">
      <style:text-properties fo:font-size="15pt" style:text-underline-style="none" fo:font-weight="bold" officeooo:rsid="03019ed9" officeooo:paragraph-rsid="068fd113" style:font-size-asian="15pt" style:font-weight-asian="bold" style:font-size-complex="15pt" style:font-weight-complex="bold"/>
    </style:style>
    <style:style style:name="P710" style:family="paragraph" style:parent-style-name="Standard">
      <style:text-properties fo:font-size="6pt" style:text-underline-style="none" fo:font-weight="normal" officeooo:rsid="01156f02" officeooo:paragraph-rsid="068fd113" style:font-size-asian="6pt" style:font-weight-asian="normal" style:font-size-complex="6pt" style:font-weight-complex="normal"/>
    </style:style>
    <style:style style:name="P711" style:family="paragraph" style:parent-style-name="Standard">
      <style:text-properties fo:font-size="15pt" style:text-underline-style="solid" style:text-underline-width="auto" style:text-underline-color="font-color" officeooo:rsid="00e195de" officeooo:paragraph-rsid="06a6ce06" style:font-size-asian="15pt" style:font-size-complex="15pt"/>
    </style:style>
    <style:style style:name="P712" style:family="paragraph" style:parent-style-name="Standard">
      <style:text-properties fo:font-size="15pt" style:text-underline-style="none" fo:font-weight="normal" officeooo:rsid="01156f02" officeooo:paragraph-rsid="06a6ce06" style:font-size-asian="15pt" style:font-weight-asian="normal" style:font-size-complex="15pt" style:font-weight-complex="normal"/>
    </style:style>
    <style:style style:name="P713" style:family="paragraph" style:parent-style-name="Standard">
      <style:text-properties fo:font-size="15pt" style:text-underline-style="solid" style:text-underline-width="auto" style:text-underline-color="font-color" officeooo:rsid="00b53b22" officeooo:paragraph-rsid="06a6ce06" style:font-size-asian="15pt" style:font-size-complex="15pt"/>
    </style:style>
    <style:style style:name="P714" style:family="paragraph" style:parent-style-name="Standard">
      <style:text-properties fo:font-size="15pt" style:text-underline-style="none" officeooo:rsid="00b53b22" officeooo:paragraph-rsid="068fd113" style:font-size-asian="15pt" style:font-size-complex="15pt"/>
    </style:style>
    <style:style style:name="P715" style:family="paragraph" style:parent-style-name="Standard">
      <style:text-properties fo:font-size="15pt" style:text-underline-style="none" officeooo:rsid="00b53b22" officeooo:paragraph-rsid="06949209" style:font-size-asian="15pt" style:font-size-complex="15pt"/>
    </style:style>
    <style:style style:name="P716" style:family="paragraph" style:parent-style-name="Standard">
      <style:text-properties fo:font-size="6pt" style:text-underline-style="none" fo:font-weight="normal" officeooo:rsid="01156f02" officeooo:paragraph-rsid="06949209" style:font-size-asian="6pt" style:font-weight-asian="normal" style:font-size-complex="6pt" style:font-weight-complex="normal"/>
    </style:style>
    <style:style style:name="P717" style:family="paragraph" style:parent-style-name="Standard">
      <style:text-properties fo:font-size="15pt" style:text-underline-style="solid" style:text-underline-width="auto" style:text-underline-color="font-color" officeooo:rsid="00e195de" officeooo:paragraph-rsid="068fd113" style:font-size-asian="15pt" style:font-size-complex="15pt"/>
    </style:style>
    <style:style style:name="P718" style:family="paragraph" style:parent-style-name="Standard">
      <style:text-properties fo:font-size="15pt" style:text-underline-style="none" fo:font-weight="normal" officeooo:rsid="01156f02" officeooo:paragraph-rsid="068fd113" style:font-size-asian="15pt" style:font-weight-asian="normal" style:font-size-complex="15pt" style:font-weight-complex="normal"/>
    </style:style>
    <style:style style:name="P719" style:family="paragraph" style:parent-style-name="Standard">
      <style:text-properties fo:font-size="15pt" style:text-underline-style="none" officeooo:rsid="01156f02" officeooo:paragraph-rsid="069add9e" style:font-size-asian="15pt" style:font-size-complex="15pt"/>
    </style:style>
    <style:style style:name="P720" style:family="paragraph" style:parent-style-name="Standard">
      <style:text-properties fo:font-size="15pt" style:text-underline-style="none" officeooo:rsid="01156f02" officeooo:paragraph-rsid="069ae986" style:font-size-asian="15pt" style:font-size-complex="15pt"/>
    </style:style>
    <style:style style:name="P721" style:family="paragraph" style:parent-style-name="Standard">
      <style:text-properties fo:font-size="15pt" style:text-underline-style="none" officeooo:rsid="01156f02" officeooo:paragraph-rsid="068fd113" style:font-size-asian="15pt" style:font-size-complex="15pt"/>
    </style:style>
    <style:style style:name="P722" style:family="paragraph" style:parent-style-name="Standard">
      <style:text-properties fo:font-size="15pt" style:text-underline-style="none" officeooo:rsid="01156f02" officeooo:paragraph-rsid="069d8990" style:font-size-asian="15pt" style:font-size-complex="15pt"/>
    </style:style>
    <style:style style:name="P723" style:family="paragraph" style:parent-style-name="Standard">
      <style:text-properties fo:color="#000000" loext:opacity="100%" style:font-name="Calibri" fo:font-size="15pt" style:text-underline-style="none" fo:font-weight="normal" officeooo:rsid="069d8990" officeooo:paragraph-rsid="069d8990" style:font-name-asian="Calibri" style:font-size-asian="15pt" style:font-weight-asian="normal" style:font-name-complex="Calibri" style:font-size-complex="15pt" style:font-weight-complex="normal"/>
    </style:style>
    <style:style style:name="P724" style:family="paragraph" style:parent-style-name="Standard">
      <style:text-properties fo:font-size="15pt" style:text-underline-style="none" officeooo:rsid="01156f02" officeooo:paragraph-rsid="06a0dd35" style:font-size-asian="15pt" style:font-size-complex="15pt"/>
    </style:style>
    <style:style style:name="P725" style:family="paragraph" style:parent-style-name="Standard">
      <style:text-properties fo:font-size="12pt" style:text-underline-style="none" officeooo:rsid="00b53b22" officeooo:paragraph-rsid="068fd113" style:font-size-asian="12pt" style:font-size-complex="12pt"/>
    </style:style>
    <style:style style:name="P726" style:family="paragraph" style:parent-style-name="Standard">
      <style:text-properties fo:color="#8d281e" loext:opacity="100%" style:font-name="Calibri1" fo:font-size="14pt" style:text-underline-style="none" fo:font-weight="normal" officeooo:rsid="01156f02" officeooo:paragraph-rsid="068fd113" style:font-size-asian="14pt" style:font-weight-asian="normal" style:font-size-complex="14pt" style:font-weight-complex="normal"/>
    </style:style>
    <style:style style:name="P727" style:family="paragraph" style:parent-style-name="Standard">
      <style:text-properties fo:font-size="15pt" style:text-underline-style="solid" style:text-underline-width="auto" style:text-underline-color="font-color" officeooo:rsid="00e195de" officeooo:paragraph-rsid="06a96e31" style:font-size-asian="15pt" style:font-size-complex="15pt"/>
    </style:style>
    <style:style style:name="P728" style:family="paragraph" style:parent-style-name="Standard">
      <style:text-properties fo:font-size="15pt" style:text-underline-style="none" fo:font-weight="normal" officeooo:rsid="01156f02" officeooo:paragraph-rsid="06a96e31" style:font-size-asian="15pt" style:font-weight-asian="normal" style:font-size-complex="15pt" style:font-weight-complex="normal"/>
    </style:style>
    <style:style style:name="P729" style:family="paragraph" style:parent-style-name="Standard">
      <style:text-properties fo:font-size="15pt" style:text-underline-style="none" fo:font-weight="normal" officeooo:rsid="068a26de" officeooo:paragraph-rsid="068fd113" style:font-size-asian="15pt" style:font-weight-asian="normal" style:font-size-complex="15pt" style:font-weight-complex="normal"/>
    </style:style>
    <style:style style:name="P730" style:family="paragraph" style:parent-style-name="Standard">
      <style:text-properties fo:font-size="15pt" style:text-underline-style="solid" style:text-underline-width="auto" style:text-underline-color="font-color" officeooo:rsid="00b53b22" officeooo:paragraph-rsid="068fd113" style:font-size-asian="15pt" style:font-size-complex="15pt"/>
    </style:style>
    <style:style style:name="P731" style:family="paragraph" style:parent-style-name="Standard">
      <style:text-properties fo:font-size="15pt" style:text-underline-style="none" officeooo:rsid="00b53b22" officeooo:paragraph-rsid="06aaf140" style:font-size-asian="15pt" style:font-size-complex="15pt"/>
    </style:style>
    <style:style style:name="P732" style:family="paragraph" style:parent-style-name="Standard">
      <style:text-properties fo:font-size="15pt" style:text-underline-style="none" officeooo:rsid="00b53b22" officeooo:paragraph-rsid="06ac6962" style:font-size-asian="15pt" style:font-size-complex="15pt"/>
    </style:style>
    <style:style style:name="P733" style:family="paragraph" style:parent-style-name="Standard">
      <style:text-properties fo:font-size="15pt" style:text-underline-style="none" officeooo:rsid="01156f02" officeooo:paragraph-rsid="06afe977" style:font-size-asian="15pt" style:font-size-complex="15pt"/>
    </style:style>
    <style:style style:name="P734" style:family="paragraph" style:parent-style-name="Standard">
      <style:text-properties fo:font-size="15pt" style:text-underline-style="none" officeooo:rsid="01156f02" officeooo:paragraph-rsid="06b08d32" style:font-size-asian="15pt" style:font-size-complex="15pt"/>
    </style:style>
    <style:style style:name="P735" style:family="paragraph" style:parent-style-name="Standard">
      <style:text-properties fo:font-size="15pt" style:text-underline-style="none" officeooo:rsid="01156f02" officeooo:paragraph-rsid="06b0b58e" style:font-size-asian="15pt" style:font-size-complex="15pt"/>
    </style:style>
    <style:style style:name="P736" style:family="paragraph" style:parent-style-name="Standard">
      <style:text-properties fo:font-size="15pt" style:text-underline-style="none" officeooo:rsid="01156f02" officeooo:paragraph-rsid="06b42284" style:font-size-asian="15pt" style:font-size-complex="15pt"/>
    </style:style>
    <style:style style:name="P737" style:family="paragraph" style:parent-style-name="Standard">
      <style:text-properties fo:color="#000000" loext:opacity="100%" style:font-name="Calibri" fo:font-size="12pt" style:text-underline-style="none" officeooo:rsid="024fac6c" officeooo:paragraph-rsid="068fd113" style:font-name-asian="NSimSun" style:font-size-asian="12pt" style:font-name-complex="Lucida Sans1" style:font-size-complex="12pt"/>
    </style:style>
    <style:style style:name="P738" style:family="paragraph" style:parent-style-name="Standard">
      <style:paragraph-properties fo:margin-top="0mm" fo:margin-bottom="1.99mm" style:contextual-spacing="false"/>
      <style:text-properties fo:color="#8d281e" loext:opacity="100%" style:font-name="Calibri1" fo:font-size="12pt" fo:language="de" fo:country="DE" style:text-underline-style="solid" style:text-underline-width="auto" style:text-underline-color="font-color" fo:font-weight="bold" officeooo:rsid="0fb077a2" officeooo:paragraph-rsid="07a0838d" style:font-size-asian="12pt" style:font-weight-asian="bold" style:font-size-complex="12pt" style:font-weight-complex="bold"/>
    </style:style>
    <style:style style:name="P739" style:family="paragraph" style:parent-style-name="Standard">
      <style:paragraph-properties fo:margin-top="0mm" fo:margin-bottom="1.99mm" style:contextual-spacing="false"/>
      <style:text-properties fo:color="#8d281e" loext:opacity="100%" style:font-name="Calibri1" fo:font-size="12pt" fo:language="de" fo:country="DE" style:text-underline-style="solid" style:text-underline-width="auto" style:text-underline-color="font-color" fo:font-weight="bold" officeooo:rsid="0fb077a2" officeooo:paragraph-rsid="07a54c41" style:font-size-asian="12pt" style:font-weight-asian="bold" style:font-size-complex="12pt" style:font-weight-complex="bold"/>
    </style:style>
    <style:style style:name="P740" style:family="paragraph" style:parent-style-name="Standard">
      <style:paragraph-properties fo:margin-top="0mm" fo:margin-bottom="1.99mm" style:contextual-spacing="false"/>
      <style:text-properties fo:color="#8d281e" loext:opacity="100%" style:font-name="Calibri1" fo:font-size="12pt" fo:language="de" fo:country="DE" style:text-underline-style="solid" style:text-underline-width="auto" style:text-underline-color="font-color" fo:font-weight="bold" officeooo:rsid="0fb077a2" officeooo:paragraph-rsid="07a58292" style:font-size-asian="12pt" style:font-weight-asian="bold" style:font-size-complex="12pt" style:font-weight-complex="bold"/>
    </style:style>
    <style:style style:name="P741" style:family="paragraph" style:parent-style-name="Standard">
      <style:paragraph-properties fo:margin-top="0mm" fo:margin-bottom="1.99mm" style:contextual-spacing="false"/>
      <style:text-properties fo:color="#8d281e" loext:opacity="100%" style:font-name="Calibri1" fo:font-size="12pt" fo:language="de" fo:country="DE" style:text-underline-style="solid" style:text-underline-width="auto" style:text-underline-color="font-color" fo:font-weight="bold" officeooo:rsid="0fb077a2" officeooo:paragraph-rsid="07b09012" style:font-size-asian="12pt" style:font-weight-asian="bold" style:font-size-complex="12pt" style:font-weight-complex="bold"/>
    </style:style>
    <style:style style:name="P742" style:family="paragraph" style:parent-style-name="Standard">
      <style:text-properties fo:color="#8d281e" loext:opacity="100%" fo:font-size="15pt" style:text-underline-style="none" fo:font-weight="normal" officeooo:rsid="01156f02" officeooo:paragraph-rsid="068fd113" style:font-size-asian="15pt" style:font-weight-asian="normal" style:font-size-complex="15pt" style:font-weight-complex="normal"/>
    </style:style>
    <style:style style:name="P743" style:family="paragraph" style:parent-style-name="Standard">
      <style:text-properties fo:font-size="15pt" style:text-underline-style="none" fo:font-weight="bold" officeooo:rsid="03019ed9" officeooo:paragraph-rsid="06b5c324" style:font-size-asian="15pt" style:font-weight-asian="bold" style:font-size-complex="15pt" style:font-weight-complex="bold"/>
    </style:style>
    <style:style style:name="P744" style:family="paragraph" style:parent-style-name="Standard">
      <style:text-properties fo:font-size="15pt" style:text-underline-style="none" fo:font-weight="normal" officeooo:rsid="01156f02" officeooo:paragraph-rsid="06b96f0d" style:font-size-asian="15pt" style:font-weight-asian="normal" style:font-size-complex="15pt" style:font-weight-complex="normal"/>
    </style:style>
    <style:style style:name="P745" style:family="paragraph" style:parent-style-name="Standard">
      <style:text-properties fo:font-size="15pt" style:text-underline-style="none" fo:font-weight="normal" officeooo:rsid="01156f02" officeooo:paragraph-rsid="06bb4737" style:font-size-asian="15pt" style:font-weight-asian="normal" style:font-size-complex="15pt" style:font-weight-complex="normal"/>
    </style:style>
    <style:style style:name="P746" style:family="paragraph" style:parent-style-name="Standard">
      <style:text-properties fo:font-size="15pt" style:text-underline-style="none" fo:font-weight="normal" officeooo:rsid="068a26de" officeooo:paragraph-rsid="06bbc6d2" style:font-size-asian="15pt" style:font-weight-asian="normal" style:font-size-complex="15pt" style:font-weight-complex="normal"/>
    </style:style>
    <style:style style:name="P747" style:family="paragraph" style:parent-style-name="Standard">
      <style:text-properties fo:font-size="15pt" style:text-underline-style="none" officeooo:rsid="00b53b22" officeooo:paragraph-rsid="06bef7d1" style:font-size-asian="15pt" style:font-size-complex="15pt"/>
    </style:style>
    <style:style style:name="P748" style:family="paragraph" style:parent-style-name="Standard">
      <style:text-properties fo:font-size="15pt" style:text-underline-style="none" fo:font-weight="normal" officeooo:rsid="01156f02" officeooo:paragraph-rsid="07a5acec" style:font-size-asian="15pt" style:font-weight-asian="normal" style:font-size-complex="15pt" style:font-weight-complex="normal"/>
    </style:style>
    <style:style style:name="P749" style:family="paragraph" style:parent-style-name="Standard">
      <style:text-properties style:font-name="Calibri1" fo:font-size="15pt" style:text-underline-style="none" fo:font-weight="normal" officeooo:rsid="01156f02" officeooo:paragraph-rsid="068fd113" style:font-size-asian="15pt" style:font-weight-asian="normal" style:font-size-complex="15pt" style:font-weight-complex="normal"/>
    </style:style>
    <style:style style:name="P750" style:family="paragraph" style:parent-style-name="Standard">
      <style:text-properties fo:font-size="15pt" style:text-underline-style="none" officeooo:rsid="01156f02" officeooo:paragraph-rsid="06c1f7a8" style:font-size-asian="15pt" style:font-size-complex="15pt"/>
    </style:style>
    <style:style style:name="P751" style:family="paragraph" style:parent-style-name="Standard">
      <style:text-properties fo:font-size="15pt" style:text-underline-style="none" officeooo:rsid="01156f02" officeooo:paragraph-rsid="06c4e731" style:font-size-asian="15pt" style:font-size-complex="15pt"/>
    </style:style>
    <style:style style:name="P752" style:family="paragraph" style:parent-style-name="Standard">
      <style:text-properties fo:font-size="15pt" style:text-underline-style="none" officeooo:rsid="01156f02" officeooo:paragraph-rsid="06c60ed4" style:font-size-asian="15pt" style:font-size-complex="15pt"/>
    </style:style>
    <style:style style:name="P753" style:family="paragraph" style:parent-style-name="Standard">
      <style:text-properties fo:font-size="15pt" style:text-underline-style="none" officeooo:rsid="01156f02" officeooo:paragraph-rsid="06c6921c" style:font-size-asian="15pt" style:font-size-complex="15pt"/>
    </style:style>
    <style:style style:name="P754" style:family="paragraph" style:parent-style-name="Standard">
      <style:text-properties fo:font-size="15pt" style:text-underline-style="none" officeooo:rsid="01156f02" officeooo:paragraph-rsid="06c87782" style:font-size-asian="15pt" style:font-size-complex="15pt"/>
    </style:style>
    <style:style style:name="P755" style:family="paragraph" style:parent-style-name="Standard">
      <style:text-properties fo:color="#8d281e" loext:opacity="100%" style:font-name="Calibri1" fo:font-size="13pt" fo:language="de" fo:country="DE" style:text-underline-style="solid" style:text-underline-width="auto" style:text-underline-color="font-color" fo:font-weight="bold" officeooo:rsid="0fb077a2" officeooo:paragraph-rsid="068fd113" style:font-size-asian="13pt" style:font-weight-asian="bold" style:font-size-complex="13pt" style:font-weight-complex="bold"/>
    </style:style>
    <style:style style:name="P756" style:family="paragraph" style:parent-style-name="Standard">
      <style:paragraph-properties fo:break-before="page"/>
      <style:text-properties fo:color="#c9211e" loext:opacity="100%" fo:font-size="15pt" style:text-underline-style="none" fo:font-weight="bold" officeooo:rsid="01916b09" officeooo:paragraph-rsid="06670148" style:font-size-asian="15pt" style:font-weight-asian="bold" style:font-size-complex="15pt" style:font-weight-complex="bold"/>
    </style:style>
    <style:style style:name="P757" style:family="paragraph" style:parent-style-name="Standard">
      <style:text-properties fo:color="#8d281e" loext:opacity="100%" fo:font-size="15pt" style:text-underline-style="none" fo:font-weight="normal" officeooo:rsid="01156f02" officeooo:paragraph-rsid="06670148" style:font-size-asian="15pt" style:font-weight-asian="normal" style:font-size-complex="15pt" style:font-weight-complex="normal"/>
    </style:style>
    <style:style style:name="P758" style:family="paragraph" style:parent-style-name="Standard">
      <style:text-properties fo:font-size="6pt" style:text-underline-style="none" fo:font-weight="normal" officeooo:rsid="03019ed9" officeooo:paragraph-rsid="06670148" style:font-size-asian="6pt" style:font-weight-asian="normal" style:font-size-complex="6pt" style:font-weight-complex="normal"/>
    </style:style>
    <style:style style:name="P759" style:family="paragraph" style:parent-style-name="Standard">
      <style:text-properties fo:font-size="15pt" style:text-underline-style="none" fo:font-weight="bold" officeooo:rsid="03019ed9" officeooo:paragraph-rsid="06670148" style:font-size-asian="15pt" style:font-weight-asian="bold" style:font-size-complex="15pt" style:font-weight-complex="bold"/>
    </style:style>
    <style:style style:name="P760" style:family="paragraph" style:parent-style-name="Standard">
      <style:text-properties fo:font-size="6pt" style:text-underline-style="none" fo:font-weight="normal" officeooo:rsid="01156f02" officeooo:paragraph-rsid="06670148" style:font-size-asian="6pt" style:font-weight-asian="normal" style:font-size-complex="6pt" style:font-weight-complex="normal"/>
    </style:style>
    <style:style style:name="P761" style:family="paragraph" style:parent-style-name="Standard">
      <style:text-properties fo:font-size="15pt" style:text-underline-style="solid" style:text-underline-width="auto" style:text-underline-color="font-color" officeooo:rsid="00e195de" officeooo:paragraph-rsid="06670148" style:font-size-asian="15pt" style:font-size-complex="15pt"/>
    </style:style>
    <style:style style:name="P762" style:family="paragraph" style:parent-style-name="Standard">
      <style:text-properties fo:font-size="15pt" style:text-underline-style="none" fo:font-weight="normal" officeooo:rsid="01156f02" officeooo:paragraph-rsid="06670148" style:font-size-asian="15pt" style:font-weight-asian="normal" style:font-size-complex="15pt" style:font-weight-complex="normal"/>
    </style:style>
    <style:style style:name="P763" style:family="paragraph" style:parent-style-name="Standard">
      <style:text-properties fo:font-size="15pt" style:text-underline-style="none" fo:font-weight="normal" officeooo:rsid="01156f02" officeooo:paragraph-rsid="06694a33" style:font-size-asian="15pt" style:font-weight-asian="normal" style:font-size-complex="15pt" style:font-weight-complex="normal"/>
    </style:style>
    <style:style style:name="P764" style:family="paragraph" style:parent-style-name="Standard">
      <style:text-properties fo:font-size="15pt" style:text-underline-style="none" officeooo:rsid="01156f02" officeooo:paragraph-rsid="06670148" style:font-size-asian="15pt" style:font-size-complex="15pt"/>
    </style:style>
    <style:style style:name="P765" style:family="paragraph" style:parent-style-name="Standard">
      <style:text-properties fo:font-size="12pt" style:text-underline-style="none" officeooo:rsid="00b53b22" officeooo:paragraph-rsid="06670148" style:font-size-asian="12pt" style:font-size-complex="12pt"/>
    </style:style>
    <style:style style:name="P766" style:family="paragraph" style:parent-style-name="Standard">
      <style:paragraph-properties fo:break-before="page"/>
      <style:text-properties officeooo:paragraph-rsid="05fd07d3"/>
    </style:style>
    <style:style style:name="P767" style:family="paragraph" style:parent-style-name="Standard">
      <style:text-properties fo:color="#127622" loext:opacity="100%" fo:font-size="15pt" style:text-underline-style="none" fo:font-weight="normal" officeooo:rsid="01156f02" officeooo:paragraph-rsid="05fd07d3" style:font-size-asian="15pt" style:font-weight-asian="normal" style:font-size-complex="15pt" style:font-weight-complex="normal"/>
    </style:style>
    <style:style style:name="P768" style:family="paragraph" style:parent-style-name="Standard">
      <style:text-properties fo:font-size="6pt" style:text-underline-style="none" fo:font-weight="bold" officeooo:rsid="02e5276d" officeooo:paragraph-rsid="05fd07d3" style:font-size-asian="6pt" style:font-weight-asian="bold" style:font-size-complex="6pt" style:font-weight-complex="bold"/>
    </style:style>
    <style:style style:name="P769" style:family="paragraph" style:parent-style-name="Standard">
      <style:text-properties fo:font-size="15pt" style:text-underline-style="none" fo:font-weight="bold" officeooo:rsid="02e5276d" officeooo:paragraph-rsid="05fd07d3" style:font-size-asian="15pt" style:font-weight-asian="bold" style:font-size-complex="15pt" style:font-weight-complex="bold"/>
    </style:style>
    <style:style style:name="P770" style:family="paragraph" style:parent-style-name="Standard">
      <style:text-properties fo:font-size="6pt" style:text-underline-style="none" fo:font-weight="normal" officeooo:rsid="00e195de" officeooo:paragraph-rsid="05fd07d3" style:font-size-asian="6pt" style:font-weight-asian="normal" style:font-size-complex="6pt" style:font-weight-complex="normal"/>
    </style:style>
    <style:style style:name="P771" style:family="paragraph" style:parent-style-name="Standard">
      <style:text-properties fo:font-size="15pt" style:text-underline-style="solid" style:text-underline-width="auto" style:text-underline-color="font-color" officeooo:rsid="00b53b22" officeooo:paragraph-rsid="05fd07d3" style:font-size-asian="15pt" style:font-size-complex="15pt"/>
    </style:style>
    <style:style style:name="P772" style:family="paragraph" style:parent-style-name="Standard">
      <style:text-properties fo:font-size="15pt" style:text-underline-style="none" fo:font-weight="normal" officeooo:rsid="01156f02" officeooo:paragraph-rsid="05fd07d3" style:font-size-asian="15pt" style:font-weight-asian="normal" style:font-size-complex="15pt" style:font-weight-complex="normal"/>
    </style:style>
    <style:style style:name="P773" style:family="paragraph" style:parent-style-name="Standard">
      <style:text-properties fo:font-size="6pt" style:text-underline-style="none" officeooo:rsid="00b53b22" officeooo:paragraph-rsid="05fd07d3" style:font-size-asian="6pt" style:font-size-complex="6pt"/>
    </style:style>
    <style:style style:name="P774" style:family="paragraph" style:parent-style-name="Standard">
      <style:text-properties fo:font-size="15pt" style:text-underline-style="none" officeooo:rsid="01156f02" officeooo:paragraph-rsid="05fd07d3" style:font-size-asian="15pt" style:font-size-complex="15pt"/>
    </style:style>
    <style:style style:name="P775" style:family="paragraph" style:parent-style-name="Standard">
      <style:text-properties fo:color="#127622" loext:opacity="100%" fo:font-size="15pt" style:text-underline-style="none" fo:font-weight="bold" officeooo:rsid="02e5a480" officeooo:paragraph-rsid="05fd07d3" style:font-size-asian="15pt" style:font-weight-asian="bold" style:font-size-complex="15pt" style:font-weight-complex="bold"/>
    </style:style>
    <style:style style:name="P776" style:family="paragraph" style:parent-style-name="Standard">
      <style:paragraph-properties fo:break-before="page"/>
      <style:text-properties fo:color="#127622" loext:opacity="100%" fo:font-size="15pt" style:text-underline-style="none" fo:font-weight="bold" officeooo:rsid="02e5a480" officeooo:paragraph-rsid="05fd07d3" style:font-size-asian="15pt" style:font-weight-asian="bold" style:font-size-complex="15pt" style:font-weight-complex="bold"/>
    </style:style>
    <style:style style:name="P777" style:family="paragraph" style:parent-style-name="Standard">
      <style:text-properties fo:color="#127622" loext:opacity="100%" fo:font-size="15pt" style:text-underline-style="none" fo:font-weight="normal" officeooo:rsid="01156f02" officeooo:paragraph-rsid="02e5a480" style:font-size-asian="15pt" style:font-weight-asian="normal" style:font-size-complex="15pt" style:font-weight-complex="normal"/>
    </style:style>
    <style:style style:name="P778" style:family="paragraph" style:parent-style-name="Standard">
      <style:text-properties fo:font-size="6pt" style:text-underline-style="none" fo:font-weight="bold" officeooo:rsid="03019ed9" officeooo:paragraph-rsid="03019ed9" style:font-size-asian="6pt" style:font-weight-asian="bold" style:font-size-complex="6pt" style:font-weight-complex="bold"/>
    </style:style>
    <style:style style:name="P779" style:family="paragraph" style:parent-style-name="Standard">
      <style:text-properties fo:font-size="15pt" style:text-underline-style="none" fo:font-weight="bold" officeooo:rsid="03019ed9" officeooo:paragraph-rsid="03019ed9" style:font-size-asian="15pt" style:font-weight-asian="bold" style:font-size-complex="15pt" style:font-weight-complex="bold"/>
    </style:style>
    <style:style style:name="P780" style:family="paragraph" style:parent-style-name="Standard">
      <style:text-properties fo:font-size="6pt" style:text-underline-style="none" fo:font-weight="normal" officeooo:rsid="00e195de" officeooo:paragraph-rsid="02e5a480" style:font-size-asian="6pt" style:font-weight-asian="normal" style:font-size-complex="6pt" style:font-weight-complex="normal"/>
    </style:style>
    <style:style style:name="P781" style:family="paragraph" style:parent-style-name="Standard">
      <style:text-properties fo:font-size="15pt" style:text-underline-style="solid" style:text-underline-width="auto" style:text-underline-color="font-color" officeooo:rsid="00b53b22" officeooo:paragraph-rsid="0510fc7b" style:font-size-asian="15pt" style:font-size-complex="15pt"/>
    </style:style>
    <style:style style:name="P782" style:family="paragraph" style:parent-style-name="Standard">
      <style:text-properties fo:font-size="15pt" style:text-underline-style="none" fo:font-weight="normal" officeooo:rsid="01156f02" officeooo:paragraph-rsid="0510fc7b" style:font-size-asian="15pt" style:font-weight-asian="normal" style:font-size-complex="15pt" style:font-weight-complex="normal"/>
    </style:style>
    <style:style style:name="P783" style:family="paragraph" style:parent-style-name="Standard">
      <style:text-properties fo:font-size="6pt" style:text-underline-style="none" officeooo:rsid="00b53b22" officeooo:paragraph-rsid="0510fc7b" style:font-size-asian="6pt" style:font-size-complex="6pt"/>
    </style:style>
    <style:style style:name="P784" style:family="paragraph" style:parent-style-name="Standard">
      <style:text-properties fo:font-size="15pt" style:text-underline-style="none" fo:font-weight="normal" officeooo:rsid="01156f02" officeooo:paragraph-rsid="06353a75" style:font-size-asian="15pt" style:font-weight-asian="normal" style:font-size-complex="15pt" style:font-weight-complex="normal"/>
    </style:style>
    <style:style style:name="P785" style:family="paragraph" style:parent-style-name="Standard">
      <style:text-properties fo:font-size="15pt" style:text-underline-style="none" fo:font-weight="normal" officeooo:rsid="01156f02" officeooo:paragraph-rsid="05122132" style:font-size-asian="15pt" style:font-weight-asian="normal" style:font-size-complex="15pt" style:font-weight-complex="normal"/>
    </style:style>
    <style:style style:name="P786" style:family="paragraph" style:parent-style-name="Standard">
      <style:text-properties fo:font-size="15pt" style:text-underline-style="none" fo:font-weight="normal" officeooo:rsid="02eb847a" officeooo:paragraph-rsid="05122132" style:font-size-asian="15pt" style:font-weight-asian="normal" style:font-size-complex="15pt" style:font-weight-complex="normal"/>
    </style:style>
    <style:style style:name="P787" style:family="paragraph" style:parent-style-name="Standard">
      <style:text-properties fo:font-size="15pt" style:text-underline-style="none" fo:font-weight="normal" officeooo:rsid="02ed8b63" officeooo:paragraph-rsid="05122132" style:font-size-asian="15pt" style:font-weight-asian="normal" style:font-size-complex="15pt" style:font-weight-complex="normal"/>
    </style:style>
    <style:style style:name="P788" style:family="paragraph" style:parent-style-name="Standard">
      <style:text-properties fo:font-size="15pt" style:text-underline-style="none" fo:font-weight="normal" officeooo:rsid="02ee2436" officeooo:paragraph-rsid="05122132" style:font-size-asian="15pt" style:font-weight-asian="normal" style:font-size-complex="15pt" style:font-weight-complex="normal"/>
    </style:style>
    <style:style style:name="P789" style:family="paragraph" style:parent-style-name="Standard">
      <style:text-properties fo:font-size="15pt" style:text-underline-style="none" fo:font-weight="normal" officeooo:rsid="02f07c0a" officeooo:paragraph-rsid="05122132" style:font-size-asian="15pt" style:font-weight-asian="normal" style:font-size-complex="15pt" style:font-weight-complex="normal"/>
    </style:style>
    <style:style style:name="P790" style:family="paragraph" style:parent-style-name="Standard">
      <style:paragraph-properties fo:break-before="page"/>
      <style:text-properties fo:color="#127622" loext:opacity="100%" fo:font-size="15pt" style:text-underline-style="none" fo:font-weight="bold" officeooo:rsid="02e5a480" officeooo:paragraph-rsid="03ed9d19" style:font-size-asian="15pt" style:font-weight-asian="bold" style:font-size-complex="15pt" style:font-weight-complex="bold"/>
    </style:style>
    <style:style style:name="P791" style:family="paragraph" style:parent-style-name="Standard">
      <style:text-properties fo:color="#127622" loext:opacity="100%" fo:font-size="15pt" style:text-underline-style="none" fo:font-weight="normal" officeooo:rsid="01156f02" officeooo:paragraph-rsid="03fac14f" style:font-size-asian="15pt" style:font-weight-asian="normal" style:font-size-complex="15pt" style:font-weight-complex="normal"/>
    </style:style>
    <style:style style:name="P792" style:family="paragraph" style:parent-style-name="Standard">
      <style:text-properties fo:font-size="6pt" style:text-underline-style="none" fo:font-weight="bold" officeooo:rsid="03019ed9" officeooo:paragraph-rsid="03fac14f" style:font-size-asian="6pt" style:font-weight-asian="bold" style:font-size-complex="6pt" style:font-weight-complex="bold"/>
    </style:style>
    <style:style style:name="P793" style:family="paragraph" style:parent-style-name="Standard">
      <style:text-properties fo:font-size="15pt" style:text-underline-style="none" fo:font-weight="bold" officeooo:rsid="03019ed9" officeooo:paragraph-rsid="03fac14f" style:font-size-asian="15pt" style:font-weight-asian="bold" style:font-size-complex="15pt" style:font-weight-complex="bold"/>
    </style:style>
    <style:style style:name="P794" style:family="paragraph" style:parent-style-name="Standard">
      <style:text-properties fo:font-size="6pt" style:text-underline-style="none" fo:font-weight="normal" officeooo:rsid="00e195de" officeooo:paragraph-rsid="03fac14f" style:font-size-asian="6pt" style:font-weight-asian="normal" style:font-size-complex="6pt" style:font-weight-complex="normal"/>
    </style:style>
    <style:style style:name="P795" style:family="paragraph" style:parent-style-name="Standard">
      <style:text-properties fo:font-size="15pt" style:text-underline-style="solid" style:text-underline-width="auto" style:text-underline-color="font-color" officeooo:rsid="00b53b22" officeooo:paragraph-rsid="03fac14f" style:font-size-asian="15pt" style:font-size-complex="15pt"/>
    </style:style>
    <style:style style:name="P796" style:family="paragraph" style:parent-style-name="Standard">
      <style:text-properties fo:font-size="15pt" style:text-underline-style="none" fo:font-weight="normal" officeooo:rsid="01156f02" officeooo:paragraph-rsid="03fac14f" style:font-size-asian="15pt" style:font-weight-asian="normal" style:font-size-complex="15pt" style:font-weight-complex="normal"/>
    </style:style>
    <style:style style:name="P797" style:family="paragraph" style:parent-style-name="Standard">
      <style:text-properties fo:font-size="6pt" style:text-underline-style="none" officeooo:rsid="00b53b22" officeooo:paragraph-rsid="03fac14f" style:font-size-asian="6pt" style:font-size-complex="6pt"/>
    </style:style>
    <style:style style:name="P798" style:family="paragraph" style:parent-style-name="Standard">
      <style:text-properties fo:font-size="15pt" style:text-underline-style="none" fo:font-weight="normal" officeooo:rsid="01156f02" officeooo:paragraph-rsid="06344e60" style:font-size-asian="15pt" style:font-weight-asian="normal" style:font-size-complex="15pt" style:font-weight-complex="normal"/>
    </style:style>
    <style:style style:name="P799" style:family="paragraph" style:parent-style-name="Standard">
      <style:text-properties fo:font-size="15pt" style:text-underline-style="none" officeooo:rsid="01156f02" officeooo:paragraph-rsid="03fac14f" style:font-size-asian="15pt" style:font-size-complex="15pt"/>
    </style:style>
    <style:style style:name="P800" style:family="paragraph" style:parent-style-name="Standard">
      <style:text-properties fo:font-size="15pt" style:text-underline-style="none" fo:font-weight="normal" officeooo:rsid="01156f02" officeooo:paragraph-rsid="03fe48e1" style:font-size-asian="15pt" style:font-weight-asian="normal" style:font-size-complex="15pt" style:font-weight-complex="normal"/>
    </style:style>
    <style:style style:name="P801" style:family="paragraph" style:parent-style-name="Standard">
      <style:text-properties fo:font-size="15pt" style:text-underline-style="none" fo:font-weight="normal" officeooo:rsid="02b62508" officeooo:paragraph-rsid="03fe48e1" style:font-size-asian="15pt" style:font-weight-asian="normal" style:font-size-complex="15pt" style:font-weight-complex="normal"/>
    </style:style>
    <style:style style:name="P802" style:family="paragraph" style:parent-style-name="Standard">
      <style:text-properties fo:color="#127622" loext:opacity="100%" fo:font-size="15pt" style:text-underline-style="none" fo:font-weight="normal" officeooo:rsid="01156f02" officeooo:paragraph-rsid="03ed9d19" style:font-size-asian="15pt" style:font-weight-asian="normal" style:font-size-complex="15pt" style:font-weight-complex="normal"/>
    </style:style>
    <style:style style:name="P803" style:family="paragraph" style:parent-style-name="Standard">
      <style:paragraph-properties fo:break-before="page"/>
      <style:text-properties fo:color="#127622" loext:opacity="100%" fo:font-size="15pt" style:text-underline-style="none" fo:font-weight="bold" officeooo:rsid="03206457" officeooo:paragraph-rsid="038eee22" style:font-size-asian="15pt" style:font-weight-asian="bold" style:font-size-complex="15pt" style:font-weight-complex="bold"/>
    </style:style>
    <style:style style:name="P804" style:family="paragraph" style:parent-style-name="Standard">
      <style:text-properties fo:color="#127622" loext:opacity="100%" fo:font-size="15pt" style:text-underline-style="none" fo:font-weight="normal" officeooo:rsid="01156f02" officeooo:paragraph-rsid="03206457" style:font-size-asian="15pt" style:font-weight-asian="normal" style:font-size-complex="15pt" style:font-weight-complex="normal"/>
    </style:style>
    <style:style style:name="P805" style:family="paragraph" style:parent-style-name="Standard">
      <style:text-properties fo:font-size="6pt" style:text-underline-style="none" fo:font-weight="bold" officeooo:rsid="03206457" officeooo:paragraph-rsid="03206457" style:font-size-asian="6pt" style:font-weight-asian="bold" style:font-size-complex="6pt" style:font-weight-complex="bold"/>
    </style:style>
    <style:style style:name="P806" style:family="paragraph" style:parent-style-name="Standard">
      <style:text-properties fo:font-size="15pt" style:text-underline-style="none" fo:font-weight="bold" officeooo:rsid="03206457" officeooo:paragraph-rsid="03206457" style:font-size-asian="15pt" style:font-weight-asian="bold" style:font-size-complex="15pt" style:font-weight-complex="bold"/>
    </style:style>
    <style:style style:name="P807" style:family="paragraph" style:parent-style-name="Standard">
      <style:text-properties fo:font-size="6pt" style:text-underline-style="none" fo:font-weight="normal" officeooo:rsid="00e195de" officeooo:paragraph-rsid="03206457" style:font-size-asian="6pt" style:font-weight-asian="normal" style:font-size-complex="6pt" style:font-weight-complex="normal"/>
    </style:style>
    <style:style style:name="P808" style:family="paragraph" style:parent-style-name="Standard">
      <style:text-properties fo:font-size="15pt" style:text-underline-style="solid" style:text-underline-width="auto" style:text-underline-color="font-color" officeooo:rsid="00b53b22" officeooo:paragraph-rsid="04014986" style:font-size-asian="15pt" style:font-size-complex="15pt"/>
    </style:style>
    <style:style style:name="P809" style:family="paragraph" style:parent-style-name="Standard">
      <style:text-properties fo:font-size="15pt" style:text-underline-style="none" fo:font-weight="normal" officeooo:rsid="01156f02" officeooo:paragraph-rsid="04014986" style:font-size-asian="15pt" style:font-weight-asian="normal" style:font-size-complex="15pt" style:font-weight-complex="normal"/>
    </style:style>
    <style:style style:name="P810" style:family="paragraph" style:parent-style-name="Standard">
      <style:text-properties fo:font-size="6pt" style:text-underline-style="none" fo:font-weight="normal" officeooo:rsid="01156f02" officeooo:paragraph-rsid="04014986" style:font-size-asian="6pt" style:font-weight-asian="normal" style:font-size-complex="6pt" style:font-weight-complex="normal"/>
    </style:style>
    <style:style style:name="P811" style:family="paragraph" style:parent-style-name="Standard">
      <style:text-properties fo:font-size="15pt" style:text-underline-style="solid" style:text-underline-width="auto" style:text-underline-color="font-color" fo:font-weight="normal" officeooo:rsid="00e195de" officeooo:paragraph-rsid="04014986" style:font-size-asian="15pt" style:font-weight-asian="normal" style:font-size-complex="15pt" style:font-weight-complex="normal"/>
    </style:style>
    <style:style style:name="P812" style:family="paragraph" style:parent-style-name="Standard">
      <style:text-properties fo:font-size="15pt" style:text-underline-style="none" fo:font-weight="normal" officeooo:rsid="01156f02" officeooo:paragraph-rsid="0636eb64" style:font-size-asian="15pt" style:font-weight-asian="normal" style:font-size-complex="15pt" style:font-weight-complex="normal"/>
    </style:style>
    <style:style style:name="P813" style:family="paragraph" style:parent-style-name="Standard">
      <style:text-properties fo:font-size="15pt" style:text-underline-style="none" fo:font-weight="normal" officeooo:rsid="01156f02" officeooo:paragraph-rsid="03ffb9b8" style:font-size-asian="15pt" style:font-weight-asian="normal" style:font-size-complex="15pt" style:font-weight-complex="normal"/>
    </style:style>
    <style:style style:name="P814" style:family="paragraph" style:parent-style-name="Standard">
      <style:text-properties fo:font-size="15pt" style:text-underline-style="none" fo:font-weight="normal" officeooo:rsid="01156f02" officeooo:paragraph-rsid="05169f9e" style:font-size-asian="15pt" style:font-weight-asian="normal" style:font-size-complex="15pt" style:font-weight-complex="normal"/>
    </style:style>
    <style:style style:name="P815" style:family="paragraph" style:parent-style-name="Standard">
      <style:paragraph-properties fo:break-before="page"/>
      <style:text-properties fo:color="#127622" loext:opacity="100%" fo:font-size="15pt" style:text-underline-style="none" fo:font-weight="bold" officeooo:rsid="032d5b58" officeooo:paragraph-rsid="038eee22" style:font-size-asian="15pt" style:font-weight-asian="bold" style:font-size-complex="15pt" style:font-weight-complex="bold"/>
    </style:style>
    <style:style style:name="P816" style:family="paragraph" style:parent-style-name="Standard">
      <style:text-properties fo:color="#127622" loext:opacity="100%" fo:font-size="15pt" style:text-underline-style="none" fo:font-weight="normal" officeooo:rsid="01156f02" officeooo:paragraph-rsid="032d5b58" style:font-size-asian="15pt" style:font-weight-asian="normal" style:font-size-complex="15pt" style:font-weight-complex="normal"/>
    </style:style>
    <style:style style:name="P817" style:family="paragraph" style:parent-style-name="Standard">
      <style:text-properties fo:font-size="6pt" style:text-underline-style="none" fo:font-weight="bold" officeooo:rsid="03206457" officeooo:paragraph-rsid="032d5b58" style:font-size-asian="6pt" style:font-weight-asian="bold" style:font-size-complex="6pt" style:font-weight-complex="bold"/>
    </style:style>
    <style:style style:name="P818" style:family="paragraph" style:parent-style-name="Standard">
      <style:text-properties fo:font-size="15pt" style:text-underline-style="none" fo:font-weight="bold" officeooo:rsid="03206457" officeooo:paragraph-rsid="032d5b58" style:font-size-asian="15pt" style:font-weight-asian="bold" style:font-size-complex="15pt" style:font-weight-complex="bold"/>
    </style:style>
    <style:style style:name="P819" style:family="paragraph" style:parent-style-name="Standard">
      <style:text-properties fo:font-size="6pt" style:text-underline-style="solid" style:text-underline-width="auto" style:text-underline-color="font-color" fo:font-weight="normal" officeooo:rsid="00e195de" officeooo:paragraph-rsid="032d5b58" style:font-size-asian="6pt" style:font-weight-asian="normal" style:font-size-complex="6pt" style:font-weight-complex="normal"/>
    </style:style>
    <style:style style:name="P820" style:family="paragraph" style:parent-style-name="Standard">
      <style:text-properties fo:font-size="15pt" style:text-underline-style="solid" style:text-underline-width="auto" style:text-underline-color="font-color" officeooo:rsid="00b53b22" officeooo:paragraph-rsid="0401fca9" style:font-size-asian="15pt" style:font-size-complex="15pt"/>
    </style:style>
    <style:style style:name="P821" style:family="paragraph" style:parent-style-name="Standard">
      <style:text-properties fo:font-size="15pt" style:text-underline-style="none" fo:font-weight="normal" officeooo:rsid="01156f02" officeooo:paragraph-rsid="0401fca9" style:font-size-asian="15pt" style:font-weight-asian="normal" style:font-size-complex="15pt" style:font-weight-complex="normal"/>
    </style:style>
    <style:style style:name="P822" style:family="paragraph" style:parent-style-name="Standard">
      <style:text-properties fo:font-size="6pt" style:text-underline-style="solid" style:text-underline-width="auto" style:text-underline-color="font-color" officeooo:rsid="00b53b22" officeooo:paragraph-rsid="0401fca9" style:font-size-asian="6pt" style:font-size-complex="6pt"/>
    </style:style>
    <style:style style:name="P823" style:family="paragraph" style:parent-style-name="Standard">
      <style:text-properties fo:font-size="15pt" style:text-underline-style="none" fo:font-weight="normal" officeooo:rsid="01156f02" officeooo:paragraph-rsid="05185857" style:font-size-asian="15pt" style:font-weight-asian="normal" style:font-size-complex="15pt" style:font-weight-complex="normal"/>
    </style:style>
    <style:style style:name="P824" style:family="paragraph" style:parent-style-name="Standard">
      <style:text-properties style:font-name="Calibri" fo:font-size="15pt" style:text-underline-style="none" fo:font-weight="normal" officeooo:rsid="032e989d" officeooo:paragraph-rsid="05185857" style:font-name-asian="NSimSun" style:font-size-asian="15pt" style:font-weight-asian="normal" style:font-name-complex="Lucida Sans1" style:font-size-complex="15pt" style:font-weight-complex="normal"/>
    </style:style>
    <style:style style:name="P825" style:family="paragraph" style:parent-style-name="Standard">
      <style:text-properties style:font-name="Calibri" fo:font-size="15pt" style:text-underline-style="none" fo:font-weight="normal" officeooo:rsid="033271c1" officeooo:paragraph-rsid="05185857" style:font-name-asian="NSimSun" style:font-size-asian="15pt" style:font-weight-asian="normal" style:font-name-complex="Lucida Sans1" style:font-size-complex="15pt" style:font-weight-complex="normal"/>
    </style:style>
    <style:style style:name="P826" style:family="paragraph" style:parent-style-name="Standard">
      <style:paragraph-properties fo:break-before="page"/>
      <style:text-properties fo:color="#127622" loext:opacity="100%" fo:font-size="15pt" style:text-underline-style="none" fo:font-weight="bold" officeooo:rsid="01612d84" officeooo:paragraph-rsid="039070ec" style:font-size-asian="15pt" style:font-weight-asian="bold" style:font-size-complex="15pt" style:font-weight-complex="bold"/>
    </style:style>
    <style:style style:name="P827" style:family="paragraph" style:parent-style-name="Standard">
      <style:text-properties fo:color="#127622" loext:opacity="100%" fo:font-size="15pt" style:text-underline-style="none" fo:font-weight="normal" officeooo:rsid="01156f02" officeooo:paragraph-rsid="02f89b84" style:font-size-asian="15pt" style:font-weight-asian="normal" style:font-size-complex="15pt" style:font-weight-complex="normal"/>
    </style:style>
    <style:style style:name="P828" style:family="paragraph" style:parent-style-name="Standard">
      <style:text-properties fo:font-size="15pt" style:text-underline-style="none" fo:font-weight="bold" officeooo:rsid="02ffe123" officeooo:paragraph-rsid="02ffe123" style:font-size-asian="15pt" style:font-weight-asian="bold" style:font-size-complex="15pt" style:font-weight-complex="bold"/>
    </style:style>
    <style:style style:name="P829" style:family="paragraph" style:parent-style-name="Standard">
      <style:text-properties fo:font-size="15pt" style:text-underline-style="solid" style:text-underline-width="auto" style:text-underline-color="font-color" fo:font-weight="normal" officeooo:rsid="00e195de" officeooo:paragraph-rsid="02dd9dfa" style:font-size-asian="15pt" style:font-weight-asian="normal" style:font-size-complex="15pt" style:font-weight-complex="normal"/>
    </style:style>
    <style:style style:name="P830" style:family="paragraph" style:parent-style-name="Standard">
      <style:text-properties fo:font-size="15pt" style:text-underline-style="none" fo:font-weight="normal" officeooo:rsid="01156f02" officeooo:paragraph-rsid="051a1b2d" style:font-size-asian="15pt" style:font-weight-asian="normal" style:font-size-complex="15pt" style:font-weight-complex="normal"/>
    </style:style>
    <style:style style:name="P831" style:family="paragraph" style:parent-style-name="Standard">
      <style:text-properties fo:font-size="15pt" style:text-underline-style="none" fo:font-weight="normal" officeooo:rsid="02fb1507" officeooo:paragraph-rsid="051a1b2d" style:font-size-asian="15pt" style:font-weight-asian="normal" style:font-size-complex="15pt" style:font-weight-complex="normal"/>
    </style:style>
    <style:style style:name="P832" style:family="paragraph" style:parent-style-name="Standard">
      <style:paragraph-properties fo:break-before="page"/>
      <style:text-properties fo:color="#127622" loext:opacity="100%" fo:font-size="15pt" style:text-underline-style="none" fo:font-weight="bold" officeooo:rsid="02fc1b20" officeooo:paragraph-rsid="039070ec" style:font-size-asian="15pt" style:font-weight-asian="bold" style:font-size-complex="15pt" style:font-weight-complex="bold"/>
    </style:style>
    <style:style style:name="P833" style:family="paragraph" style:parent-style-name="Standard">
      <style:text-properties fo:color="#127622" loext:opacity="100%" fo:font-size="15pt" style:text-underline-style="none" fo:font-weight="normal" officeooo:rsid="01156f02" officeooo:paragraph-rsid="02fc1b20" style:font-size-asian="15pt" style:font-weight-asian="normal" style:font-size-complex="15pt" style:font-weight-complex="normal"/>
    </style:style>
    <style:style style:name="P834" style:family="paragraph" style:parent-style-name="Standard">
      <style:text-properties fo:font-size="15pt" style:text-underline-style="solid" style:text-underline-width="auto" style:text-underline-color="font-color" officeooo:rsid="00b53b22" officeooo:paragraph-rsid="07699a83" style:font-size-asian="15pt" style:font-size-complex="15pt"/>
    </style:style>
    <style:style style:name="P835" style:family="paragraph" style:parent-style-name="Standard">
      <style:text-properties fo:font-size="15pt" style:text-underline-style="none" fo:font-weight="normal" officeooo:rsid="01156f02" officeooo:paragraph-rsid="07699a83" style:font-size-asian="15pt" style:font-weight-asian="normal" style:font-size-complex="15pt" style:font-weight-complex="normal"/>
    </style:style>
    <style:style style:name="P836" style:family="paragraph" style:parent-style-name="Standard">
      <style:text-properties fo:font-size="15pt" style:text-underline-style="none" fo:font-weight="normal" officeooo:rsid="07699a83" officeooo:paragraph-rsid="07699a83" style:font-size-asian="15pt" style:font-weight-asian="normal" style:font-size-complex="15pt" style:font-weight-complex="normal"/>
    </style:style>
    <style:style style:name="P837" style:family="paragraph" style:parent-style-name="Standard">
      <style:text-properties fo:font-size="15pt" style:text-underline-style="solid" style:text-underline-width="auto" style:text-underline-color="font-color" officeooo:rsid="00e195de" officeooo:paragraph-rsid="02fc1b20" style:font-size-asian="15pt" style:font-size-complex="15pt"/>
    </style:style>
    <style:style style:name="P838" style:family="paragraph" style:parent-style-name="Standard">
      <style:text-properties fo:font-size="15pt" style:text-underline-style="none" fo:font-weight="normal" officeooo:rsid="01156f02" officeooo:paragraph-rsid="051a3145" style:font-size-asian="15pt" style:font-weight-asian="normal" style:font-size-complex="15pt" style:font-weight-complex="normal"/>
    </style:style>
    <style:style style:name="P839" style:family="paragraph" style:parent-style-name="Standard">
      <style:paragraph-properties fo:break-before="page"/>
      <style:text-properties fo:color="#127622" loext:opacity="100%" fo:font-size="15pt" style:text-underline-style="none" fo:font-weight="bold" officeooo:rsid="016639af" officeooo:paragraph-rsid="03eec704" style:font-size-asian="15pt" style:font-weight-asian="bold" style:font-size-complex="15pt" style:font-weight-complex="bold"/>
    </style:style>
    <style:style style:name="P840" style:family="paragraph" style:parent-style-name="Standard">
      <style:text-properties fo:color="#127622" loext:opacity="100%" fo:font-size="15pt" style:text-underline-style="none" fo:font-weight="normal" officeooo:rsid="01156f02" officeooo:paragraph-rsid="03eec704" style:font-size-asian="15pt" style:font-weight-asian="normal" style:font-size-complex="15pt" style:font-weight-complex="normal"/>
    </style:style>
    <style:style style:name="P841" style:family="paragraph" style:parent-style-name="Standard">
      <style:text-properties fo:font-size="15pt" style:text-underline-style="none" fo:font-weight="bold" officeooo:rsid="02ffe123" officeooo:paragraph-rsid="03eec704" style:font-size-asian="15pt" style:font-weight-asian="bold" style:font-size-complex="15pt" style:font-weight-complex="bold"/>
    </style:style>
    <style:style style:name="P842" style:family="paragraph" style:parent-style-name="Standard">
      <style:text-properties fo:font-size="15pt" style:text-underline-style="none" fo:font-weight="bold" officeooo:rsid="02ffe123" officeooo:paragraph-rsid="0596d924" style:font-size-asian="15pt" style:font-weight-asian="bold" style:font-size-complex="15pt" style:font-weight-complex="bold"/>
    </style:style>
    <style:style style:name="P843" style:family="paragraph" style:parent-style-name="Standard">
      <style:text-properties fo:font-size="15pt" style:text-underline-style="solid" style:text-underline-width="auto" style:text-underline-color="font-color" fo:font-weight="normal" officeooo:rsid="00e195de" officeooo:paragraph-rsid="0596d924" style:font-size-asian="15pt" style:font-weight-asian="normal" style:font-size-complex="15pt" style:font-weight-complex="normal"/>
    </style:style>
    <style:style style:name="P844" style:family="paragraph" style:parent-style-name="Standard">
      <style:text-properties fo:font-size="15pt" style:text-underline-style="none" fo:font-weight="normal" officeooo:rsid="01156f02" officeooo:paragraph-rsid="0598d57e" style:font-size-asian="15pt" style:font-weight-asian="normal" style:font-size-complex="15pt" style:font-weight-complex="normal"/>
    </style:style>
    <style:style style:name="P845" style:family="paragraph" style:parent-style-name="Standard">
      <style:text-properties fo:font-size="15pt" style:text-underline-style="none" fo:font-weight="normal" officeooo:rsid="01156f02" officeooo:paragraph-rsid="0596d924" style:font-size-asian="15pt" style:font-weight-asian="normal" style:font-size-complex="15pt" style:font-weight-complex="normal"/>
    </style:style>
    <style:style style:name="P846" style:family="paragraph" style:parent-style-name="Standard">
      <style:text-properties fo:font-size="15pt" style:text-underline-style="none" fo:font-weight="normal" officeooo:rsid="01156f02" officeooo:paragraph-rsid="059948f0" style:font-size-asian="15pt" style:font-weight-asian="normal" style:font-size-complex="15pt" style:font-weight-complex="normal"/>
    </style:style>
    <style:style style:name="P847" style:family="paragraph" style:parent-style-name="Standard">
      <style:text-properties fo:font-size="15pt" style:text-underline-style="none" fo:font-weight="normal" officeooo:rsid="01156f02" officeooo:paragraph-rsid="059f40f1" style:font-size-asian="15pt" style:font-weight-asian="normal" style:font-size-complex="15pt" style:font-weight-complex="normal"/>
    </style:style>
    <style:style style:name="P848" style:family="paragraph" style:parent-style-name="Standard">
      <style:text-properties fo:font-size="15pt" style:text-underline-style="none" fo:font-weight="normal" officeooo:rsid="01156f02" officeooo:paragraph-rsid="05a27005" style:font-size-asian="15pt" style:font-weight-asian="normal" style:font-size-complex="15pt" style:font-weight-complex="normal"/>
    </style:style>
    <style:style style:name="P849" style:family="paragraph" style:parent-style-name="Standard">
      <style:text-properties fo:font-size="15pt" style:text-underline-style="none" fo:font-weight="normal" officeooo:rsid="01156f02" officeooo:paragraph-rsid="05a70361" style:font-size-asian="15pt" style:font-weight-asian="normal" style:font-size-complex="15pt" style:font-weight-complex="normal"/>
    </style:style>
    <style:style style:name="P850" style:family="paragraph" style:parent-style-name="Standard">
      <style:text-properties fo:font-size="15pt" style:text-underline-style="none" fo:font-weight="normal" officeooo:rsid="01156f02" officeooo:paragraph-rsid="05a741c2" style:font-size-asian="15pt" style:font-weight-asian="normal" style:font-size-complex="15pt" style:font-weight-complex="normal"/>
    </style:style>
    <style:style style:name="P851" style:family="paragraph" style:parent-style-name="Standard">
      <style:text-properties fo:font-size="15pt" style:text-underline-style="none" fo:font-weight="normal" officeooo:rsid="01156f02" officeooo:paragraph-rsid="05a82593" style:font-size-asian="15pt" style:font-weight-asian="normal" style:font-size-complex="15pt" style:font-weight-complex="normal"/>
    </style:style>
    <style:style style:name="P852" style:family="paragraph" style:parent-style-name="Standard">
      <style:paragraph-properties fo:break-before="page"/>
      <style:text-properties fo:color="#127622" loext:opacity="100%" fo:font-size="15pt" style:text-underline-style="none" fo:font-weight="bold" officeooo:rsid="016639af" officeooo:paragraph-rsid="039070ec" style:font-size-asian="15pt" style:font-weight-asian="bold" style:font-size-complex="15pt" style:font-weight-complex="bold"/>
    </style:style>
    <style:style style:name="P853" style:family="paragraph" style:parent-style-name="Standard">
      <style:text-properties fo:color="#127622" loext:opacity="100%" fo:font-size="15pt" style:text-underline-style="none" fo:font-weight="normal" officeooo:rsid="01156f02" officeooo:paragraph-rsid="01916b09" style:font-size-asian="15pt" style:font-weight-asian="normal" style:font-size-complex="15pt" style:font-weight-complex="normal"/>
    </style:style>
    <style:style style:name="P854" style:family="paragraph" style:parent-style-name="Standard">
      <style:text-properties fo:font-size="6pt" style:text-underline-style="none" fo:font-weight="normal" officeooo:rsid="03019ed9" officeooo:paragraph-rsid="03019ed9" style:font-size-asian="6pt" style:font-weight-asian="normal" style:font-size-complex="6pt" style:font-weight-complex="normal"/>
    </style:style>
    <style:style style:name="P855" style:family="paragraph" style:parent-style-name="Standard">
      <style:text-properties fo:font-size="6pt" style:text-underline-style="none" fo:font-weight="normal" officeooo:rsid="01156f02" officeooo:paragraph-rsid="01916b09" style:font-size-asian="6pt" style:font-weight-asian="normal" style:font-size-complex="6pt" style:font-weight-complex="normal"/>
    </style:style>
    <style:style style:name="P856" style:family="paragraph" style:parent-style-name="Standard">
      <style:text-properties fo:font-size="15pt" style:text-underline-style="solid" style:text-underline-width="auto" style:text-underline-color="font-color" officeooo:rsid="00b53b22" officeooo:paragraph-rsid="0402044a" style:font-size-asian="15pt" style:font-size-complex="15pt"/>
    </style:style>
    <style:style style:name="P857" style:family="paragraph" style:parent-style-name="Standard">
      <style:text-properties fo:font-size="15pt" style:text-underline-style="none" fo:font-weight="normal" officeooo:rsid="01156f02" officeooo:paragraph-rsid="0402044a" style:font-size-asian="15pt" style:font-weight-asian="normal" style:font-size-complex="15pt" style:font-weight-complex="normal"/>
    </style:style>
    <style:style style:name="P858" style:family="paragraph" style:parent-style-name="Standard">
      <style:text-properties fo:font-size="6pt" style:text-underline-style="none" fo:font-weight="normal" officeooo:rsid="00e195de" officeooo:paragraph-rsid="0402044a" style:font-size-asian="6pt" style:font-weight-asian="normal" style:font-size-complex="6pt" style:font-weight-complex="normal"/>
    </style:style>
    <style:style style:name="P859" style:family="paragraph" style:parent-style-name="Standard">
      <style:text-properties fo:font-size="15pt" style:text-underline-style="solid" style:text-underline-width="auto" style:text-underline-color="font-color" fo:font-weight="normal" officeooo:rsid="00e195de" officeooo:paragraph-rsid="0402044a" style:font-size-asian="15pt" style:font-weight-asian="normal" style:font-size-complex="15pt" style:font-weight-complex="normal"/>
    </style:style>
    <style:style style:name="P860" style:family="paragraph" style:parent-style-name="Standard">
      <style:text-properties fo:font-size="15pt" style:text-underline-style="none" fo:font-weight="normal" officeooo:rsid="01156f02" officeooo:paragraph-rsid="06374529" style:font-size-asian="15pt" style:font-weight-asian="normal" style:font-size-complex="15pt" style:font-weight-complex="normal"/>
    </style:style>
    <style:style style:name="P861" style:family="paragraph" style:parent-style-name="Standard">
      <style:text-properties fo:font-size="15pt" style:text-underline-style="none" fo:font-weight="normal" officeooo:rsid="01156f02" officeooo:paragraph-rsid="0302bda3" style:font-size-asian="15pt" style:font-weight-asian="normal" style:font-size-complex="15pt" style:font-weight-complex="normal"/>
    </style:style>
    <style:style style:name="P862" style:family="paragraph" style:parent-style-name="Standard">
      <style:text-properties fo:font-size="15pt" style:text-underline-style="none" fo:font-weight="normal" officeooo:rsid="01156f02" officeooo:paragraph-rsid="04ae835b" style:font-size-asian="15pt" style:font-weight-asian="normal" style:font-size-complex="15pt" style:font-weight-complex="normal"/>
    </style:style>
    <style:style style:name="P863" style:family="paragraph" style:parent-style-name="Standard">
      <style:text-properties fo:font-size="15pt" style:text-underline-style="none" fo:font-weight="normal" officeooo:rsid="030a97bb" officeooo:paragraph-rsid="04ae835b" style:font-size-asian="15pt" style:font-weight-asian="normal" style:font-size-complex="15pt" style:font-weight-complex="normal"/>
    </style:style>
    <style:style style:name="P864" style:family="paragraph" style:parent-style-name="Standard">
      <style:paragraph-properties fo:break-before="page"/>
      <style:text-properties fo:color="#127622" loext:opacity="100%" fo:font-size="15pt" style:text-underline-style="none" fo:font-weight="bold" officeooo:rsid="0161d5fd" officeooo:paragraph-rsid="039070ec" style:font-size-asian="15pt" style:font-weight-asian="bold" style:font-size-complex="15pt" style:font-weight-complex="bold"/>
    </style:style>
    <style:style style:name="P865" style:family="paragraph" style:parent-style-name="Standard">
      <style:text-properties fo:font-size="13pt" style:text-underline-style="none" fo:font-weight="normal" officeooo:rsid="01156f02" officeooo:paragraph-rsid="01612d84" style:font-size-asian="13pt" style:font-weight-asian="normal" style:font-size-complex="13pt" style:font-weight-complex="normal"/>
    </style:style>
    <style:style style:name="P866" style:family="paragraph" style:parent-style-name="Standard">
      <style:text-properties fo:font-size="13pt" style:text-underline-style="none" fo:font-weight="bold" officeooo:rsid="030ad6c4" officeooo:paragraph-rsid="076eecc0" style:font-size-asian="13pt" style:font-weight-asian="bold" style:font-size-complex="13pt" style:font-weight-complex="bold"/>
    </style:style>
    <style:style style:name="P867" style:family="paragraph" style:parent-style-name="Standard">
      <style:text-properties fo:font-size="12pt" style:text-underline-style="none" fo:font-weight="normal" officeooo:rsid="01156f02" officeooo:paragraph-rsid="076c6c85" style:font-size-asian="12pt" style:font-weight-asian="normal" style:font-size-complex="12pt" style:font-weight-complex="normal"/>
    </style:style>
    <style:style style:name="P868" style:family="paragraph" style:parent-style-name="Standard">
      <style:text-properties fo:font-size="6pt" style:text-underline-style="none" fo:font-weight="normal" officeooo:rsid="01156f02" officeooo:paragraph-rsid="076c6c85" style:font-size-asian="6pt" style:font-weight-asian="normal" style:font-size-complex="6pt" style:font-weight-complex="normal"/>
    </style:style>
    <style:style style:name="P869" style:family="paragraph" style:parent-style-name="Standard">
      <style:text-properties fo:font-size="13pt" style:text-underline-style="solid" style:text-underline-width="auto" style:text-underline-color="font-color" fo:font-weight="normal" officeooo:rsid="00e195de" officeooo:paragraph-rsid="037963af" style:font-size-asian="13pt" style:font-weight-asian="normal" style:font-size-complex="13pt" style:font-weight-complex="normal"/>
    </style:style>
    <style:style style:name="P870" style:family="paragraph" style:parent-style-name="Standard">
      <style:text-properties fo:font-size="13pt" style:text-underline-style="none" fo:font-weight="normal" officeooo:rsid="01156f02" officeooo:paragraph-rsid="06374529" style:font-size-asian="13pt" style:font-weight-asian="normal" style:font-size-complex="13pt" style:font-weight-complex="normal"/>
    </style:style>
    <style:style style:name="P871" style:family="paragraph" style:parent-style-name="Standard">
      <style:text-properties fo:font-size="13pt" style:text-underline-style="none" fo:font-weight="normal" officeooo:rsid="01156f02" officeooo:paragraph-rsid="01652474" style:font-size-asian="13pt" style:font-weight-asian="normal" style:font-size-complex="13pt" style:font-weight-complex="normal"/>
    </style:style>
    <style:style style:name="P872" style:family="paragraph" style:parent-style-name="Standard">
      <style:text-properties fo:font-size="13pt" style:text-underline-style="none" fo:font-weight="normal" officeooo:rsid="01638b8a" officeooo:paragraph-rsid="01638b8a" style:font-size-asian="13pt" style:font-weight-asian="normal" style:font-size-complex="13pt" style:font-weight-complex="normal"/>
    </style:style>
    <style:style style:name="P873" style:family="paragraph" style:parent-style-name="Standard">
      <style:text-properties fo:font-size="13pt" style:text-underline-style="none" fo:font-weight="normal" officeooo:rsid="01156f02" officeooo:paragraph-rsid="051b2331" style:font-size-asian="13pt" style:font-weight-asian="normal" style:font-size-complex="13pt" style:font-weight-complex="normal"/>
    </style:style>
    <style:style style:name="P874" style:family="paragraph" style:parent-style-name="Standard">
      <style:text-properties fo:font-size="13pt" style:text-underline-style="none" fo:font-weight="normal" officeooo:rsid="01156f02" officeooo:paragraph-rsid="03113abc" style:font-size-asian="13pt" style:font-weight-asian="normal" style:font-size-complex="13pt" style:font-weight-complex="normal"/>
    </style:style>
    <style:style style:name="P875" style:family="paragraph" style:parent-style-name="Standard">
      <style:text-properties fo:font-size="13pt" style:text-underline-style="none" officeooo:rsid="01156f02" officeooo:paragraph-rsid="051b2331" style:font-size-asian="13pt" style:font-size-complex="13pt"/>
    </style:style>
    <style:style style:name="P876" style:family="paragraph" style:parent-style-name="Standard">
      <style:text-properties fo:font-size="13pt" style:text-underline-style="none" fo:font-weight="normal" officeooo:rsid="01156f02" officeooo:paragraph-rsid="076eecc0" style:font-size-asian="13pt" style:font-weight-asian="normal" style:font-size-complex="13pt" style:font-weight-complex="normal"/>
    </style:style>
    <style:style style:name="P877" style:family="paragraph" style:parent-style-name="Standard">
      <style:text-properties fo:font-size="13pt" style:text-underline-style="none" fo:font-weight="normal" officeooo:rsid="01638b8a" officeooo:paragraph-rsid="076eecc0" style:font-size-asian="13pt" style:font-weight-asian="normal" style:font-size-complex="13pt" style:font-weight-complex="normal"/>
    </style:style>
    <style:style style:name="P878" style:family="paragraph" style:parent-style-name="Standard">
      <style:text-properties fo:font-size="13pt" style:text-underline-style="none" officeooo:rsid="01156f02" officeooo:paragraph-rsid="076eecc0" style:font-size-asian="13pt" style:font-size-complex="13pt"/>
    </style:style>
    <style:style style:name="P879" style:family="paragraph" style:parent-style-name="Standard">
      <style:text-properties fo:font-size="13pt" officeooo:paragraph-rsid="076eecc0" style:font-size-asian="13pt" style:font-size-complex="13pt"/>
    </style:style>
    <style:style style:name="P880" style:family="paragraph" style:parent-style-name="Standard">
      <style:paragraph-properties fo:break-before="page"/>
      <style:text-properties fo:color="#127622" loext:opacity="100%" fo:font-size="15pt" style:text-underline-style="none" fo:font-weight="bold" officeooo:rsid="0161d5fd" officeooo:paragraph-rsid="0409f2f6" style:font-size-asian="15pt" style:font-weight-asian="bold" style:font-size-complex="15pt" style:font-weight-complex="bold"/>
    </style:style>
    <style:style style:name="P881" style:family="paragraph" style:parent-style-name="Standard">
      <style:text-properties fo:color="#127622" loext:opacity="100%" fo:font-size="15pt" style:text-underline-style="none" fo:font-weight="normal" officeooo:rsid="01156f02" officeooo:paragraph-rsid="04a11b6b" style:font-size-asian="15pt" style:font-weight-asian="normal" style:font-size-complex="15pt" style:font-weight-complex="normal"/>
    </style:style>
    <style:style style:name="P882" style:family="paragraph" style:parent-style-name="Standard">
      <style:text-properties fo:font-size="15pt" style:text-underline-style="none" fo:font-weight="bold" officeooo:rsid="030ad6c4" officeooo:paragraph-rsid="04a11b6b" style:font-size-asian="15pt" style:font-weight-asian="bold" style:font-size-complex="15pt" style:font-weight-complex="bold"/>
    </style:style>
    <style:style style:name="P883" style:family="paragraph" style:parent-style-name="Standard">
      <style:text-properties fo:font-size="15pt" style:text-underline-style="solid" style:text-underline-width="auto" style:text-underline-color="font-color" fo:font-weight="normal" officeooo:rsid="00e195de" officeooo:paragraph-rsid="04a11b6b" style:font-size-asian="15pt" style:font-weight-asian="normal" style:font-size-complex="15pt" style:font-weight-complex="normal"/>
    </style:style>
    <style:style style:name="P884" style:family="paragraph" style:parent-style-name="Standard">
      <style:text-properties fo:font-size="15pt" style:text-underline-style="solid" style:text-underline-width="auto" style:text-underline-color="font-color" fo:font-weight="normal" officeooo:rsid="00e195de" officeooo:paragraph-rsid="04a2f43f" style:font-size-asian="15pt" style:font-weight-asian="normal" style:font-size-complex="15pt" style:font-weight-complex="normal"/>
    </style:style>
    <style:style style:name="P885" style:family="paragraph" style:parent-style-name="Standard">
      <style:text-properties fo:font-size="15pt" style:text-underline-style="none" fo:font-weight="normal" officeooo:rsid="01156f02" officeooo:paragraph-rsid="04a2f43f" style:font-size-asian="15pt" style:font-weight-asian="normal" style:font-size-complex="15pt" style:font-weight-complex="normal"/>
    </style:style>
    <style:style style:name="P886" style:family="paragraph" style:parent-style-name="Standard">
      <style:text-properties fo:font-size="15pt" style:text-underline-style="none" fo:font-weight="normal" officeooo:rsid="01156f02" officeooo:paragraph-rsid="06393928" style:font-size-asian="15pt" style:font-weight-asian="normal" style:font-size-complex="15pt" style:font-weight-complex="normal"/>
    </style:style>
    <style:style style:name="P887" style:family="paragraph" style:parent-style-name="Standard">
      <style:text-properties fo:font-size="15pt" style:text-underline-style="none" fo:font-weight="normal" officeooo:rsid="01156f02" officeooo:paragraph-rsid="04a41e39" style:font-size-asian="15pt" style:font-weight-asian="normal" style:font-size-complex="15pt" style:font-weight-complex="normal"/>
    </style:style>
    <style:style style:name="P888" style:family="paragraph" style:parent-style-name="Standard">
      <style:text-properties fo:font-size="15pt" style:text-underline-style="none" fo:font-weight="normal" officeooo:rsid="04a41e39" officeooo:paragraph-rsid="04a41e39" style:font-size-asian="15pt" style:font-weight-asian="normal" style:font-size-complex="15pt" style:font-weight-complex="normal"/>
    </style:style>
    <style:style style:name="P889" style:family="paragraph" style:parent-style-name="Standard">
      <style:text-properties fo:font-size="15pt" style:text-underline-style="none" fo:font-weight="normal" officeooo:rsid="01156f02" officeooo:paragraph-rsid="04a69fe6" style:font-size-asian="15pt" style:font-weight-asian="normal" style:font-size-complex="15pt" style:font-weight-complex="normal"/>
    </style:style>
    <style:style style:name="P890" style:family="paragraph" style:parent-style-name="Standard">
      <style:text-properties fo:font-size="15pt" style:text-underline-style="none" fo:font-weight="normal" officeooo:rsid="01156f02" officeooo:paragraph-rsid="04a6b9d9" style:font-size-asian="15pt" style:font-weight-asian="normal" style:font-size-complex="15pt" style:font-weight-complex="normal"/>
    </style:style>
    <style:style style:name="P891" style:family="paragraph" style:parent-style-name="Standard">
      <style:text-properties fo:font-size="15pt" style:text-underline-style="none" officeooo:rsid="01156f02" officeooo:paragraph-rsid="04a6c57e" style:font-size-asian="15pt" style:font-size-complex="15pt"/>
    </style:style>
    <style:style style:name="P892" style:family="paragraph" style:parent-style-name="Standard">
      <style:text-properties fo:font-size="15pt" style:text-underline-style="none" officeooo:rsid="01156f02" officeooo:paragraph-rsid="04a9e3d8" style:font-size-asian="15pt" style:font-size-complex="15pt"/>
    </style:style>
    <style:style style:name="P893" style:family="paragraph" style:parent-style-name="Standard">
      <style:text-properties fo:font-size="15pt" style:text-underline-style="none" officeooo:rsid="01156f02" officeooo:paragraph-rsid="04abdbeb" style:font-size-asian="15pt" style:font-size-complex="15pt"/>
    </style:style>
    <style:style style:name="P894" style:family="paragraph" style:parent-style-name="Standard">
      <style:paragraph-properties fo:break-before="page"/>
      <style:text-properties fo:color="#127622" loext:opacity="100%" fo:font-size="15pt" style:text-underline-style="none" fo:font-weight="bold" officeooo:rsid="01d179b3" officeooo:paragraph-rsid="05ded7ce" style:font-size-asian="15pt" style:font-weight-asian="bold" style:font-size-complex="15pt" style:font-weight-complex="bold"/>
    </style:style>
    <style:style style:name="P895" style:family="paragraph" style:parent-style-name="Standard">
      <style:text-properties fo:color="#127622" loext:opacity="100%" fo:font-size="15pt" style:text-underline-style="none" officeooo:rsid="00b53b22" officeooo:paragraph-rsid="05ded7ce" style:font-size-asian="15pt" style:font-size-complex="15pt"/>
    </style:style>
    <style:style style:name="P896" style:family="paragraph" style:parent-style-name="Standard">
      <style:text-properties fo:font-size="6pt" style:text-underline-style="none" officeooo:paragraph-rsid="05ded7ce" style:font-size-asian="6pt" style:font-size-complex="6pt"/>
    </style:style>
    <style:style style:name="P897" style:family="paragraph" style:parent-style-name="Standard">
      <style:text-properties fo:font-size="15pt" style:text-underline-style="solid" style:text-underline-width="auto" style:text-underline-color="font-color" officeooo:rsid="0362f432" officeooo:paragraph-rsid="05ded7ce" style:font-size-asian="15pt" style:font-size-complex="15pt"/>
    </style:style>
    <style:style style:name="P898" style:family="paragraph" style:parent-style-name="Standard">
      <style:text-properties fo:font-size="15pt" style:text-underline-style="solid" style:text-underline-width="auto" style:text-underline-color="font-color" officeooo:rsid="00b53b22" officeooo:paragraph-rsid="05ded7ce" style:font-size-asian="15pt" style:font-size-complex="15pt"/>
    </style:style>
    <style:style style:name="P899" style:family="paragraph" style:parent-style-name="Standard">
      <style:text-properties fo:font-size="15pt" style:text-underline-style="none" officeooo:rsid="00b53b22" officeooo:paragraph-rsid="05ded7ce" style:font-size-asian="15pt" style:font-size-complex="15pt"/>
    </style:style>
    <style:style style:name="P900" style:family="paragraph" style:parent-style-name="Standard">
      <style:text-properties fo:font-size="6pt" style:text-underline-style="none" officeooo:rsid="00b53b22" officeooo:paragraph-rsid="05ded7ce" style:font-size-asian="6pt" style:font-size-complex="6pt"/>
    </style:style>
    <style:style style:name="P901" style:family="paragraph" style:parent-style-name="Standard">
      <style:text-properties fo:font-size="12pt" style:text-underline-style="none" fo:font-weight="bold" officeooo:rsid="01d179b3" officeooo:paragraph-rsid="05ded7ce" style:font-size-asian="12pt" style:font-weight-asian="bold" style:font-size-complex="12pt" style:font-weight-complex="bold"/>
    </style:style>
    <style:style style:name="P902" style:family="paragraph" style:parent-style-name="Standard">
      <style:paragraph-properties fo:margin-top="0mm" fo:margin-bottom="1.99mm" style:contextual-spacing="false" fo:break-before="page"/>
      <style:text-properties fo:font-size="15pt" style:text-underline-style="none" officeooo:rsid="01d179b3" officeooo:paragraph-rsid="07c80644" style:font-size-asian="15pt" style:font-size-complex="15pt"/>
    </style:style>
    <style:style style:name="P903" style:family="paragraph" style:parent-style-name="Standard">
      <style:paragraph-properties fo:margin-top="0mm" fo:margin-bottom="0mm" style:contextual-spacing="false"/>
      <style:text-properties fo:font-size="12pt" style:text-underline-style="none" officeooo:rsid="00b53b22" officeooo:paragraph-rsid="07c80644" style:font-size-asian="12pt" style:font-size-complex="12pt"/>
    </style:style>
    <style:style style:name="P904" style:family="paragraph" style:parent-style-name="Standard">
      <style:paragraph-properties fo:margin-top="0mm" fo:margin-bottom="1.01mm" style:contextual-spacing="false"/>
      <style:text-properties fo:font-size="12pt" style:text-underline-style="none" officeooo:rsid="00b53b22" officeooo:paragraph-rsid="07c80644" style:font-size-asian="12pt" style:font-size-complex="12pt"/>
    </style:style>
    <style:style style:name="P905" style:family="paragraph" style:parent-style-name="Standard">
      <style:paragraph-properties fo:margin-top="0mm" fo:margin-bottom="0mm" style:contextual-spacing="false"/>
      <style:text-properties fo:font-size="12pt" style:text-underline-style="none" officeooo:rsid="00b53b22" officeooo:paragraph-rsid="05ded7ce" style:font-size-asian="12pt" style:font-size-complex="12pt"/>
    </style:style>
    <style:style style:name="P906" style:family="paragraph" style:parent-style-name="Standard">
      <style:paragraph-properties fo:margin-top="0mm" fo:margin-bottom="0mm" style:contextual-spacing="false"/>
      <style:text-properties fo:font-size="12pt" style:text-underline-style="none" fo:font-weight="bold" officeooo:rsid="024fac6c" officeooo:paragraph-rsid="07c80644" style:font-size-asian="12pt" style:font-weight-asian="bold" style:font-size-complex="12pt" style:font-weight-complex="bold"/>
    </style:style>
    <style:style style:name="P907" style:family="paragraph" style:parent-style-name="Standard">
      <style:paragraph-properties fo:margin-top="0mm" fo:margin-bottom="0mm" style:contextual-spacing="false"/>
      <style:text-properties fo:color="#000000" loext:opacity="100%" fo:font-size="15pt" style:text-underline-style="none" fo:font-weight="normal" officeooo:rsid="016639af" officeooo:paragraph-rsid="05ded7ce" style:font-size-asian="15pt" style:font-weight-asian="normal" style:font-size-complex="15pt" style:font-weight-complex="normal"/>
    </style:style>
    <style:style style:name="P908" style:family="paragraph" style:parent-style-name="Standard">
      <style:paragraph-properties fo:break-before="page"/>
      <style:text-properties fo:color="#127622" loext:opacity="100%" fo:font-size="15pt" style:text-underline-style="none" fo:font-weight="bold" officeooo:rsid="016639af" officeooo:paragraph-rsid="05ded7ce" style:font-size-asian="15pt" style:font-weight-asian="bold" style:font-size-complex="15pt" style:font-weight-complex="bold"/>
    </style:style>
    <style:style style:name="P909" style:family="paragraph" style:parent-style-name="Standard">
      <style:text-properties fo:color="#127622" loext:opacity="100%" fo:font-size="15pt" style:text-underline-style="none" fo:font-weight="normal" officeooo:rsid="01156f02" officeooo:paragraph-rsid="0404c2c3" style:font-size-asian="15pt" style:font-weight-asian="normal" style:font-size-complex="15pt" style:font-weight-complex="normal"/>
    </style:style>
    <style:style style:name="P910" style:family="paragraph" style:parent-style-name="Standard">
      <style:text-properties fo:font-size="6pt" style:text-underline-style="none" fo:font-weight="bold" officeooo:rsid="03019ed9" officeooo:paragraph-rsid="0404c2c3" style:font-size-asian="6pt" style:font-weight-asian="bold" style:font-size-complex="6pt" style:font-weight-complex="bold"/>
    </style:style>
    <style:style style:name="P911" style:family="paragraph" style:parent-style-name="Standard">
      <style:text-properties fo:font-size="15pt" style:text-underline-style="none" fo:font-weight="bold" officeooo:rsid="03019ed9" officeooo:paragraph-rsid="0404c2c3" style:font-size-asian="15pt" style:font-weight-asian="bold" style:font-size-complex="15pt" style:font-weight-complex="bold"/>
    </style:style>
    <style:style style:name="P912" style:family="paragraph" style:parent-style-name="Standard">
      <style:text-properties fo:font-size="15pt" style:text-underline-style="none" fo:font-weight="bold" officeooo:rsid="04f8c262" officeooo:paragraph-rsid="04f8c262" style:font-size-asian="15pt" style:font-weight-asian="bold" style:font-size-complex="15pt" style:font-weight-complex="bold"/>
    </style:style>
    <style:style style:name="P913" style:family="paragraph" style:parent-style-name="Standard">
      <style:text-properties fo:font-size="6pt" style:text-underline-style="none" fo:font-weight="normal" officeooo:rsid="01156f02" officeooo:paragraph-rsid="0404c2c3" style:font-size-asian="6pt" style:font-weight-asian="normal" style:font-size-complex="6pt" style:font-weight-complex="normal"/>
    </style:style>
    <style:style style:name="P914" style:family="paragraph" style:parent-style-name="Standard">
      <style:text-properties fo:font-size="15pt" style:text-underline-style="solid" style:text-underline-width="auto" style:text-underline-color="font-color" officeooo:rsid="00e195de" officeooo:paragraph-rsid="0404c2c3" style:font-size-asian="15pt" style:font-size-complex="15pt"/>
    </style:style>
    <style:style style:name="P915" style:family="paragraph" style:parent-style-name="Standard">
      <style:text-properties fo:font-size="15pt" style:text-underline-style="none" fo:font-weight="normal" officeooo:rsid="01156f02" officeooo:paragraph-rsid="063bc8a0" style:font-size-asian="15pt" style:font-weight-asian="normal" style:font-size-complex="15pt" style:font-weight-complex="normal"/>
    </style:style>
    <style:style style:name="P916" style:family="paragraph" style:parent-style-name="Standard">
      <style:text-properties fo:font-size="15pt" style:text-underline-style="none" fo:font-weight="normal" officeooo:rsid="01156f02" officeooo:paragraph-rsid="051e235f" style:font-size-asian="15pt" style:font-weight-asian="normal" style:font-size-complex="15pt" style:font-weight-complex="normal"/>
    </style:style>
    <style:style style:name="P917" style:family="paragraph" style:parent-style-name="Standard">
      <style:text-properties fo:font-size="15pt" style:text-underline-style="none" fo:font-weight="normal" officeooo:rsid="01156f02" officeooo:paragraph-rsid="0520156c" style:font-size-asian="15pt" style:font-weight-asian="normal" style:font-size-complex="15pt" style:font-weight-complex="normal"/>
    </style:style>
    <style:style style:name="P918" style:family="paragraph" style:parent-style-name="Standard">
      <style:text-properties fo:font-size="15pt" style:text-underline-style="none" fo:font-weight="normal" officeooo:rsid="01156f02" officeooo:paragraph-rsid="04fbbe58" style:font-size-asian="15pt" style:font-weight-asian="normal" style:font-size-complex="15pt" style:font-weight-complex="normal"/>
    </style:style>
    <style:style style:name="P919" style:family="paragraph" style:parent-style-name="Standard">
      <style:text-properties fo:font-size="15pt" style:text-underline-style="none" fo:font-weight="normal" officeooo:rsid="02cb0c8c" officeooo:paragraph-rsid="0520156c" style:font-size-asian="15pt" style:font-weight-asian="normal" style:font-size-complex="15pt" style:font-weight-complex="normal"/>
    </style:style>
    <style:style style:name="P920" style:family="paragraph" style:parent-style-name="Standard">
      <style:text-properties fo:font-size="6pt" style:text-underline-style="none" fo:font-weight="normal" officeooo:rsid="02cb0c8c" officeooo:paragraph-rsid="0406ecd9" style:font-size-asian="6pt" style:font-weight-asian="normal" style:font-size-complex="6pt" style:font-weight-complex="normal"/>
    </style:style>
    <style:style style:name="P921" style:family="paragraph" style:parent-style-name="Standard">
      <style:text-properties fo:color="#000000" loext:opacity="100%" fo:font-size="15pt" fo:font-style="normal" style:text-underline-style="solid" style:text-underline-width="auto" style:text-underline-color="font-color" fo:font-weight="normal" officeooo:rsid="04f8c262" officeooo:paragraph-rsid="04f8c262" style:font-size-asian="15pt" style:font-style-asian="normal" style:font-weight-asian="normal" style:font-size-complex="15pt" style:font-style-complex="normal" style:font-weight-complex="normal"/>
    </style:style>
    <style:style style:name="P922" style:family="paragraph" style:parent-style-name="Standard">
      <style:text-properties fo:color="#000000" loext:opacity="100%" fo:font-size="15pt" fo:font-style="normal" style:text-underline-style="solid" style:text-underline-width="auto" style:text-underline-color="font-color" fo:font-weight="normal" officeooo:rsid="04fa679c" officeooo:paragraph-rsid="05053ade" style:font-size-asian="15pt" style:font-style-asian="normal" style:font-weight-asian="normal" style:font-size-complex="15pt" style:font-style-complex="normal" style:font-weight-complex="normal"/>
    </style:style>
    <style:style style:name="P923" style:family="paragraph" style:parent-style-name="Standard">
      <style:text-properties fo:color="#000000" loext:opacity="100%" fo:font-size="15pt" fo:font-style="normal" style:text-underline-style="solid" style:text-underline-width="auto" style:text-underline-color="font-color" fo:font-weight="normal" officeooo:rsid="04f8c262" officeooo:paragraph-rsid="04fbbe58" style:font-size-asian="15pt" style:font-style-asian="normal" style:font-weight-asian="normal" style:font-size-complex="15pt" style:font-style-complex="normal" style:font-weight-complex="normal"/>
    </style:style>
    <style:style style:name="P924" style:family="paragraph" style:parent-style-name="Standard">
      <style:text-properties fo:color="#000000" loext:opacity="100%" fo:font-size="15pt" fo:font-style="normal" style:text-underline-style="solid" style:text-underline-width="auto" style:text-underline-color="font-color" fo:font-weight="normal" officeooo:rsid="04f8c262" officeooo:paragraph-rsid="04fefb4b" style:font-size-asian="15pt" style:font-style-asian="normal" style:font-weight-asian="normal" style:font-size-complex="15pt" style:font-style-complex="normal" style:font-weight-complex="normal"/>
    </style:style>
    <style:style style:name="P925" style:family="paragraph" style:parent-style-name="Standard">
      <style:paragraph-properties fo:break-before="page"/>
      <style:text-properties fo:color="#127622" loext:opacity="100%" fo:font-size="15pt" style:text-underline-style="none" fo:font-weight="bold" officeooo:rsid="01916b09" officeooo:paragraph-rsid="0440c659" style:font-size-asian="15pt" style:font-weight-asian="bold" style:font-size-complex="15pt" style:font-weight-complex="bold"/>
    </style:style>
    <style:style style:name="P926" style:family="paragraph" style:parent-style-name="Standard">
      <style:text-properties fo:color="#127622" loext:opacity="100%" fo:font-size="6pt" style:text-underline-style="none" fo:font-weight="bold" officeooo:rsid="01916b09" officeooo:paragraph-rsid="0440c659" style:font-size-asian="6pt" style:font-weight-asian="bold" style:font-size-complex="6pt" style:font-weight-complex="bold"/>
    </style:style>
    <style:style style:name="P927" style:family="paragraph" style:parent-style-name="Standard">
      <style:text-properties fo:font-size="6pt" style:text-underline-style="none" fo:font-weight="bold" officeooo:rsid="03019ed9" officeooo:paragraph-rsid="044501d7" style:font-size-asian="6pt" style:font-weight-asian="bold" style:font-size-complex="6pt" style:font-weight-complex="bold"/>
    </style:style>
    <style:style style:name="P928" style:family="paragraph" style:parent-style-name="Standard">
      <style:text-properties fo:font-size="15pt" style:text-underline-style="none" fo:font-weight="bold" officeooo:rsid="03019ed9" officeooo:paragraph-rsid="044a994c" style:font-size-asian="15pt" style:font-weight-asian="bold" style:font-size-complex="15pt" style:font-weight-complex="bold"/>
    </style:style>
    <style:style style:name="P929" style:family="paragraph" style:parent-style-name="Standard">
      <style:text-properties fo:font-size="6pt" style:text-underline-style="none" fo:font-weight="normal" officeooo:rsid="01156f02" officeooo:paragraph-rsid="044a994c" style:font-size-asian="6pt" style:font-weight-asian="normal" style:font-size-complex="6pt" style:font-weight-complex="normal"/>
    </style:style>
    <style:style style:name="P930" style:family="paragraph" style:parent-style-name="Standard">
      <style:text-properties fo:font-size="15pt" style:text-underline-style="solid" style:text-underline-width="auto" style:text-underline-color="font-color" officeooo:rsid="00e195de" officeooo:paragraph-rsid="044501d7" style:font-size-asian="15pt" style:font-size-complex="15pt"/>
    </style:style>
    <style:style style:name="P931" style:family="paragraph" style:parent-style-name="Standard">
      <style:text-properties fo:font-size="15pt" style:text-underline-style="none" fo:font-weight="normal" officeooo:rsid="01156f02" officeooo:paragraph-rsid="063e941e" style:font-size-asian="15pt" style:font-weight-asian="normal" style:font-size-complex="15pt" style:font-weight-complex="normal"/>
    </style:style>
    <style:style style:name="P932" style:family="paragraph" style:parent-style-name="Standard">
      <style:text-properties fo:font-size="15pt" style:text-underline-style="none" fo:font-weight="normal" officeooo:rsid="01156f02" officeooo:paragraph-rsid="044501d7" style:font-size-asian="15pt" style:font-weight-asian="normal" style:font-size-complex="15pt" style:font-weight-complex="normal"/>
    </style:style>
    <style:style style:name="P933" style:family="paragraph" style:parent-style-name="Standard">
      <style:text-properties fo:font-size="15pt" style:text-underline-style="none" fo:font-weight="normal" officeooo:rsid="01156f02" officeooo:paragraph-rsid="044ff01c" style:font-size-asian="15pt" style:font-weight-asian="normal" style:font-size-complex="15pt" style:font-weight-complex="normal"/>
    </style:style>
    <style:style style:name="P934" style:family="paragraph" style:parent-style-name="Standard">
      <style:text-properties fo:font-size="15pt" style:text-underline-style="none" fo:font-weight="normal" officeooo:rsid="01156f02" officeooo:paragraph-rsid="04500d61" style:font-size-asian="15pt" style:font-weight-asian="normal" style:font-size-complex="15pt" style:font-weight-complex="normal"/>
    </style:style>
    <style:style style:name="P935" style:family="paragraph" style:parent-style-name="Standard">
      <style:text-properties fo:font-size="15pt" style:text-underline-style="none" fo:font-weight="normal" officeooo:rsid="01156f02" officeooo:paragraph-rsid="045029d5" style:font-size-asian="15pt" style:font-weight-asian="normal" style:font-size-complex="15pt" style:font-weight-complex="normal"/>
    </style:style>
    <style:style style:name="P936" style:family="paragraph" style:parent-style-name="Standard">
      <style:text-properties fo:font-size="15pt" style:text-underline-style="none" fo:font-weight="normal" officeooo:rsid="01156f02" officeooo:paragraph-rsid="0450df2f" style:font-size-asian="15pt" style:font-weight-asian="normal" style:font-size-complex="15pt" style:font-weight-complex="normal"/>
    </style:style>
    <style:style style:name="P937" style:family="paragraph" style:parent-style-name="Standard">
      <style:text-properties fo:color="#127622" loext:opacity="100%" fo:font-size="15pt" style:text-underline-style="none" fo:font-weight="bold" officeooo:rsid="044ff01c" officeooo:paragraph-rsid="044ff01c" style:font-size-asian="15pt" style:font-weight-asian="bold" style:font-size-complex="15pt" style:font-weight-complex="bold"/>
    </style:style>
    <style:style style:name="P938" style:family="paragraph" style:parent-style-name="Standard">
      <style:text-properties fo:color="#000000" loext:opacity="100%" fo:font-size="15pt" style:text-underline-style="none" fo:font-weight="normal" officeooo:rsid="044ff01c" officeooo:paragraph-rsid="044ff01c" style:font-size-asian="15pt" style:font-weight-asian="normal" style:font-size-complex="15pt" style:font-weight-complex="normal"/>
    </style:style>
    <style:style style:name="P939" style:family="paragraph" style:parent-style-name="Standard">
      <style:paragraph-properties fo:break-before="page"/>
      <style:text-properties fo:color="#127622" loext:opacity="100%" fo:font-size="15pt" style:text-underline-style="none" fo:font-weight="bold" officeooo:rsid="01916b09" officeooo:paragraph-rsid="070a619f" style:font-size-asian="15pt" style:font-weight-asian="bold" style:font-size-complex="15pt" style:font-weight-complex="bold"/>
    </style:style>
    <style:style style:name="P940" style:family="paragraph" style:parent-style-name="Standard">
      <style:paragraph-properties fo:margin-top="0mm" fo:margin-bottom="1.99mm" style:contextual-spacing="false"/>
      <style:text-properties fo:font-size="6pt" style:text-underline-style="none" fo:font-weight="bold" officeooo:rsid="01916b09" officeooo:paragraph-rsid="070a619f" style:font-size-asian="6pt" style:font-weight-asian="bold" style:font-size-complex="6pt" style:font-weight-complex="bold"/>
    </style:style>
    <style:style style:name="P941" style:family="paragraph" style:parent-style-name="Standard">
      <style:paragraph-properties fo:margin-top="0mm" fo:margin-bottom="1.99mm" style:contextual-spacing="false"/>
      <style:text-properties fo:font-size="15pt" style:text-underline-style="none" fo:font-weight="bold" officeooo:rsid="03019ed9" officeooo:paragraph-rsid="070a619f" style:font-size-asian="15pt" style:font-weight-asian="bold" style:font-size-complex="15pt" style:font-weight-complex="bold"/>
    </style:style>
    <style:style style:name="P942" style:family="paragraph" style:parent-style-name="Standard">
      <style:text-properties fo:color="#000000" loext:opacity="100%" fo:font-size="15pt" style:text-underline-style="solid" style:text-underline-width="auto" style:text-underline-color="font-color" officeooo:rsid="00e195de" officeooo:paragraph-rsid="070a619f" style:font-size-asian="15pt" style:font-size-complex="15pt"/>
    </style:style>
    <style:style style:name="P943" style:family="paragraph" style:parent-style-name="Standard">
      <style:text-properties fo:color="#000000" loext:opacity="100%" fo:font-size="15pt" style:text-underline-style="none" fo:font-weight="normal" officeooo:rsid="01156f02" officeooo:paragraph-rsid="070a619f" style:font-size-asian="15pt" style:font-weight-asian="normal" style:font-size-complex="15pt" style:font-weight-complex="normal"/>
    </style:style>
    <style:style style:name="P944" style:family="paragraph" style:parent-style-name="Standard">
      <style:text-properties fo:color="#808080" loext:opacity="100%" fo:font-size="15pt" style:text-underline-style="none" fo:font-weight="normal" officeooo:rsid="01156f02" officeooo:paragraph-rsid="07471bed" style:font-size-asian="15pt" style:font-weight-asian="normal" style:font-size-complex="15pt" style:font-weight-complex="normal"/>
    </style:style>
    <style:style style:name="P945" style:family="paragraph" style:parent-style-name="Standard">
      <style:text-properties fo:color="#808080" loext:opacity="100%" fo:font-size="15pt" style:text-underline-style="none" fo:font-weight="normal" officeooo:rsid="01156f02" officeooo:paragraph-rsid="074818bc" style:font-size-asian="15pt" style:font-weight-asian="normal" style:font-size-complex="15pt" style:font-weight-complex="normal"/>
    </style:style>
    <style:style style:name="P946" style:family="paragraph" style:parent-style-name="Standard">
      <style:text-properties fo:color="#000000" loext:opacity="100%" fo:font-size="15pt" style:text-underline-style="none" fo:font-weight="normal" officeooo:rsid="01156f02" officeooo:paragraph-rsid="074e25b8" style:font-size-asian="15pt" style:font-weight-asian="normal" style:font-size-complex="15pt" style:font-weight-complex="normal"/>
    </style:style>
    <style:style style:name="P947" style:family="paragraph" style:parent-style-name="Standard">
      <style:text-properties fo:color="#808080" loext:opacity="100%" fo:font-size="15pt" style:text-underline-style="none" fo:font-weight="normal" officeooo:rsid="01156f02" officeooo:paragraph-rsid="074e25b8" style:font-size-asian="15pt" style:font-weight-asian="normal" style:font-size-complex="15pt" style:font-weight-complex="normal"/>
    </style:style>
    <style:style style:name="P948" style:family="paragraph" style:parent-style-name="Standard">
      <style:text-properties fo:color="#000000" loext:opacity="100%" fo:font-size="15pt" style:text-underline-style="none" fo:font-weight="normal" officeooo:rsid="01156f02" officeooo:paragraph-rsid="074f9ba1" style:font-size-asian="15pt" style:font-weight-asian="normal" style:font-size-complex="15pt" style:font-weight-complex="normal"/>
    </style:style>
    <style:style style:name="P949" style:family="paragraph" style:parent-style-name="Standard">
      <style:text-properties fo:color="#808080" loext:opacity="100%" fo:font-size="15pt" style:text-underline-style="none" fo:font-weight="normal" officeooo:rsid="01156f02" officeooo:paragraph-rsid="07504d31" style:font-size-asian="15pt" style:font-weight-asian="normal" style:font-size-complex="15pt" style:font-weight-complex="normal"/>
    </style:style>
    <style:style style:name="P950" style:family="paragraph" style:parent-style-name="Standard">
      <style:paragraph-properties fo:break-before="page"/>
      <style:text-properties fo:color="#127622" loext:opacity="100%" fo:font-size="15pt" style:text-underline-style="none" fo:font-weight="bold" officeooo:rsid="01916b09" officeooo:paragraph-rsid="070aa133" style:font-size-asian="15pt" style:font-weight-asian="bold" style:font-size-complex="15pt" style:font-weight-complex="bold"/>
    </style:style>
    <style:style style:name="P951" style:family="paragraph" style:parent-style-name="Standard">
      <style:paragraph-properties fo:margin-top="0mm" fo:margin-bottom="1.99mm" style:contextual-spacing="false"/>
      <style:text-properties fo:font-size="6pt" style:text-underline-style="none" fo:font-weight="bold" officeooo:rsid="01916b09" officeooo:paragraph-rsid="070aa133" style:font-size-asian="6pt" style:font-weight-asian="bold" style:font-size-complex="6pt" style:font-weight-complex="bold"/>
    </style:style>
    <style:style style:name="P952" style:family="paragraph" style:parent-style-name="Standard">
      <style:paragraph-properties fo:margin-top="0mm" fo:margin-bottom="1.99mm" style:contextual-spacing="false"/>
      <style:text-properties fo:font-size="15pt" style:text-underline-style="none" fo:font-weight="bold" officeooo:rsid="03019ed9" officeooo:paragraph-rsid="070aa133" style:font-size-asian="15pt" style:font-weight-asian="bold" style:font-size-complex="15pt" style:font-weight-complex="bold"/>
    </style:style>
    <style:style style:name="P953" style:family="paragraph" style:parent-style-name="Standard">
      <style:text-properties fo:font-size="15pt" style:text-underline-style="solid" style:text-underline-width="auto" style:text-underline-color="font-color" officeooo:rsid="00e195de" officeooo:paragraph-rsid="073bc5f2" style:font-size-asian="15pt" style:font-size-complex="15pt"/>
    </style:style>
    <style:style style:name="P954" style:family="paragraph" style:parent-style-name="Standard">
      <style:text-properties fo:font-size="15pt" style:text-underline-style="none" fo:font-weight="normal" officeooo:rsid="01156f02" officeooo:paragraph-rsid="073bc5f2" style:font-size-asian="15pt" style:font-weight-asian="normal" style:font-size-complex="15pt" style:font-weight-complex="normal"/>
    </style:style>
    <style:style style:name="P955" style:family="paragraph" style:parent-style-name="Standard">
      <style:paragraph-properties fo:margin-top="0mm" fo:margin-bottom="1.99mm" style:contextual-spacing="false"/>
      <style:text-properties fo:font-size="15pt" style:text-underline-style="none" officeooo:rsid="01156f02" officeooo:paragraph-rsid="073bc5f2" style:font-size-asian="15pt" style:font-size-complex="15pt"/>
    </style:style>
    <style:style style:name="P956" style:family="paragraph" style:parent-style-name="Standard">
      <style:text-properties fo:color="#000000" loext:opacity="100%" fo:font-size="15pt" style:text-underline-style="solid" style:text-underline-width="auto" style:text-underline-color="font-color" officeooo:rsid="00e195de" officeooo:paragraph-rsid="070aa133" style:font-size-asian="15pt" style:font-size-complex="15pt"/>
    </style:style>
    <style:style style:name="P957" style:family="paragraph" style:parent-style-name="Standard">
      <style:text-properties fo:color="#000000" loext:opacity="100%" fo:font-size="15pt" style:text-underline-style="none" fo:font-weight="normal" officeooo:rsid="01156f02" officeooo:paragraph-rsid="070aa133" style:font-size-asian="15pt" style:font-weight-asian="normal" style:font-size-complex="15pt" style:font-weight-complex="normal"/>
    </style:style>
    <style:style style:name="P958" style:family="paragraph" style:parent-style-name="Standard">
      <style:text-properties fo:color="#808080" loext:opacity="100%" fo:font-size="15pt" style:text-underline-style="none" fo:font-weight="normal" officeooo:rsid="01156f02" officeooo:paragraph-rsid="073f666b" style:font-size-asian="15pt" style:font-weight-asian="normal" style:font-size-complex="15pt" style:font-weight-complex="normal"/>
    </style:style>
    <style:style style:name="P959" style:family="paragraph" style:parent-style-name="Standard">
      <style:text-properties fo:color="#000000" loext:opacity="100%" fo:font-size="15pt" style:text-underline-style="none" fo:font-weight="normal" officeooo:rsid="01156f02" officeooo:paragraph-rsid="073f666b" style:font-size-asian="15pt" style:font-weight-asian="normal" style:font-size-complex="15pt" style:font-weight-complex="normal"/>
    </style:style>
    <style:style style:name="P960" style:family="paragraph" style:parent-style-name="Standard">
      <style:text-properties fo:color="#808080" loext:opacity="100%" fo:font-size="15pt" style:text-underline-style="none" fo:font-weight="normal" officeooo:rsid="01156f02" officeooo:paragraph-rsid="074310b2" style:font-size-asian="15pt" style:font-weight-asian="normal" style:font-size-complex="15pt" style:font-weight-complex="normal"/>
    </style:style>
    <style:style style:name="P961" style:family="paragraph" style:parent-style-name="Standard">
      <style:text-properties fo:color="#000000" loext:opacity="100%" fo:font-size="15pt" style:text-underline-style="none" fo:font-weight="normal" officeooo:rsid="01156f02" officeooo:paragraph-rsid="0744da8f" style:font-size-asian="15pt" style:font-weight-asian="normal" style:font-size-complex="15pt" style:font-weight-complex="normal"/>
    </style:style>
    <style:style style:name="P962" style:family="paragraph" style:parent-style-name="Standard">
      <style:text-properties fo:color="#000000" loext:opacity="100%" fo:font-size="15pt" style:text-underline-style="none" fo:font-weight="normal" officeooo:rsid="01156f02" officeooo:paragraph-rsid="0745a4dc" style:font-size-asian="15pt" style:font-weight-asian="normal" style:font-size-complex="15pt" style:font-weight-complex="normal"/>
    </style:style>
    <style:style style:name="P963" style:family="paragraph" style:parent-style-name="Standard">
      <style:paragraph-properties fo:break-before="page"/>
      <style:text-properties fo:color="#127622" loext:opacity="100%" fo:font-size="15pt" style:text-underline-style="none" fo:font-weight="bold" officeooo:rsid="01916b09" officeooo:paragraph-rsid="070ad772" style:font-size-asian="15pt" style:font-weight-asian="bold" style:font-size-complex="15pt" style:font-weight-complex="bold"/>
    </style:style>
    <style:style style:name="P964" style:family="paragraph" style:parent-style-name="Standard">
      <style:text-properties fo:color="#127622" loext:opacity="100%" fo:font-size="6pt" style:text-underline-style="none" fo:font-weight="bold" officeooo:rsid="01916b09" officeooo:paragraph-rsid="070ad772" style:font-size-asian="6pt" style:font-weight-asian="bold" style:font-size-complex="6pt" style:font-weight-complex="bold"/>
    </style:style>
    <style:style style:name="P965" style:family="paragraph" style:parent-style-name="Standard">
      <style:text-properties fo:font-size="6pt" style:text-underline-style="none" fo:font-weight="bold" officeooo:rsid="03019ed9" officeooo:paragraph-rsid="070ad772" style:font-size-asian="6pt" style:font-weight-asian="bold" style:font-size-complex="6pt" style:font-weight-complex="bold"/>
    </style:style>
    <style:style style:name="P966" style:family="paragraph" style:parent-style-name="Standard">
      <style:paragraph-properties fo:margin-top="0mm" fo:margin-bottom="1.99mm" style:contextual-spacing="false"/>
      <style:text-properties fo:font-size="15pt" style:text-underline-style="none" fo:font-weight="bold" officeooo:rsid="03019ed9" officeooo:paragraph-rsid="070ad772" style:font-size-asian="15pt" style:font-weight-asian="bold" style:font-size-complex="15pt" style:font-weight-complex="bold"/>
    </style:style>
    <style:style style:name="P967" style:family="paragraph" style:parent-style-name="Standard">
      <style:text-properties fo:font-size="15pt" style:text-underline-style="solid" style:text-underline-width="auto" style:text-underline-color="font-color" officeooo:rsid="00e195de" officeooo:paragraph-rsid="072f91c3" style:font-size-asian="15pt" style:font-size-complex="15pt"/>
    </style:style>
    <style:style style:name="P968" style:family="paragraph" style:parent-style-name="Standard">
      <style:text-properties fo:font-size="15pt" style:text-underline-style="none" fo:font-weight="normal" officeooo:rsid="01156f02" officeooo:paragraph-rsid="072f91c3" style:font-size-asian="15pt" style:font-weight-asian="normal" style:font-size-complex="15pt" style:font-weight-complex="normal"/>
    </style:style>
    <style:style style:name="P969" style:family="paragraph" style:parent-style-name="Standard">
      <style:paragraph-properties fo:margin-top="0mm" fo:margin-bottom="1.99mm" style:contextual-spacing="false"/>
      <style:text-properties fo:font-size="15pt" style:text-underline-style="none" fo:font-weight="normal" officeooo:rsid="01156f02" officeooo:paragraph-rsid="072f91c3" style:font-size-asian="15pt" style:font-weight-asian="normal" style:font-size-complex="15pt" style:font-weight-complex="normal"/>
    </style:style>
    <style:style style:name="P970" style:family="paragraph" style:parent-style-name="Standard">
      <style:text-properties fo:color="#000000" loext:opacity="100%" fo:font-size="15pt" style:text-underline-style="solid" style:text-underline-width="auto" style:text-underline-color="font-color" officeooo:rsid="00e195de" officeooo:paragraph-rsid="070ad772" style:font-size-asian="15pt" style:font-size-complex="15pt"/>
    </style:style>
    <style:style style:name="P971" style:family="paragraph" style:parent-style-name="Standard">
      <style:text-properties fo:color="#000000" loext:opacity="100%" fo:font-size="15pt" style:text-underline-style="none" fo:font-weight="normal" officeooo:rsid="01156f02" officeooo:paragraph-rsid="070ad772" style:font-size-asian="15pt" style:font-weight-asian="normal" style:font-size-complex="15pt" style:font-weight-complex="normal"/>
    </style:style>
    <style:style style:name="P972" style:family="paragraph" style:parent-style-name="Standard">
      <style:text-properties fo:color="#808080" loext:opacity="100%" fo:font-size="15pt" style:text-underline-style="none" fo:font-weight="normal" officeooo:rsid="01156f02" officeooo:paragraph-rsid="0734c8bc" style:font-size-asian="15pt" style:font-weight-asian="normal" style:font-size-complex="15pt" style:font-weight-complex="normal"/>
    </style:style>
    <style:style style:name="P973" style:family="paragraph" style:parent-style-name="Standard">
      <style:text-properties fo:color="#808080" loext:opacity="100%" fo:font-size="15pt" style:text-underline-style="none" fo:font-weight="normal" officeooo:rsid="01156f02" officeooo:paragraph-rsid="0735bd08" style:font-size-asian="15pt" style:font-weight-asian="normal" style:font-size-complex="15pt" style:font-weight-complex="normal"/>
    </style:style>
    <style:style style:name="P974" style:family="paragraph" style:parent-style-name="Standard">
      <style:text-properties fo:color="#808080" loext:opacity="100%" fo:font-size="15pt" style:text-underline-style="none" fo:font-weight="normal" officeooo:rsid="01156f02" officeooo:paragraph-rsid="0736eed1" style:font-size-asian="15pt" style:font-weight-asian="normal" style:font-size-complex="15pt" style:font-weight-complex="normal"/>
    </style:style>
    <style:style style:name="P975" style:family="paragraph" style:parent-style-name="Standard">
      <style:text-properties fo:color="#808080" loext:opacity="100%" fo:font-size="15pt" style:text-underline-style="none" fo:font-weight="normal" officeooo:rsid="01156f02" officeooo:paragraph-rsid="0737bd60" style:font-size-asian="15pt" style:font-weight-asian="normal" style:font-size-complex="15pt" style:font-weight-complex="normal"/>
    </style:style>
    <style:style style:name="P976" style:family="paragraph" style:parent-style-name="Standard">
      <style:text-properties fo:color="#808080" loext:opacity="100%" fo:font-size="15pt" style:text-underline-style="none" fo:font-weight="normal" officeooo:rsid="01156f02" officeooo:paragraph-rsid="0739b216" style:font-size-asian="15pt" style:font-weight-asian="normal" style:font-size-complex="15pt" style:font-weight-complex="normal"/>
    </style:style>
    <style:style style:name="P977" style:family="paragraph" style:parent-style-name="Standard">
      <style:text-properties fo:color="#127622" loext:opacity="100%" fo:font-size="15pt" style:text-underline-style="none" fo:font-weight="normal" officeooo:rsid="01156f02" officeooo:paragraph-rsid="04523406" style:font-size-asian="15pt" style:font-weight-asian="normal" style:font-size-complex="15pt" style:font-weight-complex="normal"/>
    </style:style>
    <style:style style:name="P978" style:family="paragraph" style:parent-style-name="Standard">
      <style:text-properties fo:font-size="6pt" style:text-underline-style="none" fo:font-weight="bold" officeooo:rsid="03019ed9" officeooo:paragraph-rsid="04523406" style:font-size-asian="6pt" style:font-weight-asian="bold" style:font-size-complex="6pt" style:font-weight-complex="bold"/>
    </style:style>
    <style:style style:name="P979" style:family="paragraph" style:parent-style-name="Standard">
      <style:text-properties fo:font-size="15pt" style:text-underline-style="none" fo:font-weight="bold" officeooo:rsid="03019ed9" officeooo:paragraph-rsid="045468e3" style:font-size-asian="15pt" style:font-weight-asian="bold" style:font-size-complex="15pt" style:font-weight-complex="bold"/>
    </style:style>
    <style:style style:name="P980" style:family="paragraph" style:parent-style-name="Standard">
      <style:text-properties fo:font-size="6pt" style:text-underline-style="none" fo:font-weight="normal" officeooo:rsid="01156f02" officeooo:paragraph-rsid="04523406" style:font-size-asian="6pt" style:font-weight-asian="normal" style:font-size-complex="6pt" style:font-weight-complex="normal"/>
    </style:style>
    <style:style style:name="P981" style:family="paragraph" style:parent-style-name="Standard">
      <style:text-properties fo:font-size="15pt" style:text-underline-style="solid" style:text-underline-width="auto" style:text-underline-color="font-color" officeooo:rsid="00e195de" officeooo:paragraph-rsid="04523406" style:font-size-asian="15pt" style:font-size-complex="15pt"/>
    </style:style>
    <style:style style:name="P982" style:family="paragraph" style:parent-style-name="Standard">
      <style:text-properties fo:font-size="15pt" style:text-underline-style="none" fo:font-weight="normal" officeooo:rsid="01156f02" officeooo:paragraph-rsid="063ee95e" style:font-size-asian="15pt" style:font-weight-asian="normal" style:font-size-complex="15pt" style:font-weight-complex="normal"/>
    </style:style>
    <style:style style:name="P983" style:family="paragraph" style:parent-style-name="Standard">
      <style:text-properties fo:font-size="15pt" style:text-underline-style="none" fo:font-weight="normal" officeooo:rsid="01156f02" officeooo:paragraph-rsid="0457960a" style:font-size-asian="15pt" style:font-weight-asian="normal" style:font-size-complex="15pt" style:font-weight-complex="normal"/>
    </style:style>
    <style:style style:name="P984" style:family="paragraph" style:parent-style-name="Standard">
      <style:text-properties fo:font-size="15pt" style:text-underline-style="none" fo:font-weight="normal" officeooo:rsid="01156f02" officeooo:paragraph-rsid="04626ff0" style:font-size-asian="15pt" style:font-weight-asian="normal" style:font-size-complex="15pt" style:font-weight-complex="normal"/>
    </style:style>
    <style:style style:name="P985" style:family="paragraph" style:parent-style-name="Standard">
      <style:text-properties fo:color="#000000" loext:opacity="100%" fo:font-size="15pt" style:text-underline-style="none" fo:font-weight="normal" officeooo:rsid="0460c83c" officeooo:paragraph-rsid="04626ff0" style:font-size-asian="15pt" style:font-weight-asian="normal" style:font-size-complex="15pt" style:font-weight-complex="normal"/>
    </style:style>
    <style:style style:name="P986" style:family="paragraph" style:parent-style-name="Standard">
      <style:text-properties fo:font-size="15pt" style:text-underline-style="none" fo:font-weight="normal" officeooo:rsid="01156f02" officeooo:paragraph-rsid="0464de28" style:font-size-asian="15pt" style:font-weight-asian="normal" style:font-size-complex="15pt" style:font-weight-complex="normal"/>
    </style:style>
    <style:style style:name="P987" style:family="paragraph" style:parent-style-name="Standard">
      <style:text-properties fo:color="#000000" loext:opacity="100%" fo:font-size="15pt" style:text-underline-style="none" fo:font-weight="normal" officeooo:rsid="0460c83c" officeooo:paragraph-rsid="0464de28" style:font-size-asian="15pt" style:font-weight-asian="normal" style:font-size-complex="15pt" style:font-weight-complex="normal"/>
    </style:style>
    <style:style style:name="P988" style:family="paragraph" style:parent-style-name="Standard">
      <style:text-properties fo:font-size="15pt" style:text-underline-style="none" fo:font-weight="normal" officeooo:rsid="01156f02" officeooo:paragraph-rsid="047973f9" style:font-size-asian="15pt" style:font-weight-asian="normal" style:font-size-complex="15pt" style:font-weight-complex="normal"/>
    </style:style>
    <style:style style:name="P989" style:family="paragraph" style:parent-style-name="Standard">
      <style:text-properties fo:color="#000000" loext:opacity="100%" fo:font-size="15pt" style:text-underline-style="none" fo:font-weight="normal" officeooo:rsid="0460c83c" officeooo:paragraph-rsid="047973f9" style:font-size-asian="15pt" style:font-weight-asian="normal" style:font-size-complex="15pt" style:font-weight-complex="normal"/>
    </style:style>
    <style:style style:name="P990" style:family="paragraph" style:parent-style-name="Standard">
      <style:text-properties fo:font-size="15pt" style:text-underline-style="none" fo:font-weight="normal" officeooo:rsid="01156f02" officeooo:paragraph-rsid="04663273" style:font-size-asian="15pt" style:font-weight-asian="normal" style:font-size-complex="15pt" style:font-weight-complex="normal"/>
    </style:style>
    <style:style style:name="P991" style:family="paragraph" style:parent-style-name="Standard">
      <style:text-properties fo:color="#000000" loext:opacity="100%" fo:font-size="15pt" style:text-underline-style="none" fo:font-weight="normal" officeooo:rsid="0460c83c" officeooo:paragraph-rsid="04663273" style:font-size-asian="15pt" style:font-weight-asian="normal" style:font-size-complex="15pt" style:font-weight-complex="normal"/>
    </style:style>
    <style:style style:name="P992" style:family="paragraph" style:parent-style-name="Standard">
      <style:text-properties fo:font-size="15pt" style:text-underline-style="none" fo:font-weight="normal" officeooo:rsid="01156f02" officeooo:paragraph-rsid="04676b59" style:font-size-asian="15pt" style:font-weight-asian="normal" style:font-size-complex="15pt" style:font-weight-complex="normal"/>
    </style:style>
    <style:style style:name="P993" style:family="paragraph" style:parent-style-name="Standard">
      <style:text-properties fo:color="#000000" loext:opacity="100%" fo:font-size="15pt" style:text-underline-style="none" fo:font-weight="normal" officeooo:rsid="0460c83c" officeooo:paragraph-rsid="04676b59" style:font-size-asian="15pt" style:font-weight-asian="normal" style:font-size-complex="15pt" style:font-weight-complex="normal"/>
    </style:style>
    <style:style style:name="P994" style:family="paragraph" style:parent-style-name="Standard">
      <style:text-properties fo:font-size="15pt" style:text-underline-style="none" fo:font-weight="normal" officeooo:rsid="01156f02" officeooo:paragraph-rsid="04695a1a" style:font-size-asian="15pt" style:font-weight-asian="normal" style:font-size-complex="15pt" style:font-weight-complex="normal"/>
    </style:style>
    <style:style style:name="P995" style:family="paragraph" style:parent-style-name="Standard">
      <style:text-properties fo:color="#000000" loext:opacity="100%" fo:font-size="15pt" style:text-underline-style="none" fo:font-weight="normal" officeooo:rsid="0460c83c" officeooo:paragraph-rsid="04695a1a" style:font-size-asian="15pt" style:font-weight-asian="normal" style:font-size-complex="15pt" style:font-weight-complex="normal"/>
    </style:style>
    <style:style style:name="P996" style:family="paragraph" style:parent-style-name="Standard">
      <style:text-properties fo:font-size="15pt" style:text-underline-style="none" fo:font-weight="normal" officeooo:rsid="01156f02" officeooo:paragraph-rsid="046b1029" style:font-size-asian="15pt" style:font-weight-asian="normal" style:font-size-complex="15pt" style:font-weight-complex="normal"/>
    </style:style>
    <style:style style:name="P997" style:family="paragraph" style:parent-style-name="Standard">
      <style:text-properties fo:font-size="15pt" style:text-underline-style="none" fo:font-weight="normal" officeooo:rsid="01156f02" officeooo:paragraph-rsid="046ec355" style:font-size-asian="15pt" style:font-weight-asian="normal" style:font-size-complex="15pt" style:font-weight-complex="normal"/>
    </style:style>
    <style:style style:name="P998" style:family="paragraph" style:parent-style-name="Standard">
      <style:paragraph-properties fo:break-before="page"/>
      <style:text-properties fo:color="#127622" loext:opacity="100%" fo:font-size="15pt" style:text-underline-style="none" fo:font-weight="bold" officeooo:rsid="01916b09" officeooo:paragraph-rsid="070ca6db" style:font-size-asian="15pt" style:font-weight-asian="bold" style:font-size-complex="15pt" style:font-weight-complex="bold"/>
    </style:style>
    <style:style style:name="P999" style:family="paragraph" style:parent-style-name="Standard">
      <style:text-properties fo:color="#127622" loext:opacity="100%" fo:font-size="6pt" style:text-underline-style="none" fo:font-weight="bold" officeooo:rsid="01916b09" officeooo:paragraph-rsid="070ca6db" style:font-size-asian="6pt" style:font-weight-asian="bold" style:font-size-complex="6pt" style:font-weight-complex="bold"/>
    </style:style>
    <style:style style:name="P1000" style:family="paragraph" style:parent-style-name="Standard">
      <style:text-properties fo:font-size="6pt" style:text-underline-style="none" fo:font-weight="bold" officeooo:rsid="03019ed9" officeooo:paragraph-rsid="070ca6db" style:font-size-asian="6pt" style:font-weight-asian="bold" style:font-size-complex="6pt" style:font-weight-complex="bold"/>
    </style:style>
    <style:style style:name="P1001" style:family="paragraph" style:parent-style-name="Standard">
      <style:paragraph-properties fo:margin-top="0mm" fo:margin-bottom="1.99mm" style:contextual-spacing="false"/>
      <style:text-properties fo:font-size="15pt" style:text-underline-style="none" fo:font-weight="bold" officeooo:rsid="03019ed9" officeooo:paragraph-rsid="070ca6db" style:font-size-asian="15pt" style:font-weight-asian="bold" style:font-size-complex="15pt" style:font-weight-complex="bold"/>
    </style:style>
    <style:style style:name="P1002" style:family="paragraph" style:parent-style-name="Standard">
      <style:text-properties fo:font-size="15pt" style:text-underline-style="solid" style:text-underline-width="auto" style:text-underline-color="font-color" officeooo:rsid="00e195de" officeooo:paragraph-rsid="0724bac8" style:font-size-asian="15pt" style:font-size-complex="15pt"/>
    </style:style>
    <style:style style:name="P1003" style:family="paragraph" style:parent-style-name="Standard">
      <style:text-properties fo:font-size="15pt" style:text-underline-style="none" fo:font-weight="normal" officeooo:rsid="01156f02" officeooo:paragraph-rsid="0724bac8" style:font-size-asian="15pt" style:font-weight-asian="normal" style:font-size-complex="15pt" style:font-weight-complex="normal"/>
    </style:style>
    <style:style style:name="P1004" style:family="paragraph" style:parent-style-name="Standard">
      <style:text-properties fo:font-size="6pt" style:text-underline-style="none" fo:font-weight="normal" officeooo:rsid="01156f02" officeooo:paragraph-rsid="0724bac8" style:font-size-asian="6pt" style:font-weight-asian="normal" style:font-size-complex="6pt" style:font-weight-complex="normal"/>
    </style:style>
    <style:style style:name="P1005" style:family="paragraph" style:parent-style-name="Standard">
      <style:text-properties fo:color="#000000" loext:opacity="100%" fo:font-size="15pt" style:text-underline-style="solid" style:text-underline-width="auto" style:text-underline-color="font-color" officeooo:rsid="00e195de" officeooo:paragraph-rsid="070ca6db" style:font-size-asian="15pt" style:font-size-complex="15pt"/>
    </style:style>
    <style:style style:name="P1006" style:family="paragraph" style:parent-style-name="Standard">
      <style:text-properties fo:color="#000000" loext:opacity="100%" fo:font-size="15pt" style:text-underline-style="none" fo:font-weight="normal" officeooo:rsid="01156f02" officeooo:paragraph-rsid="070ca6db" style:font-size-asian="15pt" style:font-weight-asian="normal" style:font-size-complex="15pt" style:font-weight-complex="normal"/>
    </style:style>
    <style:style style:name="P1007" style:family="paragraph" style:parent-style-name="Standard">
      <style:text-properties fo:color="#000000" loext:opacity="100%" fo:font-size="15pt" style:text-underline-style="none" fo:font-weight="bold" officeooo:rsid="01156f02" officeooo:paragraph-rsid="070ca6db" style:font-size-asian="15pt" style:font-weight-asian="bold" style:font-size-complex="15pt" style:font-weight-complex="bold"/>
    </style:style>
    <style:style style:name="P1008" style:family="paragraph" style:parent-style-name="Standard">
      <style:text-properties fo:color="#808080" loext:opacity="100%" fo:font-size="15pt" style:text-underline-style="none" fo:font-weight="normal" officeooo:rsid="01156f02" officeooo:paragraph-rsid="0726b66a" style:font-size-asian="15pt" style:font-weight-asian="normal" style:font-size-complex="15pt" style:font-weight-complex="normal"/>
    </style:style>
    <style:style style:name="P1009" style:family="paragraph" style:parent-style-name="Standard">
      <style:text-properties fo:color="#808080" loext:opacity="100%" fo:font-size="15pt" style:text-underline-style="none" fo:font-weight="normal" officeooo:rsid="01156f02" officeooo:paragraph-rsid="072863bc" style:font-size-asian="15pt" style:font-weight-asian="normal" style:font-size-complex="15pt" style:font-weight-complex="normal"/>
    </style:style>
    <style:style style:name="P1010" style:family="paragraph" style:parent-style-name="Standard">
      <style:text-properties fo:color="#808080" loext:opacity="100%" fo:font-size="15pt" style:text-underline-style="none" fo:font-weight="normal" officeooo:rsid="01156f02" officeooo:paragraph-rsid="07298b1b" style:font-size-asian="15pt" style:font-weight-asian="normal" style:font-size-complex="15pt" style:font-weight-complex="normal"/>
    </style:style>
    <style:style style:name="P1011" style:family="paragraph" style:parent-style-name="Standard">
      <style:text-properties fo:color="#808080" loext:opacity="100%" fo:font-size="15pt" style:text-underline-style="none" fo:font-weight="normal" officeooo:rsid="01156f02" officeooo:paragraph-rsid="072b2e0f" style:font-size-asian="15pt" style:font-weight-asian="normal" style:font-size-complex="15pt" style:font-weight-complex="normal"/>
    </style:style>
    <style:style style:name="P1012" style:family="paragraph" style:parent-style-name="Standard">
      <style:text-properties fo:color="#808080" loext:opacity="100%" fo:font-size="15pt" style:text-underline-style="none" fo:font-weight="normal" officeooo:rsid="01156f02" officeooo:paragraph-rsid="072d844f" style:font-size-asian="15pt" style:font-weight-asian="normal" style:font-size-complex="15pt" style:font-weight-complex="normal"/>
    </style:style>
    <style:style style:name="P1013" style:family="paragraph" style:parent-style-name="Standard">
      <style:text-properties fo:color="#808080" loext:opacity="100%" fo:font-size="15pt" style:text-underline-style="none" fo:font-weight="normal" officeooo:rsid="01156f02" officeooo:paragraph-rsid="072dbb7e" style:font-size-asian="15pt" style:font-weight-asian="normal" style:font-size-complex="15pt" style:font-weight-complex="normal"/>
    </style:style>
    <style:style style:name="P1014" style:family="paragraph" style:parent-style-name="Standard">
      <style:text-properties fo:color="#127622" loext:opacity="100%" fo:font-size="15pt" style:text-underline-style="none" fo:font-weight="normal" officeooo:rsid="01156f02" officeooo:paragraph-rsid="04710e1b" style:font-size-asian="15pt" style:font-weight-asian="normal" style:font-size-complex="15pt" style:font-weight-complex="normal"/>
    </style:style>
    <style:style style:name="P1015" style:family="paragraph" style:parent-style-name="Standard">
      <style:text-properties fo:font-size="6pt" style:text-underline-style="none" fo:font-weight="normal" officeooo:rsid="03019ed9" officeooo:paragraph-rsid="04710e1b" style:font-size-asian="6pt" style:font-weight-asian="normal" style:font-size-complex="6pt" style:font-weight-complex="normal"/>
    </style:style>
    <style:style style:name="P1016" style:family="paragraph" style:parent-style-name="Standard">
      <style:text-properties fo:font-size="15pt" style:text-underline-style="none" fo:font-weight="bold" officeooo:rsid="03019ed9" officeooo:paragraph-rsid="04710e1b" style:font-size-asian="15pt" style:font-weight-asian="bold" style:font-size-complex="15pt" style:font-weight-complex="bold"/>
    </style:style>
    <style:style style:name="P1017" style:family="paragraph" style:parent-style-name="Standard">
      <style:text-properties fo:font-size="6pt" style:text-underline-style="none" fo:font-weight="normal" officeooo:rsid="01156f02" officeooo:paragraph-rsid="04710e1b" style:font-size-asian="6pt" style:font-weight-asian="normal" style:font-size-complex="6pt" style:font-weight-complex="normal"/>
    </style:style>
    <style:style style:name="P1018" style:family="paragraph" style:parent-style-name="Standard">
      <style:text-properties fo:font-size="15pt" style:text-underline-style="solid" style:text-underline-width="auto" style:text-underline-color="font-color" officeooo:rsid="00e195de" officeooo:paragraph-rsid="0473982c" style:font-size-asian="15pt" style:font-size-complex="15pt"/>
    </style:style>
    <style:style style:name="P1019" style:family="paragraph" style:parent-style-name="Standard">
      <style:text-properties fo:font-size="15pt" style:text-underline-style="none" fo:font-weight="normal" officeooo:rsid="01156f02" officeooo:paragraph-rsid="0473982c" style:font-size-asian="15pt" style:font-weight-asian="normal" style:font-size-complex="15pt" style:font-weight-complex="normal"/>
    </style:style>
    <style:style style:name="P1020" style:family="paragraph" style:parent-style-name="Standard">
      <style:text-properties fo:font-size="6pt" style:text-underline-style="none" fo:font-weight="normal" officeooo:rsid="01156f02" officeooo:paragraph-rsid="0473982c" style:font-size-asian="6pt" style:font-weight-asian="normal" style:font-size-complex="6pt" style:font-weight-complex="normal"/>
    </style:style>
    <style:style style:name="P1021" style:family="paragraph" style:parent-style-name="Standard">
      <style:text-properties fo:font-size="15pt" style:text-underline-style="none" officeooo:rsid="01156f02" officeooo:paragraph-rsid="047a9973" style:font-size-asian="15pt" style:font-size-complex="15pt"/>
    </style:style>
    <style:style style:name="P1022" style:family="paragraph" style:parent-style-name="Standard">
      <style:text-properties fo:font-size="15pt" style:text-underline-style="none" officeooo:rsid="01156f02" officeooo:paragraph-rsid="0490f869" style:font-size-asian="15pt" style:font-size-complex="15pt"/>
    </style:style>
    <style:style style:name="P1023" style:family="paragraph" style:parent-style-name="Standard">
      <style:text-properties fo:font-size="15pt" style:text-underline-style="none" officeooo:rsid="01156f02" officeooo:paragraph-rsid="048b4dec" style:font-size-asian="15pt" style:font-size-complex="15pt"/>
    </style:style>
    <style:style style:name="P1024" style:family="paragraph" style:parent-style-name="Standard">
      <style:text-properties fo:font-size="15pt" style:text-underline-style="none" officeooo:rsid="01156f02" officeooo:paragraph-rsid="04908f39" style:font-size-asian="15pt" style:font-size-complex="15pt"/>
    </style:style>
    <style:style style:name="P1025" style:family="paragraph" style:parent-style-name="Standard">
      <style:text-properties fo:font-size="15pt" style:text-underline-style="none" fo:font-weight="normal" officeooo:rsid="01156f02" officeooo:paragraph-rsid="048b4dec" style:font-size-asian="15pt" style:font-weight-asian="normal" style:font-size-complex="15pt" style:font-weight-complex="normal"/>
    </style:style>
    <style:style style:name="P1026" style:family="paragraph" style:parent-style-name="Standard">
      <style:text-properties fo:font-size="15pt" style:text-underline-style="none" officeooo:rsid="01156f02" officeooo:paragraph-rsid="048dc733" style:font-size-asian="15pt" style:font-size-complex="15pt"/>
    </style:style>
    <style:style style:name="P1027" style:family="paragraph" style:parent-style-name="Standard">
      <style:text-properties fo:font-size="15pt" style:text-underline-style="none" fo:font-weight="normal" officeooo:rsid="01156f02" officeooo:paragraph-rsid="0495b38e" style:font-size-asian="15pt" style:font-weight-asian="normal" style:font-size-complex="15pt" style:font-weight-complex="normal"/>
    </style:style>
    <style:style style:name="P1028" style:family="paragraph" style:parent-style-name="Standard">
      <style:text-properties fo:font-size="15pt" style:text-underline-style="none" officeooo:rsid="01156f02" officeooo:paragraph-rsid="049946d6" style:font-size-asian="15pt" style:font-size-complex="15pt"/>
    </style:style>
    <style:style style:name="P1029" style:family="paragraph" style:parent-style-name="Standard">
      <style:text-properties fo:font-size="15pt" style:text-underline-style="none" officeooo:rsid="01156f02" officeooo:paragraph-rsid="049d080d" style:font-size-asian="15pt" style:font-size-complex="15pt"/>
    </style:style>
    <style:style style:name="P1030" style:family="paragraph" style:parent-style-name="Standard">
      <style:text-properties fo:font-size="15pt" style:text-underline-style="none" officeooo:rsid="01156f02" officeooo:paragraph-rsid="049b405a" style:font-size-asian="15pt" style:font-size-complex="15pt"/>
    </style:style>
    <style:style style:name="P1031" style:family="paragraph" style:parent-style-name="Standard">
      <style:text-properties fo:font-size="15pt" style:text-underline-style="none" officeooo:rsid="01156f02" officeooo:paragraph-rsid="049c84b6" style:font-size-asian="15pt" style:font-size-complex="15pt"/>
    </style:style>
    <style:style style:name="P1032" style:family="paragraph" style:parent-style-name="Standard">
      <style:text-properties fo:font-size="15pt" style:text-underline-style="none" fo:font-weight="normal" officeooo:rsid="01156f02" officeooo:paragraph-rsid="049f2e19" style:font-size-asian="15pt" style:font-weight-asian="normal" style:font-size-complex="15pt" style:font-weight-complex="normal"/>
    </style:style>
    <style:style style:name="P1033" style:family="paragraph" style:parent-style-name="Standard">
      <style:paragraph-properties fo:break-before="page"/>
      <style:text-properties fo:color="#127622" loext:opacity="100%" fo:font-size="15pt" style:text-underline-style="none" fo:font-weight="bold" officeooo:rsid="01916b09" officeooo:paragraph-rsid="070cdd55" style:font-size-asian="15pt" style:font-weight-asian="bold" style:font-size-complex="15pt" style:font-weight-complex="bold"/>
    </style:style>
    <style:style style:name="P1034" style:family="paragraph" style:parent-style-name="Standard">
      <style:text-properties fo:color="#127622" loext:opacity="100%" fo:font-size="6pt" style:text-underline-style="none" fo:font-weight="bold" officeooo:rsid="01916b09" officeooo:paragraph-rsid="070cdd55" style:font-size-asian="6pt" style:font-weight-asian="bold" style:font-size-complex="6pt" style:font-weight-complex="bold"/>
    </style:style>
    <style:style style:name="P1035" style:family="paragraph" style:parent-style-name="Standard">
      <style:text-properties fo:font-size="6pt" style:text-underline-style="none" fo:font-weight="bold" officeooo:rsid="03019ed9" officeooo:paragraph-rsid="070cdd55" style:font-size-asian="6pt" style:font-weight-asian="bold" style:font-size-complex="6pt" style:font-weight-complex="bold"/>
    </style:style>
    <style:style style:name="P1036" style:family="paragraph" style:parent-style-name="Standard">
      <style:text-properties fo:font-size="15pt" style:text-underline-style="none" fo:font-weight="bold" officeooo:rsid="03019ed9" officeooo:paragraph-rsid="070cdd55" style:font-size-asian="15pt" style:font-weight-asian="bold" style:font-size-complex="15pt" style:font-weight-complex="bold"/>
    </style:style>
    <style:style style:name="P1037" style:family="paragraph" style:parent-style-name="Standard">
      <style:text-properties fo:font-size="6pt" style:text-underline-style="none" fo:font-weight="normal" officeooo:rsid="01156f02" officeooo:paragraph-rsid="070cdd55" style:font-size-asian="6pt" style:font-weight-asian="normal" style:font-size-complex="6pt" style:font-weight-complex="normal"/>
    </style:style>
    <style:style style:name="P1038" style:family="paragraph" style:parent-style-name="Standard">
      <style:text-properties fo:color="#000000" loext:opacity="100%" fo:font-size="15pt" style:text-underline-style="solid" style:text-underline-width="auto" style:text-underline-color="font-color" officeooo:rsid="00e195de" officeooo:paragraph-rsid="070cdd55" style:font-size-asian="15pt" style:font-size-complex="15pt"/>
    </style:style>
    <style:style style:name="P1039" style:family="paragraph" style:parent-style-name="Standard">
      <style:text-properties fo:color="#000000" loext:opacity="100%" fo:font-size="15pt" style:text-underline-style="none" fo:font-weight="normal" officeooo:rsid="01156f02" officeooo:paragraph-rsid="070cdd55" style:font-size-asian="15pt" style:font-weight-asian="normal" style:font-size-complex="15pt" style:font-weight-complex="normal"/>
    </style:style>
    <style:style style:name="P1040" style:family="paragraph" style:parent-style-name="Standard">
      <style:text-properties fo:color="#000000" loext:opacity="100%" fo:font-size="15pt" style:text-underline-style="none" fo:font-weight="normal" officeooo:rsid="01156f02" officeooo:paragraph-rsid="071c8caa" style:font-size-asian="15pt" style:font-weight-asian="normal" style:font-size-complex="15pt" style:font-weight-complex="normal"/>
    </style:style>
    <style:style style:name="P1041" style:family="paragraph" style:parent-style-name="Standard">
      <style:text-properties fo:color="#808080" loext:opacity="100%" fo:font-size="15pt" style:text-underline-style="none" fo:font-weight="normal" officeooo:rsid="01156f02" officeooo:paragraph-rsid="071c8caa" style:font-size-asian="15pt" style:font-weight-asian="normal" style:font-size-complex="15pt" style:font-weight-complex="normal"/>
    </style:style>
    <style:style style:name="P1042" style:family="paragraph" style:parent-style-name="Standard">
      <style:text-properties fo:color="#808080" loext:opacity="100%" fo:font-size="15pt" style:text-underline-style="none" fo:font-weight="normal" officeooo:rsid="01156f02" officeooo:paragraph-rsid="071d3e35" style:font-size-asian="15pt" style:font-weight-asian="normal" style:font-size-complex="15pt" style:font-weight-complex="normal"/>
    </style:style>
    <style:style style:name="P1043" style:family="paragraph" style:parent-style-name="Standard">
      <style:text-properties fo:color="#808080" loext:opacity="100%" fo:font-size="15pt" style:text-underline-style="none" fo:font-weight="normal" officeooo:rsid="01156f02" officeooo:paragraph-rsid="071ea33c" style:font-size-asian="15pt" style:font-weight-asian="normal" style:font-size-complex="15pt" style:font-weight-complex="normal"/>
    </style:style>
    <style:style style:name="P1044" style:family="paragraph" style:parent-style-name="Standard">
      <style:text-properties fo:color="#808080" loext:opacity="100%" fo:font-size="15pt" style:text-underline-style="none" fo:font-weight="normal" officeooo:rsid="01156f02" officeooo:paragraph-rsid="0721338d" style:font-size-asian="15pt" style:font-weight-asian="normal" style:font-size-complex="15pt" style:font-weight-complex="normal"/>
    </style:style>
    <style:style style:name="P1045" style:family="paragraph" style:parent-style-name="Standard">
      <style:text-properties fo:color="#808080" loext:opacity="100%" fo:font-size="15pt" style:text-underline-style="none" fo:font-weight="normal" officeooo:rsid="01156f02" officeooo:paragraph-rsid="0722733e" style:font-size-asian="15pt" style:font-weight-asian="normal" style:font-size-complex="15pt" style:font-weight-complex="normal"/>
    </style:style>
    <style:style style:name="P1046" style:family="paragraph" style:parent-style-name="Standard">
      <style:text-properties fo:color="#000000" loext:opacity="100%" fo:font-size="15pt" fo:font-style="italic" style:text-underline-style="none" fo:font-weight="normal" officeooo:rsid="071ea33c" officeooo:paragraph-rsid="071ea33c" style:font-size-asian="15pt" style:font-style-asian="italic" style:font-weight-asian="normal" style:font-size-complex="15pt" style:font-style-complex="italic" style:font-weight-complex="normal"/>
    </style:style>
    <style:style style:name="P1047" style:family="paragraph" style:parent-style-name="Standard">
      <style:paragraph-properties fo:break-before="page"/>
      <style:text-properties fo:color="#127622" loext:opacity="100%" fo:font-size="15pt" style:text-underline-style="none" fo:font-weight="bold" officeooo:rsid="01916b09" officeooo:paragraph-rsid="070d1e3e" style:font-size-asian="15pt" style:font-weight-asian="bold" style:font-size-complex="15pt" style:font-weight-complex="bold"/>
    </style:style>
    <style:style style:name="P1048" style:family="paragraph" style:parent-style-name="Standard">
      <style:text-properties fo:color="#127622" loext:opacity="100%" fo:font-size="6pt" style:text-underline-style="none" fo:font-weight="bold" officeooo:rsid="01916b09" officeooo:paragraph-rsid="070d1e3e" style:font-size-asian="6pt" style:font-weight-asian="bold" style:font-size-complex="6pt" style:font-weight-complex="bold"/>
    </style:style>
    <style:style style:name="P1049" style:family="paragraph" style:parent-style-name="Standard">
      <style:text-properties fo:font-size="6pt" style:text-underline-style="none" fo:font-weight="bold" officeooo:rsid="03019ed9" officeooo:paragraph-rsid="070d1e3e" style:font-size-asian="6pt" style:font-weight-asian="bold" style:font-size-complex="6pt" style:font-weight-complex="bold"/>
    </style:style>
    <style:style style:name="P1050" style:family="paragraph" style:parent-style-name="Standard">
      <style:paragraph-properties fo:margin-top="0mm" fo:margin-bottom="1.99mm" style:contextual-spacing="false"/>
      <style:text-properties fo:font-size="15pt" style:text-underline-style="none" fo:font-weight="bold" officeooo:rsid="03019ed9" officeooo:paragraph-rsid="070d1e3e" style:font-size-asian="15pt" style:font-weight-asian="bold" style:font-size-complex="15pt" style:font-weight-complex="bold"/>
    </style:style>
    <style:style style:name="P1051" style:family="paragraph" style:parent-style-name="Standard">
      <style:text-properties fo:font-size="15pt" style:text-underline-style="solid" style:text-underline-width="auto" style:text-underline-color="font-color" officeooo:rsid="00e195de" officeooo:paragraph-rsid="0714d875" style:font-size-asian="15pt" style:font-size-complex="15pt"/>
    </style:style>
    <style:style style:name="P1052" style:family="paragraph" style:parent-style-name="Standard">
      <style:text-properties fo:font-size="15pt" style:text-underline-style="none" fo:font-weight="normal" officeooo:rsid="01156f02" officeooo:paragraph-rsid="0714d875" style:font-size-asian="15pt" style:font-weight-asian="normal" style:font-size-complex="15pt" style:font-weight-complex="normal"/>
    </style:style>
    <style:style style:name="P1053" style:family="paragraph" style:parent-style-name="Standard">
      <style:paragraph-properties fo:margin-top="0mm" fo:margin-bottom="1.99mm" style:contextual-spacing="false"/>
      <style:text-properties fo:font-size="15pt" style:text-underline-style="none" officeooo:rsid="01156f02" officeooo:paragraph-rsid="0714d875" style:font-size-asian="15pt" style:font-size-complex="15pt"/>
    </style:style>
    <style:style style:name="P1054" style:family="paragraph" style:parent-style-name="Standard">
      <style:text-properties fo:color="#000000" loext:opacity="100%" fo:font-size="15pt" style:text-underline-style="solid" style:text-underline-width="auto" style:text-underline-color="font-color" officeooo:rsid="00e195de" officeooo:paragraph-rsid="070d1e3e" style:font-size-asian="15pt" style:font-size-complex="15pt"/>
    </style:style>
    <style:style style:name="P1055" style:family="paragraph" style:parent-style-name="Standard">
      <style:text-properties fo:color="#000000" loext:opacity="100%" fo:font-size="15pt" style:text-underline-style="none" fo:font-weight="normal" officeooo:rsid="01156f02" officeooo:paragraph-rsid="070d1e3e" style:font-size-asian="15pt" style:font-weight-asian="normal" style:font-size-complex="15pt" style:font-weight-complex="normal"/>
    </style:style>
    <style:style style:name="P1056" style:family="paragraph" style:parent-style-name="Standard">
      <style:text-properties fo:color="#000000" loext:opacity="100%" fo:font-size="15pt" style:text-underline-style="none" fo:font-weight="normal" officeooo:rsid="01156f02" officeooo:paragraph-rsid="0716853f" style:font-size-asian="15pt" style:font-weight-asian="normal" style:font-size-complex="15pt" style:font-weight-complex="normal"/>
    </style:style>
    <style:style style:name="P1057" style:family="paragraph" style:parent-style-name="Standard">
      <style:text-properties fo:color="#808080" loext:opacity="100%" fo:font-size="15pt" style:text-underline-style="none" fo:font-weight="normal" officeooo:rsid="01156f02" officeooo:paragraph-rsid="0716853f" style:font-size-asian="15pt" style:font-weight-asian="normal" style:font-size-complex="15pt" style:font-weight-complex="normal"/>
    </style:style>
    <style:style style:name="P1058" style:family="paragraph" style:parent-style-name="Standard">
      <style:text-properties fo:color="#808080" loext:opacity="100%" fo:font-size="15pt" style:text-underline-style="none" fo:font-weight="normal" officeooo:rsid="01156f02" officeooo:paragraph-rsid="0717b84c" style:font-size-asian="15pt" style:font-weight-asian="normal" style:font-size-complex="15pt" style:font-weight-complex="normal"/>
    </style:style>
    <style:style style:name="P1059" style:family="paragraph" style:parent-style-name="Standard">
      <style:text-properties fo:color="#000000" loext:opacity="100%" fo:font-size="15pt" style:text-underline-style="none" fo:font-weight="normal" officeooo:rsid="01156f02" officeooo:paragraph-rsid="07199910" style:font-size-asian="15pt" style:font-weight-asian="normal" style:font-size-complex="15pt" style:font-weight-complex="normal"/>
    </style:style>
    <style:style style:name="P1060" style:family="paragraph" style:parent-style-name="Standard">
      <style:paragraph-properties fo:break-before="page"/>
      <style:text-properties fo:color="#127622" loext:opacity="100%" fo:font-size="15pt" style:text-underline-style="none" fo:font-weight="bold" officeooo:rsid="01916b09" officeooo:paragraph-rsid="0660de8b" style:font-size-asian="15pt" style:font-weight-asian="bold" style:font-size-complex="15pt" style:font-weight-complex="bold"/>
    </style:style>
    <style:style style:name="P1061" style:family="paragraph" style:parent-style-name="Standard">
      <style:text-properties fo:color="#127622" loext:opacity="100%" fo:font-size="15pt" style:text-underline-style="none" fo:font-weight="normal" officeooo:rsid="01156f02" officeooo:paragraph-rsid="0660de8b" style:font-size-asian="15pt" style:font-weight-asian="normal" style:font-size-complex="15pt" style:font-weight-complex="normal"/>
    </style:style>
    <style:style style:name="P1062" style:family="paragraph" style:parent-style-name="Standard">
      <style:text-properties fo:font-size="6pt" style:text-underline-style="none" fo:font-weight="normal" officeooo:rsid="03019ed9" officeooo:paragraph-rsid="0660de8b" style:font-size-asian="6pt" style:font-weight-asian="normal" style:font-size-complex="6pt" style:font-weight-complex="normal"/>
    </style:style>
    <style:style style:name="P1063" style:family="paragraph" style:parent-style-name="Standard">
      <style:text-properties fo:font-size="15pt" style:text-underline-style="none" fo:font-weight="bold" officeooo:rsid="03019ed9" officeooo:paragraph-rsid="0660de8b" style:font-size-asian="15pt" style:font-weight-asian="bold" style:font-size-complex="15pt" style:font-weight-complex="bold"/>
    </style:style>
    <style:style style:name="P1064" style:family="paragraph" style:parent-style-name="Standard">
      <style:text-properties fo:font-size="6pt" style:text-underline-style="none" fo:font-weight="normal" officeooo:rsid="01156f02" officeooo:paragraph-rsid="0660de8b" style:font-size-asian="6pt" style:font-weight-asian="normal" style:font-size-complex="6pt" style:font-weight-complex="normal"/>
    </style:style>
    <style:style style:name="P1065" style:family="paragraph" style:parent-style-name="Standard">
      <style:text-properties fo:font-size="15pt" style:text-underline-style="solid" style:text-underline-width="auto" style:text-underline-color="font-color" officeooo:rsid="00e195de" officeooo:paragraph-rsid="0660de8b" style:font-size-asian="15pt" style:font-size-complex="15pt"/>
    </style:style>
    <style:style style:name="P1066" style:family="paragraph" style:parent-style-name="Standard">
      <style:text-properties fo:font-size="15pt" style:text-underline-style="none" fo:font-weight="normal" officeooo:rsid="01156f02" officeooo:paragraph-rsid="0660de8b" style:font-size-asian="15pt" style:font-weight-asian="normal" style:font-size-complex="15pt" style:font-weight-complex="normal"/>
    </style:style>
    <style:style style:name="P1067" style:family="paragraph" style:parent-style-name="Standard">
      <style:text-properties fo:font-size="15pt" style:text-underline-style="none" officeooo:rsid="01156f02" officeooo:paragraph-rsid="066200ac" style:font-size-asian="15pt" style:font-size-complex="15pt"/>
    </style:style>
    <style:style style:name="P1068" style:family="paragraph" style:parent-style-name="Standard">
      <style:text-properties fo:font-size="15pt" style:text-underline-style="none" officeooo:rsid="01156f02" officeooo:paragraph-rsid="0662750b" style:font-size-asian="15pt" style:font-size-complex="15pt"/>
    </style:style>
    <style:style style:name="P1069" style:family="paragraph" style:parent-style-name="Standard">
      <style:text-properties fo:font-size="15pt" style:text-underline-style="none" officeooo:rsid="01156f02" officeooo:paragraph-rsid="0662ff0f" style:font-size-asian="15pt" style:font-size-complex="15pt"/>
    </style:style>
    <style:style style:name="P1070" style:family="paragraph" style:parent-style-name="Standard">
      <style:text-properties fo:font-size="15pt" style:text-underline-style="none" officeooo:rsid="01156f02" officeooo:paragraph-rsid="0664fd3f" style:font-size-asian="15pt" style:font-size-complex="15pt"/>
    </style:style>
    <style:style style:name="P1071" style:family="paragraph" style:parent-style-name="Standard">
      <style:text-properties fo:font-size="15pt" style:text-underline-style="none" fo:font-weight="normal" officeooo:rsid="01156f02" officeooo:paragraph-rsid="0665104c" style:font-size-asian="15pt" style:font-weight-asian="normal" style:font-size-complex="15pt" style:font-weight-complex="normal"/>
    </style:style>
    <style:style style:name="P1072" style:family="paragraph" style:parent-style-name="Standard">
      <style:text-properties fo:font-size="12pt" style:text-underline-style="none" officeooo:rsid="00b53b22" officeooo:paragraph-rsid="049f2e19" style:font-size-asian="12pt" style:font-size-complex="12pt"/>
    </style:style>
    <style:style style:name="P1073" style:family="paragraph" style:parent-style-name="Standard">
      <style:paragraph-properties fo:break-before="page"/>
      <style:text-properties fo:color="#000000" loext:opacity="100%" style:font-name="Calibri1" fo:font-size="15pt" style:text-underline-style="none" fo:font-weight="bold" officeooo:rsid="0586747b" officeooo:paragraph-rsid="0652770f" style:font-size-asian="15pt" style:font-weight-asian="bold" style:font-size-complex="15pt" style:font-weight-complex="bold"/>
    </style:style>
    <style:style style:name="P1074" style:family="paragraph" style:parent-style-name="Standard">
      <style:text-properties fo:color="#000000" loext:opacity="100%" style:font-name="Calibri1" fo:font-size="15pt" style:text-underline-style="none" fo:font-weight="normal" officeooo:rsid="0586747b" officeooo:paragraph-rsid="0652770f" style:font-size-asian="15pt" style:font-weight-asian="normal" style:font-size-complex="15pt" style:font-weight-complex="normal"/>
    </style:style>
    <style:style style:name="P1075" style:family="paragraph" style:parent-style-name="Standard">
      <style:text-properties fo:color="#000000" loext:opacity="100%" style:font-name="Calibri1" fo:font-size="15pt" style:text-underline-style="solid" style:text-underline-width="auto" style:text-underline-color="font-color" fo:font-weight="normal" officeooo:rsid="0586747b" officeooo:paragraph-rsid="0652770f" style:font-size-asian="15pt" style:font-weight-asian="normal" style:font-size-complex="15pt" style:font-weight-complex="normal"/>
    </style:style>
    <style:style style:name="P1076" style:family="paragraph" style:parent-style-name="Standard">
      <style:text-properties fo:color="#000000" loext:opacity="100%" style:font-name="Calibri1" fo:font-size="13pt" style:text-underline-style="none" fo:font-weight="normal" officeooo:rsid="0586747b" officeooo:paragraph-rsid="0652770f" style:font-size-asian="13pt" style:font-weight-asian="normal" style:font-size-complex="13pt" style:font-weight-complex="normal"/>
    </style:style>
    <style:style style:name="T1" style:family="text">
      <style:text-properties style:text-underline-style="none" fo:font-weight="bold" officeooo:rsid="0350de83" style:font-weight-asian="bold" style:font-weight-complex="bold"/>
    </style:style>
    <style:style style:name="T2" style:family="text">
      <style:text-properties style:text-underline-style="none" fo:font-weight="bold" style:font-weight-asian="bold" style:font-weight-complex="bold"/>
    </style:style>
    <style:style style:name="T3" style:family="text">
      <style:text-properties officeooo:rsid="052ae694"/>
    </style:style>
    <style:style style:name="T4" style:family="text">
      <style:text-properties fo:font-weight="bold" style:font-weight-asian="bold" style:font-weight-complex="bold"/>
    </style:style>
    <style:style style:name="T5" style:family="text">
      <style:text-properties fo:color="#127622" loext:opacity="100%" fo:font-weight="bold" style:font-weight-asian="bold" style:font-weight-complex="bold"/>
    </style:style>
    <style:style style:name="T6" style:family="text">
      <style:text-properties fo:color="#127622" loext:opacity="100%" fo:font-weight="normal" officeooo:rsid="066bcf3d" style:font-weight-asian="normal" style:font-weight-complex="normal"/>
    </style:style>
    <style:style style:name="T7" style:family="text">
      <style:text-properties fo:color="#127622" loext:opacity="100%"/>
    </style:style>
    <style:style style:name="T8" style:family="text">
      <style:text-properties officeooo:rsid="07981118"/>
    </style:style>
    <style:style style:name="T9" style:family="text">
      <style:text-properties style:text-underline-style="none"/>
    </style:style>
    <style:style style:name="T10" style:family="text">
      <style:text-properties style:text-underline-style="none" officeooo:rsid="0530aa89"/>
    </style:style>
    <style:style style:name="T11" style:family="text">
      <style:text-properties style:text-underline-style="none" officeooo:rsid="0668021c"/>
    </style:style>
    <style:style style:name="T12" style:family="text">
      <style:text-properties style:text-underline-style="none" officeooo:rsid="05314125"/>
    </style:style>
    <style:style style:name="T13" style:family="text">
      <style:text-properties style:text-underline-style="none" fo:font-weight="normal" style:font-weight-asian="normal" style:font-weight-complex="normal"/>
    </style:style>
    <style:style style:name="T14" style:family="text">
      <style:text-properties style:text-underline-style="none" fo:font-weight="normal" officeooo:rsid="05314125" style:font-weight-asian="normal" style:font-weight-complex="normal"/>
    </style:style>
    <style:style style:name="T15" style:family="text">
      <style:text-properties style:text-underline-style="none" fo:font-weight="bold" officeooo:rsid="05321a1c" style:font-weight-asian="bold" style:font-weight-complex="bold"/>
    </style:style>
    <style:style style:name="T16" style:family="text">
      <style:text-properties fo:font-weight="normal" style:font-weight-asian="normal" style:font-weight-complex="normal"/>
    </style:style>
    <style:style style:name="T17" style:family="text">
      <style:text-properties style:text-underline-style="none" fo:font-weight="bold" officeooo:rsid="0536aead" style:font-weight-asian="bold" style:font-weight-complex="bold"/>
    </style:style>
    <style:style style:name="T18" style:family="text">
      <style:text-properties style:text-underline-style="none" fo:font-weight="bold" officeooo:rsid="053772c4" style:font-weight-asian="bold" style:font-weight-complex="bold"/>
    </style:style>
    <style:style style:name="T19" style:family="text">
      <style:text-properties fo:font-weight="bold" officeooo:rsid="0350de83" style:font-weight-asian="bold" style:font-weight-complex="bold"/>
    </style:style>
    <style:style style:name="T20" style:family="text">
      <style:text-properties fo:font-weight="normal" officeooo:rsid="0350de83" style:font-weight-asian="normal" style:font-weight-complex="normal"/>
    </style:style>
    <style:style style:name="T21" style:family="text">
      <style:text-properties fo:font-weight="normal" officeooo:rsid="03f2be7d" style:font-weight-asian="normal" style:font-weight-complex="normal"/>
    </style:style>
    <style:style style:name="T22" style:family="text">
      <style:text-properties style:text-underline-style="solid" style:text-underline-width="auto" style:text-underline-color="font-color" officeooo:rsid="03815b86"/>
    </style:style>
    <style:style style:name="T23" style:family="text">
      <style:text-properties style:text-underline-style="solid" style:text-underline-width="auto" style:text-underline-color="font-color" officeooo:rsid="0349e959"/>
    </style:style>
    <style:style style:name="T24" style:family="text">
      <style:text-properties style:text-underline-style="solid" style:text-underline-width="auto" style:text-underline-color="font-color" officeooo:rsid="034ae7ce"/>
    </style:style>
    <style:style style:name="T25" style:family="text">
      <style:text-properties style:text-underline-style="solid" style:text-underline-width="auto" style:text-underline-color="font-color" officeooo:rsid="0585690a"/>
    </style:style>
    <style:style style:name="T26" style:family="text">
      <style:text-properties style:text-underline-style="solid" style:text-underline-width="auto" style:text-underline-color="font-color"/>
    </style:style>
    <style:style style:name="T27" style:family="text">
      <style:text-properties style:text-underline-style="solid" style:text-underline-width="auto" style:text-underline-color="font-color" officeooo:rsid="01b7d896"/>
    </style:style>
    <style:style style:name="T28" style:family="text">
      <style:text-properties style:text-underline-style="solid" style:text-underline-width="auto" style:text-underline-color="font-color" officeooo:rsid="034dddf6"/>
    </style:style>
    <style:style style:name="T29" style:family="text">
      <style:text-properties style:text-underline-style="solid" style:text-underline-width="auto" style:text-underline-color="font-color" officeooo:rsid="03abb032"/>
    </style:style>
    <style:style style:name="T30" style:family="text">
      <style:text-properties fo:color="#2a6099" loext:opacity="100%" officeooo:rsid="040ce9d9"/>
    </style:style>
    <style:style style:name="T31" style:family="text">
      <style:text-properties fo:color="#2a6099" loext:opacity="100%" officeooo:rsid="03d8e290"/>
    </style:style>
    <style:style style:name="T32" style:family="text">
      <style:text-properties fo:color="#2a6099" loext:opacity="100%" officeooo:rsid="018d21cd"/>
    </style:style>
    <style:style style:name="T33" style:family="text">
      <style:text-properties fo:color="#2a6099" loext:opacity="100%" officeooo:rsid="01943cb6"/>
    </style:style>
    <style:style style:name="T34" style:family="text">
      <style:text-properties fo:color="#2a6099" loext:opacity="100%" officeooo:rsid="0348e713"/>
    </style:style>
    <style:style style:name="T35" style:family="text">
      <style:text-properties fo:color="#2a6099" loext:opacity="100%" officeooo:rsid="057ce495"/>
    </style:style>
    <style:style style:name="T36" style:family="text">
      <style:text-properties officeooo:rsid="040ce9d9"/>
    </style:style>
    <style:style style:name="T37" style:family="text">
      <style:text-properties officeooo:rsid="03d8e290"/>
    </style:style>
    <style:style style:name="T38" style:family="text">
      <style:text-properties officeooo:rsid="018d21cd"/>
    </style:style>
    <style:style style:name="T39" style:family="text">
      <style:text-properties officeooo:rsid="01943cb6"/>
    </style:style>
    <style:style style:name="T40" style:family="text">
      <style:text-properties officeooo:rsid="03524339"/>
    </style:style>
    <style:style style:name="T41" style:family="text">
      <style:text-properties officeooo:rsid="057ce495"/>
    </style:style>
    <style:style style:name="T42" style:family="text">
      <style:text-properties officeooo:rsid="029f7f90"/>
    </style:style>
    <style:style style:name="T43" style:family="text">
      <style:text-properties officeooo:rsid="03e99c36"/>
    </style:style>
    <style:style style:name="T44" style:family="text">
      <style:text-properties officeooo:rsid="03aeef60"/>
    </style:style>
    <style:style style:name="T45" style:family="text">
      <style:text-properties officeooo:rsid="03e1eee4"/>
    </style:style>
    <style:style style:name="T46" style:family="text">
      <style:text-properties officeooo:rsid="03ea5d45"/>
    </style:style>
    <style:style style:name="T47" style:family="text">
      <style:text-properties officeooo:rsid="035332b4"/>
    </style:style>
    <style:style style:name="T48" style:family="text">
      <style:text-properties officeooo:rsid="03abb032"/>
    </style:style>
    <style:style style:name="T49" style:family="text">
      <style:text-properties fo:color="#c9211e" loext:opacity="100%" officeooo:rsid="03e1eee4"/>
    </style:style>
    <style:style style:name="T50" style:family="text">
      <style:text-properties fo:color="#c9211e" loext:opacity="100%" officeooo:rsid="040ce9d9"/>
    </style:style>
    <style:style style:name="T51" style:family="text">
      <style:text-properties fo:color="#c9211e" loext:opacity="100%"/>
    </style:style>
    <style:style style:name="T52" style:family="text">
      <style:text-properties fo:color="#c9211e" loext:opacity="100%" style:text-line-through-style="none" style:text-line-through-type="none" officeooo:rsid="05e98db4"/>
    </style:style>
    <style:style style:name="T53" style:family="text">
      <style:text-properties officeooo:rsid="040ee724"/>
    </style:style>
    <style:style style:name="T54" style:family="text">
      <style:text-properties officeooo:rsid="0584965f"/>
    </style:style>
    <style:style style:name="T55" style:family="text">
      <style:text-properties officeooo:rsid="05d2de13"/>
    </style:style>
    <style:style style:name="T56" style:family="text">
      <style:text-properties officeooo:rsid="03617ce0"/>
    </style:style>
    <style:style style:name="T57" style:family="text">
      <style:text-properties officeooo:rsid="05e9fb69"/>
    </style:style>
    <style:style style:name="T58" style:family="text">
      <style:text-properties officeooo:rsid="03d7d59d"/>
    </style:style>
    <style:style style:name="T59" style:family="text">
      <style:text-properties officeooo:rsid="0349e959"/>
    </style:style>
    <style:style style:name="T60" style:family="text">
      <style:text-properties officeooo:rsid="05e0a095"/>
    </style:style>
    <style:style style:name="T61" style:family="text">
      <style:text-properties officeooo:rsid="03ec555c"/>
    </style:style>
    <style:style style:name="T62" style:family="text">
      <style:text-properties officeooo:rsid="057ea7fe"/>
    </style:style>
    <style:style style:name="T63" style:family="text">
      <style:text-properties officeooo:rsid="03ecbd20"/>
    </style:style>
    <style:style style:name="T64" style:family="text">
      <style:text-properties officeooo:rsid="04b5e001"/>
    </style:style>
    <style:style style:name="T65" style:family="text">
      <style:text-properties style:text-line-through-style="none" style:text-line-through-type="none" officeooo:rsid="057ea7fe"/>
    </style:style>
    <style:style style:name="T66" style:family="text">
      <style:text-properties style:text-line-through-style="none" style:text-line-through-type="none" officeooo:rsid="05e9fb69"/>
    </style:style>
    <style:style style:name="T67" style:family="text">
      <style:text-properties fo:color="#127622" loext:opacity="100%" officeooo:rsid="0584965f"/>
    </style:style>
    <style:style style:name="T68" style:family="text">
      <style:text-properties fo:color="#127622" loext:opacity="100%" officeooo:rsid="040ee724"/>
    </style:style>
    <style:style style:name="T69" style:family="text">
      <style:text-properties style:text-underline-style="none" officeooo:rsid="03776aee"/>
    </style:style>
    <style:style style:name="T70" style:family="text">
      <style:text-properties style:text-underline-style="none" officeooo:rsid="01943cb6"/>
    </style:style>
    <style:style style:name="T71" style:family="text">
      <style:text-properties style:text-underline-style="none" officeooo:rsid="05e9fb69"/>
    </style:style>
    <style:style style:name="T72" style:family="text">
      <style:text-properties officeooo:rsid="05e22087"/>
    </style:style>
    <style:style style:name="T73" style:family="text">
      <style:text-properties officeooo:rsid="042b29a4"/>
    </style:style>
    <style:style style:name="T74" style:family="text">
      <style:text-properties officeooo:rsid="027f2c02"/>
    </style:style>
    <style:style style:name="T75" style:family="text">
      <style:text-properties officeooo:rsid="0520cf12"/>
    </style:style>
    <style:style style:name="T76" style:family="text">
      <style:text-properties officeooo:rsid="0356d3c0"/>
    </style:style>
    <style:style style:name="T77" style:family="text">
      <style:text-properties officeooo:rsid="0440c659"/>
    </style:style>
    <style:style style:name="T78" style:family="text">
      <style:text-properties fo:color="#c9211e" loext:opacity="100%" officeooo:rsid="03d7d59d"/>
    </style:style>
    <style:style style:name="T79" style:family="text">
      <style:text-properties fo:color="#c9211e" loext:opacity="100%" officeooo:rsid="027f2c02"/>
    </style:style>
    <style:style style:name="T80" style:family="text">
      <style:text-properties fo:color="#c9211e" loext:opacity="100%" officeooo:rsid="042b29a4"/>
    </style:style>
    <style:style style:name="T81" style:family="text">
      <style:text-properties fo:color="#c9211e" loext:opacity="100%" officeooo:rsid="01943cb6"/>
    </style:style>
    <style:style style:name="T82" style:family="text">
      <style:text-properties fo:color="#c9211e" loext:opacity="100%" officeooo:rsid="0440c659"/>
    </style:style>
    <style:style style:name="T83" style:family="text">
      <style:text-properties fo:color="#c9211e" loext:opacity="100%" officeooo:rsid="05812e28"/>
    </style:style>
    <style:style style:name="T84" style:family="text">
      <style:text-properties fo:color="#c9211e" loext:opacity="100%" officeooo:rsid="05d984bc"/>
    </style:style>
    <style:style style:name="T85" style:family="text">
      <style:text-properties officeooo:rsid="03ed9d19"/>
    </style:style>
    <style:style style:name="T86" style:family="text">
      <style:text-properties officeooo:rsid="05eaa015"/>
    </style:style>
    <style:style style:name="T87" style:family="text">
      <style:text-properties officeooo:rsid="042c9d04"/>
    </style:style>
    <style:style style:name="T88" style:family="text">
      <style:text-properties officeooo:rsid="0781d815"/>
    </style:style>
    <style:style style:name="T89" style:family="text">
      <style:text-properties officeooo:rsid="042e80de"/>
    </style:style>
    <style:style style:name="T90" style:family="text">
      <style:text-properties officeooo:rsid="06507e2e"/>
    </style:style>
    <style:style style:name="T91" style:family="text">
      <style:text-properties officeooo:rsid="0659f4d0"/>
    </style:style>
    <style:style style:name="T92" style:family="text">
      <style:text-properties officeooo:rsid="05812e28"/>
    </style:style>
    <style:style style:name="T93" style:family="text">
      <style:text-properties officeooo:rsid="06cf12e7"/>
    </style:style>
    <style:style style:name="T94" style:family="text">
      <style:text-properties officeooo:rsid="070f5737"/>
    </style:style>
    <style:style style:name="T95" style:family="text">
      <style:text-properties officeooo:rsid="07b4cdde"/>
    </style:style>
    <style:style style:name="T96" style:family="text">
      <style:text-properties officeooo:rsid="07c718e4"/>
    </style:style>
    <style:style style:name="T97" style:family="text">
      <style:text-properties officeooo:rsid="0799a7f9"/>
    </style:style>
    <style:style style:name="T98" style:family="text">
      <style:text-properties officeooo:rsid="042fdf3c"/>
    </style:style>
    <style:style style:name="T99" style:family="text">
      <style:text-properties fo:font-style="italic" style:text-underline-style="none" style:font-style-asian="italic" style:font-style-complex="italic"/>
    </style:style>
    <style:style style:name="T100" style:family="text">
      <style:text-properties fo:font-style="italic" style:text-underline-style="none" officeooo:rsid="0349e959" style:font-style-asian="italic" style:font-style-complex="italic"/>
    </style:style>
    <style:style style:name="T101" style:family="text">
      <style:text-properties fo:font-style="italic" style:text-underline-style="none" officeooo:rsid="0134303d" style:font-style-asian="italic" style:font-style-complex="italic"/>
    </style:style>
    <style:style style:name="T102" style:family="text">
      <style:text-properties officeooo:rsid="0134303d"/>
    </style:style>
    <style:style style:name="T103" style:family="text">
      <style:text-properties fo:font-style="italic" style:font-style-asian="italic" style:font-style-complex="italic"/>
    </style:style>
    <style:style style:name="T104" style:family="text">
      <style:text-properties fo:font-style="italic" officeooo:rsid="0349e959" style:font-style-asian="italic" style:font-style-complex="italic"/>
    </style:style>
    <style:style style:name="T105" style:family="text">
      <style:text-properties fo:font-style="italic" officeooo:rsid="0134303d" style:font-style-asian="italic" style:font-style-complex="italic"/>
    </style:style>
    <style:style style:name="T106" style:family="text">
      <style:text-properties style:text-underline-style="solid" style:text-underline-width="auto" style:text-underline-color="font-color" officeooo:rsid="066f5754"/>
    </style:style>
    <style:style style:name="T107" style:family="text">
      <style:text-properties officeooo:rsid="066f5754"/>
    </style:style>
    <style:style style:name="T108" style:family="text">
      <style:text-properties officeooo:rsid="0675a3d9"/>
    </style:style>
    <style:style style:name="T109" style:family="text">
      <style:text-properties fo:color="#c9211e" loext:opacity="100%" officeooo:rsid="066f5754"/>
    </style:style>
    <style:style style:name="T110" style:family="text">
      <style:text-properties fo:color="#c9211e" loext:opacity="100%" officeooo:rsid="0675a3d9"/>
    </style:style>
    <style:style style:name="T111" style:family="text">
      <style:text-properties fo:font-size="14pt" officeooo:rsid="040ee724" style:font-size-asian="14pt" style:font-size-complex="14pt"/>
    </style:style>
    <style:style style:name="T112" style:family="text">
      <style:text-properties fo:font-size="14pt" officeooo:rsid="0584965f" style:font-size-asian="14pt" style:font-size-complex="14pt"/>
    </style:style>
    <style:style style:name="T113" style:family="text">
      <style:text-properties fo:font-size="14pt" officeooo:rsid="05eaa015" style:font-size-asian="14pt" style:font-size-complex="14pt"/>
    </style:style>
    <style:style style:name="T114" style:family="text">
      <style:text-properties officeooo:rsid="075882eb"/>
    </style:style>
    <style:style style:name="T115" style:family="text">
      <style:text-properties officeooo:rsid="06727b6b"/>
    </style:style>
    <style:style style:name="T116" style:family="text">
      <style:text-properties officeooo:rsid="06778aa4"/>
    </style:style>
    <style:style style:name="T117" style:family="text">
      <style:text-properties officeooo:rsid="06751d6b"/>
    </style:style>
    <style:style style:name="T118" style:family="text">
      <style:text-properties officeooo:rsid="079b2701"/>
    </style:style>
    <style:style style:name="T119" style:family="text">
      <style:text-properties fo:color="#127622" loext:opacity="100%" officeooo:rsid="01943cb6"/>
    </style:style>
    <style:style style:name="T120" style:family="text">
      <style:text-properties officeooo:rsid="06737a74"/>
    </style:style>
    <style:style style:name="T121" style:family="text">
      <style:text-properties fo:color="#127622" loext:opacity="100%" officeooo:rsid="070f8714"/>
    </style:style>
    <style:style style:name="T122" style:family="text">
      <style:text-properties fo:color="#127622" loext:opacity="100%" officeooo:rsid="07c718e4"/>
    </style:style>
    <style:style style:name="T123" style:family="text">
      <style:text-properties fo:color="#127622" loext:opacity="100%" fo:font-size="14pt" officeooo:rsid="040ee724" style:font-size-asian="14pt" style:font-size-complex="14pt"/>
    </style:style>
    <style:style style:name="T124" style:family="text">
      <style:text-properties fo:color="#127622" loext:opacity="100%" fo:font-size="14pt" officeooo:rsid="0584965f" style:font-size-asian="14pt" style:font-size-complex="14pt"/>
    </style:style>
    <style:style style:name="T125" style:family="text">
      <style:text-properties fo:color="#127622" loext:opacity="100%" fo:font-size="14pt" officeooo:rsid="05eaa015" style:font-size-asian="14pt" style:font-size-complex="14pt"/>
    </style:style>
    <style:style style:name="T126" style:family="text">
      <style:text-properties fo:color="#127622" loext:opacity="100%" fo:font-style="italic" style:text-underline-style="none" fo:font-weight="normal" officeooo:rsid="011aa76e" style:font-style-asian="italic" style:font-weight-asian="normal" style:font-style-complex="italic" style:font-weight-complex="normal"/>
    </style:style>
    <style:style style:name="T127" style:family="text">
      <style:text-properties style:text-underline-style="solid" style:text-underline-width="auto" style:text-underline-color="font-color" officeooo:rsid="06cf12e7"/>
    </style:style>
    <style:style style:name="T128" style:family="text">
      <style:text-properties officeooo:rsid="06d0db76"/>
    </style:style>
    <style:style style:name="T129" style:family="text">
      <style:text-properties fo:color="#c9211e" loext:opacity="100%" fo:font-style="italic" style:text-underline-style="none" officeooo:rsid="066f5754" style:font-style-asian="italic" style:font-style-complex="italic"/>
    </style:style>
    <style:style style:name="T130" style:family="text">
      <style:text-properties fo:color="#000000" loext:opacity="100%" fo:font-weight="bold" officeooo:rsid="0350de83" style:font-weight-asian="bold" style:font-weight-complex="bold"/>
    </style:style>
    <style:style style:name="T131" style:family="text">
      <style:text-properties fo:color="#000000" loext:opacity="100%" fo:font-weight="bold" officeooo:rsid="0381a3f4" style:font-weight-asian="bold" style:font-weight-complex="bold"/>
    </style:style>
    <style:style style:name="T132" style:family="text">
      <style:text-properties fo:color="#000000" loext:opacity="100%" style:text-underline-style="solid" style:text-underline-width="auto" style:text-underline-color="font-color" fo:font-weight="bold" style:font-weight-asian="bold" style:font-weight-complex="bold"/>
    </style:style>
    <style:style style:name="T133" style:family="text">
      <style:text-properties fo:color="#000000" loext:opacity="100%" style:text-underline-style="solid" style:text-underline-width="auto" style:text-underline-color="font-color" fo:font-weight="bold" officeooo:rsid="034ce661" style:font-weight-asian="bold" style:font-weight-complex="bold"/>
    </style:style>
    <style:style style:name="T134" style:family="text">
      <style:text-properties fo:color="#000000" loext:opacity="100%" style:text-underline-style="solid" style:text-underline-width="auto" style:text-underline-color="font-color" fo:font-weight="bold" officeooo:rsid="0349e959" style:font-weight-asian="bold" style:font-weight-complex="bold"/>
    </style:style>
    <style:style style:name="T135" style:family="text">
      <style:text-properties fo:color="#000000" loext:opacity="100%" style:text-underline-style="solid" style:text-underline-width="auto" style:text-underline-color="font-color" fo:font-weight="bold" officeooo:rsid="034ae7ce" style:font-weight-asian="bold" style:font-weight-complex="bold"/>
    </style:style>
    <style:style style:name="T136" style:family="text">
      <style:text-properties fo:color="#000000" loext:opacity="100%" style:text-underline-style="solid" style:text-underline-width="auto" style:text-underline-color="font-color" fo:font-weight="bold" officeooo:rsid="01b7d896" style:font-weight-asian="bold" style:font-weight-complex="bold"/>
    </style:style>
    <style:style style:name="T137" style:family="text">
      <style:text-properties fo:color="#000000" loext:opacity="100%" style:text-underline-style="solid" style:text-underline-width="auto" style:text-underline-color="font-color" fo:font-weight="bold" officeooo:rsid="034dddf6" style:font-weight-asian="bold" style:font-weight-complex="bold"/>
    </style:style>
    <style:style style:name="T138" style:family="text">
      <style:text-properties fo:color="#000000" loext:opacity="100%" style:text-underline-style="solid" style:text-underline-width="auto" style:text-underline-color="font-color" fo:font-weight="bold" officeooo:rsid="040fa4da" style:font-weight-asian="bold" style:font-weight-complex="bold"/>
    </style:style>
    <style:style style:name="T139" style:family="text">
      <style:text-properties fo:color="#127622" loext:opacity="100%" fo:font-weight="bold" officeooo:rsid="0407fc58" style:font-weight-asian="bold" style:font-weight-complex="bold"/>
    </style:style>
    <style:style style:name="T140" style:family="text">
      <style:text-properties fo:color="#127622" loext:opacity="100%" fo:font-weight="bold" officeooo:rsid="02db27dd" style:font-weight-asian="bold" style:font-weight-complex="bold"/>
    </style:style>
    <style:style style:name="T141" style:family="text">
      <style:text-properties fo:color="#127622" loext:opacity="100%" fo:font-weight="bold" officeooo:rsid="018fefdb" style:font-weight-asian="bold" style:font-weight-complex="bold"/>
    </style:style>
    <style:style style:name="T142" style:family="text">
      <style:text-properties fo:color="#127622" loext:opacity="100%" fo:font-weight="bold" officeooo:rsid="019422cf" style:font-weight-asian="bold" style:font-weight-complex="bold"/>
    </style:style>
    <style:style style:name="T143" style:family="text">
      <style:text-properties fo:color="#127622" loext:opacity="100%" fo:font-weight="bold" officeooo:rsid="07c718e4" style:font-weight-asian="bold" style:font-weight-complex="bold"/>
    </style:style>
    <style:style style:name="T144" style:family="text">
      <style:text-properties fo:color="#127622" loext:opacity="100%" fo:font-weight="bold" officeooo:rsid="03eec704" style:font-weight-asian="bold" style:font-weight-complex="bold"/>
    </style:style>
    <style:style style:name="T145" style:family="text">
      <style:text-properties fo:color="#127622" loext:opacity="100%" fo:font-weight="bold" officeooo:rsid="03f53432" style:font-weight-asian="bold" style:font-weight-complex="bold"/>
    </style:style>
    <style:style style:name="T146" style:family="text">
      <style:text-properties officeooo:rsid="0407fc58"/>
    </style:style>
    <style:style style:name="T147" style:family="text">
      <style:text-properties officeooo:rsid="02db27dd"/>
    </style:style>
    <style:style style:name="T148" style:family="text">
      <style:text-properties officeooo:rsid="019422cf"/>
    </style:style>
    <style:style style:name="T149" style:family="text">
      <style:text-properties officeooo:rsid="03e79fd4"/>
    </style:style>
    <style:style style:name="T150" style:family="text">
      <style:text-properties officeooo:rsid="079a0936"/>
    </style:style>
    <style:style style:name="T151" style:family="text">
      <style:text-properties officeooo:rsid="04096a6d"/>
    </style:style>
    <style:style style:name="T152" style:family="text">
      <style:text-properties officeooo:rsid="0713ea37"/>
    </style:style>
    <style:style style:name="T153" style:family="text">
      <style:text-properties officeooo:rsid="01916b09"/>
    </style:style>
    <style:style style:name="T154" style:family="text">
      <style:text-properties style:text-line-through-style="none" style:text-line-through-type="none" officeooo:rsid="06d2b695"/>
    </style:style>
    <style:style style:name="T155" style:family="text">
      <style:text-properties style:text-line-through-style="none" style:text-line-through-type="none" officeooo:rsid="07c718e4"/>
    </style:style>
    <style:style style:name="T156" style:family="text">
      <style:text-properties officeooo:rsid="06d2b695"/>
    </style:style>
    <style:style style:name="T157" style:family="text">
      <style:text-properties officeooo:rsid="03ef8e72"/>
    </style:style>
    <style:style style:name="T158" style:family="text">
      <style:text-properties officeooo:rsid="03f53432"/>
    </style:style>
    <style:style style:name="T159" style:family="text">
      <style:text-properties fo:color="#127622" loext:opacity="100%" officeooo:rsid="04b2d781"/>
    </style:style>
    <style:style style:name="T160" style:family="text">
      <style:text-properties fo:color="#127622" loext:opacity="100%" officeooo:rsid="05d26402"/>
    </style:style>
    <style:style style:name="T161" style:family="text">
      <style:text-properties fo:color="#127622" loext:opacity="100%" officeooo:rsid="0388a7cb"/>
    </style:style>
    <style:style style:name="T162" style:family="text">
      <style:text-properties fo:color="#127622" loext:opacity="100%" officeooo:rsid="01d179b3"/>
    </style:style>
    <style:style style:name="T163" style:family="text">
      <style:text-properties fo:color="#127622" loext:opacity="100%" officeooo:rsid="0281cff2"/>
    </style:style>
    <style:style style:name="T164" style:family="text">
      <style:text-properties fo:color="#127622" loext:opacity="100%" officeooo:rsid="02b4b4f4"/>
    </style:style>
    <style:style style:name="T165" style:family="text">
      <style:text-properties fo:color="#127622" loext:opacity="100%" officeooo:rsid="05284fd7"/>
    </style:style>
    <style:style style:name="T166" style:family="text">
      <style:text-properties fo:color="#127622" loext:opacity="100%" officeooo:rsid="038de91d"/>
    </style:style>
    <style:style style:name="T167" style:family="text">
      <style:text-properties fo:color="#127622" loext:opacity="100%" officeooo:rsid="038b7b79"/>
    </style:style>
    <style:style style:name="T168" style:family="text">
      <style:text-properties fo:color="#127622" loext:opacity="100%" officeooo:rsid="079b2701"/>
    </style:style>
    <style:style style:name="T169" style:family="text">
      <style:text-properties fo:color="#127622" loext:opacity="100%" officeooo:rsid="05da9e93"/>
    </style:style>
    <style:style style:name="T170" style:family="text">
      <style:text-properties fo:color="#127622" loext:opacity="100%" officeooo:rsid="079a0936"/>
    </style:style>
    <style:style style:name="T171" style:family="text">
      <style:text-properties officeooo:rsid="05832721"/>
    </style:style>
    <style:style style:name="T172" style:family="text">
      <style:text-properties officeooo:rsid="05eab2e7"/>
    </style:style>
    <style:style style:name="T173" style:family="text">
      <style:text-properties officeooo:rsid="0408a786"/>
    </style:style>
    <style:style style:name="T174" style:family="text">
      <style:text-properties officeooo:rsid="043e2dd5"/>
    </style:style>
    <style:style style:name="T175" style:family="text">
      <style:text-properties officeooo:rsid="0440f033"/>
    </style:style>
    <style:style style:name="T176" style:family="text">
      <style:text-properties officeooo:rsid="04b86829"/>
    </style:style>
    <style:style style:name="T177" style:family="text">
      <style:text-properties officeooo:rsid="043fda39"/>
    </style:style>
    <style:style style:name="T178" style:family="text">
      <style:text-properties officeooo:rsid="0660378a"/>
    </style:style>
    <style:style style:name="T179" style:family="text">
      <style:text-properties style:text-underline-style="solid" style:text-underline-width="auto" style:text-underline-color="font-color" fo:font-weight="bold" officeooo:rsid="03815b86" style:font-weight-asian="bold" style:font-weight-complex="bold"/>
    </style:style>
    <style:style style:name="T180" style:family="text">
      <style:text-properties style:text-underline-style="solid" style:text-underline-width="auto" style:text-underline-color="font-color" fo:font-weight="bold" officeooo:rsid="03f89a6f" style:font-weight-asian="bold" style:font-weight-complex="bold"/>
    </style:style>
    <style:style style:name="T181" style:family="text">
      <style:text-properties style:text-underline-style="solid" style:text-underline-width="auto" style:text-underline-color="font-color" fo:font-weight="bold" style:font-weight-asian="bold" style:font-weight-complex="bold"/>
    </style:style>
    <style:style style:name="T182" style:family="text">
      <style:text-properties style:text-underline-style="solid" style:text-underline-width="auto" style:text-underline-color="font-color" fo:font-weight="bold" officeooo:rsid="03f72326" style:font-weight-asian="bold" style:font-weight-complex="bold"/>
    </style:style>
    <style:style style:name="T183" style:family="text">
      <style:text-properties style:text-underline-style="solid" style:text-underline-width="auto" style:text-underline-color="font-color" fo:font-weight="bold" officeooo:rsid="01b7d896" style:font-weight-asian="bold" style:font-weight-complex="bold"/>
    </style:style>
    <style:style style:name="T184" style:family="text">
      <style:text-properties style:text-underline-style="solid" style:text-underline-width="auto" style:text-underline-color="font-color" fo:font-weight="bold" officeooo:rsid="034dddf6" style:font-weight-asian="bold" style:font-weight-complex="bold"/>
    </style:style>
    <style:style style:name="T185" style:family="text">
      <style:text-properties style:text-underline-style="solid" style:text-underline-width="auto" style:text-underline-color="font-color" fo:font-weight="bold" officeooo:rsid="040fa4da" style:font-weight-asian="bold" style:font-weight-complex="bold"/>
    </style:style>
    <style:style style:name="T186" style:family="text">
      <style:text-properties officeooo:rsid="040fa4da"/>
    </style:style>
    <style:style style:name="T187" style:family="text">
      <style:text-properties officeooo:rsid="05dc1718"/>
    </style:style>
    <style:style style:name="T188" style:family="text">
      <style:text-properties style:text-underline-style="none" officeooo:rsid="05dc1718"/>
    </style:style>
    <style:style style:name="T189" style:family="text">
      <style:text-properties style:text-underline-style="none" officeooo:rsid="03d8e290"/>
    </style:style>
    <style:style style:name="T190" style:family="text">
      <style:text-properties officeooo:rsid="04b952a9"/>
    </style:style>
    <style:style style:name="T191" style:family="text">
      <style:text-properties style:text-underline-style="none" officeooo:rsid="05dd2a2b"/>
    </style:style>
    <style:style style:name="T192" style:family="text">
      <style:text-properties fo:color="#127622" loext:opacity="100%" fo:font-weight="bold" officeooo:rsid="040fa4da" style:font-weight-asian="bold" style:font-weight-complex="bold"/>
    </style:style>
    <style:style style:name="T193" style:family="text">
      <style:text-properties fo:color="#127622" loext:opacity="100%" fo:font-weight="bold" officeooo:rsid="03e79fd4" style:font-weight-asian="bold" style:font-weight-complex="bold"/>
    </style:style>
    <style:style style:name="T194" style:family="text">
      <style:text-properties fo:color="#127622" loext:opacity="100%" fo:font-weight="bold" officeooo:rsid="01916b09" style:font-weight-asian="bold" style:font-weight-complex="bold"/>
    </style:style>
    <style:style style:name="T195" style:family="text">
      <style:text-properties fo:color="#127622" loext:opacity="100%" fo:font-weight="bold" officeooo:rsid="0713ea37" style:font-weight-asian="bold" style:font-weight-complex="bold"/>
    </style:style>
    <style:style style:name="T196" style:family="text">
      <style:text-properties fo:color="#127622" loext:opacity="100%" fo:font-weight="bold" officeooo:rsid="0769913d" style:font-weight-asian="bold" style:font-weight-complex="bold"/>
    </style:style>
    <style:style style:name="T197" style:family="text">
      <style:text-properties officeooo:rsid="0414f860"/>
    </style:style>
    <style:style style:name="T198" style:family="text">
      <style:text-properties officeooo:rsid="01fce73c"/>
    </style:style>
    <style:style style:name="T199" style:family="text">
      <style:text-properties officeooo:rsid="038a6bf5"/>
    </style:style>
    <style:style style:name="T200" style:family="text">
      <style:text-properties officeooo:rsid="01fbb9e3"/>
    </style:style>
    <style:style style:name="T201" style:family="text">
      <style:text-properties officeooo:rsid="02042644"/>
    </style:style>
    <style:style style:name="T202" style:family="text">
      <style:text-properties officeooo:rsid="00c262ee"/>
    </style:style>
    <style:style style:name="T203" style:family="text">
      <style:text-properties officeooo:rsid="0291fd8e"/>
    </style:style>
    <style:style style:name="T204" style:family="text">
      <style:text-properties fo:font-weight="bold" officeooo:rsid="01fce73c" style:font-weight-asian="bold" style:font-weight-complex="bold"/>
    </style:style>
    <style:style style:name="T205" style:family="text">
      <style:text-properties style:font-name="Calibri" fo:font-weight="bold" officeooo:rsid="04106ca9" style:font-name-asian="Calibri" style:font-weight-asian="bold" style:font-name-complex="Calibri" style:font-weight-complex="bold"/>
    </style:style>
    <style:style style:name="T206" style:family="text">
      <style:text-properties officeooo:rsid="0777682a"/>
    </style:style>
    <style:style style:name="T207" style:family="text">
      <style:text-properties officeooo:rsid="03d9bd63"/>
    </style:style>
    <style:style style:name="T208" style:family="text">
      <style:text-properties fo:font-weight="normal" officeooo:rsid="01fed99f" style:font-weight-asian="normal" style:font-weight-complex="normal"/>
    </style:style>
    <style:style style:name="T209" style:family="text">
      <style:text-properties fo:font-weight="normal" officeooo:rsid="02010b42" style:font-weight-asian="normal" style:font-weight-complex="normal"/>
    </style:style>
    <style:style style:name="T210" style:family="text">
      <style:text-properties fo:font-weight="normal" officeooo:rsid="02023b35" style:font-weight-asian="normal" style:font-weight-complex="normal"/>
    </style:style>
    <style:style style:name="T211" style:family="text">
      <style:text-properties fo:color="#2a6099" loext:opacity="100%" officeooo:rsid="0414f860"/>
    </style:style>
    <style:style style:name="T212" style:family="text">
      <style:text-properties fo:color="#2a6099" loext:opacity="100%" officeooo:rsid="03e30234"/>
    </style:style>
    <style:style style:name="T213" style:family="text">
      <style:text-properties fo:color="#2a6099" loext:opacity="100%"/>
    </style:style>
    <style:style style:name="T214" style:family="text">
      <style:text-properties officeooo:rsid="0586747b"/>
    </style:style>
    <style:style style:name="T215" style:family="text">
      <style:text-properties fo:font-weight="bold" officeooo:rsid="0414f860" style:font-weight-asian="bold" style:font-weight-complex="bold"/>
    </style:style>
    <style:style style:name="T216" style:family="text">
      <style:text-properties fo:font-weight="bold" officeooo:rsid="03e4e54c" style:font-weight-asian="bold" style:font-weight-complex="bold"/>
    </style:style>
    <style:style style:name="T217" style:family="text">
      <style:text-properties fo:font-weight="bold" officeooo:rsid="0388a7cb" style:font-weight-asian="bold" style:font-weight-complex="bold"/>
    </style:style>
    <style:style style:name="T218" style:family="text">
      <style:text-properties fo:font-weight="bold" officeooo:rsid="03db4be2" style:font-weight-asian="bold" style:font-weight-complex="bold"/>
    </style:style>
    <style:style style:name="T219" style:family="text">
      <style:text-properties fo:font-weight="bold" officeooo:rsid="038a6bf5" style:font-weight-asian="bold" style:font-weight-complex="bold"/>
    </style:style>
    <style:style style:name="T220" style:family="text">
      <style:text-properties officeooo:rsid="03db4be2"/>
    </style:style>
    <style:style style:name="T221" style:family="text">
      <style:text-properties officeooo:rsid="02644a08"/>
    </style:style>
    <style:style style:name="T222" style:family="text">
      <style:text-properties fo:font-weight="bold" officeooo:rsid="03df50a4" style:font-weight-asian="bold" style:font-weight-complex="bold"/>
    </style:style>
    <style:style style:name="T223" style:family="text">
      <style:text-properties fo:font-size="15pt" style:text-underline-style="none" officeooo:rsid="03df50a4" style:font-size-asian="15pt" style:font-size-complex="15pt"/>
    </style:style>
    <style:style style:name="T224" style:family="text">
      <style:text-properties fo:font-size="15pt" style:text-underline-style="none" officeooo:rsid="00b53b22" style:font-size-asian="15pt" style:font-size-complex="15pt"/>
    </style:style>
    <style:style style:name="T225" style:family="text">
      <style:text-properties fo:font-size="15pt" style:text-underline-style="none" officeooo:rsid="05c89d80" style:font-size-asian="15pt" style:font-size-complex="15pt"/>
    </style:style>
    <style:style style:name="T226" style:family="text">
      <style:text-properties fo:font-size="15pt" style:text-underline-style="none" officeooo:rsid="05b1213d" style:font-size-asian="15pt" style:font-size-complex="15pt"/>
    </style:style>
    <style:style style:name="T227" style:family="text">
      <style:text-properties officeooo:rsid="05b1213d"/>
    </style:style>
    <style:style style:name="T228" style:family="text">
      <style:text-properties officeooo:rsid="06d7a425"/>
    </style:style>
    <style:style style:name="T229" style:family="text">
      <style:text-properties officeooo:rsid="03df50a4"/>
    </style:style>
    <style:style style:name="T230" style:family="text">
      <style:text-properties officeooo:rsid="06d9040d"/>
    </style:style>
    <style:style style:name="T231" style:family="text">
      <style:text-properties officeooo:rsid="05b2ebfd"/>
    </style:style>
    <style:style style:name="T232" style:family="text">
      <style:text-properties officeooo:rsid="05b3621e"/>
    </style:style>
    <style:style style:name="T233" style:family="text">
      <style:text-properties officeooo:rsid="06dce273"/>
    </style:style>
    <style:style style:name="T234" style:family="text">
      <style:text-properties fo:font-weight="bold" officeooo:rsid="00c262ee" style:font-weight-asian="bold" style:font-weight-complex="bold"/>
    </style:style>
    <style:style style:name="T235" style:family="text">
      <style:text-properties fo:font-weight="bold" officeooo:rsid="03debfd5" style:font-weight-asian="bold" style:font-weight-complex="bold"/>
    </style:style>
    <style:style style:name="T236" style:family="text">
      <style:text-properties officeooo:rsid="03debfd5"/>
    </style:style>
    <style:style style:name="T237" style:family="text">
      <style:text-properties officeooo:rsid="06dc7e4f"/>
    </style:style>
    <style:style style:name="T238" style:family="text">
      <style:text-properties fo:font-weight="normal" officeooo:rsid="03debfd5" style:font-weight-asian="normal" style:font-weight-complex="normal"/>
    </style:style>
    <style:style style:name="T239" style:family="text">
      <style:text-properties fo:font-weight="bold" officeooo:rsid="019731bb" style:font-weight-asian="bold" style:font-weight-complex="bold"/>
    </style:style>
    <style:style style:name="T240" style:family="text">
      <style:text-properties style:text-underline-style="solid" style:text-underline-width="auto" style:text-underline-color="font-color" fo:font-weight="normal" officeooo:rsid="03debfd5" style:font-weight-asian="normal" style:font-weight-complex="normal"/>
    </style:style>
    <style:style style:name="T241" style:family="text">
      <style:text-properties style:text-underline-style="solid" style:text-underline-width="auto" style:text-underline-color="font-color" fo:font-weight="normal" style:font-weight-asian="normal" style:font-weight-complex="normal"/>
    </style:style>
    <style:style style:name="T242" style:family="text">
      <style:text-properties fo:font-weight="normal" officeooo:rsid="05b38b95" style:font-weight-asian="normal" style:font-weight-complex="normal"/>
    </style:style>
    <style:style style:name="T243" style:family="text">
      <style:text-properties fo:font-weight="normal" officeooo:rsid="06daee0a" style:font-weight-asian="normal" style:font-weight-complex="normal"/>
    </style:style>
    <style:style style:name="T244" style:family="text">
      <style:text-properties fo:font-weight="normal" officeooo:rsid="05b5f47a" style:font-weight-asian="normal" style:font-weight-complex="normal"/>
    </style:style>
    <style:style style:name="T245" style:family="text">
      <style:text-properties fo:font-weight="normal" officeooo:rsid="05b63ebb" style:font-weight-asian="normal" style:font-weight-complex="normal"/>
    </style:style>
    <style:style style:name="T246" style:family="text">
      <style:text-properties fo:font-weight="bold" officeooo:rsid="05b63ebb" style:font-weight-asian="bold" style:font-weight-complex="bold"/>
    </style:style>
    <style:style style:name="T247" style:family="text">
      <style:text-properties fo:font-weight="normal" officeooo:rsid="05b83bff" style:font-weight-asian="normal" style:font-weight-complex="normal"/>
    </style:style>
    <style:style style:name="T248" style:family="text">
      <style:text-properties fo:color="#000000" loext:opacity="100%" fo:font-weight="normal" officeooo:rsid="05b1213d" style:font-weight-asian="normal" style:font-weight-complex="normal"/>
    </style:style>
    <style:style style:name="T249" style:family="text">
      <style:text-properties fo:color="#000000" loext:opacity="100%" fo:font-weight="normal" officeooo:rsid="03db4be2" style:font-weight-asian="normal" style:font-weight-complex="normal"/>
    </style:style>
    <style:style style:name="T250" style:family="text">
      <style:text-properties fo:color="#000000" loext:opacity="100%" fo:font-weight="normal" style:font-weight-asian="normal" style:font-weight-complex="normal"/>
    </style:style>
    <style:style style:name="T251" style:family="text">
      <style:text-properties fo:color="#000000" loext:opacity="100%" fo:font-weight="bold" style:font-weight-asian="bold" style:font-weight-complex="bold"/>
    </style:style>
    <style:style style:name="T252" style:family="text">
      <style:text-properties fo:color="#000000" loext:opacity="100%" fo:font-weight="normal" officeooo:rsid="03dfefea" style:font-weight-asian="normal" style:font-weight-complex="normal"/>
    </style:style>
    <style:style style:name="T253" style:family="text">
      <style:text-properties officeooo:rsid="06ea919d"/>
    </style:style>
    <style:style style:name="T254" style:family="text">
      <style:text-properties officeooo:rsid="05c06929"/>
    </style:style>
    <style:style style:name="T255" style:family="text">
      <style:text-properties officeooo:rsid="05befc58"/>
    </style:style>
    <style:style style:name="T256" style:family="text">
      <style:text-properties officeooo:rsid="05c483d3"/>
    </style:style>
    <style:style style:name="T257" style:family="text">
      <style:text-properties officeooo:rsid="06e0d496"/>
    </style:style>
    <style:style style:name="T258" style:family="text">
      <style:text-properties officeooo:rsid="06e3930b"/>
    </style:style>
    <style:style style:name="T259" style:family="text">
      <style:text-properties officeooo:rsid="06e4ce07"/>
    </style:style>
    <style:style style:name="T260" style:family="text">
      <style:text-properties officeooo:rsid="06dfab7e"/>
    </style:style>
    <style:style style:name="T261" style:family="text">
      <style:text-properties fo:font-weight="bold" officeooo:rsid="06dfab7e" style:font-weight-asian="bold" style:font-weight-complex="bold"/>
    </style:style>
    <style:style style:name="T262" style:family="text">
      <style:text-properties fo:color="#000000" loext:opacity="100%" fo:font-size="11pt" fo:font-weight="normal" style:font-size-asian="11pt" style:font-weight-asian="normal" style:font-size-complex="11pt" style:font-weight-complex="normal"/>
    </style:style>
    <style:style style:name="T263" style:family="text">
      <style:text-properties fo:color="#000000" loext:opacity="100%" fo:font-size="11pt" fo:font-weight="normal" officeooo:rsid="06e71675" style:font-size-asian="11pt" style:font-weight-asian="normal" style:font-size-complex="11pt" style:font-weight-complex="normal"/>
    </style:style>
    <style:style style:name="T264" style:family="text">
      <style:text-properties fo:color="#000000" loext:opacity="100%" fo:font-size="11pt" fo:font-weight="normal" officeooo:rsid="06e90119" style:font-size-asian="11pt" style:font-weight-asian="normal" style:font-size-complex="11pt" style:font-weight-complex="normal"/>
    </style:style>
    <style:style style:name="T265" style:family="text">
      <style:text-properties officeooo:rsid="05bb0ce3"/>
    </style:style>
    <style:style style:name="T266" style:family="text">
      <style:text-properties fo:color="#c9211e" loext:opacity="100%" fo:font-weight="bold" officeooo:rsid="0414f860" style:font-weight-asian="bold" style:font-weight-complex="bold"/>
    </style:style>
    <style:style style:name="T267" style:family="text">
      <style:text-properties fo:color="#c9211e" loext:opacity="100%" fo:font-weight="bold" officeooo:rsid="03e4e54c" style:font-weight-asian="bold" style:font-weight-complex="bold"/>
    </style:style>
    <style:style style:name="T268" style:family="text">
      <style:text-properties fo:color="#c9211e" loext:opacity="100%" fo:font-weight="bold" officeooo:rsid="0388a7cb" style:font-weight-asian="bold" style:font-weight-complex="bold"/>
    </style:style>
    <style:style style:name="T269" style:family="text">
      <style:text-properties fo:color="#c9211e" loext:opacity="100%" fo:font-weight="bold" style:font-weight-asian="bold" style:font-weight-complex="bold"/>
    </style:style>
    <style:style style:name="T270" style:family="text">
      <style:text-properties fo:color="#c9211e" loext:opacity="100%" fo:font-weight="bold" officeooo:rsid="038a6bf5" style:font-weight-asian="bold" style:font-weight-complex="bold"/>
    </style:style>
    <style:style style:name="T271" style:family="text">
      <style:text-properties fo:color="#c9211e" loext:opacity="100%" officeooo:rsid="038a6bf5"/>
    </style:style>
    <style:style style:name="T272" style:family="text">
      <style:text-properties fo:color="#c9211e" loext:opacity="100%" officeooo:rsid="0281cff2"/>
    </style:style>
    <style:style style:name="T273" style:family="text">
      <style:text-properties fo:color="#c9211e" loext:opacity="100%" officeooo:rsid="02644a08"/>
    </style:style>
    <style:style style:name="T274" style:family="text">
      <style:text-properties fo:color="#c9211e" loext:opacity="100%" officeooo:rsid="06172b37"/>
    </style:style>
    <style:style style:name="T275" style:family="text">
      <style:text-properties officeooo:rsid="0385242f"/>
    </style:style>
    <style:style style:name="T276" style:family="text">
      <style:text-properties fo:font-weight="bold" officeooo:rsid="0281cff2" style:font-weight-asian="bold" style:font-weight-complex="bold"/>
    </style:style>
    <style:style style:name="T277" style:family="text">
      <style:text-properties officeooo:rsid="05ad8c4b"/>
    </style:style>
    <style:style style:name="T278" style:family="text">
      <style:text-properties officeooo:rsid="0281cff2"/>
    </style:style>
    <style:style style:name="T279" style:family="text">
      <style:text-properties officeooo:rsid="028490a2"/>
    </style:style>
    <style:style style:name="T280" style:family="text">
      <style:text-properties fo:font-weight="normal" officeooo:rsid="02644a08" style:font-weight-asian="normal" style:font-weight-complex="normal"/>
    </style:style>
    <style:style style:name="T281" style:family="text">
      <style:text-properties fo:font-weight="normal" officeooo:rsid="0281cff2" style:font-weight-asian="normal" style:font-weight-complex="normal"/>
    </style:style>
    <style:style style:name="T282" style:family="text">
      <style:text-properties fo:font-weight="normal" officeooo:rsid="028490a2" style:font-weight-asian="normal" style:font-weight-complex="normal"/>
    </style:style>
    <style:style style:name="T283" style:family="text">
      <style:text-properties fo:font-weight="normal" officeooo:rsid="0283ae30" style:font-weight-asian="normal" style:font-weight-complex="normal"/>
    </style:style>
    <style:style style:name="T284" style:family="text">
      <style:text-properties fo:font-weight="normal" officeooo:rsid="0286827d" style:font-weight-asian="normal" style:font-weight-complex="normal"/>
    </style:style>
    <style:style style:name="T285" style:family="text">
      <style:text-properties fo:font-weight="bold" officeooo:rsid="0196a987" style:font-weight-asian="bold" style:font-weight-complex="bold"/>
    </style:style>
    <style:style style:name="T286" style:family="text">
      <style:text-properties fo:font-weight="normal" officeooo:rsid="02874b4f" style:font-weight-asian="normal" style:font-weight-complex="normal"/>
    </style:style>
    <style:style style:name="T287" style:family="text">
      <style:text-properties fo:font-weight="normal" officeooo:rsid="03d46553" style:font-weight-asian="normal" style:font-weight-complex="normal"/>
    </style:style>
    <style:style style:name="T288" style:family="text">
      <style:text-properties fo:font-weight="normal" officeooo:rsid="03579827" style:font-weight-asian="normal" style:font-weight-complex="normal"/>
    </style:style>
    <style:style style:name="T289" style:family="text">
      <style:text-properties fo:font-weight="normal" officeooo:rsid="0287dd9a" style:font-weight-asian="normal" style:font-weight-complex="normal"/>
    </style:style>
    <style:style style:name="T290" style:family="text">
      <style:text-properties officeooo:rsid="0272edc6"/>
    </style:style>
    <style:style style:name="T291" style:family="text">
      <style:text-properties officeooo:rsid="028987da"/>
    </style:style>
    <style:style style:name="T292" style:family="text">
      <style:text-properties style:text-underline-style="none" officeooo:rsid="028987da"/>
    </style:style>
    <style:style style:name="T293" style:family="text">
      <style:text-properties fo:font-weight="bold" officeooo:rsid="02775256" style:font-weight-asian="bold" style:font-weight-complex="bold"/>
    </style:style>
    <style:style style:name="T294" style:family="text">
      <style:text-properties officeooo:rsid="028ae126"/>
    </style:style>
    <style:style style:name="T295" style:family="text">
      <style:text-properties fo:font-weight="bold" officeooo:rsid="028b16de" style:font-weight-asian="bold" style:font-weight-complex="bold"/>
    </style:style>
    <style:style style:name="T296" style:family="text">
      <style:text-properties officeooo:rsid="028b16de"/>
    </style:style>
    <style:style style:name="T297" style:family="text">
      <style:text-properties officeooo:rsid="028c2bac"/>
    </style:style>
    <style:style style:name="T298" style:family="text">
      <style:text-properties officeooo:rsid="028d883d"/>
    </style:style>
    <style:style style:name="T299" style:family="text">
      <style:text-properties officeooo:rsid="028cc888"/>
    </style:style>
    <style:style style:name="T300" style:family="text">
      <style:text-properties fo:color="#000000" loext:opacity="100%" style:text-underline-style="none" fo:font-weight="normal" officeooo:rsid="027c5057" style:font-weight-asian="normal" style:font-weight-complex="normal"/>
    </style:style>
    <style:style style:name="T301" style:family="text">
      <style:text-properties fo:color="#000000" loext:opacity="100%" style:text-underline-style="none" fo:font-weight="normal" style:font-weight-asian="normal" style:font-weight-complex="normal"/>
    </style:style>
    <style:style style:name="T302" style:family="text">
      <style:text-properties officeooo:rsid="04b41658"/>
    </style:style>
    <style:style style:name="T303" style:family="text">
      <style:text-properties officeooo:rsid="03e4e54c"/>
    </style:style>
    <style:style style:name="T304" style:family="text">
      <style:text-properties officeooo:rsid="0388a7cb"/>
    </style:style>
    <style:style style:name="T305" style:family="text">
      <style:text-properties fo:color="#c9211e" loext:opacity="100%" officeooo:rsid="0290903a"/>
    </style:style>
    <style:style style:name="T306" style:family="text">
      <style:text-properties style:text-underline-style="none" fo:font-weight="bold" officeooo:rsid="03579827" style:font-weight-asian="bold" style:font-weight-complex="bold"/>
    </style:style>
    <style:style style:name="T307" style:family="text">
      <style:text-properties style:text-underline-style="none" fo:font-weight="bold" officeooo:rsid="0291fd8e" style:font-weight-asian="bold" style:font-weight-complex="bold"/>
    </style:style>
    <style:style style:name="T308" style:family="text">
      <style:text-properties style:text-underline-style="none" fo:font-weight="bold" officeooo:rsid="035964df" style:font-weight-asian="bold" style:font-weight-complex="bold"/>
    </style:style>
    <style:style style:name="T309" style:family="text">
      <style:text-properties style:font-name="Calibri" fo:font-weight="bold" officeooo:rsid="04122b44" style:font-name-asian="Calibri" style:font-weight-asian="bold" style:font-name-complex="Calibri" style:font-weight-complex="bold"/>
    </style:style>
    <style:style style:name="T310" style:family="text">
      <style:text-properties fo:font-weight="bold" officeooo:rsid="0291fd8e" style:font-weight-asian="bold" style:font-weight-complex="bold"/>
    </style:style>
    <style:style style:name="T311" style:family="text">
      <style:text-properties fo:font-weight="normal" officeooo:rsid="0291fd8e" style:font-weight-asian="normal" style:font-weight-complex="normal"/>
    </style:style>
    <style:style style:name="T312" style:family="text">
      <style:text-properties fo:font-weight="normal" officeooo:rsid="02923e65" style:font-weight-asian="normal" style:font-weight-complex="normal"/>
    </style:style>
    <style:style style:name="T313" style:family="text">
      <style:text-properties fo:font-weight="normal" officeooo:rsid="029289ea" style:font-weight-asian="normal" style:font-weight-complex="normal"/>
    </style:style>
    <style:style style:name="T314" style:family="text">
      <style:text-properties fo:font-weight="normal" officeooo:rsid="0293f6ea" style:font-weight-asian="normal" style:font-weight-complex="normal"/>
    </style:style>
    <style:style style:name="T315" style:family="text">
      <style:text-properties fo:font-weight="normal" officeooo:rsid="029558f6" style:font-weight-asian="normal" style:font-weight-complex="normal"/>
    </style:style>
    <style:style style:name="T316" style:family="text">
      <style:text-properties fo:font-weight="normal" officeooo:rsid="0416368e" style:font-weight-asian="normal" style:font-weight-complex="normal"/>
    </style:style>
    <style:style style:name="T317" style:family="text">
      <style:text-properties fo:font-weight="normal" officeooo:rsid="0296b4b3" style:font-weight-asian="normal" style:font-weight-complex="normal"/>
    </style:style>
    <style:style style:name="T318" style:family="text">
      <style:text-properties fo:font-weight="normal" officeooo:rsid="0297f70b" style:font-weight-asian="normal" style:font-weight-complex="normal"/>
    </style:style>
    <style:style style:name="T319" style:family="text">
      <style:text-properties officeooo:rsid="02992efe"/>
    </style:style>
    <style:style style:name="T320" style:family="text">
      <style:text-properties officeooo:rsid="04163d13"/>
    </style:style>
    <style:style style:name="T321" style:family="text">
      <style:text-properties officeooo:rsid="04166c88"/>
    </style:style>
    <style:style style:name="T322" style:family="text">
      <style:text-properties style:text-underline-style="none" officeooo:rsid="04163d13"/>
    </style:style>
    <style:style style:name="T323" style:family="text">
      <style:text-properties style:text-underline-style="none" officeooo:rsid="0299dc52"/>
    </style:style>
    <style:style style:name="T324" style:family="text">
      <style:text-properties style:text-underline-style="none" officeooo:rsid="035964df"/>
    </style:style>
    <style:style style:name="T325" style:family="text">
      <style:text-properties officeooo:rsid="029a1619"/>
    </style:style>
    <style:style style:name="T326" style:family="text">
      <style:text-properties officeooo:rsid="029b8944"/>
    </style:style>
    <style:style style:name="T327" style:family="text">
      <style:text-properties fo:font-weight="bold" officeooo:rsid="029b8944" style:font-weight-asian="bold" style:font-weight-complex="bold"/>
    </style:style>
    <style:style style:name="T328" style:family="text">
      <style:text-properties fo:font-weight="bold" officeooo:rsid="029eaeaa" style:font-weight-asian="bold" style:font-weight-complex="bold"/>
    </style:style>
    <style:style style:name="T329" style:family="text">
      <style:text-properties officeooo:rsid="029eaeaa"/>
    </style:style>
    <style:style style:name="T330" style:family="text">
      <style:text-properties officeooo:rsid="0418422b"/>
    </style:style>
    <style:style style:name="T331" style:family="text">
      <style:text-properties officeooo:rsid="03598f4d"/>
    </style:style>
    <style:style style:name="T332" style:family="text">
      <style:text-properties fo:color="#c9211e" loext:opacity="100%" officeooo:rsid="03aeef60"/>
    </style:style>
    <style:style style:name="T333" style:family="text">
      <style:text-properties style:text-underline-style="none" fo:font-weight="bold" officeooo:rsid="03aeef60" style:font-weight-asian="bold" style:font-weight-complex="bold"/>
    </style:style>
    <style:style style:name="T334" style:family="text">
      <style:text-properties officeooo:rsid="0465fe30"/>
    </style:style>
    <style:style style:name="T335" style:family="text">
      <style:text-properties style:text-underline-style="none" officeooo:rsid="0465fe30"/>
    </style:style>
    <style:style style:name="T336" style:family="text">
      <style:text-properties fo:font-weight="bold" officeooo:rsid="03b21b92" style:font-weight-asian="bold" style:font-weight-complex="bold"/>
    </style:style>
    <style:style style:name="T337" style:family="text">
      <style:text-properties officeooo:rsid="03b21b92"/>
    </style:style>
    <style:style style:name="T338" style:family="text">
      <style:text-properties fo:font-weight="normal" officeooo:rsid="03b21b92" style:font-weight-asian="normal" style:font-weight-complex="normal"/>
    </style:style>
    <style:style style:name="T339" style:family="text">
      <style:text-properties fo:font-weight="normal" officeooo:rsid="03b37969" style:font-weight-asian="normal" style:font-weight-complex="normal"/>
    </style:style>
    <style:style style:name="T340" style:family="text">
      <style:text-properties officeooo:rsid="00b53b22"/>
    </style:style>
    <style:style style:name="T341" style:family="text">
      <style:text-properties officeooo:rsid="03b039ca"/>
    </style:style>
    <style:style style:name="T342" style:family="text">
      <style:text-properties fo:font-weight="bold" officeooo:rsid="03b039ca" style:font-weight-asian="bold" style:font-weight-complex="bold"/>
    </style:style>
    <style:style style:name="T343" style:family="text">
      <style:text-properties officeooo:rsid="023cfc12"/>
    </style:style>
    <style:style style:name="T344" style:family="text">
      <style:text-properties fo:color="#c9211e" loext:opacity="100%" officeooo:rsid="023cfc12"/>
    </style:style>
    <style:style style:name="T345" style:family="text">
      <style:text-properties fo:font-weight="bold" officeooo:rsid="03579827" style:font-weight-asian="bold" style:font-weight-complex="bold"/>
    </style:style>
    <style:style style:name="T346" style:family="text">
      <style:text-properties fo:font-weight="bold" officeooo:rsid="023cfc12" style:font-weight-asian="bold" style:font-weight-complex="bold"/>
    </style:style>
    <style:style style:name="T347" style:family="text">
      <style:text-properties fo:font-size="14pt" style:text-underline-style="solid" style:text-underline-width="auto" style:text-underline-color="font-color" officeooo:rsid="0465fe30" style:font-size-asian="14pt" style:font-size-complex="14pt"/>
    </style:style>
    <style:style style:name="T348" style:family="text">
      <style:text-properties fo:font-size="14pt" style:text-underline-style="solid" style:text-underline-width="auto" style:text-underline-color="font-color" officeooo:rsid="00b53b22" style:font-size-asian="14pt" style:font-size-complex="14pt"/>
    </style:style>
    <style:style style:name="T349" style:family="text">
      <style:text-properties fo:font-size="14pt" style:text-underline-style="solid" style:text-underline-width="auto" style:text-underline-color="font-color" officeooo:rsid="0272edc6" style:font-size-asian="14pt" style:font-size-complex="14pt"/>
    </style:style>
    <style:style style:name="T350" style:family="text">
      <style:text-properties fo:font-size="14pt" style:text-underline-style="solid" style:text-underline-width="auto" style:text-underline-color="font-color" officeooo:rsid="02992efe" style:font-size-asian="14pt" style:font-size-complex="14pt"/>
    </style:style>
    <style:style style:name="T351" style:family="text">
      <style:text-properties officeooo:rsid="046610fe"/>
    </style:style>
    <style:style style:name="T352" style:family="text">
      <style:text-properties style:text-underline-style="none" officeooo:rsid="0466d5aa"/>
    </style:style>
    <style:style style:name="T353" style:family="text">
      <style:text-properties officeooo:rsid="0466d5aa"/>
    </style:style>
    <style:style style:name="T354" style:family="text">
      <style:text-properties style:font-name="Calibri" officeooo:rsid="0466d5aa"/>
    </style:style>
    <style:style style:name="T355" style:family="text">
      <style:text-properties fo:font-weight="normal" officeooo:rsid="023cfc12" style:font-weight-asian="normal" style:font-weight-complex="normal"/>
    </style:style>
    <style:style style:name="T356" style:family="text">
      <style:text-properties fo:font-weight="normal" officeooo:rsid="023de3bd" style:font-weight-asian="normal" style:font-weight-complex="normal"/>
    </style:style>
    <style:style style:name="T357" style:family="text">
      <style:text-properties fo:font-weight="normal" officeooo:rsid="023f7fd6" style:font-weight-asian="normal" style:font-weight-complex="normal"/>
    </style:style>
    <style:style style:name="T358" style:family="text">
      <style:text-properties fo:font-weight="normal" officeooo:rsid="03d5b8c4" style:font-weight-asian="normal" style:font-weight-complex="normal"/>
    </style:style>
    <style:style style:name="T359" style:family="text">
      <style:text-properties fo:font-weight="normal" officeooo:rsid="024113ef" style:font-weight-asian="normal" style:font-weight-complex="normal"/>
    </style:style>
    <style:style style:name="T360" style:family="text">
      <style:text-properties fo:font-weight="normal" officeooo:rsid="0242db7d" style:font-weight-asian="normal" style:font-weight-complex="normal"/>
    </style:style>
    <style:style style:name="T361" style:family="text">
      <style:text-properties fo:font-weight="normal" officeooo:rsid="02448ab3" style:font-weight-asian="normal" style:font-weight-complex="normal"/>
    </style:style>
    <style:style style:name="T362" style:family="text">
      <style:text-properties fo:font-weight="normal" officeooo:rsid="024609b6" style:font-weight-asian="normal" style:font-weight-complex="normal"/>
    </style:style>
    <style:style style:name="T363" style:family="text">
      <style:text-properties fo:font-weight="bold" officeooo:rsid="02465127" style:font-weight-asian="bold" style:font-weight-complex="bold"/>
    </style:style>
    <style:style style:name="T364" style:family="text">
      <style:text-properties fo:font-weight="normal" officeooo:rsid="02465127" style:font-weight-asian="normal" style:font-weight-complex="normal"/>
    </style:style>
    <style:style style:name="T365" style:family="text">
      <style:text-properties fo:font-weight="normal" officeooo:rsid="024a33d8" style:font-weight-asian="normal" style:font-weight-complex="normal"/>
    </style:style>
    <style:style style:name="T366" style:family="text">
      <style:text-properties style:text-underline-style="solid" style:text-underline-width="auto" style:text-underline-color="font-color" officeooo:rsid="00b53b22"/>
    </style:style>
    <style:style style:name="T367" style:family="text">
      <style:text-properties style:text-underline-style="solid" style:text-underline-width="auto" style:text-underline-color="font-color" officeooo:rsid="0272edc6"/>
    </style:style>
    <style:style style:name="T368" style:family="text">
      <style:text-properties style:text-underline-style="solid" style:text-underline-width="auto" style:text-underline-color="font-color" officeooo:rsid="02992efe"/>
    </style:style>
    <style:style style:name="T369" style:family="text">
      <style:text-properties officeooo:rsid="024a33d8"/>
    </style:style>
    <style:style style:name="T370" style:family="text">
      <style:text-properties officeooo:rsid="024aa86c"/>
    </style:style>
    <style:style style:name="T371" style:family="text">
      <style:text-properties style:text-underline-style="none" officeooo:rsid="024aa86c"/>
    </style:style>
    <style:style style:name="T372" style:family="text">
      <style:text-properties style:text-underline-style="none" officeooo:rsid="024a33d8"/>
    </style:style>
    <style:style style:name="T373" style:family="text">
      <style:text-properties style:text-underline-style="none" officeooo:rsid="024ad4a4"/>
    </style:style>
    <style:style style:name="T374" style:family="text">
      <style:text-properties officeooo:rsid="024ad4a4"/>
    </style:style>
    <style:style style:name="T375" style:family="text">
      <style:text-properties officeooo:rsid="024c2c81"/>
    </style:style>
    <style:style style:name="T376" style:family="text">
      <style:text-properties style:text-underline-style="solid" style:text-underline-width="auto" style:text-underline-color="font-color" officeooo:rsid="00bfa244"/>
    </style:style>
    <style:style style:name="T377" style:family="text">
      <style:text-properties style:text-underline-style="solid" style:text-underline-width="auto" style:text-underline-color="font-color" officeooo:rsid="029b8944"/>
    </style:style>
    <style:style style:name="T378" style:family="text">
      <style:text-properties style:text-underline-style="solid" style:text-underline-width="auto" style:text-underline-color="font-color" officeooo:rsid="024d3750"/>
    </style:style>
    <style:style style:name="T379" style:family="text">
      <style:text-properties officeooo:rsid="024d3750"/>
    </style:style>
    <style:style style:name="T380" style:family="text">
      <style:text-properties fo:font-weight="bold" officeooo:rsid="024d3750" style:font-weight-asian="bold" style:font-weight-complex="bold"/>
    </style:style>
    <style:style style:name="T381" style:family="text">
      <style:text-properties officeooo:rsid="03d65c51"/>
    </style:style>
    <style:style style:name="T382" style:family="text">
      <style:text-properties officeooo:rsid="03e69fff"/>
    </style:style>
    <style:style style:name="T383" style:family="text">
      <style:text-properties fo:color="#000000" loext:opacity="100%" fo:font-weight="bold" officeooo:rsid="03579827" style:font-weight-asian="bold" style:font-weight-complex="bold"/>
    </style:style>
    <style:style style:name="T384" style:family="text">
      <style:text-properties fo:color="#000000" loext:opacity="100%" fo:font-weight="bold" officeooo:rsid="035c3bba" style:font-weight-asian="bold" style:font-weight-complex="bold"/>
    </style:style>
    <style:style style:name="T385" style:family="text">
      <style:text-properties style:font-name="Calibri1" fo:font-size="13pt" officeooo:rsid="0465fe30" style:font-size-asian="13pt" style:font-size-complex="13pt"/>
    </style:style>
    <style:style style:name="T386" style:family="text">
      <style:text-properties style:font-name="Calibri1" fo:font-size="13pt" style:font-size-asian="13pt" style:font-size-complex="13pt"/>
    </style:style>
    <style:style style:name="T387" style:family="text">
      <style:text-properties style:font-name="Calibri1" fo:font-size="13pt" officeooo:rsid="0272edc6" style:font-size-asian="13pt" style:font-size-complex="13pt"/>
    </style:style>
    <style:style style:name="T388" style:family="text">
      <style:text-properties style:font-name="Calibri1" fo:font-size="13pt" officeooo:rsid="02992efe" style:font-size-asian="13pt" style:font-size-complex="13pt"/>
    </style:style>
    <style:style style:name="T389" style:family="text">
      <style:text-properties officeooo:rsid="046984d1"/>
    </style:style>
    <style:style style:name="T390" style:family="text">
      <style:text-properties style:text-underline-style="none" officeooo:rsid="046984d1"/>
    </style:style>
    <style:style style:name="T391" style:family="text">
      <style:text-properties fo:font-weight="bold" officeooo:rsid="00ced3d5" style:font-weight-asian="bold" style:font-weight-complex="bold"/>
    </style:style>
    <style:style style:name="T392" style:family="text">
      <style:text-properties officeooo:rsid="041fe21f"/>
    </style:style>
    <style:style style:name="T393" style:family="text">
      <style:text-properties fo:font-weight="normal" officeooo:rsid="02658e5a" style:font-weight-asian="normal" style:font-weight-complex="normal"/>
    </style:style>
    <style:style style:name="T394" style:family="text">
      <style:text-properties fo:font-weight="normal" officeooo:rsid="02666be8" style:font-weight-asian="normal" style:font-weight-complex="normal"/>
    </style:style>
    <style:style style:name="T395" style:family="text">
      <style:text-properties fo:font-weight="normal" officeooo:rsid="041fe21f" style:font-weight-asian="normal" style:font-weight-complex="normal"/>
    </style:style>
    <style:style style:name="T396" style:family="text">
      <style:text-properties fo:font-weight="normal" officeooo:rsid="0269ecb5" style:font-weight-asian="normal" style:font-weight-complex="normal"/>
    </style:style>
    <style:style style:name="T397" style:family="text">
      <style:text-properties fo:font-weight="normal" officeooo:rsid="02685189" style:font-weight-asian="normal" style:font-weight-complex="normal"/>
    </style:style>
    <style:style style:name="T398" style:family="text">
      <style:text-properties fo:font-weight="normal" officeooo:rsid="026f6d1d" style:font-weight-asian="normal" style:font-weight-complex="normal"/>
    </style:style>
    <style:style style:name="T399" style:family="text">
      <style:text-properties fo:font-weight="normal" officeooo:rsid="026f898a" style:font-weight-asian="normal" style:font-weight-complex="normal"/>
    </style:style>
    <style:style style:name="T400" style:family="text">
      <style:text-properties fo:font-weight="normal" officeooo:rsid="026b8811" style:font-weight-asian="normal" style:font-weight-complex="normal"/>
    </style:style>
    <style:style style:name="T401" style:family="text">
      <style:text-properties fo:font-weight="normal" officeooo:rsid="026c34ca" style:font-weight-asian="normal" style:font-weight-complex="normal"/>
    </style:style>
    <style:style style:name="T402" style:family="text">
      <style:text-properties fo:font-weight="normal" officeooo:rsid="026d8e81" style:font-weight-asian="normal" style:font-weight-complex="normal"/>
    </style:style>
    <style:style style:name="T403" style:family="text">
      <style:text-properties fo:font-weight="normal" officeooo:rsid="02700bed" style:font-weight-asian="normal" style:font-weight-complex="normal"/>
    </style:style>
    <style:style style:name="T404" style:family="text">
      <style:text-properties fo:font-weight="normal" officeooo:rsid="0271727a" style:font-weight-asian="normal" style:font-weight-complex="normal"/>
    </style:style>
    <style:style style:name="T405" style:family="text">
      <style:text-properties style:text-underline-style="solid" style:text-underline-width="auto" style:text-underline-color="font-color" officeooo:rsid="0273158b"/>
    </style:style>
    <style:style style:name="T406" style:family="text">
      <style:text-properties officeooo:rsid="00bfa244"/>
    </style:style>
    <style:style style:name="T407" style:family="text">
      <style:text-properties officeooo:rsid="0273158b"/>
    </style:style>
    <style:style style:name="T408" style:family="text">
      <style:text-properties officeooo:rsid="01a178b3"/>
    </style:style>
    <style:style style:name="T409" style:family="text">
      <style:text-properties officeooo:rsid="02751261"/>
    </style:style>
    <style:style style:name="T410" style:family="text">
      <style:text-properties style:text-underline-style="none" officeooo:rsid="0276561c"/>
    </style:style>
    <style:style style:name="T411" style:family="text">
      <style:text-properties officeooo:rsid="02775256"/>
    </style:style>
    <style:style style:name="T412" style:family="text">
      <style:text-properties style:text-underline-style="solid" style:text-underline-width="auto" style:text-underline-color="font-color" officeooo:rsid="027931c7"/>
    </style:style>
    <style:style style:name="T413" style:family="text">
      <style:text-properties officeooo:rsid="0279edec"/>
    </style:style>
    <style:style style:name="T414" style:family="text">
      <style:text-properties officeooo:rsid="035c3bba"/>
    </style:style>
    <style:style style:name="T415" style:family="text">
      <style:text-properties officeooo:rsid="027a6a2c"/>
    </style:style>
    <style:style style:name="T416" style:family="text">
      <style:text-properties officeooo:rsid="027c5057"/>
    </style:style>
    <style:style style:name="T417" style:family="text">
      <style:text-properties officeooo:rsid="03b398c1"/>
    </style:style>
    <style:style style:name="T418" style:family="text">
      <style:text-properties fo:color="#c9211e" loext:opacity="100%" officeooo:rsid="03b568b7"/>
    </style:style>
    <style:style style:name="T419" style:family="text">
      <style:text-properties fo:color="#c9211e" loext:opacity="100%" officeooo:rsid="03b398c1"/>
    </style:style>
    <style:style style:name="T420" style:family="text">
      <style:text-properties officeooo:rsid="03579827"/>
    </style:style>
    <style:style style:name="T421" style:family="text">
      <style:text-properties fo:font-weight="bold" officeooo:rsid="03b398c1" style:font-weight-asian="bold" style:font-weight-complex="bold"/>
    </style:style>
    <style:style style:name="T422" style:family="text">
      <style:text-properties fo:font-weight="normal" officeooo:rsid="0497d2fa" style:font-weight-asian="normal" style:font-weight-complex="normal"/>
    </style:style>
    <style:style style:name="T423" style:family="text">
      <style:text-properties fo:font-weight="normal" officeooo:rsid="00c262ee" style:font-weight-asian="normal" style:font-weight-complex="normal"/>
    </style:style>
    <style:style style:name="T424" style:family="text">
      <style:text-properties fo:font-weight="normal" officeooo:rsid="03b398c1" style:font-weight-asian="normal" style:font-weight-complex="normal"/>
    </style:style>
    <style:style style:name="T425" style:family="text">
      <style:text-properties fo:font-weight="bold" officeooo:rsid="0497d2fa" style:font-weight-asian="bold" style:font-weight-complex="bold"/>
    </style:style>
    <style:style style:name="T426" style:family="text">
      <style:text-properties fo:font-weight="normal" officeooo:rsid="03b568b7" style:font-weight-asian="normal" style:font-weight-complex="normal"/>
    </style:style>
    <style:style style:name="T427" style:family="text">
      <style:text-properties fo:font-weight="bold" officeooo:rsid="03b568b7" style:font-weight-asian="bold" style:font-weight-complex="bold"/>
    </style:style>
    <style:style style:name="T428" style:family="text">
      <style:text-properties fo:font-weight="bold" officeooo:rsid="03b7312a" style:font-weight-asian="bold" style:font-weight-complex="bold"/>
    </style:style>
    <style:style style:name="T429" style:family="text">
      <style:text-properties fo:font-weight="normal" officeooo:rsid="03b7312a" style:font-weight-asian="normal" style:font-weight-complex="normal"/>
    </style:style>
    <style:style style:name="T430" style:family="text">
      <style:text-properties style:text-underline-style="none" officeooo:rsid="03b7468b"/>
    </style:style>
    <style:style style:name="T431" style:family="text">
      <style:text-properties style:text-underline-style="none" officeooo:rsid="0425f73c"/>
    </style:style>
    <style:style style:name="T432" style:family="text">
      <style:text-properties style:text-underline-style="none" fo:font-weight="bold" officeooo:rsid="03b7468b" style:font-weight-asian="bold" style:font-weight-complex="bold"/>
    </style:style>
    <style:style style:name="T433" style:family="text">
      <style:text-properties style:text-underline-style="none" officeooo:rsid="03b8d5e9"/>
    </style:style>
    <style:style style:name="T434" style:family="text">
      <style:text-properties style:text-underline-style="none" fo:font-weight="bold" officeooo:rsid="03b8d5e9" style:font-weight-asian="bold" style:font-weight-complex="bold"/>
    </style:style>
    <style:style style:name="T435" style:family="text">
      <style:text-properties style:text-underline-style="none" officeooo:rsid="0618e725"/>
    </style:style>
    <style:style style:name="T436" style:family="text">
      <style:text-properties fo:color="#000000" loext:opacity="100%" fo:font-weight="normal" officeooo:rsid="035dd688" style:font-weight-asian="normal" style:font-weight-complex="normal"/>
    </style:style>
    <style:style style:name="T437" style:family="text">
      <style:text-properties fo:color="#000000" loext:opacity="100%" fo:font-weight="normal" officeooo:rsid="03baeeec" style:font-weight-asian="normal" style:font-weight-complex="normal"/>
    </style:style>
    <style:style style:name="T438" style:family="text">
      <style:text-properties fo:color="#000000" loext:opacity="100%" fo:font-weight="bold" officeooo:rsid="035dd688" style:font-weight-asian="bold" style:font-weight-complex="bold"/>
    </style:style>
    <style:style style:name="T439" style:family="text">
      <style:text-properties fo:color="#000000" loext:opacity="100%" fo:font-weight="bold" officeooo:rsid="03baeeec" style:font-weight-asian="bold" style:font-weight-complex="bold"/>
    </style:style>
    <style:style style:name="T440" style:family="text">
      <style:text-properties fo:color="#c9211e" loext:opacity="100%" officeooo:rsid="026636e8"/>
    </style:style>
    <style:style style:name="T441" style:family="text">
      <style:text-properties style:text-underline-style="none" fo:font-weight="bold" officeooo:rsid="026636e8" style:font-weight-asian="bold" style:font-weight-complex="bold"/>
    </style:style>
    <style:style style:name="T442" style:family="text">
      <style:text-properties fo:font-weight="normal" officeooo:rsid="0473982c" style:font-weight-asian="normal" style:font-weight-complex="normal"/>
    </style:style>
    <style:style style:name="T443" style:family="text">
      <style:text-properties fo:font-weight="normal" officeooo:rsid="00ed8a6c" style:font-weight-asian="normal" style:font-weight-complex="normal"/>
    </style:style>
    <style:style style:name="T444" style:family="text">
      <style:text-properties fo:font-weight="bold" officeooo:rsid="02c0dbe3" style:font-weight-asian="bold" style:font-weight-complex="bold"/>
    </style:style>
    <style:style style:name="T445" style:family="text">
      <style:text-properties officeooo:rsid="02c0dbe3"/>
    </style:style>
    <style:style style:name="T446" style:family="text">
      <style:text-properties fo:font-weight="bold" officeooo:rsid="026636e8" style:font-weight-asian="bold" style:font-weight-complex="bold"/>
    </style:style>
    <style:style style:name="T447" style:family="text">
      <style:text-properties officeooo:rsid="026636e8"/>
    </style:style>
    <style:style style:name="T448" style:family="text">
      <style:text-properties officeooo:rsid="061ccc07"/>
    </style:style>
    <style:style style:name="T449" style:family="text">
      <style:text-properties officeooo:rsid="0268043e"/>
    </style:style>
    <style:style style:name="T450" style:family="text">
      <style:text-properties fo:font-weight="bold" officeooo:rsid="0268043e" style:font-weight-asian="bold" style:font-weight-complex="bold"/>
    </style:style>
    <style:style style:name="T451" style:family="text">
      <style:text-properties officeooo:rsid="026941ec"/>
    </style:style>
    <style:style style:name="T452" style:family="text">
      <style:text-properties fo:color="#c9211e" loext:opacity="100%" style:font-name="Calibri" officeooo:rsid="061d5f22" style:font-name-asian="Calibri" style:font-name-complex="Calibri"/>
    </style:style>
    <style:style style:name="T453" style:family="text">
      <style:text-properties style:text-underline-style="none" fo:font-weight="bold" officeooo:rsid="035dd688" style:font-weight-asian="bold" style:font-weight-complex="bold"/>
    </style:style>
    <style:style style:name="T454" style:family="text">
      <style:text-properties style:text-underline-style="none" fo:font-weight="bold" officeooo:rsid="061d5f22" style:font-weight-asian="bold" style:font-weight-complex="bold"/>
    </style:style>
    <style:style style:name="T455" style:family="text">
      <style:text-properties style:text-underline-style="none" fo:font-weight="bold" officeooo:rsid="00c262ee" style:font-weight-asian="bold" style:font-weight-complex="bold"/>
    </style:style>
    <style:style style:name="T456" style:family="text">
      <style:text-properties style:text-underline-style="none" fo:font-weight="bold" officeooo:rsid="00bfa244" style:font-weight-asian="bold" style:font-weight-complex="bold"/>
    </style:style>
    <style:style style:name="T457" style:family="text">
      <style:text-properties style:text-underline-style="none" fo:font-weight="bold" officeooo:rsid="019c7c5b" style:font-weight-asian="bold" style:font-weight-complex="bold"/>
    </style:style>
    <style:style style:name="T458" style:family="text">
      <style:text-properties officeooo:rsid="0199cdfb"/>
    </style:style>
    <style:style style:name="T459" style:family="text">
      <style:text-properties officeooo:rsid="00c3c91d"/>
    </style:style>
    <style:style style:name="T460" style:family="text">
      <style:text-properties officeooo:rsid="0196a987"/>
    </style:style>
    <style:style style:name="T461" style:family="text">
      <style:text-properties officeooo:rsid="019b481c"/>
    </style:style>
    <style:style style:name="T462" style:family="text">
      <style:text-properties officeooo:rsid="019731bb"/>
    </style:style>
    <style:style style:name="T463" style:family="text">
      <style:text-properties officeooo:rsid="019c7c5b"/>
    </style:style>
    <style:style style:name="T464" style:family="text">
      <style:text-properties fo:font-weight="normal" officeooo:rsid="019731bb" style:font-weight-asian="normal" style:font-weight-complex="normal"/>
    </style:style>
    <style:style style:name="T465" style:family="text">
      <style:text-properties fo:font-weight="normal" officeooo:rsid="01981231" style:font-weight-asian="normal" style:font-weight-complex="normal"/>
    </style:style>
    <style:style style:name="T466" style:family="text">
      <style:text-properties officeooo:rsid="01981231"/>
    </style:style>
    <style:style style:name="T467" style:family="text">
      <style:text-properties officeooo:rsid="019d9c2d"/>
    </style:style>
    <style:style style:name="T468" style:family="text">
      <style:text-properties style:text-underline-style="none" officeooo:rsid="00bfa244"/>
    </style:style>
    <style:style style:name="T469" style:family="text">
      <style:text-properties style:text-underline-style="none" officeooo:rsid="00c15274"/>
    </style:style>
    <style:style style:name="T470" style:family="text">
      <style:text-properties style:text-underline-style="none" officeooo:rsid="023cb054"/>
    </style:style>
    <style:style style:name="T471" style:family="text">
      <style:text-properties style:text-underline-style="none" officeooo:rsid="00c12209"/>
    </style:style>
    <style:style style:name="T472" style:family="text">
      <style:text-properties style:text-underline-style="none" officeooo:rsid="01a30a18"/>
    </style:style>
    <style:style style:name="T473" style:family="text">
      <style:text-properties style:text-underline-style="none" officeooo:rsid="035dd688"/>
    </style:style>
    <style:style style:name="T474" style:family="text">
      <style:text-properties officeooo:rsid="04b0eaf0"/>
    </style:style>
    <style:style style:name="T475" style:family="text">
      <style:text-properties officeooo:rsid="05e4b1e3"/>
    </style:style>
    <style:style style:name="T476" style:family="text">
      <style:text-properties officeooo:rsid="03eec704"/>
    </style:style>
    <style:style style:name="T477" style:family="text">
      <style:text-properties officeooo:rsid="02dd9dfa"/>
    </style:style>
    <style:style style:name="T478" style:family="text">
      <style:text-properties officeooo:rsid="038ecfc4"/>
    </style:style>
    <style:style style:name="T479" style:family="text">
      <style:text-properties officeooo:rsid="038eee22"/>
    </style:style>
    <style:style style:name="T480" style:family="text">
      <style:text-properties fo:color="#c9211e" loext:opacity="100%" officeooo:rsid="039070ec"/>
    </style:style>
    <style:style style:name="T481" style:family="text">
      <style:text-properties fo:color="#c9211e" loext:opacity="100%" officeooo:rsid="0596d924"/>
    </style:style>
    <style:style style:name="T482" style:family="text">
      <style:text-properties fo:color="#c9211e" loext:opacity="100%" officeooo:rsid="016639af"/>
    </style:style>
    <style:style style:name="T483" style:family="text">
      <style:text-properties fo:color="#c9211e" loext:opacity="100%" style:font-name="Calibri" officeooo:rsid="0596d924" style:font-name-asian="Calibri" style:font-name-complex="Calibri"/>
    </style:style>
    <style:style style:name="T484" style:family="text">
      <style:text-properties fo:color="#c9211e" loext:opacity="100%" style:font-name="Calibri" officeooo:rsid="0596d924" style:font-name-asian="NSimSun" style:font-name-complex="Lucida Sans1"/>
    </style:style>
    <style:style style:name="T485" style:family="text">
      <style:text-properties fo:color="#c9211e" loext:opacity="100%" style:font-name="Calibri" officeooo:rsid="05a87ca7" style:font-name-asian="NSimSun" style:font-name-complex="Lucida Sans1"/>
    </style:style>
    <style:style style:name="T486" style:family="text">
      <style:text-properties fo:color="#127622" loext:opacity="100%" style:font-name="Calibri" officeooo:rsid="05a87ca7" style:font-name-asian="NSimSun" style:font-name-complex="Lucida Sans1"/>
    </style:style>
    <style:style style:name="T487" style:family="text">
      <style:text-properties fo:color="#127622" loext:opacity="100%" style:font-name="Calibri" officeooo:rsid="065eaf71" style:font-name-asian="NSimSun" style:font-name-complex="Lucida Sans1"/>
    </style:style>
    <style:style style:name="T488" style:family="text">
      <style:text-properties fo:color="#127622" loext:opacity="100%" style:font-name="Calibri" fo:font-weight="bold" officeooo:rsid="03eec704" style:font-name-asian="NSimSun" style:font-weight-asian="bold" style:font-name-complex="Lucida Sans1" style:font-weight-complex="bold"/>
    </style:style>
    <style:style style:name="T489" style:family="text">
      <style:text-properties fo:color="#127622" loext:opacity="100%" style:font-name="Calibri" fo:font-weight="bold" officeooo:rsid="05e2b61b" style:font-name-asian="NSimSun" style:font-weight-asian="bold" style:font-name-complex="Lucida Sans1" style:font-weight-complex="bold"/>
    </style:style>
    <style:style style:name="T490" style:family="text">
      <style:text-properties fo:color="#127622" loext:opacity="100%" style:font-name="Calibri" fo:font-weight="bold" officeooo:rsid="05e78e08" style:font-name-asian="NSimSun" style:font-weight-asian="bold" style:font-name-complex="Lucida Sans1" style:font-weight-complex="bold"/>
    </style:style>
    <style:style style:name="T491" style:family="text">
      <style:text-properties fo:color="#127622" loext:opacity="100%" style:font-name="Calibri" fo:font-weight="bold" officeooo:rsid="065eaf71" style:font-name-asian="NSimSun" style:font-weight-asian="bold" style:font-name-complex="Lucida Sans1" style:font-weight-complex="bold"/>
    </style:style>
    <style:style style:name="T492" style:family="text">
      <style:text-properties officeooo:rsid="0596d924"/>
    </style:style>
    <style:style style:name="T493" style:family="text">
      <style:text-properties officeooo:rsid="0598d57e"/>
    </style:style>
    <style:style style:name="T494" style:family="text">
      <style:text-properties officeooo:rsid="061d9bd4"/>
    </style:style>
    <style:style style:name="T495" style:family="text">
      <style:text-properties officeooo:rsid="00ed8a6c"/>
    </style:style>
    <style:style style:name="T496" style:family="text">
      <style:text-properties officeooo:rsid="05e6830f"/>
    </style:style>
    <style:style style:name="T497" style:family="text">
      <style:text-properties fo:font-weight="bold" officeooo:rsid="05e6830f" style:font-weight-asian="bold" style:font-weight-complex="bold"/>
    </style:style>
    <style:style style:name="T498" style:family="text">
      <style:text-properties officeooo:rsid="02fc1b20"/>
    </style:style>
    <style:style style:name="T499" style:family="text">
      <style:text-properties officeooo:rsid="02f0ba6f"/>
    </style:style>
    <style:style style:name="T500" style:family="text">
      <style:text-properties officeooo:rsid="05a1f77f"/>
    </style:style>
    <style:style style:name="T501" style:family="text">
      <style:text-properties fo:color="#000000" loext:opacity="100%" officeooo:rsid="0598d57e"/>
    </style:style>
    <style:style style:name="T502" style:family="text">
      <style:text-properties fo:color="#000000" loext:opacity="100%" officeooo:rsid="0596d924"/>
    </style:style>
    <style:style style:name="T503" style:family="text">
      <style:text-properties fo:color="#000000" loext:opacity="100%" style:font-name="Calibri" officeooo:rsid="0596d924" style:font-name-asian="Calibri" style:font-name-complex="Calibri"/>
    </style:style>
    <style:style style:name="T504" style:family="text">
      <style:text-properties fo:color="#000000" loext:opacity="100%" style:font-name="Calibri" officeooo:rsid="0596d924" style:font-name-asian="NSimSun" style:font-name-complex="Lucida Sans1"/>
    </style:style>
    <style:style style:name="T505" style:family="text">
      <style:text-properties fo:color="#000000" loext:opacity="100%" style:font-name="Calibri" officeooo:rsid="0598d57e" style:font-name-asian="NSimSun" style:font-name-complex="Lucida Sans1"/>
    </style:style>
    <style:style style:name="T506" style:family="text">
      <style:text-properties fo:font-weight="bold" officeooo:rsid="0598d57e" style:font-weight-asian="bold" style:font-weight-complex="bold"/>
    </style:style>
    <style:style style:name="T507" style:family="text">
      <style:text-properties officeooo:rsid="059948f0"/>
    </style:style>
    <style:style style:name="T508" style:family="text">
      <style:text-properties officeooo:rsid="059b3d70"/>
    </style:style>
    <style:style style:name="T509" style:family="text">
      <style:text-properties officeooo:rsid="059e7f03"/>
    </style:style>
    <style:style style:name="T510" style:family="text">
      <style:text-properties fo:font-weight="bold" officeooo:rsid="059e0ebc" style:font-weight-asian="bold" style:font-weight-complex="bold"/>
    </style:style>
    <style:style style:name="T511" style:family="text">
      <style:text-properties fo:font-weight="bold" officeooo:rsid="059b3d70" style:font-weight-asian="bold" style:font-weight-complex="bold"/>
    </style:style>
    <style:style style:name="T512" style:family="text">
      <style:text-properties fo:font-weight="bold" officeooo:rsid="059eabab" style:font-weight-asian="bold" style:font-weight-complex="bold"/>
    </style:style>
    <style:style style:name="T513" style:family="text">
      <style:text-properties officeooo:rsid="05a248c5"/>
    </style:style>
    <style:style style:name="T514" style:family="text">
      <style:text-properties fo:font-weight="bold" officeooo:rsid="059f40f1" style:font-weight-asian="bold" style:font-weight-complex="bold"/>
    </style:style>
    <style:style style:name="T515" style:family="text">
      <style:text-properties officeooo:rsid="059bd5c9"/>
    </style:style>
    <style:style style:name="T516" style:family="text">
      <style:text-properties officeooo:rsid="059bc68f"/>
    </style:style>
    <style:style style:name="T517" style:family="text">
      <style:text-properties officeooo:rsid="059e0ebc"/>
    </style:style>
    <style:style style:name="T518" style:family="text">
      <style:text-properties officeooo:rsid="059eabab"/>
    </style:style>
    <style:style style:name="T519" style:family="text">
      <style:text-properties officeooo:rsid="059f40f1"/>
    </style:style>
    <style:style style:name="T520" style:family="text">
      <style:text-properties officeooo:rsid="05a27005"/>
    </style:style>
    <style:style style:name="T521" style:family="text">
      <style:text-properties fo:font-weight="bold" officeooo:rsid="05a27005" style:font-weight-asian="bold" style:font-weight-complex="bold"/>
    </style:style>
    <style:style style:name="T522" style:family="text">
      <style:text-properties officeooo:rsid="05a45d3f"/>
    </style:style>
    <style:style style:name="T523" style:family="text">
      <style:text-properties fo:font-weight="bold" officeooo:rsid="059bd5c9" style:font-weight-asian="bold" style:font-weight-complex="bold"/>
    </style:style>
    <style:style style:name="T524" style:family="text">
      <style:text-properties fo:color="#000000" loext:opacity="100%" style:font-name="Calibri" fo:font-weight="bold" officeooo:rsid="0598d57e" style:font-name-asian="NSimSun" style:font-weight-asian="bold" style:font-name-complex="Lucida Sans1" style:font-weight-complex="bold"/>
    </style:style>
    <style:style style:name="T525" style:family="text">
      <style:text-properties officeooo:rsid="05a509e5"/>
    </style:style>
    <style:style style:name="T526" style:family="text">
      <style:text-properties officeooo:rsid="05a70361"/>
    </style:style>
    <style:style style:name="T527" style:family="text">
      <style:text-properties fo:font-weight="bold" officeooo:rsid="05a509e5" style:font-weight-asian="bold" style:font-weight-complex="bold"/>
    </style:style>
    <style:style style:name="T528" style:family="text">
      <style:text-properties fo:font-weight="bold" officeooo:rsid="02fa7f8c" style:font-weight-asian="bold" style:font-weight-complex="bold"/>
    </style:style>
    <style:style style:name="T529" style:family="text">
      <style:text-properties officeooo:rsid="05a741c2"/>
    </style:style>
    <style:style style:name="T530" style:family="text">
      <style:text-properties fo:font-weight="bold" officeooo:rsid="05a741c2" style:font-weight-asian="bold" style:font-weight-complex="bold"/>
    </style:style>
    <style:style style:name="T531" style:family="text">
      <style:text-properties style:text-underline-style="none" officeooo:rsid="02fa7f8c"/>
    </style:style>
    <style:style style:name="T532" style:family="text">
      <style:text-properties style:text-underline-style="none" officeooo:rsid="05e6830f"/>
    </style:style>
    <style:style style:name="T533" style:family="text">
      <style:text-properties style:text-underline-style="none" fo:font-weight="normal" officeooo:rsid="01156f02" style:font-weight-asian="normal" style:font-weight-complex="normal"/>
    </style:style>
    <style:style style:name="T534" style:family="text">
      <style:text-properties style:text-underline-style="none" fo:font-weight="normal" officeooo:rsid="02fc1b20" style:font-weight-asian="normal" style:font-weight-complex="normal"/>
    </style:style>
    <style:style style:name="T535" style:family="text">
      <style:text-properties style:text-underline-style="none" fo:font-weight="normal" officeooo:rsid="05a509e5" style:font-weight-asian="normal" style:font-weight-complex="normal"/>
    </style:style>
    <style:style style:name="T536" style:family="text">
      <style:text-properties style:text-underline-style="none" fo:font-weight="normal" officeooo:rsid="05a70361" style:font-weight-asian="normal" style:font-weight-complex="normal"/>
    </style:style>
    <style:style style:name="T537" style:family="text">
      <style:text-properties style:text-underline-style="none" fo:font-weight="normal" officeooo:rsid="05a82593" style:font-weight-asian="normal" style:font-weight-complex="normal"/>
    </style:style>
    <style:style style:name="T538" style:family="text">
      <style:text-properties style:text-underline-style="none" officeooo:rsid="05a82593"/>
    </style:style>
    <style:style style:name="T539" style:family="text">
      <style:text-properties style:text-underline-style="none" fo:font-weight="normal" officeooo:rsid="05a741c2" style:font-weight-asian="normal" style:font-weight-complex="normal"/>
    </style:style>
    <style:style style:name="T540" style:family="text">
      <style:text-properties style:text-underline-style="none" fo:font-weight="normal" officeooo:rsid="0596d924" style:font-weight-asian="normal" style:font-weight-complex="normal"/>
    </style:style>
    <style:style style:name="T541" style:family="text">
      <style:text-properties style:text-underline-style="none" fo:font-weight="normal" officeooo:rsid="059948f0" style:font-weight-asian="normal" style:font-weight-complex="normal"/>
    </style:style>
    <style:style style:name="T542" style:family="text">
      <style:text-properties style:text-underline-style="none" fo:font-weight="normal" officeooo:rsid="059bd5c9" style:font-weight-asian="normal" style:font-weight-complex="normal"/>
    </style:style>
    <style:style style:name="T543" style:family="text">
      <style:text-properties style:text-underline-style="none" fo:font-weight="normal" officeooo:rsid="059b3d70" style:font-weight-asian="normal" style:font-weight-complex="normal"/>
    </style:style>
    <style:style style:name="T544" style:family="text">
      <style:text-properties style:text-underline-style="none" fo:font-weight="normal" officeooo:rsid="05a45d3f" style:font-weight-asian="normal" style:font-weight-complex="normal"/>
    </style:style>
    <style:style style:name="T545" style:family="text">
      <style:text-properties style:font-name="Calibri" style:text-underline-style="none" fo:font-weight="normal" officeooo:rsid="0598d57e" style:font-name-asian="NSimSun" style:font-weight-asian="normal" style:font-name-complex="Lucida Sans1" style:font-weight-complex="normal"/>
    </style:style>
    <style:style style:name="T546" style:family="text">
      <style:text-properties officeooo:rsid="03e6f43f"/>
    </style:style>
    <style:style style:name="T547" style:family="text">
      <style:text-properties officeooo:rsid="02a6dbd9"/>
    </style:style>
    <style:style style:name="T548" style:family="text">
      <style:text-properties officeooo:rsid="035e924f"/>
    </style:style>
    <style:style style:name="T549" style:family="text">
      <style:text-properties style:text-underline-style="none" officeooo:rsid="0281cff2"/>
    </style:style>
    <style:style style:name="T550" style:family="text">
      <style:text-properties style:text-underline-style="none" officeooo:rsid="038a6bf5"/>
    </style:style>
    <style:style style:name="T551" style:family="text">
      <style:text-properties style:text-underline-style="none" officeooo:rsid="0360224e"/>
    </style:style>
    <style:style style:name="T552" style:family="text">
      <style:text-properties fo:font-weight="normal" officeooo:rsid="00b53b22" style:font-weight-asian="normal" style:font-weight-complex="normal"/>
    </style:style>
    <style:style style:name="T553" style:family="text">
      <style:text-properties fo:font-weight="bold" officeooo:rsid="00b53b22" style:font-weight-asian="bold" style:font-weight-complex="bold"/>
    </style:style>
    <style:style style:name="T554" style:family="text">
      <style:text-properties fo:font-weight="bold" officeooo:rsid="02a7da24" style:font-weight-asian="bold" style:font-weight-complex="bold"/>
    </style:style>
    <style:style style:name="T555" style:family="text">
      <style:text-properties style:text-underline-style="none" officeooo:rsid="05ad8c4b"/>
    </style:style>
    <style:style style:name="T556" style:family="text">
      <style:text-properties officeooo:rsid="02a91b27"/>
    </style:style>
    <style:style style:name="T557" style:family="text">
      <style:text-properties fo:font-weight="normal" officeooo:rsid="02a91b27" style:font-weight-asian="normal" style:font-weight-complex="normal"/>
    </style:style>
    <style:style style:name="T558" style:family="text">
      <style:text-properties fo:font-weight="normal" officeooo:rsid="02ab00c7" style:font-weight-asian="normal" style:font-weight-complex="normal"/>
    </style:style>
    <style:style style:name="T559" style:family="text">
      <style:text-properties fo:font-weight="bold" officeooo:rsid="01a7a137" style:font-weight-asian="bold" style:font-weight-complex="bold"/>
    </style:style>
    <style:style style:name="T560" style:family="text">
      <style:text-properties fo:font-weight="normal" officeooo:rsid="02abf5be" style:font-weight-asian="normal" style:font-weight-complex="normal"/>
    </style:style>
    <style:style style:name="T561" style:family="text">
      <style:text-properties fo:font-weight="normal" officeooo:rsid="02ad1cb9" style:font-weight-asian="normal" style:font-weight-complex="normal"/>
    </style:style>
    <style:style style:name="T562" style:family="text">
      <style:text-properties fo:font-weight="normal" officeooo:rsid="02ae67dc" style:font-weight-asian="normal" style:font-weight-complex="normal"/>
    </style:style>
    <style:style style:name="T563" style:family="text">
      <style:text-properties fo:font-weight="normal" officeooo:rsid="02ad5afe" style:font-weight-asian="normal" style:font-weight-complex="normal"/>
    </style:style>
    <style:style style:name="T564" style:family="text">
      <style:text-properties officeooo:rsid="00b56951"/>
    </style:style>
    <style:style style:name="T565" style:family="text">
      <style:text-properties officeooo:rsid="02b01325"/>
    </style:style>
    <style:style style:name="T566" style:family="text">
      <style:text-properties style:text-underline-style="solid" style:text-underline-width="auto" style:text-underline-color="font-color" officeooo:rsid="02b234ad"/>
    </style:style>
    <style:style style:name="T567" style:family="text">
      <style:text-properties fo:font-weight="bold" officeooo:rsid="02b234ad" style:font-weight-asian="bold" style:font-weight-complex="bold"/>
    </style:style>
    <style:style style:name="T568" style:family="text">
      <style:text-properties officeooo:rsid="02b234ad"/>
    </style:style>
    <style:style style:name="T569" style:family="text">
      <style:text-properties fo:font-weight="normal" officeooo:rsid="02b234ad" style:font-weight-asian="normal" style:font-weight-complex="normal"/>
    </style:style>
    <style:style style:name="T570" style:family="text">
      <style:text-properties officeooo:rsid="02b35fb1"/>
    </style:style>
    <style:style style:name="T571" style:family="text">
      <style:text-properties officeooo:rsid="02b53ac5"/>
    </style:style>
    <style:style style:name="T572" style:family="text">
      <style:text-properties officeooo:rsid="02b71b7e"/>
    </style:style>
    <style:style style:name="T573" style:family="text">
      <style:text-properties officeooo:rsid="02b7dbc5"/>
    </style:style>
    <style:style style:name="T574" style:family="text">
      <style:text-properties officeooo:rsid="02b98ddf"/>
    </style:style>
    <style:style style:name="T575" style:family="text">
      <style:text-properties fo:font-weight="bold" officeooo:rsid="02b98ddf" style:font-weight-asian="bold" style:font-weight-complex="bold"/>
    </style:style>
    <style:style style:name="T576" style:family="text">
      <style:text-properties style:text-underline-style="none" officeooo:rsid="038b7b79"/>
    </style:style>
    <style:style style:name="T577" style:family="text">
      <style:text-properties officeooo:rsid="038b7b79"/>
    </style:style>
    <style:style style:name="T578" style:family="text">
      <style:text-properties officeooo:rsid="01a7a137"/>
    </style:style>
    <style:style style:name="T579" style:family="text">
      <style:text-properties fo:font-weight="bold" officeooo:rsid="00b56951" style:font-weight-asian="bold" style:font-weight-complex="bold"/>
    </style:style>
    <style:style style:name="T580" style:family="text">
      <style:text-properties officeooo:rsid="01a93f73"/>
    </style:style>
    <style:style style:name="T581" style:family="text">
      <style:text-properties fo:font-weight="bold" officeooo:rsid="01a93f73" style:font-weight-asian="bold" style:font-weight-complex="bold"/>
    </style:style>
    <style:style style:name="T582" style:family="text">
      <style:text-properties officeooo:rsid="01aaa61c"/>
    </style:style>
    <style:style style:name="T583" style:family="text">
      <style:text-properties style:text-underline-style="none" officeooo:rsid="00b7ead2"/>
    </style:style>
    <style:style style:name="T584" style:family="text">
      <style:text-properties officeooo:rsid="01a6b33e"/>
    </style:style>
    <style:style style:name="T585" style:family="text">
      <style:text-properties style:text-underline-style="solid" style:text-underline-width="auto" style:text-underline-color="font-color" officeooo:rsid="00c262ee"/>
    </style:style>
    <style:style style:name="T586" style:family="text">
      <style:text-properties officeooo:rsid="04aa245f"/>
    </style:style>
    <style:style style:name="T587" style:family="text">
      <style:text-properties officeooo:rsid="033818a9"/>
    </style:style>
    <style:style style:name="T588" style:family="text">
      <style:text-properties fo:color="#000000" loext:opacity="100%" fo:font-weight="normal" officeooo:rsid="00b53b22" style:font-weight-asian="normal" style:font-weight-complex="normal"/>
    </style:style>
    <style:style style:name="T589" style:family="text">
      <style:text-properties fo:font-weight="bold" officeooo:rsid="04b41658" style:font-weight-asian="bold" style:font-weight-complex="bold"/>
    </style:style>
    <style:style style:name="T590" style:family="text">
      <style:text-properties fo:font-weight="bold" officeooo:rsid="03d7d59d" style:font-weight-asian="bold" style:font-weight-complex="bold"/>
    </style:style>
    <style:style style:name="T591" style:family="text">
      <style:text-properties fo:font-weight="bold" officeooo:rsid="03e79fd4" style:font-weight-asian="bold" style:font-weight-complex="bold"/>
    </style:style>
    <style:style style:name="T592" style:family="text">
      <style:text-properties fo:font-weight="bold" officeooo:rsid="007c94d8" style:font-weight-asian="bold" style:font-weight-complex="bold"/>
    </style:style>
    <style:style style:name="T593" style:family="text">
      <style:text-properties style:text-underline-style="none" fo:font-weight="bold" officeooo:rsid="0281cff2" style:font-weight-asian="bold" style:font-weight-complex="bold"/>
    </style:style>
    <style:style style:name="T594" style:family="text">
      <style:text-properties style:text-underline-style="none" fo:font-weight="bold" officeooo:rsid="038a6bf5" style:font-weight-asian="bold" style:font-weight-complex="bold"/>
    </style:style>
    <style:style style:name="T595" style:family="text">
      <style:text-properties style:text-underline-style="none" fo:font-weight="bold" officeooo:rsid="038b7b79" style:font-weight-asian="bold" style:font-weight-complex="bold"/>
    </style:style>
    <style:style style:name="T596" style:family="text">
      <style:text-properties style:text-underline-style="none" fo:font-weight="bold" officeooo:rsid="038c4b2d" style:font-weight-asian="bold" style:font-weight-complex="bold"/>
    </style:style>
    <style:style style:name="T597" style:family="text">
      <style:text-properties officeooo:rsid="038c4b2d"/>
    </style:style>
    <style:style style:name="T598" style:family="text">
      <style:text-properties officeooo:rsid="007d91ab"/>
    </style:style>
    <style:style style:name="T599" style:family="text">
      <style:text-properties officeooo:rsid="008a43a6"/>
    </style:style>
    <style:style style:name="T600" style:family="text">
      <style:text-properties officeooo:rsid="033b618f"/>
    </style:style>
    <style:style style:name="T601" style:family="text">
      <style:text-properties officeooo:rsid="03399623"/>
    </style:style>
    <style:style style:name="T602" style:family="text">
      <style:text-properties officeooo:rsid="007c94d8"/>
    </style:style>
    <style:style style:name="T603" style:family="text">
      <style:text-properties officeooo:rsid="0085721d"/>
    </style:style>
    <style:style style:name="T604" style:family="text">
      <style:text-properties officeooo:rsid="034f95ea"/>
    </style:style>
    <style:style style:name="T605" style:family="text">
      <style:text-properties officeooo:rsid="00add08b"/>
    </style:style>
    <style:style style:name="T606" style:family="text">
      <style:text-properties fo:font-weight="bold" officeooo:rsid="00abb1f9" style:font-weight-asian="bold" style:font-weight-complex="bold"/>
    </style:style>
    <style:style style:name="T607" style:family="text">
      <style:text-properties officeooo:rsid="00895898"/>
    </style:style>
    <style:style style:name="T608" style:family="text">
      <style:text-properties officeooo:rsid="04c56db5"/>
    </style:style>
    <style:style style:name="T609" style:family="text">
      <style:text-properties fo:font-weight="bold" officeooo:rsid="0085721d" style:font-weight-asian="bold" style:font-weight-complex="bold"/>
    </style:style>
    <style:style style:name="T610" style:family="text">
      <style:text-properties fo:font-weight="bold" officeooo:rsid="04c1a5e8" style:font-weight-asian="bold" style:font-weight-complex="bold"/>
    </style:style>
    <style:style style:name="T611" style:family="text">
      <style:text-properties fo:font-weight="bold" officeooo:rsid="01ac9d28" style:font-weight-asian="bold" style:font-weight-complex="bold"/>
    </style:style>
    <style:style style:name="T612" style:family="text">
      <style:text-properties officeooo:rsid="01ac9d28"/>
    </style:style>
    <style:style style:name="T613" style:family="text">
      <style:text-properties style:text-underline-style="none" officeooo:rsid="04c22ca3"/>
    </style:style>
    <style:style style:name="T614" style:family="text">
      <style:text-properties style:text-underline-style="none" fo:font-weight="bold" officeooo:rsid="007c94d8" style:font-weight-asian="bold" style:font-weight-complex="bold"/>
    </style:style>
    <style:style style:name="T615" style:family="text">
      <style:text-properties style:text-underline-style="none" officeooo:rsid="007c94d8"/>
    </style:style>
    <style:style style:name="T616" style:family="text">
      <style:text-properties style:text-underline-style="none" fo:font-weight="bold" officeooo:rsid="01ac9d28" style:font-weight-asian="bold" style:font-weight-complex="bold"/>
    </style:style>
    <style:style style:name="T617" style:family="text">
      <style:text-properties style:text-underline-style="none" fo:font-weight="bold" officeooo:rsid="0085721d" style:font-weight-asian="bold" style:font-weight-complex="bold"/>
    </style:style>
    <style:style style:name="T618" style:family="text">
      <style:text-properties style:text-underline-style="none" officeooo:rsid="0085721d"/>
    </style:style>
    <style:style style:name="T619" style:family="text">
      <style:text-properties style:text-underline-style="none" officeooo:rsid="026bbeec"/>
    </style:style>
    <style:style style:name="T620" style:family="text">
      <style:text-properties style:text-underline-style="none" officeooo:rsid="01ac9d28"/>
    </style:style>
    <style:style style:name="T621" style:family="text">
      <style:text-properties style:text-underline-style="none" fo:font-weight="bold" officeooo:rsid="04c1a5e8" style:font-weight-asian="bold" style:font-weight-complex="bold"/>
    </style:style>
    <style:style style:name="T622" style:family="text">
      <style:text-properties style:text-underline-style="none" officeooo:rsid="04c56db5"/>
    </style:style>
    <style:style style:name="T623" style:family="text">
      <style:text-properties style:text-underline-style="none" fo:font-weight="bold" officeooo:rsid="04c3c415" style:font-weight-asian="bold" style:font-weight-complex="bold"/>
    </style:style>
    <style:style style:name="T624" style:family="text">
      <style:text-properties officeooo:rsid="01accf42"/>
    </style:style>
    <style:style style:name="T625" style:family="text">
      <style:text-properties style:text-underline-style="none" fo:font-weight="bold" officeooo:rsid="01accf42" style:font-weight-asian="bold" style:font-weight-complex="bold"/>
    </style:style>
    <style:style style:name="T626" style:family="text">
      <style:text-properties officeooo:rsid="008159cc"/>
    </style:style>
    <style:style style:name="T627" style:family="text">
      <style:text-properties officeooo:rsid="04ab9410"/>
    </style:style>
    <style:style style:name="T628" style:family="text">
      <style:text-properties officeooo:rsid="04c6fc9f"/>
    </style:style>
    <style:style style:name="T629" style:family="text">
      <style:text-properties officeooo:rsid="04c82b90"/>
    </style:style>
    <style:style style:name="T630" style:family="text">
      <style:text-properties officeooo:rsid="04c991fe"/>
    </style:style>
    <style:style style:name="T631" style:family="text">
      <style:text-properties officeooo:rsid="008214ee"/>
    </style:style>
    <style:style style:name="T632" style:family="text">
      <style:text-properties officeooo:rsid="008381cd"/>
    </style:style>
    <style:style style:name="T633" style:family="text">
      <style:text-properties officeooo:rsid="04bd77c1"/>
    </style:style>
    <style:style style:name="T634" style:family="text">
      <style:text-properties style:text-underline-style="solid" style:text-underline-width="auto" style:text-underline-color="font-color" officeooo:rsid="008159cc"/>
    </style:style>
    <style:style style:name="T635" style:family="text">
      <style:text-properties style:text-underline-style="solid" style:text-underline-width="auto" style:text-underline-color="font-color" officeooo:rsid="007d91ab"/>
    </style:style>
    <style:style style:name="T636" style:family="text">
      <style:text-properties officeooo:rsid="01ae5e11"/>
    </style:style>
    <style:style style:name="T637" style:family="text">
      <style:text-properties officeooo:rsid="008dc81d"/>
    </style:style>
    <style:style style:name="T638" style:family="text">
      <style:text-properties officeooo:rsid="008f23da"/>
    </style:style>
    <style:style style:name="T639" style:family="text">
      <style:text-properties officeooo:rsid="033d57c6"/>
    </style:style>
    <style:style style:name="T640" style:family="text">
      <style:text-properties officeooo:rsid="008f5682"/>
    </style:style>
    <style:style style:name="T641" style:family="text">
      <style:text-properties officeooo:rsid="00926f49"/>
    </style:style>
    <style:style style:name="T642" style:family="text">
      <style:text-properties officeooo:rsid="033ef023"/>
    </style:style>
    <style:style style:name="T643" style:family="text">
      <style:text-properties officeooo:rsid="00947a5d"/>
    </style:style>
    <style:style style:name="T644" style:family="text">
      <style:text-properties officeooo:rsid="00af2465"/>
    </style:style>
    <style:style style:name="T645" style:family="text">
      <style:text-properties officeooo:rsid="0340e3b0"/>
    </style:style>
    <style:style style:name="T646" style:family="text">
      <style:text-properties style:text-underline-style="none" fo:font-weight="normal" officeooo:rsid="00926f49" style:font-weight-asian="normal" style:font-weight-complex="normal"/>
    </style:style>
    <style:style style:name="T647" style:family="text">
      <style:text-properties fo:font-weight="bold" officeooo:rsid="03cef310" style:font-weight-asian="bold" style:font-weight-complex="bold"/>
    </style:style>
    <style:style style:name="T648" style:family="text">
      <style:text-properties fo:font-weight="bold" officeooo:rsid="02bc8a1e" style:font-weight-asian="bold" style:font-weight-complex="bold"/>
    </style:style>
    <style:style style:name="T649" style:family="text">
      <style:text-properties style:text-underline-style="none" fo:font-weight="bold" officeooo:rsid="038de91d" style:font-weight-asian="bold" style:font-weight-complex="bold"/>
    </style:style>
    <style:style style:name="T650" style:family="text">
      <style:text-properties officeooo:rsid="038de91d"/>
    </style:style>
    <style:style style:name="T651" style:family="text">
      <style:text-properties officeooo:rsid="02bc8a1e"/>
    </style:style>
    <style:style style:name="T652" style:family="text">
      <style:text-properties officeooo:rsid="02beffdd"/>
    </style:style>
    <style:style style:name="T653" style:family="text">
      <style:text-properties style:text-underline-style="none" fo:font-weight="bold" officeooo:rsid="0368a456" style:font-weight-asian="bold" style:font-weight-complex="bold"/>
    </style:style>
    <style:style style:name="T654" style:family="text">
      <style:text-properties officeooo:rsid="02be32f4"/>
    </style:style>
    <style:style style:name="T655" style:family="text">
      <style:text-properties officeooo:rsid="02c05dfa"/>
    </style:style>
    <style:style style:name="T656" style:family="text">
      <style:text-properties officeooo:rsid="02c0a412"/>
    </style:style>
    <style:style style:name="T657" style:family="text">
      <style:text-properties officeooo:rsid="02c1cb78"/>
    </style:style>
    <style:style style:name="T658" style:family="text">
      <style:text-properties fo:font-weight="bold" officeooo:rsid="02c1cb78" style:font-weight-asian="bold" style:font-weight-complex="bold"/>
    </style:style>
    <style:style style:name="T659" style:family="text">
      <style:text-properties officeooo:rsid="02c2db5c"/>
    </style:style>
    <style:style style:name="T660" style:family="text">
      <style:text-properties style:text-underline-style="none" officeooo:rsid="02be32f4"/>
    </style:style>
    <style:style style:name="T661" style:family="text">
      <style:text-properties style:text-underline-style="none" officeooo:rsid="02c3c7ea"/>
    </style:style>
    <style:style style:name="T662" style:family="text">
      <style:text-properties style:text-underline-style="none" officeooo:rsid="02c632d3"/>
    </style:style>
    <style:style style:name="T663" style:family="text">
      <style:text-properties style:text-underline-style="none" officeooo:rsid="02beffdd"/>
    </style:style>
    <style:style style:name="T664" style:family="text">
      <style:text-properties style:text-underline-style="none" officeooo:rsid="02c0a412"/>
    </style:style>
    <style:style style:name="T665" style:family="text">
      <style:text-properties style:text-underline-style="none" officeooo:rsid="02c542f0"/>
    </style:style>
    <style:style style:name="T666" style:family="text">
      <style:text-properties style:text-underline-style="none" officeooo:rsid="02c1cb78"/>
    </style:style>
    <style:style style:name="T667" style:family="text">
      <style:text-properties style:text-underline-style="none" officeooo:rsid="02c2db5c"/>
    </style:style>
    <style:style style:name="T668" style:family="text">
      <style:text-properties style:text-underline-style="none" officeooo:rsid="02c6da96"/>
    </style:style>
    <style:style style:name="T669" style:family="text">
      <style:text-properties style:text-underline-style="none" officeooo:rsid="02c803f7"/>
    </style:style>
    <style:style style:name="T670" style:family="text">
      <style:text-properties style:text-underline-style="none" officeooo:rsid="02c9b141"/>
    </style:style>
    <style:style style:name="T671" style:family="text">
      <style:text-properties style:text-underline-style="none" officeooo:rsid="02cad6a9"/>
    </style:style>
    <style:style style:name="T672" style:family="text">
      <style:text-properties style:text-underline-style="none" officeooo:rsid="02cc5fd9"/>
    </style:style>
    <style:style style:name="T673" style:family="text">
      <style:text-properties style:text-underline-style="none" officeooo:rsid="02cdd935"/>
    </style:style>
    <style:style style:name="T674" style:family="text">
      <style:text-properties style:text-underline-style="solid" style:text-underline-width="auto" style:text-underline-color="font-color" officeooo:rsid="02cdda0e"/>
    </style:style>
    <style:style style:name="T675" style:family="text">
      <style:text-properties fo:font-weight="bold" officeooo:rsid="02cdda0e" style:font-weight-asian="bold" style:font-weight-complex="bold"/>
    </style:style>
    <style:style style:name="T676" style:family="text">
      <style:text-properties officeooo:rsid="02cdda0e"/>
    </style:style>
    <style:style style:name="T677" style:family="text">
      <style:text-properties officeooo:rsid="02d177fd"/>
    </style:style>
    <style:style style:name="T678" style:family="text">
      <style:text-properties fo:font-weight="bold" officeooo:rsid="03ea5d45" style:font-weight-asian="bold" style:font-weight-complex="bold"/>
    </style:style>
    <style:style style:name="T679" style:family="text">
      <style:text-properties style:text-underline-style="none" fo:font-weight="bold" officeooo:rsid="03ea5d45" style:font-weight-asian="bold" style:font-weight-complex="bold"/>
    </style:style>
    <style:style style:name="T680" style:family="text">
      <style:text-properties officeooo:rsid="054bbf37"/>
    </style:style>
    <style:style style:name="T681" style:family="text">
      <style:text-properties style:text-underline-style="none" fo:font-weight="bold" officeooo:rsid="054bbf37" style:font-weight-asian="bold" style:font-weight-complex="bold"/>
    </style:style>
    <style:style style:name="T682" style:family="text">
      <style:text-properties style:text-underline-style="none" fo:font-weight="bold" officeooo:rsid="0557f99c" style:font-weight-asian="bold" style:font-weight-complex="bold"/>
    </style:style>
    <style:style style:name="T683" style:family="text">
      <style:text-properties fo:font-weight="normal" officeooo:rsid="054cd2fa" style:font-weight-asian="normal" style:font-weight-complex="normal"/>
    </style:style>
    <style:style style:name="T684" style:family="text">
      <style:text-properties fo:font-weight="bold" officeooo:rsid="054cd2fa" style:font-weight-asian="bold" style:font-weight-complex="bold"/>
    </style:style>
    <style:style style:name="T685" style:family="text">
      <style:text-properties officeooo:rsid="054cd2fa"/>
    </style:style>
    <style:style style:name="T686" style:family="text">
      <style:text-properties officeooo:rsid="054e3041"/>
    </style:style>
    <style:style style:name="T687" style:family="text">
      <style:text-properties fo:font-weight="bold" officeooo:rsid="05508297" style:font-weight-asian="bold" style:font-weight-complex="bold"/>
    </style:style>
    <style:style style:name="T688" style:family="text">
      <style:text-properties officeooo:rsid="05511a07"/>
    </style:style>
    <style:style style:name="T689" style:family="text">
      <style:text-properties officeooo:rsid="0553b64b"/>
    </style:style>
    <style:style style:name="T690" style:family="text">
      <style:text-properties officeooo:rsid="055b2dcb"/>
    </style:style>
    <style:style style:name="T691" style:family="text">
      <style:text-properties fo:font-weight="bold" officeooo:rsid="055b2dcb" style:font-weight-asian="bold" style:font-weight-complex="bold"/>
    </style:style>
    <style:style style:name="T692" style:family="text">
      <style:text-properties officeooo:rsid="0552726d"/>
    </style:style>
    <style:style style:name="T693" style:family="text">
      <style:text-properties style:text-underline-style="none" officeooo:rsid="0557f99c"/>
    </style:style>
    <style:style style:name="T694" style:family="text">
      <style:text-properties style:text-underline-style="none" officeooo:rsid="055c4a4f"/>
    </style:style>
    <style:style style:name="T695" style:family="text">
      <style:text-properties style:text-underline-style="none" fo:font-weight="bold" officeooo:rsid="055c4a4f" style:font-weight-asian="bold" style:font-weight-complex="bold"/>
    </style:style>
    <style:style style:name="T696" style:family="text">
      <style:text-properties style:text-underline-style="none" officeooo:rsid="055d101a"/>
    </style:style>
    <style:style style:name="T697" style:family="text">
      <style:text-properties style:text-underline-style="none" officeooo:rsid="0559e04c"/>
    </style:style>
    <style:style style:name="T698" style:family="text">
      <style:text-properties style:font-name="Calibri" style:text-underline-style="none" officeooo:rsid="0559e04c" style:font-name-asian="Calibri" style:font-name-complex="Calibri"/>
    </style:style>
    <style:style style:name="T699" style:family="text">
      <style:text-properties style:text-underline-style="none" officeooo:rsid="055e4a32"/>
    </style:style>
    <style:style style:name="T700" style:family="text">
      <style:text-properties style:text-underline-style="none" fo:font-weight="bold" officeooo:rsid="055e4a32" style:font-weight-asian="bold" style:font-weight-complex="bold"/>
    </style:style>
    <style:style style:name="T701" style:family="text">
      <style:text-properties style:text-underline-style="none" officeooo:rsid="0559e57a"/>
    </style:style>
    <style:style style:name="T702" style:family="text">
      <style:text-properties style:text-underline-style="none" fo:font-weight="bold" officeooo:rsid="0559e57a" style:font-weight-asian="bold" style:font-weight-complex="bold"/>
    </style:style>
    <style:style style:name="T703" style:family="text">
      <style:text-properties style:text-underline-style="none" officeooo:rsid="055a84ff"/>
    </style:style>
    <style:style style:name="T704" style:family="text">
      <style:text-properties fo:font-weight="bold" officeooo:rsid="03ec555c" style:font-weight-asian="bold" style:font-weight-complex="bold"/>
    </style:style>
    <style:style style:name="T705" style:family="text">
      <style:text-properties style:text-underline-style="none" fo:font-weight="bold" officeooo:rsid="03ec555c" style:font-weight-asian="bold" style:font-weight-complex="bold"/>
    </style:style>
    <style:style style:name="T706" style:family="text">
      <style:text-properties officeooo:rsid="056427d7"/>
    </style:style>
    <style:style style:name="T707" style:family="text">
      <style:text-properties officeooo:rsid="056461cb"/>
    </style:style>
    <style:style style:name="T708" style:family="text">
      <style:text-properties style:text-underline-style="none" fo:font-weight="bold" officeooo:rsid="05682352" style:font-weight-asian="bold" style:font-weight-complex="bold"/>
    </style:style>
    <style:style style:name="T709" style:family="text">
      <style:text-properties style:text-underline-style="none" fo:font-weight="bold" officeooo:rsid="05650aeb" style:font-weight-asian="bold" style:font-weight-complex="bold"/>
    </style:style>
    <style:style style:name="T710" style:family="text">
      <style:text-properties style:text-underline-style="none" fo:font-weight="bold" officeooo:rsid="0566c52b" style:font-weight-asian="bold" style:font-weight-complex="bold"/>
    </style:style>
    <style:style style:name="T711" style:family="text">
      <style:text-properties style:text-underline-style="solid" style:text-underline-width="auto" style:text-underline-color="font-color" officeooo:rsid="05689c87"/>
    </style:style>
    <style:style style:name="T712" style:family="text">
      <style:text-properties fo:font-weight="bold" officeooo:rsid="05689c87" style:font-weight-asian="bold" style:font-weight-complex="bold"/>
    </style:style>
    <style:style style:name="T713" style:family="text">
      <style:text-properties fo:font-weight="normal" officeooo:rsid="05689c87" style:font-weight-asian="normal" style:font-weight-complex="normal"/>
    </style:style>
    <style:style style:name="T714" style:family="text">
      <style:text-properties officeooo:rsid="0626052b"/>
    </style:style>
    <style:style style:name="T715" style:family="text">
      <style:text-properties officeooo:rsid="0569e2c0"/>
    </style:style>
    <style:style style:name="T716" style:family="text">
      <style:text-properties officeooo:rsid="056abda3"/>
    </style:style>
    <style:style style:name="T717" style:family="text">
      <style:text-properties fo:font-weight="bold" officeooo:rsid="056b22fa" style:font-weight-asian="bold" style:font-weight-complex="bold"/>
    </style:style>
    <style:style style:name="T718" style:family="text">
      <style:text-properties fo:font-weight="bold" officeooo:rsid="056c26a3" style:font-weight-asian="bold" style:font-weight-complex="bold"/>
    </style:style>
    <style:style style:name="T719" style:family="text">
      <style:text-properties officeooo:rsid="056c26a3"/>
    </style:style>
    <style:style style:name="T720" style:family="text">
      <style:text-properties officeooo:rsid="056c82a3"/>
    </style:style>
    <style:style style:name="T721" style:family="text">
      <style:text-properties fo:font-weight="normal" officeooo:rsid="056c82a3" style:font-weight-asian="normal" style:font-weight-complex="normal"/>
    </style:style>
    <style:style style:name="T722" style:family="text">
      <style:text-properties fo:font-weight="normal" officeooo:rsid="05705348" style:font-weight-asian="normal" style:font-weight-complex="normal"/>
    </style:style>
    <style:style style:name="T723" style:family="text">
      <style:text-properties fo:font-weight="bold" officeooo:rsid="056c82a3" style:font-weight-asian="bold" style:font-weight-complex="bold"/>
    </style:style>
    <style:style style:name="T724" style:family="text">
      <style:text-properties fo:font-weight="normal" officeooo:rsid="055b2dcb" style:font-weight-asian="normal" style:font-weight-complex="normal"/>
    </style:style>
    <style:style style:name="T725" style:family="text">
      <style:text-properties style:text-underline-style="none" fo:font-weight="bold" officeooo:rsid="056e66c8" style:font-weight-asian="bold" style:font-weight-complex="bold"/>
    </style:style>
    <style:style style:name="T726" style:family="text">
      <style:text-properties style:text-underline-style="none" fo:font-weight="normal" officeooo:rsid="056e66c8" style:font-weight-asian="normal" style:font-weight-complex="normal"/>
    </style:style>
    <style:style style:name="T727" style:family="text">
      <style:text-properties fo:color="#000000" loext:opacity="100%" style:text-underline-style="none" fo:font-weight="normal" officeooo:rsid="05705348" style:font-weight-asian="normal" style:font-weight-complex="normal"/>
    </style:style>
    <style:style style:name="T728" style:family="text">
      <style:text-properties fo:color="#000000" loext:opacity="100%" style:text-underline-style="none" fo:font-weight="normal" officeooo:rsid="02bc8a1e" style:font-weight-asian="normal" style:font-weight-complex="normal"/>
    </style:style>
    <style:style style:name="T729" style:family="text">
      <style:text-properties fo:color="#000000" loext:opacity="100%" style:text-underline-style="none" fo:font-weight="normal" officeooo:rsid="02beffdd" style:font-weight-asian="normal" style:font-weight-complex="normal"/>
    </style:style>
    <style:style style:name="T730" style:family="text">
      <style:text-properties fo:color="#000000" loext:opacity="100%" style:text-underline-style="none" fo:font-weight="normal" officeooo:rsid="056427d7" style:font-weight-asian="normal" style:font-weight-complex="normal"/>
    </style:style>
    <style:style style:name="T731" style:family="text">
      <style:text-properties style:text-underline-style="none" fo:font-weight="normal" officeooo:rsid="0572088d" style:font-weight-asian="normal" style:font-weight-complex="normal"/>
    </style:style>
    <style:style style:name="T732" style:family="text">
      <style:text-properties style:text-underline-style="none" fo:font-weight="bold" officeooo:rsid="0572b225" style:font-weight-asian="bold" style:font-weight-complex="bold"/>
    </style:style>
    <style:style style:name="T733" style:family="text">
      <style:text-properties style:text-underline-style="none" fo:font-weight="normal" officeooo:rsid="0572b225" style:font-weight-asian="normal" style:font-weight-complex="normal"/>
    </style:style>
    <style:style style:name="T734" style:family="text">
      <style:text-properties style:text-underline-style="none" fo:font-weight="normal" officeooo:rsid="05749bae" style:font-weight-asian="normal" style:font-weight-complex="normal"/>
    </style:style>
    <style:style style:name="T735" style:family="text">
      <style:text-properties style:text-underline-style="none" fo:font-weight="bold" officeooo:rsid="05749bae" style:font-weight-asian="bold" style:font-weight-complex="bold"/>
    </style:style>
    <style:style style:name="T736" style:family="text">
      <style:text-properties fo:color="#000000" loext:opacity="100%" style:text-underline-style="none" fo:font-weight="normal" officeooo:rsid="05749bae" style:font-weight-asian="normal" style:font-weight-complex="normal"/>
    </style:style>
    <style:style style:name="T737" style:family="text">
      <style:text-properties style:text-underline-style="none" fo:font-weight="bold" officeooo:rsid="05757032" style:font-weight-asian="bold" style:font-weight-complex="bold"/>
    </style:style>
    <style:style style:name="T738" style:family="text">
      <style:text-properties style:text-underline-style="none" fo:font-weight="normal" officeooo:rsid="05757032" style:font-weight-asian="normal" style:font-weight-complex="normal"/>
    </style:style>
    <style:style style:name="T739" style:family="text">
      <style:text-properties style:text-underline-style="none" fo:font-weight="bold" officeooo:rsid="0575ae41" style:font-weight-asian="bold" style:font-weight-complex="bold"/>
    </style:style>
    <style:style style:name="T740" style:family="text">
      <style:text-properties style:text-underline-style="none" fo:font-weight="normal" officeooo:rsid="0575ae41" style:font-weight-asian="normal" style:font-weight-complex="normal"/>
    </style:style>
    <style:style style:name="T741" style:family="text">
      <style:text-properties style:text-underline-style="none" fo:font-weight="normal" officeooo:rsid="057673ce" style:font-weight-asian="normal" style:font-weight-complex="normal"/>
    </style:style>
    <style:style style:name="T742" style:family="text">
      <style:text-properties officeooo:rsid="04b2d781"/>
    </style:style>
    <style:style style:name="T743" style:family="text">
      <style:text-properties officeooo:rsid="00c87703"/>
    </style:style>
    <style:style style:name="T744" style:family="text">
      <style:text-properties officeooo:rsid="01bb5eb2"/>
    </style:style>
    <style:style style:name="T745" style:family="text">
      <style:text-properties officeooo:rsid="03bc26c2"/>
    </style:style>
    <style:style style:name="T746" style:family="text">
      <style:text-properties style:font-name="Calibri" officeooo:rsid="03bc26c2" style:font-name-asian="Calibri" style:font-name-complex="Calibri"/>
    </style:style>
    <style:style style:name="T747" style:family="text">
      <style:text-properties style:font-name="Calibri" officeooo:rsid="03bc26c2" style:font-name-asian="NSimSun" style:font-name-complex="Lucida Sans1"/>
    </style:style>
    <style:style style:name="T748" style:family="text">
      <style:text-properties style:font-name="Calibri" officeooo:rsid="060aa4fe" style:font-name-asian="NSimSun" style:font-name-complex="Lucida Sans1"/>
    </style:style>
    <style:style style:name="T749" style:family="text">
      <style:text-properties style:text-underline-style="none" fo:font-weight="bold" officeooo:rsid="036c5ebd" style:font-weight-asian="bold" style:font-weight-complex="bold"/>
    </style:style>
    <style:style style:name="T750" style:family="text">
      <style:text-properties style:text-underline-style="none" fo:font-weight="bold" officeooo:rsid="03bc26c2" style:font-weight-asian="bold" style:font-weight-complex="bold"/>
    </style:style>
    <style:style style:name="T751" style:family="text">
      <style:text-properties style:text-underline-style="none" fo:font-weight="bold" officeooo:rsid="0627bab4" style:font-weight-asian="bold" style:font-weight-complex="bold"/>
    </style:style>
    <style:style style:name="T752" style:family="text">
      <style:text-properties style:text-underline-style="none" fo:font-weight="bold" officeooo:rsid="04d2be57" style:font-weight-asian="bold" style:font-weight-complex="bold"/>
    </style:style>
    <style:style style:name="T753" style:family="text">
      <style:text-properties style:text-underline-style="none" fo:font-weight="bold" officeooo:rsid="03be7d31" style:font-weight-asian="bold" style:font-weight-complex="bold"/>
    </style:style>
    <style:style style:name="T754" style:family="text">
      <style:text-properties officeooo:rsid="00cd7af5"/>
    </style:style>
    <style:style style:name="T755" style:family="text">
      <style:text-properties officeooo:rsid="023cb054"/>
    </style:style>
    <style:style style:name="T756" style:family="text">
      <style:text-properties fo:font-weight="bold" officeooo:rsid="00cd7af5" style:font-weight-asian="bold" style:font-weight-complex="bold"/>
    </style:style>
    <style:style style:name="T757" style:family="text">
      <style:text-properties fo:font-weight="bold" officeooo:rsid="03be7d31" style:font-weight-asian="bold" style:font-weight-complex="bold"/>
    </style:style>
    <style:style style:name="T758" style:family="text">
      <style:text-properties fo:font-weight="bold" officeooo:rsid="01be5ac5" style:font-weight-asian="bold" style:font-weight-complex="bold"/>
    </style:style>
    <style:style style:name="T759" style:family="text">
      <style:text-properties fo:font-weight="normal" officeooo:rsid="01be5ac5" style:font-weight-asian="normal" style:font-weight-complex="normal"/>
    </style:style>
    <style:style style:name="T760" style:family="text">
      <style:text-properties fo:font-weight="normal" officeooo:rsid="03be7d31" style:font-weight-asian="normal" style:font-weight-complex="normal"/>
    </style:style>
    <style:style style:name="T761" style:family="text">
      <style:text-properties fo:font-weight="normal" officeooo:rsid="03bf6f55" style:font-weight-asian="normal" style:font-weight-complex="normal"/>
    </style:style>
    <style:style style:name="T762" style:family="text">
      <style:text-properties fo:font-weight="normal" officeooo:rsid="0526a34f" style:font-weight-asian="normal" style:font-weight-complex="normal"/>
    </style:style>
    <style:style style:name="T763" style:family="text">
      <style:text-properties fo:font-weight="bold" officeooo:rsid="01bfbc87" style:font-weight-asian="bold" style:font-weight-complex="bold"/>
    </style:style>
    <style:style style:name="T764" style:family="text">
      <style:text-properties fo:font-weight="normal" officeooo:rsid="03c110ea" style:font-weight-asian="normal" style:font-weight-complex="normal"/>
    </style:style>
    <style:style style:name="T765" style:family="text">
      <style:text-properties fo:font-weight="normal" officeooo:rsid="03c1574f" style:font-weight-asian="normal" style:font-weight-complex="normal"/>
    </style:style>
    <style:style style:name="T766" style:family="text">
      <style:text-properties fo:font-weight="normal" officeooo:rsid="03c1ee35" style:font-weight-asian="normal" style:font-weight-complex="normal"/>
    </style:style>
    <style:style style:name="T767" style:family="text">
      <style:text-properties fo:font-weight="bold" officeooo:rsid="01c0a4e5" style:font-weight-asian="bold" style:font-weight-complex="bold"/>
    </style:style>
    <style:style style:name="T768" style:family="text">
      <style:text-properties fo:font-weight="bold" officeooo:rsid="01c1f6cb" style:font-weight-asian="bold" style:font-weight-complex="bold"/>
    </style:style>
    <style:style style:name="T769" style:family="text">
      <style:text-properties fo:font-weight="normal" officeooo:rsid="04d4ea7a" style:font-weight-asian="normal" style:font-weight-complex="normal"/>
    </style:style>
    <style:style style:name="T770" style:family="text">
      <style:text-properties fo:font-weight="bold" officeooo:rsid="01c3b47f" style:font-weight-asian="bold" style:font-weight-complex="bold"/>
    </style:style>
    <style:style style:name="T771" style:family="text">
      <style:text-properties style:font-name="Calibri" fo:font-weight="normal" officeooo:rsid="03c1ee35" style:font-name-asian="Calibri" style:font-weight-asian="normal" style:font-name-complex="Calibri" style:font-weight-complex="normal"/>
    </style:style>
    <style:style style:name="T772" style:family="text">
      <style:text-properties style:font-name="Calibri" fo:font-weight="normal" officeooo:rsid="03c1ee35" style:font-name-asian="NSimSun" style:font-weight-asian="normal" style:font-name-complex="Lucida Sans1" style:font-weight-complex="normal"/>
    </style:style>
    <style:style style:name="T773" style:family="text">
      <style:text-properties officeooo:rsid="00b69bfe"/>
    </style:style>
    <style:style style:name="T774" style:family="text">
      <style:text-properties officeooo:rsid="01c6e088"/>
    </style:style>
    <style:style style:name="T775" style:family="text">
      <style:text-properties fo:font-weight="normal" officeooo:rsid="01c6e088" style:font-weight-asian="normal" style:font-weight-complex="normal"/>
    </style:style>
    <style:style style:name="T776" style:family="text">
      <style:text-properties fo:font-weight="bold" officeooo:rsid="03c1ee35" style:font-weight-asian="bold" style:font-weight-complex="bold"/>
    </style:style>
    <style:style style:name="T777" style:family="text">
      <style:text-properties fo:font-weight="bold" officeooo:rsid="01c6e088" style:font-weight-asian="bold" style:font-weight-complex="bold"/>
    </style:style>
    <style:style style:name="T778" style:family="text">
      <style:text-properties officeooo:rsid="00b7ead2"/>
    </style:style>
    <style:style style:name="T779" style:family="text">
      <style:text-properties officeooo:rsid="03c35e15"/>
    </style:style>
    <style:style style:name="T780" style:family="text">
      <style:text-properties fo:font-weight="bold" officeooo:rsid="03c35e15" style:font-weight-asian="bold" style:font-weight-complex="bold"/>
    </style:style>
    <style:style style:name="T781" style:family="text">
      <style:text-properties officeooo:rsid="058958a1"/>
    </style:style>
    <style:style style:name="T782" style:family="text">
      <style:text-properties style:text-underline-style="none" fo:font-weight="bold" officeooo:rsid="058958a1" style:font-weight-asian="bold" style:font-weight-complex="bold"/>
    </style:style>
    <style:style style:name="T783" style:family="text">
      <style:text-properties style:text-underline-style="none" fo:font-weight="bold" officeooo:rsid="058b5a7f" style:font-weight-asian="bold" style:font-weight-complex="bold"/>
    </style:style>
    <style:style style:name="T784" style:family="text">
      <style:text-properties fo:font-weight="normal" officeooo:rsid="05954b53" style:font-weight-asian="normal" style:font-weight-complex="normal"/>
    </style:style>
    <style:style style:name="T785" style:family="text">
      <style:text-properties officeooo:rsid="05954b53"/>
    </style:style>
    <style:style style:name="T786" style:family="text">
      <style:text-properties fo:font-weight="bold" officeooo:rsid="058958a1" style:font-weight-asian="bold" style:font-weight-complex="bold"/>
    </style:style>
    <style:style style:name="T787" style:family="text">
      <style:text-properties fo:font-weight="normal" officeooo:rsid="05897fea" style:font-weight-asian="normal" style:font-weight-complex="normal"/>
    </style:style>
    <style:style style:name="T788" style:family="text">
      <style:text-properties fo:font-weight="normal" officeooo:rsid="058b5a7f" style:font-weight-asian="normal" style:font-weight-complex="normal"/>
    </style:style>
    <style:style style:name="T789" style:family="text">
      <style:text-properties fo:font-weight="normal" officeooo:rsid="058ea789" style:font-weight-asian="normal" style:font-weight-complex="normal"/>
    </style:style>
    <style:style style:name="T790" style:family="text">
      <style:text-properties style:font-name="Calibri" fo:font-weight="normal" officeooo:rsid="058df522" style:font-name-asian="Calibri" style:font-weight-asian="normal" style:font-name-complex="Calibri" style:font-weight-complex="normal"/>
    </style:style>
    <style:style style:name="T791" style:family="text">
      <style:text-properties fo:font-weight="normal" officeooo:rsid="058df522" style:font-weight-asian="normal" style:font-weight-complex="normal"/>
    </style:style>
    <style:style style:name="T792" style:family="text">
      <style:text-properties fo:font-weight="normal" officeooo:rsid="058c2e2e" style:font-weight-asian="normal" style:font-weight-complex="normal"/>
    </style:style>
    <style:style style:name="T793" style:family="text">
      <style:text-properties fo:font-weight="normal" officeooo:rsid="05907be7" style:font-weight-asian="normal" style:font-weight-complex="normal"/>
    </style:style>
    <style:style style:name="T794" style:family="text">
      <style:text-properties fo:font-weight="normal" officeooo:rsid="0590e0e9" style:font-weight-asian="normal" style:font-weight-complex="normal"/>
    </style:style>
    <style:style style:name="T795" style:family="text">
      <style:text-properties fo:font-weight="normal" officeooo:rsid="05910604" style:font-weight-asian="normal" style:font-weight-complex="normal"/>
    </style:style>
    <style:style style:name="T796" style:family="text">
      <style:text-properties fo:font-weight="normal" officeooo:rsid="05915292" style:font-weight-asian="normal" style:font-weight-complex="normal"/>
    </style:style>
    <style:style style:name="T797" style:family="text">
      <style:text-properties fo:font-weight="normal" officeooo:rsid="0592f591" style:font-weight-asian="normal" style:font-weight-complex="normal"/>
    </style:style>
    <style:style style:name="T798" style:family="text">
      <style:text-properties fo:font-weight="normal" officeooo:rsid="059386f3" style:font-weight-asian="normal" style:font-weight-complex="normal"/>
    </style:style>
    <style:style style:name="T799" style:family="text">
      <style:text-properties officeooo:rsid="0593db9d"/>
    </style:style>
    <style:style style:name="T800" style:family="text">
      <style:text-properties fo:font-weight="normal" officeooo:rsid="0593db9d" style:font-weight-asian="normal" style:font-weight-complex="normal"/>
    </style:style>
    <style:style style:name="T801" style:family="text">
      <style:text-properties officeooo:rsid="059424c0"/>
    </style:style>
    <style:style style:name="T802" style:family="text">
      <style:text-properties officeooo:rsid="0594c53d"/>
    </style:style>
    <style:style style:name="T803" style:family="text">
      <style:text-properties fo:font-weight="bold" officeooo:rsid="0594c53d" style:font-weight-asian="bold" style:font-weight-complex="bold"/>
    </style:style>
    <style:style style:name="T804" style:family="text">
      <style:text-properties fo:font-weight="bold" officeooo:rsid="01bcc34d" style:font-weight-asian="bold" style:font-weight-complex="bold"/>
    </style:style>
    <style:style style:name="T805" style:family="text">
      <style:text-properties fo:font-weight="normal" officeooo:rsid="01bf625f" style:font-weight-asian="normal" style:font-weight-complex="normal"/>
    </style:style>
    <style:style style:name="T806" style:family="text">
      <style:text-properties fo:font-weight="normal" officeooo:rsid="01bfbc87" style:font-weight-asian="normal" style:font-weight-complex="normal"/>
    </style:style>
    <style:style style:name="T807" style:family="text">
      <style:text-properties fo:font-weight="normal" officeooo:rsid="01c0a4e5" style:font-weight-asian="normal" style:font-weight-complex="normal"/>
    </style:style>
    <style:style style:name="T808" style:family="text">
      <style:text-properties fo:font-weight="normal" officeooo:rsid="01c1f6cb" style:font-weight-asian="normal" style:font-weight-complex="normal"/>
    </style:style>
    <style:style style:name="T809" style:family="text">
      <style:text-properties fo:font-weight="normal" officeooo:rsid="04d6a4a9" style:font-weight-asian="normal" style:font-weight-complex="normal"/>
    </style:style>
    <style:style style:name="T810" style:family="text">
      <style:text-properties fo:font-weight="normal" officeooo:rsid="01c3b47f" style:font-weight-asian="normal" style:font-weight-complex="normal"/>
    </style:style>
    <style:style style:name="T811" style:family="text">
      <style:text-properties fo:font-weight="normal" officeooo:rsid="01c4710f" style:font-weight-asian="normal" style:font-weight-complex="normal"/>
    </style:style>
    <style:style style:name="T812" style:family="text">
      <style:text-properties style:font-name="Calibri" fo:font-weight="normal" officeooo:rsid="04dd25c4" style:font-name-asian="Calibri" style:font-weight-asian="normal" style:font-name-complex="Calibri" style:font-weight-complex="normal"/>
    </style:style>
    <style:style style:name="T813" style:family="text">
      <style:text-properties style:font-name="Calibri" fo:font-weight="normal" officeooo:rsid="04de8a2c" style:font-name-asian="Calibri" style:font-weight-asian="normal" style:font-name-complex="Calibri" style:font-weight-complex="normal"/>
    </style:style>
    <style:style style:name="T814" style:family="text">
      <style:text-properties officeooo:rsid="04da7d0c"/>
    </style:style>
    <style:style style:name="T815" style:family="text">
      <style:text-properties officeooo:rsid="01c6fa53"/>
    </style:style>
    <style:style style:name="T816" style:family="text">
      <style:text-properties fo:font-weight="normal" officeooo:rsid="01c6fa53" style:font-weight-asian="normal" style:font-weight-complex="normal"/>
    </style:style>
    <style:style style:name="T817" style:family="text">
      <style:text-properties officeooo:rsid="01c721a3"/>
    </style:style>
    <style:style style:name="T818" style:family="text">
      <style:text-properties officeooo:rsid="01c7e8fc"/>
    </style:style>
    <style:style style:name="T819" style:family="text">
      <style:text-properties officeooo:rsid="04dbfb95"/>
    </style:style>
    <style:style style:name="T820" style:family="text">
      <style:text-properties officeooo:rsid="01c8d27a"/>
    </style:style>
    <style:style style:name="T821" style:family="text">
      <style:text-properties style:font-name="Calibri" officeooo:rsid="04da7d0c" style:font-name-asian="Calibri" style:font-name-complex="Calibri"/>
    </style:style>
    <style:style style:name="T822" style:family="text">
      <style:text-properties fo:font-weight="bold" officeooo:rsid="01c8d27a" style:font-weight-asian="bold" style:font-weight-complex="bold"/>
    </style:style>
    <style:style style:name="T823" style:family="text">
      <style:text-properties officeooo:rsid="0251d9bd"/>
    </style:style>
    <style:style style:name="T824" style:family="text">
      <style:text-properties style:text-underline-style="none" fo:font-weight="bold" officeooo:rsid="036d8669" style:font-weight-asian="bold" style:font-weight-complex="bold"/>
    </style:style>
    <style:style style:name="T825" style:family="text">
      <style:text-properties fo:font-weight="bold" officeooo:rsid="0251d9bd" style:font-weight-asian="bold" style:font-weight-complex="bold"/>
    </style:style>
    <style:style style:name="T826" style:family="text">
      <style:text-properties fo:font-weight="normal" officeooo:rsid="0251d9bd" style:font-weight-asian="normal" style:font-weight-complex="normal"/>
    </style:style>
    <style:style style:name="T827" style:family="text">
      <style:text-properties fo:font-weight="normal" officeooo:rsid="025316a3" style:font-weight-asian="normal" style:font-weight-complex="normal"/>
    </style:style>
    <style:style style:name="T828" style:family="text">
      <style:text-properties fo:font-weight="normal" officeooo:rsid="02589e0a" style:font-weight-asian="normal" style:font-weight-complex="normal"/>
    </style:style>
    <style:style style:name="T829" style:family="text">
      <style:text-properties fo:font-weight="normal" officeooo:rsid="02573dd6" style:font-weight-asian="normal" style:font-weight-complex="normal"/>
    </style:style>
    <style:style style:name="T830" style:family="text">
      <style:text-properties fo:font-weight="normal" officeooo:rsid="025b25fe" style:font-weight-asian="normal" style:font-weight-complex="normal"/>
    </style:style>
    <style:style style:name="T831" style:family="text">
      <style:text-properties fo:font-weight="normal" officeooo:rsid="0255d873" style:font-weight-asian="normal" style:font-weight-complex="normal"/>
    </style:style>
    <style:style style:name="T832" style:family="text">
      <style:text-properties fo:font-weight="normal" officeooo:rsid="025a01f0" style:font-weight-asian="normal" style:font-weight-complex="normal"/>
    </style:style>
    <style:style style:name="T833" style:family="text">
      <style:text-properties fo:font-weight="normal" officeooo:rsid="0261a25c" style:font-weight-asian="normal" style:font-weight-complex="normal"/>
    </style:style>
    <style:style style:name="T834" style:family="text">
      <style:text-properties officeooo:rsid="025c0279"/>
    </style:style>
    <style:style style:name="T835" style:family="text">
      <style:text-properties fo:font-weight="normal" officeooo:rsid="025c0279" style:font-weight-asian="normal" style:font-weight-complex="normal"/>
    </style:style>
    <style:style style:name="T836" style:family="text">
      <style:text-properties officeooo:rsid="025c0c26"/>
    </style:style>
    <style:style style:name="T837" style:family="text">
      <style:text-properties officeooo:rsid="04bc7989"/>
    </style:style>
    <style:style style:name="T838" style:family="text">
      <style:text-properties officeooo:rsid="025cc0f6"/>
    </style:style>
    <style:style style:name="T839" style:family="text">
      <style:text-properties officeooo:rsid="025d430b"/>
    </style:style>
    <style:style style:name="T840" style:family="text">
      <style:text-properties officeooo:rsid="03c4e43e"/>
    </style:style>
    <style:style style:name="T841" style:family="text">
      <style:text-properties officeooo:rsid="01d2c0f1"/>
    </style:style>
    <style:style style:name="T842" style:family="text">
      <style:text-properties officeooo:rsid="04e8d3e2"/>
    </style:style>
    <style:style style:name="T843" style:family="text">
      <style:text-properties style:font-name="Calibri" officeooo:rsid="03c4e43e" style:font-name-asian="Calibri" style:font-name-complex="Calibri"/>
    </style:style>
    <style:style style:name="T844" style:family="text">
      <style:text-properties style:font-name="Calibri" officeooo:rsid="03c4e43e" style:font-name-asian="NSimSun" style:font-name-complex="Lucida Sans1"/>
    </style:style>
    <style:style style:name="T845" style:family="text">
      <style:text-properties style:font-name="Calibri" officeooo:rsid="06093de5" style:font-name-asian="NSimSun" style:font-name-complex="Lucida Sans1"/>
    </style:style>
    <style:style style:name="T846" style:family="text">
      <style:text-properties style:text-underline-style="none" fo:font-weight="bold" officeooo:rsid="036e82ac" style:font-weight-asian="bold" style:font-weight-complex="bold"/>
    </style:style>
    <style:style style:name="T847" style:family="text">
      <style:text-properties style:text-underline-style="none" fo:font-weight="bold" officeooo:rsid="03c4e43e" style:font-weight-asian="bold" style:font-weight-complex="bold"/>
    </style:style>
    <style:style style:name="T848" style:family="text">
      <style:text-properties style:text-underline-style="none" fo:font-weight="bold" officeooo:rsid="04c05009" style:font-weight-asian="bold" style:font-weight-complex="bold"/>
    </style:style>
    <style:style style:name="T849" style:family="text">
      <style:text-properties officeooo:rsid="023e878e"/>
    </style:style>
    <style:style style:name="T850" style:family="text">
      <style:text-properties fo:font-weight="bold" officeooo:rsid="03c5a1d4" style:font-weight-asian="bold" style:font-weight-complex="bold"/>
    </style:style>
    <style:style style:name="T851" style:family="text">
      <style:text-properties officeooo:rsid="03c5a1d4"/>
    </style:style>
    <style:style style:name="T852" style:family="text">
      <style:text-properties officeooo:rsid="04df9b3e"/>
    </style:style>
    <style:style style:name="T853" style:family="text">
      <style:text-properties fo:font-weight="bold" officeooo:rsid="01d62afd" style:font-weight-asian="bold" style:font-weight-complex="bold"/>
    </style:style>
    <style:style style:name="T854" style:family="text">
      <style:text-properties fo:font-weight="bold" officeooo:rsid="04df9b3e" style:font-weight-asian="bold" style:font-weight-complex="bold"/>
    </style:style>
    <style:style style:name="T855" style:family="text">
      <style:text-properties fo:font-family="'Liberation Serif'" style:font-family-generic="roman" officeooo:rsid="04b54386" style:font-family-asian="'Liberation Serif'" style:font-family-generic-asian="roman" style:font-family-complex="'Liberation Serif'" style:font-family-generic-complex="roman"/>
    </style:style>
    <style:style style:name="T856" style:family="text">
      <style:text-properties style:font-name="Calibri" officeooo:rsid="04b54386" style:font-name-asian="NSimSun" style:font-name-complex="Lucida Sans1"/>
    </style:style>
    <style:style style:name="T857" style:family="text">
      <style:text-properties fo:font-weight="bold" officeooo:rsid="01d971c9" style:font-weight-asian="bold" style:font-weight-complex="bold"/>
    </style:style>
    <style:style style:name="T858" style:family="text">
      <style:text-properties fo:font-weight="bold" officeooo:rsid="04b5dc39" style:font-weight-asian="bold" style:font-weight-complex="bold"/>
    </style:style>
    <style:style style:name="T859" style:family="text">
      <style:text-properties fo:font-weight="bold" officeooo:rsid="03c66581" style:font-weight-asian="bold" style:font-weight-complex="bold"/>
    </style:style>
    <style:style style:name="T860" style:family="text">
      <style:text-properties fo:font-family="'Liberation Serif'" style:font-family-generic="roman" fo:font-weight="bold" officeooo:rsid="04b54386" style:font-family-asian="'Liberation Serif'" style:font-family-generic-asian="roman" style:font-weight-asian="bold" style:font-family-complex="'Liberation Serif'" style:font-family-generic-complex="roman" style:font-weight-complex="bold"/>
    </style:style>
    <style:style style:name="T861" style:family="text">
      <style:text-properties style:font-name="Calibri" fo:font-weight="bold" officeooo:rsid="04b54386" style:font-name-asian="NSimSun" style:font-weight-asian="bold" style:font-name-complex="Lucida Sans1" style:font-weight-complex="bold"/>
    </style:style>
    <style:style style:name="T862" style:family="text">
      <style:text-properties officeooo:rsid="03c66581"/>
    </style:style>
    <style:style style:name="T863" style:family="text">
      <style:text-properties style:font-name="Calibri" fo:font-weight="bold" officeooo:rsid="03c66581" style:font-name-asian="Calibri" style:font-weight-asian="bold" style:font-name-complex="Calibri" style:font-weight-complex="bold"/>
    </style:style>
    <style:style style:name="T864" style:family="text">
      <style:text-properties style:font-name="Calibri" fo:font-weight="bold" officeooo:rsid="03c66581" style:font-name-asian="NSimSun" style:font-weight-asian="bold" style:font-name-complex="Lucida Sans1" style:font-weight-complex="bold"/>
    </style:style>
    <style:style style:name="T865" style:family="text">
      <style:text-properties style:font-name="Calibri" officeooo:rsid="03c66581" style:font-name-asian="NSimSun" style:font-name-complex="Lucida Sans1"/>
    </style:style>
    <style:style style:name="T866" style:family="text">
      <style:text-properties style:font-name="Calibri" officeooo:rsid="04b7541b" style:font-name-asian="NSimSun" style:font-name-complex="Lucida Sans1"/>
    </style:style>
    <style:style style:name="T867" style:family="text">
      <style:text-properties style:font-name="Calibri" officeooo:rsid="03c9de72" style:font-name-asian="NSimSun" style:font-name-complex="Lucida Sans1"/>
    </style:style>
    <style:style style:name="T868" style:family="text">
      <style:text-properties style:font-name="Calibri" fo:font-weight="bold" officeooo:rsid="03c9de72" style:font-name-asian="Calibri" style:font-weight-asian="bold" style:font-name-complex="Calibri" style:font-weight-complex="bold"/>
    </style:style>
    <style:style style:name="T869" style:family="text">
      <style:text-properties style:font-name="Calibri" fo:font-weight="bold" officeooo:rsid="03c9de72" style:font-name-asian="NSimSun" style:font-weight-asian="bold" style:font-name-complex="Lucida Sans1" style:font-weight-complex="bold"/>
    </style:style>
    <style:style style:name="T870" style:family="text">
      <style:text-properties officeooo:rsid="04b7541b"/>
    </style:style>
    <style:style style:name="T871" style:family="text">
      <style:text-properties fo:font-weight="bold" officeooo:rsid="01da89fb" style:font-weight-asian="bold" style:font-weight-complex="bold"/>
    </style:style>
    <style:style style:name="T872" style:family="text">
      <style:text-properties officeooo:rsid="03c8211a"/>
    </style:style>
    <style:style style:name="T873" style:family="text">
      <style:text-properties officeooo:rsid="04bf808c"/>
    </style:style>
    <style:style style:name="T874" style:family="text">
      <style:text-properties officeooo:rsid="04b96481"/>
    </style:style>
    <style:style style:name="T875" style:family="text">
      <style:text-properties officeooo:rsid="04b91ce3"/>
    </style:style>
    <style:style style:name="T876" style:family="text">
      <style:text-properties style:font-name="Calibri" officeooo:rsid="04b96481" style:font-name-asian="NSimSun" style:font-name-complex="Lucida Sans1"/>
    </style:style>
    <style:style style:name="T877" style:family="text">
      <style:text-properties style:font-name="Calibri" officeooo:rsid="04c296a3" style:font-name-asian="NSimSun" style:font-name-complex="Lucida Sans1"/>
    </style:style>
    <style:style style:name="T878" style:family="text">
      <style:text-properties style:font-name="Calibri" officeooo:rsid="03c9de72" style:font-name-asian="Calibri" style:font-name-complex="Calibri"/>
    </style:style>
    <style:style style:name="T879" style:family="text">
      <style:text-properties fo:font-weight="bold" officeooo:rsid="01db976b" style:font-weight-asian="bold" style:font-weight-complex="bold"/>
    </style:style>
    <style:style style:name="T880" style:family="text">
      <style:text-properties style:font-name="Calibri" officeooo:rsid="03c8211a" style:font-name-asian="NSimSun" style:font-name-complex="Lucida Sans1"/>
    </style:style>
    <style:style style:name="T881" style:family="text">
      <style:text-properties style:font-name="Calibri" officeooo:rsid="03c5a1d4" style:font-name-asian="NSimSun" style:font-name-complex="Lucida Sans1"/>
    </style:style>
    <style:style style:name="T882" style:family="text">
      <style:text-properties style:font-name="Calibri" style:font-name-asian="NSimSun" style:font-name-complex="Lucida Sans1"/>
    </style:style>
    <style:style style:name="T883" style:family="text">
      <style:text-properties style:font-name="Calibri" officeooo:rsid="04bf808c" style:font-name-asian="NSimSun" style:font-name-complex="Lucida Sans1"/>
    </style:style>
    <style:style style:name="T884" style:family="text">
      <style:text-properties style:font-name="Calibri" officeooo:rsid="04b91ce3" style:font-name-asian="NSimSun" style:font-name-complex="Lucida Sans1"/>
    </style:style>
    <style:style style:name="T885" style:family="text">
      <style:text-properties style:font-name="Calibri" fo:font-weight="bold" officeooo:rsid="04bab3e9" style:font-name-asian="NSimSun" style:font-weight-asian="bold" style:font-name-complex="Lucida Sans1" style:font-weight-complex="bold"/>
    </style:style>
    <style:style style:name="T886" style:family="text">
      <style:text-properties style:font-name="Calibri" fo:font-weight="bold" officeooo:rsid="04b96481" style:font-name-asian="NSimSun" style:font-weight-asian="bold" style:font-name-complex="Lucida Sans1" style:font-weight-complex="bold"/>
    </style:style>
    <style:style style:name="T887" style:family="text">
      <style:text-properties style:font-name="Calibri" fo:font-weight="bold" officeooo:rsid="04bca098" style:font-name-asian="NSimSun" style:font-weight-asian="bold" style:font-name-complex="Lucida Sans1" style:font-weight-complex="bold"/>
    </style:style>
    <style:style style:name="T888" style:family="text">
      <style:text-properties style:font-name="Calibri" fo:font-weight="bold" officeooo:rsid="04bca098" style:font-name-asian="Calibri" style:font-weight-asian="bold" style:font-name-complex="Calibri" style:font-weight-complex="bold"/>
    </style:style>
    <style:style style:name="T889" style:family="text">
      <style:text-properties fo:font-weight="bold" officeooo:rsid="01de9d19" style:font-weight-asian="bold" style:font-weight-complex="bold"/>
    </style:style>
    <style:style style:name="T890" style:family="text">
      <style:text-properties officeooo:rsid="04bcf807"/>
    </style:style>
    <style:style style:name="T891" style:family="text">
      <style:text-properties fo:font-weight="bold" officeooo:rsid="03cbcd5f" style:font-weight-asian="bold" style:font-weight-complex="bold"/>
    </style:style>
    <style:style style:name="T892" style:family="text">
      <style:text-properties fo:font-weight="bold" officeooo:rsid="03c8211a" style:font-weight-asian="bold" style:font-weight-complex="bold"/>
    </style:style>
    <style:style style:name="T893" style:family="text">
      <style:text-properties style:font-name="Calibri" fo:font-weight="bold" officeooo:rsid="04be049f" style:font-name-asian="NSimSun" style:font-weight-asian="bold" style:font-name-complex="Lucida Sans1" style:font-weight-complex="bold"/>
    </style:style>
    <style:style style:name="T894" style:family="text">
      <style:text-properties style:font-name="Calibri" officeooo:rsid="04bca098" style:font-name-asian="NSimSun" style:font-name-complex="Lucida Sans1"/>
    </style:style>
    <style:style style:name="T895" style:family="text">
      <style:text-properties style:font-name="Calibri" officeooo:rsid="04be049f" style:font-name-asian="NSimSun" style:font-name-complex="Lucida Sans1"/>
    </style:style>
    <style:style style:name="T896" style:family="text">
      <style:text-properties style:font-name="Calibri" fo:font-weight="bold" officeooo:rsid="04be049f" style:font-name-asian="Calibri" style:font-weight-asian="bold" style:font-name-complex="Calibri" style:font-weight-complex="bold"/>
    </style:style>
    <style:style style:name="T897" style:family="text">
      <style:text-properties fo:font-weight="bold" officeooo:rsid="01dec89c" style:font-weight-asian="bold" style:font-weight-complex="bold"/>
    </style:style>
    <style:style style:name="T898" style:family="text">
      <style:text-properties fo:font-weight="bold" officeooo:rsid="03cc9aa6" style:font-weight-asian="bold" style:font-weight-complex="bold"/>
    </style:style>
    <style:style style:name="T899" style:family="text">
      <style:text-properties officeooo:rsid="03cc9aa6"/>
    </style:style>
    <style:style style:name="T900" style:family="text">
      <style:text-properties style:font-name="Calibri" fo:font-weight="bold" officeooo:rsid="03cc9aa6" style:font-name-asian="NSimSun" style:font-weight-asian="bold" style:font-name-complex="Lucida Sans1" style:font-weight-complex="bold"/>
    </style:style>
    <style:style style:name="T901" style:family="text">
      <style:text-properties style:font-name="Calibri" fo:font-weight="bold" officeooo:rsid="03cbcd5f" style:font-name-asian="NSimSun" style:font-weight-asian="bold" style:font-name-complex="Lucida Sans1" style:font-weight-complex="bold"/>
    </style:style>
    <style:style style:name="T902" style:family="text">
      <style:text-properties style:font-name="Calibri" officeooo:rsid="03cbcd5f" style:font-name-asian="NSimSun" style:font-name-complex="Lucida Sans1"/>
    </style:style>
    <style:style style:name="T903" style:family="text">
      <style:text-properties style:font-name="Calibri" fo:font-weight="bold" officeooo:rsid="04c3c4aa" style:font-name-asian="NSimSun" style:font-weight-asian="bold" style:font-name-complex="Lucida Sans1" style:font-weight-complex="bold"/>
    </style:style>
    <style:style style:name="T904" style:family="text">
      <style:text-properties style:font-name="Calibri" officeooo:rsid="04c3c4aa" style:font-name-asian="NSimSun" style:font-name-complex="Lucida Sans1"/>
    </style:style>
    <style:style style:name="T905" style:family="text">
      <style:text-properties style:font-name="Calibri" fo:font-weight="bold" officeooo:rsid="04c69f55" style:font-name-asian="Calibri" style:font-weight-asian="bold" style:font-name-complex="Calibri" style:font-weight-complex="bold"/>
    </style:style>
    <style:style style:name="T906" style:family="text">
      <style:text-properties style:font-name="Calibri" fo:font-weight="normal" officeooo:rsid="04c05009" style:font-name-asian="NSimSun" style:font-weight-asian="normal" style:font-name-complex="Lucida Sans1" style:font-weight-complex="normal"/>
    </style:style>
    <style:style style:name="T907" style:family="text">
      <style:text-properties style:font-name="Calibri" fo:font-weight="bold" officeooo:rsid="04c859bb" style:font-name-asian="NSimSun" style:font-weight-asian="bold" style:font-name-complex="Lucida Sans1" style:font-weight-complex="bold"/>
    </style:style>
    <style:style style:name="T908" style:family="text">
      <style:text-properties style:font-name="Calibri" fo:font-weight="normal" officeooo:rsid="04c859bb" style:font-name-asian="NSimSun" style:font-weight-asian="normal" style:font-name-complex="Lucida Sans1" style:font-weight-complex="normal"/>
    </style:style>
    <style:style style:name="T909" style:family="text">
      <style:text-properties officeooo:rsid="04c55a67"/>
    </style:style>
    <style:style style:name="T910" style:family="text">
      <style:text-properties officeooo:rsid="00c8cbe7"/>
    </style:style>
    <style:style style:name="T911" style:family="text">
      <style:text-properties officeooo:rsid="01e06251"/>
    </style:style>
    <style:style style:name="T912" style:family="text">
      <style:text-properties style:text-underline-style="none" officeooo:rsid="03cc9aa6"/>
    </style:style>
    <style:style style:name="T913" style:family="text">
      <style:text-properties style:text-underline-style="none" fo:font-weight="bold" officeooo:rsid="03cc9aa6" style:font-weight-asian="bold" style:font-weight-complex="bold"/>
    </style:style>
    <style:style style:name="T914" style:family="text">
      <style:text-properties style:text-underline-style="none" officeooo:rsid="0629ced4"/>
    </style:style>
    <style:style style:name="T915" style:family="text">
      <style:text-properties officeooo:rsid="03cd256f"/>
    </style:style>
    <style:style style:name="T916" style:family="text">
      <style:text-properties officeooo:rsid="04e65c47"/>
    </style:style>
    <style:style style:name="T917" style:family="text">
      <style:text-properties officeooo:rsid="04e51d7f"/>
    </style:style>
    <style:style style:name="T918" style:family="text">
      <style:text-properties officeooo:rsid="01d179b3"/>
    </style:style>
    <style:style style:name="T919" style:family="text">
      <style:text-properties style:text-underline-style="none" fo:font-weight="bold" officeooo:rsid="0371490d" style:font-weight-asian="bold" style:font-weight-complex="bold"/>
    </style:style>
    <style:style style:name="T920" style:family="text">
      <style:text-properties style:text-underline-style="none" fo:font-weight="bold" officeooo:rsid="02b4a899" style:font-weight-asian="bold" style:font-weight-complex="bold"/>
    </style:style>
    <style:style style:name="T921" style:family="text">
      <style:text-properties style:text-underline-style="none" fo:font-weight="bold" officeooo:rsid="0528f60c" style:font-weight-asian="bold" style:font-weight-complex="bold"/>
    </style:style>
    <style:style style:name="T922" style:family="text">
      <style:text-properties style:text-underline-style="none" fo:font-weight="bold" officeooo:rsid="05d502d4" style:font-weight-asian="bold" style:font-weight-complex="bold"/>
    </style:style>
    <style:style style:name="T923" style:family="text">
      <style:text-properties officeooo:rsid="01d451a3"/>
    </style:style>
    <style:style style:name="T924" style:family="text">
      <style:text-properties officeooo:rsid="05d502d4"/>
    </style:style>
    <style:style style:name="T925" style:family="text">
      <style:text-properties officeooo:rsid="01dd27da"/>
    </style:style>
    <style:style style:name="T926" style:family="text">
      <style:text-properties officeooo:rsid="01d62afd"/>
    </style:style>
    <style:style style:name="T927" style:family="text">
      <style:text-properties officeooo:rsid="01d971c9"/>
    </style:style>
    <style:style style:name="T928" style:family="text">
      <style:text-properties officeooo:rsid="01da89fb"/>
    </style:style>
    <style:style style:name="T929" style:family="text">
      <style:text-properties officeooo:rsid="05d61459"/>
    </style:style>
    <style:style style:name="T930" style:family="text">
      <style:text-properties officeooo:rsid="01de9d19"/>
    </style:style>
    <style:style style:name="T931" style:family="text">
      <style:text-properties officeooo:rsid="01dec89c"/>
    </style:style>
    <style:style style:name="T932" style:family="text">
      <style:text-properties officeooo:rsid="01e0435a"/>
    </style:style>
    <style:style style:name="T933" style:family="text">
      <style:text-properties officeooo:rsid="0771bb13"/>
    </style:style>
    <style:style style:name="T934" style:family="text">
      <style:text-properties fo:font-weight="bold" officeooo:rsid="0771bb13" style:font-weight-asian="bold" style:font-weight-complex="bold"/>
    </style:style>
    <style:style style:name="T935" style:family="text">
      <style:text-properties style:text-underline-style="none" fo:font-weight="bold" officeooo:rsid="0771bb13" style:font-weight-asian="bold" style:font-weight-complex="bold"/>
    </style:style>
    <style:style style:name="T936" style:family="text">
      <style:text-properties style:text-underline-style="none" officeooo:rsid="01e06251"/>
    </style:style>
    <style:style style:name="T937" style:family="text">
      <style:text-properties style:text-underline-style="none" officeooo:rsid="0771bb13"/>
    </style:style>
    <style:style style:name="T938" style:family="text">
      <style:text-properties officeooo:rsid="01e14b3f"/>
    </style:style>
    <style:style style:name="T939" style:family="text">
      <style:text-properties fo:font-weight="bold" officeooo:rsid="01e14cf0" style:font-weight-asian="bold" style:font-weight-complex="bold"/>
    </style:style>
    <style:style style:name="T940" style:family="text">
      <style:text-properties officeooo:rsid="01e14cf0"/>
    </style:style>
    <style:style style:name="T941" style:family="text">
      <style:text-properties officeooo:rsid="01e30168"/>
    </style:style>
    <style:style style:name="T942" style:family="text">
      <style:text-properties officeooo:rsid="05d7e398"/>
    </style:style>
    <style:style style:name="T943" style:family="text">
      <style:text-properties officeooo:rsid="01e3c9f4"/>
    </style:style>
    <style:style style:name="T944" style:family="text">
      <style:text-properties officeooo:rsid="01e4ada1"/>
    </style:style>
    <style:style style:name="T945" style:family="text">
      <style:text-properties fo:font-weight="bold" officeooo:rsid="04c92f72" style:font-weight-asian="bold" style:font-weight-complex="bold"/>
    </style:style>
    <style:style style:name="T946" style:family="text">
      <style:text-properties fo:font-weight="bold" officeooo:rsid="01e5325b" style:font-weight-asian="bold" style:font-weight-complex="bold"/>
    </style:style>
    <style:style style:name="T947" style:family="text">
      <style:text-properties fo:font-weight="bold" officeooo:rsid="01e7d2f8" style:font-weight-asian="bold" style:font-weight-complex="bold"/>
    </style:style>
    <style:style style:name="T948" style:family="text">
      <style:text-properties officeooo:rsid="01e5325b"/>
    </style:style>
    <style:style style:name="T949" style:family="text">
      <style:text-properties officeooo:rsid="04c92f72"/>
    </style:style>
    <style:style style:name="T950" style:family="text">
      <style:text-properties officeooo:rsid="024fac6c"/>
    </style:style>
    <style:style style:name="T951" style:family="text">
      <style:text-properties officeooo:rsid="04cbdb10"/>
    </style:style>
    <style:style style:name="T952" style:family="text">
      <style:text-properties fo:font-weight="bold" officeooo:rsid="03a49364" style:font-weight-asian="bold" style:font-weight-complex="bold"/>
    </style:style>
    <style:style style:name="T953" style:family="text">
      <style:text-properties fo:font-weight="bold" officeooo:rsid="03a373e8" style:font-weight-asian="bold" style:font-weight-complex="bold"/>
    </style:style>
    <style:style style:name="T954" style:family="text">
      <style:text-properties officeooo:rsid="03a51fa7"/>
    </style:style>
    <style:style style:name="T955" style:family="text">
      <style:text-properties officeooo:rsid="03a5bff9"/>
    </style:style>
    <style:style style:name="T956" style:family="text">
      <style:text-properties officeooo:rsid="03a49364"/>
    </style:style>
    <style:style style:name="T957" style:family="text">
      <style:text-properties officeooo:rsid="03a373e8"/>
    </style:style>
    <style:style style:name="T958" style:family="text">
      <style:text-properties fo:font-weight="bold" officeooo:rsid="01e4eae5" style:font-weight-asian="bold" style:font-weight-complex="bold"/>
    </style:style>
    <style:style style:name="T959" style:family="text">
      <style:text-properties officeooo:rsid="03a8830b"/>
    </style:style>
    <style:style style:name="T960" style:family="text">
      <style:text-properties fo:font-weight="bold" officeooo:rsid="03a673b0" style:font-weight-asian="bold" style:font-weight-complex="bold"/>
    </style:style>
    <style:style style:name="T961" style:family="text">
      <style:text-properties officeooo:rsid="03a673b0"/>
    </style:style>
    <style:style style:name="T962" style:family="text">
      <style:text-properties officeooo:rsid="03a850e0"/>
    </style:style>
    <style:style style:name="T963" style:family="text">
      <style:text-properties fo:font-weight="bold" officeooo:rsid="04cdd100" style:font-weight-asian="bold" style:font-weight-complex="bold"/>
    </style:style>
    <style:style style:name="T964" style:family="text">
      <style:text-properties fo:font-weight="normal" officeooo:rsid="04cdd100" style:font-weight-asian="normal" style:font-weight-complex="normal"/>
    </style:style>
    <style:style style:name="T965" style:family="text">
      <style:text-properties fo:font-weight="bold" officeooo:rsid="01e9907a" style:font-weight-asian="bold" style:font-weight-complex="bold"/>
    </style:style>
    <style:style style:name="T966" style:family="text">
      <style:text-properties officeooo:rsid="023fe44b"/>
    </style:style>
    <style:style style:name="T967" style:family="text">
      <style:text-properties fo:font-weight="bold" officeooo:rsid="024fac6c" style:font-weight-asian="bold" style:font-weight-complex="bold"/>
    </style:style>
    <style:style style:name="T968" style:family="text">
      <style:text-properties fo:color="#000000" loext:opacity="100%" fo:font-weight="bold" officeooo:rsid="024fac6c" style:font-weight-asian="bold" style:font-weight-complex="bold"/>
    </style:style>
    <style:style style:name="T969" style:family="text">
      <style:text-properties fo:color="#000000" loext:opacity="100%" fo:font-weight="bold" officeooo:rsid="01e5325b" style:font-weight-asian="bold" style:font-weight-complex="bold"/>
    </style:style>
    <style:style style:name="T970" style:family="text">
      <style:text-properties fo:color="#000000" loext:opacity="100%" officeooo:rsid="024fac6c"/>
    </style:style>
    <style:style style:name="T971" style:family="text">
      <style:text-properties fo:color="#000000" loext:opacity="100%" officeooo:rsid="023e878e"/>
    </style:style>
    <style:style style:name="T972" style:family="text">
      <style:text-properties fo:color="#000000" loext:opacity="100%" officeooo:rsid="03a8830b"/>
    </style:style>
    <style:style style:name="T973" style:family="text">
      <style:text-properties fo:color="#000000" loext:opacity="100%" officeooo:rsid="047f922f"/>
    </style:style>
    <style:style style:name="T974" style:family="text">
      <style:text-properties fo:color="#000000" loext:opacity="100%" officeooo:rsid="023fe44b"/>
    </style:style>
    <style:style style:name="T975" style:family="text">
      <style:text-properties officeooo:rsid="037473e2"/>
    </style:style>
    <style:style style:name="T976" style:family="text">
      <style:text-properties officeooo:rsid="04f141a1"/>
    </style:style>
    <style:style style:name="T977" style:family="text">
      <style:text-properties style:text-underline-style="none" fo:font-weight="bold" officeooo:rsid="037473e2" style:font-weight-asian="bold" style:font-weight-complex="bold"/>
    </style:style>
    <style:style style:name="T978" style:family="text">
      <style:text-properties style:text-underline-style="none" fo:font-weight="bold" officeooo:rsid="03764485" style:font-weight-asian="bold" style:font-weight-complex="bold"/>
    </style:style>
    <style:style style:name="T979" style:family="text">
      <style:text-properties officeooo:rsid="04edbaa7"/>
    </style:style>
    <style:style style:name="T980" style:family="text">
      <style:text-properties officeooo:rsid="04efb174"/>
    </style:style>
    <style:style style:name="T981" style:family="text">
      <style:text-properties officeooo:rsid="04f049e6"/>
    </style:style>
    <style:style style:name="T982" style:family="text">
      <style:text-properties officeooo:rsid="01afadf5"/>
    </style:style>
    <style:style style:name="T983" style:family="text">
      <style:text-properties fo:font-weight="bold" officeooo:rsid="01afadf5" style:font-weight-asian="bold" style:font-weight-complex="bold"/>
    </style:style>
    <style:style style:name="T984" style:family="text">
      <style:text-properties fo:font-weight="normal" officeooo:rsid="04f091cc" style:font-weight-asian="normal" style:font-weight-complex="normal"/>
    </style:style>
    <style:style style:name="T985" style:family="text">
      <style:text-properties fo:font-weight="bold" officeooo:rsid="01b14f87" style:font-weight-asian="bold" style:font-weight-complex="bold"/>
    </style:style>
    <style:style style:name="T986" style:family="text">
      <style:text-properties fo:font-weight="normal" officeooo:rsid="01afadf5" style:font-weight-asian="normal" style:font-weight-complex="normal"/>
    </style:style>
    <style:style style:name="T987" style:family="text">
      <style:text-properties fo:font-weight="normal" officeooo:rsid="04f049e6" style:font-weight-asian="normal" style:font-weight-complex="normal"/>
    </style:style>
    <style:style style:name="T988" style:family="text">
      <style:text-properties fo:font-weight="normal" officeooo:rsid="01b1cd76" style:font-weight-asian="normal" style:font-weight-complex="normal"/>
    </style:style>
    <style:style style:name="T989" style:family="text">
      <style:text-properties fo:font-weight="normal" officeooo:rsid="01b1d63b" style:font-weight-asian="normal" style:font-weight-complex="normal"/>
    </style:style>
    <style:style style:name="T990" style:family="text">
      <style:text-properties fo:font-weight="normal" officeooo:rsid="01b14f87" style:font-weight-asian="normal" style:font-weight-complex="normal"/>
    </style:style>
    <style:style style:name="T991" style:family="text">
      <style:text-properties officeooo:rsid="01b14f87"/>
    </style:style>
    <style:style style:name="T992" style:family="text">
      <style:text-properties fo:font-weight="normal" officeooo:rsid="04f2f890" style:font-weight-asian="normal" style:font-weight-complex="normal"/>
    </style:style>
    <style:style style:name="T993" style:family="text">
      <style:text-properties fo:font-weight="normal" officeooo:rsid="04f64e75" style:font-weight-asian="normal" style:font-weight-complex="normal"/>
    </style:style>
    <style:style style:name="T994" style:family="text">
      <style:text-properties fo:font-style="italic" officeooo:rsid="01afadf5" style:font-style-asian="italic" style:font-style-complex="italic"/>
    </style:style>
    <style:style style:name="T995" style:family="text">
      <style:text-properties officeooo:rsid="04ed8b82"/>
    </style:style>
    <style:style style:name="T996" style:family="text">
      <style:text-properties officeooo:rsid="04ed8a11"/>
    </style:style>
    <style:style style:name="T997" style:family="text">
      <style:text-properties officeooo:rsid="00ca6596"/>
    </style:style>
    <style:style style:name="T998" style:family="text">
      <style:text-properties officeooo:rsid="062e47c1"/>
    </style:style>
    <style:style style:name="T999" style:family="text">
      <style:text-properties officeooo:rsid="062f52b0"/>
    </style:style>
    <style:style style:name="T1000" style:family="text">
      <style:text-properties officeooo:rsid="04ec79c3"/>
    </style:style>
    <style:style style:name="T1001" style:family="text">
      <style:text-properties officeooo:rsid="018ed542"/>
    </style:style>
    <style:style style:name="T1002" style:family="text">
      <style:text-properties officeooo:rsid="05452d8c"/>
    </style:style>
    <style:style style:name="T1003" style:family="text">
      <style:text-properties style:font-name="Calibri" officeooo:rsid="05452d8c" style:font-name-asian="Calibri" style:font-name-complex="Calibri"/>
    </style:style>
    <style:style style:name="T1004" style:family="text">
      <style:text-properties style:font-name="Calibri" officeooo:rsid="05452d8c" style:font-name-asian="NSimSun" style:font-name-complex="Lucida Sans1"/>
    </style:style>
    <style:style style:name="T1005" style:family="text">
      <style:text-properties style:text-underline-style="none" fo:font-weight="bold" officeooo:rsid="05452d8c" style:font-weight-asian="bold" style:font-weight-complex="bold"/>
    </style:style>
    <style:style style:name="T1006" style:family="text">
      <style:text-properties officeooo:rsid="05473b44"/>
    </style:style>
    <style:style style:name="T1007" style:family="text">
      <style:text-properties officeooo:rsid="054852eb"/>
    </style:style>
    <style:style style:name="T1008" style:family="text">
      <style:text-properties officeooo:rsid="054888a8"/>
    </style:style>
    <style:style style:name="T1009" style:family="text">
      <style:text-properties fo:font-weight="bold" officeooo:rsid="054888a8" style:font-weight-asian="bold" style:font-weight-complex="bold"/>
    </style:style>
    <style:style style:name="T1010" style:family="text">
      <style:text-properties fo:font-weight="normal" officeooo:rsid="0549c1d9" style:font-weight-asian="normal" style:font-weight-complex="normal"/>
    </style:style>
    <style:style style:name="T1011" style:family="text">
      <style:text-properties fo:font-weight="bold" officeooo:rsid="0549c1d9" style:font-weight-asian="bold" style:font-weight-complex="bold"/>
    </style:style>
    <style:style style:name="T1012" style:family="text">
      <style:text-properties fo:font-weight="normal" officeooo:rsid="05786748" style:font-weight-asian="normal" style:font-weight-complex="normal"/>
    </style:style>
    <style:style style:name="T1013" style:family="text">
      <style:text-properties fo:font-weight="bold" officeooo:rsid="04f2f890" style:font-weight-asian="bold" style:font-weight-complex="bold"/>
    </style:style>
    <style:style style:name="T1014" style:family="text">
      <style:text-properties officeooo:rsid="054568b9"/>
    </style:style>
    <style:style style:name="T1015" style:family="text">
      <style:text-properties officeooo:rsid="0545aac1"/>
    </style:style>
    <style:style style:name="T1016" style:family="text">
      <style:text-properties officeooo:rsid="049a4c15"/>
    </style:style>
    <style:style style:name="T1017" style:family="text">
      <style:text-properties fo:font-weight="bold" officeooo:rsid="0545aac1" style:font-weight-asian="bold" style:font-weight-complex="bold"/>
    </style:style>
    <style:style style:name="T1018" style:family="text">
      <style:text-properties officeooo:rsid="0545eb6e"/>
    </style:style>
    <style:style style:name="T1019" style:family="text">
      <style:text-properties officeooo:rsid="0498b00f"/>
    </style:style>
    <style:style style:name="T1020" style:family="text">
      <style:text-properties officeooo:rsid="01e7d2f8"/>
    </style:style>
    <style:style style:name="T1021" style:family="text">
      <style:text-properties fo:font-weight="bold" officeooo:rsid="023e878e" style:font-weight-asian="bold" style:font-weight-complex="bold"/>
    </style:style>
    <style:style style:name="T1022" style:family="text">
      <style:text-properties fo:font-weight="bold" officeooo:rsid="0498b00f" style:font-weight-asian="bold" style:font-weight-complex="bold"/>
    </style:style>
    <style:style style:name="T1023" style:family="text">
      <style:text-properties fo:font-size="15pt" style:text-underline-style="none" fo:font-weight="bold" officeooo:rsid="05ed2985" style:font-size-asian="15pt" style:font-weight-asian="bold" style:font-size-complex="15pt" style:font-weight-complex="bold"/>
    </style:style>
    <style:style style:name="T1024" style:family="text">
      <style:text-properties fo:font-size="15pt" style:text-underline-style="none" fo:font-weight="bold" officeooo:rsid="04b25a18" style:font-size-asian="15pt" style:font-weight-asian="bold" style:font-size-complex="15pt" style:font-weight-complex="bold"/>
    </style:style>
    <style:style style:name="T1025" style:family="text">
      <style:text-properties fo:font-size="15pt" style:text-underline-style="none" fo:font-weight="bold" officeooo:rsid="0388a7cb" style:font-size-asian="15pt" style:font-weight-asian="bold" style:font-size-complex="15pt" style:font-weight-complex="bold"/>
    </style:style>
    <style:style style:name="T1026" style:family="text">
      <style:text-properties fo:font-size="15pt" style:text-underline-style="none" fo:font-weight="bold" officeooo:rsid="02dd9dfa" style:font-size-asian="15pt" style:font-weight-asian="bold" style:font-size-complex="15pt" style:font-weight-complex="bold"/>
    </style:style>
    <style:style style:name="T1027" style:family="text">
      <style:text-properties fo:font-size="15pt" style:text-underline-style="none" fo:font-weight="bold" officeooo:rsid="0281cff2" style:font-size-asian="15pt" style:font-weight-asian="bold" style:font-size-complex="15pt" style:font-weight-complex="bold"/>
    </style:style>
    <style:style style:name="T1028" style:family="text">
      <style:text-properties fo:font-size="15pt" style:text-underline-style="none" fo:font-weight="bold" officeooo:rsid="038a6bf5" style:font-size-asian="15pt" style:font-weight-asian="bold" style:font-size-complex="15pt" style:font-weight-complex="bold"/>
    </style:style>
    <style:style style:name="T1029" style:family="text">
      <style:text-properties fo:font-size="15pt" style:text-underline-style="none" fo:font-weight="bold" officeooo:rsid="038ecfc4" style:font-size-asian="15pt" style:font-weight-asian="bold" style:font-size-complex="15pt" style:font-weight-complex="bold"/>
    </style:style>
    <style:style style:name="T1030" style:family="text">
      <style:text-properties fo:color="#c9211e" loext:opacity="100%" officeooo:rsid="038eaa1b"/>
    </style:style>
    <style:style style:name="T1031" style:family="text">
      <style:text-properties fo:color="#c9211e" loext:opacity="100%" officeooo:rsid="05f0fb54"/>
    </style:style>
    <style:style style:name="T1032" style:family="text">
      <style:text-properties fo:color="#c9211e" loext:opacity="100%" officeooo:rsid="01612d84"/>
    </style:style>
    <style:style style:name="T1033" style:family="text">
      <style:text-properties fo:color="#c9211e" loext:opacity="100%" officeooo:rsid="02dd9dfa"/>
    </style:style>
    <style:style style:name="T1034" style:family="text">
      <style:text-properties fo:color="#c9211e" loext:opacity="100%" style:font-name="Calibri" officeooo:rsid="0606e473" style:font-name-asian="Calibri" style:font-name-complex="Calibri"/>
    </style:style>
    <style:style style:name="T1035" style:family="text">
      <style:text-properties fo:color="#c9211e" loext:opacity="100%" style:font-name="Calibri" officeooo:rsid="06078f44" style:font-name-asian="Calibri" style:font-name-complex="Calibri"/>
    </style:style>
    <style:style style:name="T1036" style:family="text">
      <style:text-properties fo:font-weight="bold" officeooo:rsid="05ed2985" style:font-weight-asian="bold" style:font-weight-complex="bold"/>
    </style:style>
    <style:style style:name="T1037" style:family="text">
      <style:text-properties officeooo:rsid="039c194a"/>
    </style:style>
    <style:style style:name="T1038" style:family="text">
      <style:text-properties officeooo:rsid="039e098f"/>
    </style:style>
    <style:style style:name="T1039" style:family="text">
      <style:text-properties officeooo:rsid="05ed2985"/>
    </style:style>
    <style:style style:name="T1040" style:family="text">
      <style:text-properties officeooo:rsid="039ec606"/>
    </style:style>
    <style:style style:name="T1041" style:family="text">
      <style:text-properties officeooo:rsid="03a008f3"/>
    </style:style>
    <style:style style:name="T1042" style:family="text">
      <style:text-properties officeooo:rsid="050e743f"/>
    </style:style>
    <style:style style:name="T1043" style:family="text">
      <style:text-properties fo:font-weight="bold" officeooo:rsid="050e743f" style:font-weight-asian="bold" style:font-weight-complex="bold"/>
    </style:style>
    <style:style style:name="T1044" style:family="text">
      <style:text-properties officeooo:rsid="05ed5312"/>
    </style:style>
    <style:style style:name="T1045" style:family="text">
      <style:text-properties officeooo:rsid="05edd4d6"/>
    </style:style>
    <style:style style:name="T1046" style:family="text">
      <style:text-properties fo:font-weight="bold" officeooo:rsid="05ed5312" style:font-weight-asian="bold" style:font-weight-complex="bold"/>
    </style:style>
    <style:style style:name="T1047" style:family="text">
      <style:text-properties fo:font-weight="bold" officeooo:rsid="05edd4d6" style:font-weight-asian="bold" style:font-weight-complex="bold"/>
    </style:style>
    <style:style style:name="T1048" style:family="text">
      <style:text-properties fo:font-weight="normal" officeooo:rsid="02de5952" style:font-weight-asian="normal" style:font-weight-complex="normal"/>
    </style:style>
    <style:style style:name="T1049" style:family="text">
      <style:text-properties fo:font-weight="normal" officeooo:rsid="02dffe90" style:font-weight-asian="normal" style:font-weight-complex="normal"/>
    </style:style>
    <style:style style:name="T1050" style:family="text">
      <style:text-properties officeooo:rsid="02dffe90"/>
    </style:style>
    <style:style style:name="T1051" style:family="text">
      <style:text-properties officeooo:rsid="02de5952"/>
    </style:style>
    <style:style style:name="T1052" style:family="text">
      <style:text-properties officeooo:rsid="02e14942"/>
    </style:style>
    <style:style style:name="T1053" style:family="text">
      <style:text-properties officeooo:rsid="02e33bd3"/>
    </style:style>
    <style:style style:name="T1054" style:family="text">
      <style:text-properties officeooo:rsid="02e3d4c5"/>
    </style:style>
    <style:style style:name="T1055" style:family="text">
      <style:text-properties officeooo:rsid="02e3f378"/>
    </style:style>
    <style:style style:name="T1056" style:family="text">
      <style:text-properties fo:font-weight="bold" officeooo:rsid="02e3f378" style:font-weight-asian="bold" style:font-weight-complex="bold"/>
    </style:style>
    <style:style style:name="T1057" style:family="text">
      <style:text-properties officeooo:rsid="05fb93cd"/>
    </style:style>
    <style:style style:name="T1058" style:family="text">
      <style:text-properties officeooo:rsid="05f18b19"/>
    </style:style>
    <style:style style:name="T1059" style:family="text">
      <style:text-properties fo:font-weight="bold" officeooo:rsid="05f18b19" style:font-weight-asian="bold" style:font-weight-complex="bold"/>
    </style:style>
    <style:style style:name="T1060" style:family="text">
      <style:text-properties style:text-underline-style="solid" style:text-underline-width="auto" style:text-underline-color="font-color" officeooo:rsid="05f18b19"/>
    </style:style>
    <style:style style:name="T1061" style:family="text">
      <style:text-properties style:text-underline-style="solid" style:text-underline-width="auto" style:text-underline-color="font-color" officeooo:rsid="05f80a08"/>
    </style:style>
    <style:style style:name="T1062" style:family="text">
      <style:text-properties officeooo:rsid="05f1ceb7"/>
    </style:style>
    <style:style style:name="T1063" style:family="text">
      <style:text-properties fo:font-weight="bold" officeooo:rsid="05f1ceb7" style:font-weight-asian="bold" style:font-weight-complex="bold"/>
    </style:style>
    <style:style style:name="T1064" style:family="text">
      <style:text-properties officeooo:rsid="05f3aa36"/>
    </style:style>
    <style:style style:name="T1065" style:family="text">
      <style:text-properties officeooo:rsid="05f4c4e3"/>
    </style:style>
    <style:style style:name="T1066" style:family="text">
      <style:text-properties officeooo:rsid="01156f02"/>
    </style:style>
    <style:style style:name="T1067" style:family="text">
      <style:text-properties fo:font-weight="normal" officeooo:rsid="01156f02" style:font-weight-asian="normal" style:font-weight-complex="normal"/>
    </style:style>
    <style:style style:name="T1068" style:family="text">
      <style:text-properties fo:font-weight="normal" officeooo:rsid="05f5ae0a" style:font-weight-asian="normal" style:font-weight-complex="normal"/>
    </style:style>
    <style:style style:name="T1069" style:family="text">
      <style:text-properties officeooo:rsid="04333bb9"/>
    </style:style>
    <style:style style:name="T1070" style:family="text">
      <style:text-properties officeooo:rsid="07781546"/>
    </style:style>
    <style:style style:name="T1071" style:family="text">
      <style:text-properties fo:font-size="14pt" officeooo:rsid="0260baac" style:font-size-asian="14pt" style:font-size-complex="14pt"/>
    </style:style>
    <style:style style:name="T1072" style:family="text">
      <style:text-properties officeooo:rsid="0643e090"/>
    </style:style>
    <style:style style:name="T1073" style:family="text">
      <style:text-properties officeooo:rsid="038eaa1b"/>
    </style:style>
    <style:style style:name="T1074" style:family="text">
      <style:text-properties officeooo:rsid="00b64193"/>
    </style:style>
    <style:style style:name="T1075" style:family="text">
      <style:text-properties fo:color="#000000" loext:opacity="100%" fo:font-weight="bold" officeooo:rsid="077851dd" style:font-weight-asian="bold" style:font-weight-complex="bold"/>
    </style:style>
    <style:style style:name="T1076" style:family="text">
      <style:text-properties officeooo:rsid="077851dd"/>
    </style:style>
    <style:style style:name="T1077" style:family="text">
      <style:text-properties fo:font-weight="normal" officeooo:rsid="077851dd" style:font-weight-asian="normal" style:font-weight-complex="normal"/>
    </style:style>
    <style:style style:name="T1078" style:family="text">
      <style:text-properties fo:font-weight="bold" officeooo:rsid="077851dd" style:font-weight-asian="bold" style:font-weight-complex="bold"/>
    </style:style>
    <style:style style:name="T1079" style:family="text">
      <style:text-properties style:text-underline-style="solid" style:text-underline-width="auto" style:text-underline-color="font-color" officeooo:rsid="00b69bfe"/>
    </style:style>
    <style:style style:name="T1080" style:family="text">
      <style:text-properties style:text-underline-style="solid" style:text-underline-width="auto" style:text-underline-color="font-color" officeooo:rsid="077851dd"/>
    </style:style>
    <style:style style:name="T1081" style:family="text">
      <style:text-properties officeooo:rsid="064be1dd"/>
    </style:style>
    <style:style style:name="T1082" style:family="text">
      <style:text-properties fo:color="#000000" loext:opacity="100%" officeooo:rsid="064be1dd"/>
    </style:style>
    <style:style style:name="T1083" style:family="text">
      <style:text-properties officeooo:rsid="0779c513"/>
    </style:style>
    <style:style style:name="T1084" style:family="text">
      <style:text-properties officeooo:rsid="077a3295"/>
    </style:style>
    <style:style style:name="T1085" style:family="text">
      <style:text-properties officeooo:rsid="064e3833"/>
    </style:style>
    <style:style style:name="T1086" style:family="text">
      <style:text-properties officeooo:rsid="00b96f08"/>
    </style:style>
    <style:style style:name="T1087" style:family="text">
      <style:text-properties officeooo:rsid="06443cfa"/>
    </style:style>
    <style:style style:name="T1088" style:family="text">
      <style:text-properties fo:font-weight="bold" officeooo:rsid="00b96f08" style:font-weight-asian="bold" style:font-weight-complex="bold"/>
    </style:style>
    <style:style style:name="T1089" style:family="text">
      <style:text-properties fo:font-weight="bold" officeooo:rsid="06443cfa" style:font-weight-asian="bold" style:font-weight-complex="bold"/>
    </style:style>
    <style:style style:name="T1090" style:family="text">
      <style:text-properties fo:font-weight="normal" officeooo:rsid="06443cfa" style:font-weight-asian="normal" style:font-weight-complex="normal"/>
    </style:style>
    <style:style style:name="T1091" style:family="text">
      <style:text-properties style:text-underline-style="none" fo:font-weight="bold" officeooo:rsid="00b53b22" style:font-weight-asian="bold" style:font-weight-complex="bold"/>
    </style:style>
    <style:style style:name="T1092" style:family="text">
      <style:text-properties style:text-underline-style="none" officeooo:rsid="00b53b22"/>
    </style:style>
    <style:style style:name="T1093" style:family="text">
      <style:text-properties style:text-underline-style="none" officeooo:rsid="00bec017"/>
    </style:style>
    <style:style style:name="T1094" style:family="text">
      <style:text-properties officeooo:rsid="00bec017"/>
    </style:style>
    <style:style style:name="T1095" style:family="text">
      <style:text-properties officeooo:rsid="077be806"/>
    </style:style>
    <style:style style:name="T1096" style:family="text">
      <style:text-properties fo:font-weight="normal" officeooo:rsid="077be806" style:font-weight-asian="normal" style:font-weight-complex="normal"/>
    </style:style>
    <style:style style:name="T1097" style:family="text">
      <style:text-properties fo:font-weight="normal" officeooo:rsid="077d84c9" style:font-weight-asian="normal" style:font-weight-complex="normal"/>
    </style:style>
    <style:style style:name="T1098" style:family="text">
      <style:text-properties fo:font-weight="normal" officeooo:rsid="077dd1e0" style:font-weight-asian="normal" style:font-weight-complex="normal"/>
    </style:style>
    <style:style style:name="T1099" style:family="text">
      <style:text-properties fo:font-weight="bold" officeooo:rsid="0645ecb7" style:font-weight-asian="bold" style:font-weight-complex="bold"/>
    </style:style>
    <style:style style:name="T1100" style:family="text">
      <style:text-properties fo:font-weight="bold" officeooo:rsid="0646e8bd" style:font-weight-asian="bold" style:font-weight-complex="bold"/>
    </style:style>
    <style:style style:name="T1101" style:family="text">
      <style:text-properties fo:font-weight="normal" officeooo:rsid="077f366c" style:font-weight-asian="normal" style:font-weight-complex="normal"/>
    </style:style>
    <style:style style:name="T1102" style:family="text">
      <style:text-properties fo:font-weight="bold" officeooo:rsid="06494730" style:font-weight-asian="bold" style:font-weight-complex="bold"/>
    </style:style>
    <style:style style:name="T1103" style:family="text">
      <style:text-properties fo:font-weight="normal" officeooo:rsid="0780549b" style:font-weight-asian="normal" style:font-weight-complex="normal"/>
    </style:style>
    <style:style style:name="T1104" style:family="text">
      <style:text-properties officeooo:rsid="064f9855"/>
    </style:style>
    <style:style style:name="T1105" style:family="text">
      <style:text-properties fo:font-size="14pt" officeooo:rsid="03ef0b27" style:font-size-asian="14pt" style:font-size-complex="14pt"/>
    </style:style>
    <style:style style:name="T1106" style:family="text">
      <style:text-properties fo:color="#000000" loext:opacity="100%" fo:font-size="12pt" fo:font-weight="bold" officeooo:rsid="064f57fb" style:font-size-asian="12pt" style:font-weight-asian="bold" style:font-size-complex="12pt" style:font-weight-complex="bold"/>
    </style:style>
    <style:style style:name="T1107" style:family="text">
      <style:text-properties fo:color="#000000" loext:opacity="100%" fo:font-size="12pt" fo:font-weight="bold" officeooo:rsid="064be1dd" style:font-size-asian="12pt" style:font-weight-asian="bold" style:font-size-complex="12pt" style:font-weight-complex="bold"/>
    </style:style>
    <style:style style:name="T1108" style:family="text">
      <style:text-properties style:text-underline-style="none" fo:font-weight="bold" officeooo:rsid="0643e090" style:font-weight-asian="bold" style:font-weight-complex="bold"/>
    </style:style>
    <style:style style:name="T1109" style:family="text">
      <style:text-properties officeooo:rsid="06446b73"/>
    </style:style>
    <style:style style:name="T1110" style:family="text">
      <style:text-properties fo:font-weight="normal" officeooo:rsid="06446b73" style:font-weight-asian="normal" style:font-weight-complex="normal"/>
    </style:style>
    <style:style style:name="T1111" style:family="text">
      <style:text-properties fo:font-weight="normal" officeooo:rsid="0645ecb7" style:font-weight-asian="normal" style:font-weight-complex="normal"/>
    </style:style>
    <style:style style:name="T1112" style:family="text">
      <style:text-properties fo:font-weight="normal" officeooo:rsid="0646a624" style:font-weight-asian="normal" style:font-weight-complex="normal"/>
    </style:style>
    <style:style style:name="T1113" style:family="text">
      <style:text-properties fo:font-weight="normal" officeooo:rsid="064648ef" style:font-weight-asian="normal" style:font-weight-complex="normal"/>
    </style:style>
    <style:style style:name="T1114" style:family="text">
      <style:text-properties fo:font-weight="normal" officeooo:rsid="06484dd7" style:font-weight-asian="normal" style:font-weight-complex="normal"/>
    </style:style>
    <style:style style:name="T1115" style:family="text">
      <style:text-properties fo:font-weight="normal" officeooo:rsid="06494730" style:font-weight-asian="normal" style:font-weight-complex="normal"/>
    </style:style>
    <style:style style:name="T1116" style:family="text">
      <style:text-properties fo:font-weight="normal" officeooo:rsid="064a1534" style:font-weight-asian="normal" style:font-weight-complex="normal"/>
    </style:style>
    <style:style style:name="T1117" style:family="text">
      <style:text-properties fo:font-weight="normal" officeooo:rsid="064b00d7" style:font-weight-asian="normal" style:font-weight-complex="normal"/>
    </style:style>
    <style:style style:name="T1118" style:family="text">
      <style:text-properties fo:font-weight="bold" officeooo:rsid="064be1dd" style:font-weight-asian="bold" style:font-weight-complex="bold"/>
    </style:style>
    <style:style style:name="T1119" style:family="text">
      <style:text-properties fo:color="#000000" loext:opacity="100%" officeooo:rsid="064c9984"/>
    </style:style>
    <style:style style:name="T1120" style:family="text">
      <style:text-properties officeooo:rsid="043d1509"/>
    </style:style>
    <style:style style:name="T1121" style:family="text">
      <style:text-properties officeooo:rsid="064c8cc5"/>
    </style:style>
    <style:style style:name="T1122" style:family="text">
      <style:text-properties officeooo:rsid="00b954dd"/>
    </style:style>
    <style:style style:name="T1123" style:family="text">
      <style:text-properties officeooo:rsid="06540353"/>
    </style:style>
    <style:style style:name="T1124" style:family="text">
      <style:text-properties fo:font-family="'Liberation Serif'" style:font-family-generic="roman" officeooo:rsid="06540353" style:font-family-asian="'Liberation Serif'" style:font-family-generic-asian="roman" style:font-family-complex="'Liberation Serif'" style:font-family-generic-complex="roman"/>
    </style:style>
    <style:style style:name="T1125" style:family="text">
      <style:text-properties style:text-underline-style="none" fo:font-weight="bold" officeooo:rsid="06540353" style:font-weight-asian="bold" style:font-weight-complex="bold"/>
    </style:style>
    <style:style style:name="T1126" style:family="text">
      <style:text-properties officeooo:rsid="065816f3"/>
    </style:style>
    <style:style style:name="T1127" style:family="text">
      <style:text-properties fo:font-family="'Liberation Serif'" style:font-family-generic="roman" officeooo:rsid="065816f3" style:font-family-asian="'Liberation Serif'" style:font-family-generic-asian="roman" style:font-family-complex="'Liberation Serif'" style:font-family-generic-complex="roman"/>
    </style:style>
    <style:style style:name="T1128" style:family="text">
      <style:text-properties style:font-name="Calibri" officeooo:rsid="065816f3" style:font-name-asian="NSimSun" style:font-name-complex="Lucida Sans1"/>
    </style:style>
    <style:style style:name="T1129" style:family="text">
      <style:text-properties fo:font-weight="bold" officeooo:rsid="065816f3" style:font-weight-asian="bold" style:font-weight-complex="bold"/>
    </style:style>
    <style:style style:name="T1130" style:family="text">
      <style:text-properties officeooo:rsid="06544e18"/>
    </style:style>
    <style:style style:name="T1131" style:family="text">
      <style:text-properties fo:font-weight="bold" officeooo:rsid="06544e18" style:font-weight-asian="bold" style:font-weight-complex="bold"/>
    </style:style>
    <style:style style:name="T1132" style:family="text">
      <style:text-properties fo:font-family="'Liberation Serif'" style:font-family-generic="roman" officeooo:rsid="06544e18" style:font-family-asian="'Liberation Serif'" style:font-family-generic-asian="roman" style:font-family-complex="'Liberation Serif'" style:font-family-generic-complex="roman"/>
    </style:style>
    <style:style style:name="T1133" style:family="text">
      <style:text-properties style:font-name="Calibri" officeooo:rsid="06544e18" style:font-name-asian="NSimSun" style:font-name-complex="Lucida Sans1"/>
    </style:style>
    <style:style style:name="T1134" style:family="text">
      <style:text-properties fo:font-weight="bold" officeooo:rsid="065505c9" style:font-weight-asian="bold" style:font-weight-complex="bold"/>
    </style:style>
    <style:style style:name="T1135" style:family="text">
      <style:text-properties officeooo:rsid="065505c9"/>
    </style:style>
    <style:style style:name="T1136" style:family="text">
      <style:text-properties officeooo:rsid="0656904b"/>
    </style:style>
    <style:style style:name="T1137" style:family="text">
      <style:text-properties fo:font-weight="bold" officeooo:rsid="0656904b" style:font-weight-asian="bold" style:font-weight-complex="bold"/>
    </style:style>
    <style:style style:name="T1138" style:family="text">
      <style:text-properties fo:font-family="'Liberation Serif'" style:font-family-generic="roman" officeooo:rsid="0656904b" style:font-family-asian="'Liberation Serif'" style:font-family-generic-asian="roman" style:font-family-complex="'Liberation Serif'" style:font-family-generic-complex="roman"/>
    </style:style>
    <style:style style:name="T1139" style:family="text">
      <style:text-properties officeooo:rsid="06576ece"/>
    </style:style>
    <style:style style:name="T1140" style:family="text">
      <style:text-properties officeooo:rsid="00ba2d97"/>
    </style:style>
    <style:style style:name="T1141" style:family="text">
      <style:text-properties style:text-underline-style="none" fo:font-weight="bold" officeooo:rsid="037809d9" style:font-weight-asian="bold" style:font-weight-complex="bold"/>
    </style:style>
    <style:style style:name="T1142" style:family="text">
      <style:text-properties officeooo:rsid="0434053d"/>
    </style:style>
    <style:style style:name="T1143" style:family="text">
      <style:text-properties fo:font-weight="normal" officeooo:rsid="00b96f08" style:font-weight-asian="normal" style:font-weight-complex="normal"/>
    </style:style>
    <style:style style:name="T1144" style:family="text">
      <style:text-properties officeooo:rsid="00bbd4bb"/>
    </style:style>
    <style:style style:name="T1145" style:family="text">
      <style:text-properties officeooo:rsid="04374513"/>
    </style:style>
    <style:style style:name="T1146" style:family="text">
      <style:text-properties officeooo:rsid="043acaaa"/>
    </style:style>
    <style:style style:name="T1147" style:family="text">
      <style:text-properties officeooo:rsid="00bcf049"/>
    </style:style>
    <style:style style:name="T1148" style:family="text">
      <style:text-properties officeooo:rsid="0439d3cd"/>
    </style:style>
    <style:style style:name="T1149" style:family="text">
      <style:text-properties officeooo:rsid="00c45f1f"/>
    </style:style>
    <style:style style:name="T1150" style:family="text">
      <style:text-properties officeooo:rsid="03444f07"/>
    </style:style>
    <style:style style:name="T1151" style:family="text">
      <style:text-properties officeooo:rsid="0343ed36"/>
    </style:style>
    <style:style style:name="T1152" style:family="text">
      <style:text-properties officeooo:rsid="06784897"/>
    </style:style>
    <style:style style:name="T1153" style:family="text">
      <style:text-properties fo:font-family="'Liberation Serif'" style:font-family-generic="roman" officeooo:rsid="06784897" style:font-family-asian="'Liberation Serif'" style:font-family-generic-asian="roman" style:font-family-complex="'Liberation Serif'" style:font-family-generic-complex="roman"/>
    </style:style>
    <style:style style:name="T1154" style:family="text">
      <style:text-properties style:font-name="Calibri" officeooo:rsid="06784897" style:font-name-asian="NSimSun" style:font-name-complex="Lucida Sans1"/>
    </style:style>
    <style:style style:name="T1155" style:family="text">
      <style:text-properties style:text-underline-style="none" fo:font-weight="bold" officeooo:rsid="06784897" style:font-weight-asian="bold" style:font-weight-complex="bold"/>
    </style:style>
    <style:style style:name="T1156" style:family="text">
      <style:text-properties style:text-underline-style="none" fo:font-weight="bold" officeooo:rsid="0680bbea" style:font-weight-asian="bold" style:font-weight-complex="bold"/>
    </style:style>
    <style:style style:name="T1157" style:family="text">
      <style:text-properties style:text-underline-style="none" fo:font-weight="bold" officeooo:rsid="067f612a" style:font-weight-asian="bold" style:font-weight-complex="bold"/>
    </style:style>
    <style:style style:name="T1158" style:family="text">
      <style:text-properties style:text-underline-style="none" fo:font-weight="bold" officeooo:rsid="067ec30e" style:font-weight-asian="bold" style:font-weight-complex="bold"/>
    </style:style>
    <style:style style:name="T1159" style:family="text">
      <style:text-properties fo:font-family="'Liberation Serif'" style:font-family-generic="roman" style:text-underline-style="none" fo:font-weight="bold" officeooo:rsid="067ec30e" style:font-family-asian="'Liberation Serif'" style:font-family-generic-asian="roman" style:font-weight-asian="bold" style:font-family-complex="'Liberation Serif'" style:font-family-generic-complex="roman" style:font-weight-complex="bold"/>
    </style:style>
    <style:style style:name="T1160" style:family="text">
      <style:text-properties style:font-name="Calibri" style:text-underline-style="none" fo:font-weight="bold" officeooo:rsid="067ec30e" style:font-name-asian="NSimSun" style:font-weight-asian="bold" style:font-name-complex="Lucida Sans1" style:font-weight-complex="bold"/>
    </style:style>
    <style:style style:name="T1161" style:family="text">
      <style:text-properties style:font-name="Calibri" style:text-underline-style="none" fo:font-weight="bold" officeooo:rsid="067f612a" style:font-name-asian="NSimSun" style:font-weight-asian="bold" style:font-name-complex="Lucida Sans1" style:font-weight-complex="bold"/>
    </style:style>
    <style:style style:name="T1162" style:family="text">
      <style:text-properties officeooo:rsid="067d1845"/>
    </style:style>
    <style:style style:name="T1163" style:family="text">
      <style:text-properties fo:font-weight="normal" officeooo:rsid="067d1845" style:font-weight-asian="normal" style:font-weight-complex="normal"/>
    </style:style>
    <style:style style:name="T1164" style:family="text">
      <style:text-properties fo:font-weight="bold" officeooo:rsid="067d1845" style:font-weight-asian="bold" style:font-weight-complex="bold"/>
    </style:style>
    <style:style style:name="T1165" style:family="text">
      <style:text-properties officeooo:rsid="0680bbea"/>
    </style:style>
    <style:style style:name="T1166" style:family="text">
      <style:text-properties officeooo:rsid="067d61d5"/>
    </style:style>
    <style:style style:name="T1167" style:family="text">
      <style:text-properties officeooo:rsid="0682aa84"/>
    </style:style>
    <style:style style:name="T1168" style:family="text">
      <style:text-properties officeooo:rsid="067ec30e"/>
    </style:style>
    <style:style style:name="T1169" style:family="text">
      <style:text-properties fo:font-weight="normal" officeooo:rsid="0680bbea" style:font-weight-asian="normal" style:font-weight-complex="normal"/>
    </style:style>
    <style:style style:name="T1170" style:family="text">
      <style:text-properties fo:font-weight="bold" officeooo:rsid="067ecfa1" style:font-weight-asian="bold" style:font-weight-complex="bold"/>
    </style:style>
    <style:style style:name="T1171" style:family="text">
      <style:text-properties fo:font-weight="normal" officeooo:rsid="067d61d5" style:font-weight-asian="normal" style:font-weight-complex="normal"/>
    </style:style>
    <style:style style:name="T1172" style:family="text">
      <style:text-properties fo:font-weight="normal" officeooo:rsid="067ecfa1" style:font-weight-asian="normal" style:font-weight-complex="normal"/>
    </style:style>
    <style:style style:name="T1173" style:family="text">
      <style:text-properties fo:font-weight="normal" officeooo:rsid="0682aa84" style:font-weight-asian="normal" style:font-weight-complex="normal"/>
    </style:style>
    <style:style style:name="T1174" style:family="text">
      <style:text-properties fo:font-weight="normal" officeooo:rsid="067ec30e" style:font-weight-asian="normal" style:font-weight-complex="normal"/>
    </style:style>
    <style:style style:name="T1175" style:family="text">
      <style:text-properties fo:font-weight="bold" officeooo:rsid="067ec30e" style:font-weight-asian="bold" style:font-weight-complex="bold"/>
    </style:style>
    <style:style style:name="T1176" style:family="text">
      <style:text-properties fo:font-weight="bold" officeooo:rsid="067f612a" style:font-weight-asian="bold" style:font-weight-complex="bold"/>
    </style:style>
    <style:style style:name="T1177" style:family="text">
      <style:text-properties fo:font-weight="bold" officeooo:rsid="0680bbea" style:font-weight-asian="bold" style:font-weight-complex="bold"/>
    </style:style>
    <style:style style:name="T1178" style:family="text">
      <style:text-properties fo:font-weight="normal" officeooo:rsid="06811a28" style:font-weight-asian="normal" style:font-weight-complex="normal"/>
    </style:style>
    <style:style style:name="T1179" style:family="text">
      <style:text-properties fo:font-weight="bold" officeooo:rsid="06811a28" style:font-weight-asian="bold" style:font-weight-complex="bold"/>
    </style:style>
    <style:style style:name="T1180" style:family="text">
      <style:text-properties fo:font-weight="bold" officeooo:rsid="067d61d5" style:font-weight-asian="bold" style:font-weight-complex="bold"/>
    </style:style>
    <style:style style:name="T1181" style:family="text">
      <style:text-properties fo:font-weight="bold" officeooo:rsid="0682aa84" style:font-weight-asian="bold" style:font-weight-complex="bold"/>
    </style:style>
    <style:style style:name="T1182" style:family="text">
      <style:text-properties fo:font-weight="bold" officeooo:rsid="06830a54" style:font-weight-asian="bold" style:font-weight-complex="bold"/>
    </style:style>
    <style:style style:name="T1183" style:family="text">
      <style:text-properties fo:font-weight="bold" officeooo:rsid="06784897" style:font-weight-asian="bold" style:font-weight-complex="bold"/>
    </style:style>
    <style:style style:name="T1184" style:family="text">
      <style:text-properties fo:font-weight="normal" officeooo:rsid="00b7ead2" style:font-weight-asian="normal" style:font-weight-complex="normal"/>
    </style:style>
    <style:style style:name="T1185" style:family="text">
      <style:text-properties officeooo:rsid="067927ec"/>
    </style:style>
    <style:style style:name="T1186" style:family="text">
      <style:text-properties fo:color="#000000" loext:opacity="100%" fo:font-weight="normal" officeooo:rsid="043d1509" style:font-weight-asian="normal" style:font-weight-complex="normal"/>
    </style:style>
    <style:style style:name="T1187" style:family="text">
      <style:text-properties fo:color="#000000" loext:opacity="100%" fo:font-weight="normal" officeooo:rsid="00b954dd" style:font-weight-asian="normal" style:font-weight-complex="normal"/>
    </style:style>
    <style:style style:name="T1188" style:family="text">
      <style:text-properties fo:color="#000000" loext:opacity="100%" fo:font-weight="normal" officeooo:rsid="067927ec" style:font-weight-asian="normal" style:font-weight-complex="normal"/>
    </style:style>
    <style:style style:name="T1189" style:family="text">
      <style:text-properties fo:color="#000000" loext:opacity="100%" fo:font-weight="normal" officeooo:rsid="067a5baa" style:font-weight-asian="normal" style:font-weight-complex="normal"/>
    </style:style>
    <style:style style:name="T1190" style:family="text">
      <style:text-properties fo:color="#000000" loext:opacity="100%" fo:font-weight="normal" officeooo:rsid="067b9b88" style:font-weight-asian="normal" style:font-weight-complex="normal"/>
    </style:style>
    <style:style style:name="T1191" style:family="text">
      <style:text-properties officeooo:rsid="06ecf9db"/>
    </style:style>
    <style:style style:name="T1192" style:family="text">
      <style:text-properties fo:color="#c9211e" loext:opacity="100%" officeooo:rsid="00b64193"/>
    </style:style>
    <style:style style:name="T1193" style:family="text">
      <style:text-properties fo:color="#c9211e" loext:opacity="100%" officeooo:rsid="06ecf9db"/>
    </style:style>
    <style:style style:name="T1194" style:family="text">
      <style:text-properties fo:color="#c9211e" loext:opacity="100%" style:font-name="Calibri" officeooo:rsid="06ecf9db" style:font-name-asian="NSimSun" style:font-name-complex="Lucida Sans1"/>
    </style:style>
    <style:style style:name="T1195" style:family="text">
      <style:text-properties style:text-underline-style="none" fo:font-weight="bold" officeooo:rsid="06ecf9db" style:font-weight-asian="bold" style:font-weight-complex="bold"/>
    </style:style>
    <style:style style:name="T1196" style:family="text">
      <style:text-properties style:text-underline-style="none" fo:font-weight="bold" officeooo:rsid="06f03c9c" style:font-weight-asian="bold" style:font-weight-complex="bold"/>
    </style:style>
    <style:style style:name="T1197" style:family="text">
      <style:text-properties style:text-underline-style="none" fo:font-weight="bold" officeooo:rsid="0755b0c2" style:font-weight-asian="bold" style:font-weight-complex="bold"/>
    </style:style>
    <style:style style:name="T1198" style:family="text">
      <style:text-properties style:text-underline-style="none" fo:font-weight="bold" officeooo:rsid="06ed859f" style:font-weight-asian="bold" style:font-weight-complex="bold"/>
    </style:style>
    <style:style style:name="T1199" style:family="text">
      <style:text-properties fo:font-weight="bold" officeooo:rsid="06eee93c" style:font-weight-asian="bold" style:font-weight-complex="bold"/>
    </style:style>
    <style:style style:name="T1200" style:family="text">
      <style:text-properties officeooo:rsid="06eee93c"/>
    </style:style>
    <style:style style:name="T1201" style:family="text">
      <style:text-properties fo:font-weight="normal" officeooo:rsid="06eee93c" style:font-weight-asian="normal" style:font-weight-complex="normal"/>
    </style:style>
    <style:style style:name="T1202" style:family="text">
      <style:text-properties fo:font-weight="bold" officeooo:rsid="06f03c9c" style:font-weight-asian="bold" style:font-weight-complex="bold"/>
    </style:style>
    <style:style style:name="T1203" style:family="text">
      <style:text-properties fo:font-weight="normal" officeooo:rsid="06f03c9c" style:font-weight-asian="normal" style:font-weight-complex="normal"/>
    </style:style>
    <style:style style:name="T1204" style:family="text">
      <style:text-properties fo:font-weight="bold" officeooo:rsid="06f15ec3" style:font-weight-asian="bold" style:font-weight-complex="bold"/>
    </style:style>
    <style:style style:name="T1205" style:family="text">
      <style:text-properties fo:font-weight="normal" officeooo:rsid="06f15ec3" style:font-weight-asian="normal" style:font-weight-complex="normal"/>
    </style:style>
    <style:style style:name="T1206" style:family="text">
      <style:text-properties fo:font-weight="bold" officeooo:rsid="06f4b57c" style:font-weight-asian="bold" style:font-weight-complex="bold"/>
    </style:style>
    <style:style style:name="T1207" style:family="text">
      <style:text-properties fo:font-weight="bold" officeooo:rsid="06f31130" style:font-weight-asian="bold" style:font-weight-complex="bold"/>
    </style:style>
    <style:style style:name="T1208" style:family="text">
      <style:text-properties fo:font-weight="normal" officeooo:rsid="06f4b57c" style:font-weight-asian="normal" style:font-weight-complex="normal"/>
    </style:style>
    <style:style style:name="T1209" style:family="text">
      <style:text-properties fo:font-weight="bold" officeooo:rsid="06f5981c" style:font-weight-asian="bold" style:font-weight-complex="bold"/>
    </style:style>
    <style:style style:name="T1210" style:family="text">
      <style:text-properties fo:font-weight="normal" officeooo:rsid="06f31130" style:font-weight-asian="normal" style:font-weight-complex="normal"/>
    </style:style>
    <style:style style:name="T1211" style:family="text">
      <style:text-properties fo:font-weight="normal" officeooo:rsid="06f5981c" style:font-weight-asian="normal" style:font-weight-complex="normal"/>
    </style:style>
    <style:style style:name="T1212" style:family="text">
      <style:text-properties fo:font-weight="normal" officeooo:rsid="06ecf9db" style:font-weight-asian="normal" style:font-weight-complex="normal"/>
    </style:style>
    <style:style style:name="T1213" style:family="text">
      <style:text-properties fo:font-weight="normal" officeooo:rsid="06f6f1eb" style:font-weight-asian="normal" style:font-weight-complex="normal"/>
    </style:style>
    <style:style style:name="T1214" style:family="text">
      <style:text-properties officeooo:rsid="06f95be8"/>
    </style:style>
    <style:style style:name="T1215" style:family="text">
      <style:text-properties fo:font-weight="normal" officeooo:rsid="06f95be8" style:font-weight-asian="normal" style:font-weight-complex="normal"/>
    </style:style>
    <style:style style:name="T1216" style:family="text">
      <style:text-properties fo:font-weight="bold" officeooo:rsid="06f95be8" style:font-weight-asian="bold" style:font-weight-complex="bold"/>
    </style:style>
    <style:style style:name="T1217" style:family="text">
      <style:text-properties officeooo:rsid="06f814b4"/>
    </style:style>
    <style:style style:name="T1218" style:family="text">
      <style:text-properties fo:font-weight="normal" officeooo:rsid="06f814b4" style:font-weight-asian="normal" style:font-weight-complex="normal"/>
    </style:style>
    <style:style style:name="T1219" style:family="text">
      <style:text-properties officeooo:rsid="06f81efe"/>
    </style:style>
    <style:style style:name="T1220" style:family="text">
      <style:text-properties fo:font-weight="bold" officeooo:rsid="06f81efe" style:font-weight-asian="bold" style:font-weight-complex="bold"/>
    </style:style>
    <style:style style:name="T1221" style:family="text">
      <style:text-properties fo:font-weight="normal" officeooo:rsid="06f81efe" style:font-weight-asian="normal" style:font-weight-complex="normal"/>
    </style:style>
    <style:style style:name="T1222" style:family="text">
      <style:text-properties officeooo:rsid="06f85a4b"/>
    </style:style>
    <style:style style:name="T1223" style:family="text">
      <style:text-properties fo:color="#000000" loext:opacity="100%" fo:font-weight="bold" officeooo:rsid="067a5baa" style:font-weight-asian="bold" style:font-weight-complex="bold"/>
    </style:style>
    <style:style style:name="T1224" style:family="text">
      <style:text-properties fo:color="#000000" loext:opacity="100%" fo:font-weight="normal" officeooo:rsid="06f894b3" style:font-weight-asian="normal" style:font-weight-complex="normal"/>
    </style:style>
    <style:style style:name="T1225" style:family="text">
      <style:text-properties fo:color="#000000" loext:opacity="100%" fo:font-weight="normal" officeooo:rsid="06f814b4" style:font-weight-asian="normal" style:font-weight-complex="normal"/>
    </style:style>
    <style:style style:name="T1226" style:family="text">
      <style:text-properties fo:color="#c9211e" loext:opacity="100%" officeooo:rsid="07baedd9"/>
    </style:style>
    <style:style style:name="T1227" style:family="text">
      <style:text-properties fo:color="#c9211e" loext:opacity="100%" officeooo:rsid="07b4cdde" style:font-family-asian="'Liberation Serif'" style:font-family-generic-asian="roman" style:font-family-complex="'Liberation Serif'" style:font-family-generic-complex="roman"/>
    </style:style>
    <style:style style:name="T1228" style:family="text">
      <style:text-properties fo:color="#c9211e" loext:opacity="100%" officeooo:rsid="07b4cdde" style:font-name-asian="NSimSun" style:font-name-complex="Lucida Sans1"/>
    </style:style>
    <style:style style:name="T1229" style:family="text">
      <style:text-properties fo:color="#c9211e" loext:opacity="100%" officeooo:rsid="07b69786" style:font-family-asian="'Liberation Serif'" style:font-family-generic-asian="roman" style:font-family-complex="'Liberation Serif'" style:font-family-generic-complex="roman"/>
    </style:style>
    <style:style style:name="T1230" style:family="text">
      <style:text-properties fo:color="#c9211e" loext:opacity="100%" officeooo:rsid="00b64193" style:font-family-asian="'Liberation Serif'" style:font-family-generic-asian="roman" style:font-family-complex="'Liberation Serif'" style:font-family-generic-complex="roman"/>
    </style:style>
    <style:style style:name="T1231" style:family="text">
      <style:text-properties style:text-underline-style="none" fo:font-weight="bold" officeooo:rsid="07b70159" style:font-weight-asian="bold" style:font-weight-complex="bold"/>
    </style:style>
    <style:style style:name="T1232" style:family="text">
      <style:text-properties style:text-underline-style="none" fo:font-weight="bold" officeooo:rsid="07c3b8d5" style:font-weight-asian="bold" style:font-weight-complex="bold"/>
    </style:style>
    <style:style style:name="T1233" style:family="text">
      <style:text-properties style:text-underline-style="none" fo:font-weight="bold" officeooo:rsid="07c445a1" style:font-weight-asian="bold" style:font-weight-complex="bold"/>
    </style:style>
    <style:style style:name="T1234" style:family="text">
      <style:text-properties style:text-underline-style="none" fo:font-weight="bold" officeooo:rsid="07c3068c" style:font-weight-asian="bold" style:font-weight-complex="bold"/>
    </style:style>
    <style:style style:name="T1235" style:family="text">
      <style:text-properties fo:color="#000000" loext:opacity="100%" style:text-underline-style="none" fo:font-weight="bold" officeooo:rsid="07c3068c" style:font-weight-asian="bold" style:font-weight-complex="bold"/>
    </style:style>
    <style:style style:name="T1236" style:family="text">
      <style:text-properties fo:color="#000000" loext:opacity="100%" style:font-name="Calibri1" style:text-underline-style="none" fo:font-weight="bold" officeooo:rsid="07b4cdde" style:font-family-asian="'Liberation Serif'" style:font-family-generic-asian="roman" style:font-weight-asian="bold" style:font-family-complex="'Liberation Serif'" style:font-family-generic-complex="roman" style:font-weight-complex="bold"/>
    </style:style>
    <style:style style:name="T1237" style:family="text">
      <style:text-properties fo:color="#000000" loext:opacity="100%" style:font-name="Calibri1" style:text-underline-style="none" fo:font-weight="bold" officeooo:rsid="07c3068c" style:font-family-asian="'Liberation Serif'" style:font-family-generic-asian="roman" style:font-weight-asian="bold" style:font-family-complex="'Liberation Serif'" style:font-family-generic-complex="roman" style:font-weight-complex="bold"/>
    </style:style>
    <style:style style:name="T1238" style:family="text">
      <style:text-properties fo:font-weight="bold" officeooo:rsid="07b96ebd" style:font-weight-asian="bold" style:font-weight-complex="bold"/>
    </style:style>
    <style:style style:name="T1239" style:family="text">
      <style:text-properties officeooo:rsid="07c3b8d5"/>
    </style:style>
    <style:style style:name="T1240" style:family="text">
      <style:text-properties officeooo:rsid="07b96ebd"/>
    </style:style>
    <style:style style:name="T1241" style:family="text">
      <style:text-properties fo:font-weight="normal" officeooo:rsid="07c3b8d5" style:font-weight-asian="normal" style:font-weight-complex="normal"/>
    </style:style>
    <style:style style:name="T1242" style:family="text">
      <style:text-properties fo:font-weight="normal" officeooo:rsid="07b96ebd" style:font-weight-asian="normal" style:font-weight-complex="normal"/>
    </style:style>
    <style:style style:name="T1243" style:family="text">
      <style:text-properties fo:font-weight="normal" officeooo:rsid="07bce691" style:font-weight-asian="normal" style:font-weight-complex="normal"/>
    </style:style>
    <style:style style:name="T1244" style:family="text">
      <style:text-properties fo:font-weight="bold" officeooo:rsid="07bce691" style:font-weight-asian="bold" style:font-weight-complex="bold"/>
    </style:style>
    <style:style style:name="T1245" style:family="text">
      <style:text-properties fo:font-weight="bold" officeooo:rsid="07c3b8d5" style:font-weight-asian="bold" style:font-weight-complex="bold"/>
    </style:style>
    <style:style style:name="T1246" style:family="text">
      <style:text-properties fo:font-weight="bold" officeooo:rsid="07bde45e" style:font-weight-asian="bold" style:font-weight-complex="bold"/>
    </style:style>
    <style:style style:name="T1247" style:family="text">
      <style:text-properties fo:font-weight="normal" officeooo:rsid="07bde45e" style:font-weight-asian="normal" style:font-weight-complex="normal"/>
    </style:style>
    <style:style style:name="T1248" style:family="text">
      <style:text-properties fo:font-weight="bold" officeooo:rsid="07bfe33c" style:font-weight-asian="bold" style:font-weight-complex="bold"/>
    </style:style>
    <style:style style:name="T1249" style:family="text">
      <style:text-properties fo:font-weight="normal" officeooo:rsid="07bfe33c" style:font-weight-asian="normal" style:font-weight-complex="normal"/>
    </style:style>
    <style:style style:name="T1250" style:family="text">
      <style:text-properties fo:font-weight="bold" officeooo:rsid="07c12778" style:font-weight-asian="bold" style:font-weight-complex="bold"/>
    </style:style>
    <style:style style:name="T1251" style:family="text">
      <style:text-properties fo:font-weight="normal" officeooo:rsid="07c12778" style:font-weight-asian="normal" style:font-weight-complex="normal"/>
    </style:style>
    <style:style style:name="T1252" style:family="text">
      <style:text-properties fo:font-weight="bold" officeooo:rsid="07c213de" style:font-weight-asian="bold" style:font-weight-complex="bold"/>
    </style:style>
    <style:style style:name="T1253" style:family="text">
      <style:text-properties fo:font-weight="normal" officeooo:rsid="07c213de" style:font-weight-asian="normal" style:font-weight-complex="normal"/>
    </style:style>
    <style:style style:name="T1254" style:family="text">
      <style:text-properties officeooo:rsid="07b74ca6"/>
    </style:style>
    <style:style style:name="T1255" style:family="text">
      <style:text-properties fo:font-weight="normal" officeooo:rsid="07b74ca6" style:font-weight-asian="normal" style:font-weight-complex="normal"/>
    </style:style>
    <style:style style:name="T1256" style:family="text">
      <style:text-properties fo:font-weight="normal" officeooo:rsid="07b84be1" style:font-weight-asian="normal" style:font-weight-complex="normal"/>
    </style:style>
    <style:style style:name="T1257" style:family="text">
      <style:text-properties officeooo:rsid="07b84be1"/>
    </style:style>
    <style:style style:name="T1258" style:family="text">
      <style:text-properties fo:font-weight="bold" officeooo:rsid="067a5baa" style:font-weight-asian="bold" style:font-weight-complex="bold"/>
    </style:style>
    <style:style style:name="T1259" style:family="text">
      <style:text-properties officeooo:rsid="067a5baa"/>
    </style:style>
    <style:style style:name="T1260" style:family="text">
      <style:text-properties officeooo:rsid="06f894b3"/>
    </style:style>
    <style:style style:name="T1261" style:family="text">
      <style:text-properties officeooo:rsid="06fce651"/>
    </style:style>
    <style:style style:name="T1262" style:family="text">
      <style:text-properties fo:color="#c9211e" loext:opacity="100%" officeooo:rsid="06fdd740"/>
    </style:style>
    <style:style style:name="T1263" style:family="text">
      <style:text-properties fo:color="#c9211e" loext:opacity="100%" fo:font-family="'Liberation Serif'" style:font-family-generic="roman" officeooo:rsid="06fdd740" style:font-family-asian="'Liberation Serif'" style:font-family-generic-asian="roman" style:font-family-complex="'Liberation Serif'" style:font-family-generic-complex="roman"/>
    </style:style>
    <style:style style:name="T1264" style:family="text">
      <style:text-properties fo:color="#c9211e" loext:opacity="100%" style:font-name="Calibri" officeooo:rsid="06fdd740" style:font-name-asian="NSimSun" style:font-name-complex="Lucida Sans1"/>
    </style:style>
    <style:style style:name="T1265" style:family="text">
      <style:text-properties style:text-underline-style="none" fo:font-weight="bold" officeooo:rsid="06fdd740" style:font-weight-asian="bold" style:font-weight-complex="bold"/>
    </style:style>
    <style:style style:name="T1266" style:family="text">
      <style:text-properties fo:font-weight="bold" officeooo:rsid="06ffae7b" style:font-weight-asian="bold" style:font-weight-complex="bold"/>
    </style:style>
    <style:style style:name="T1267" style:family="text">
      <style:text-properties officeooo:rsid="07033b01"/>
    </style:style>
    <style:style style:name="T1268" style:family="text">
      <style:text-properties officeooo:rsid="0704f7ae"/>
    </style:style>
    <style:style style:name="T1269" style:family="text">
      <style:text-properties fo:font-weight="normal" officeooo:rsid="07033b01" style:font-weight-asian="normal" style:font-weight-complex="normal"/>
    </style:style>
    <style:style style:name="T1270" style:family="text">
      <style:text-properties fo:font-weight="normal" officeooo:rsid="0704f7ae" style:font-weight-asian="normal" style:font-weight-complex="normal"/>
    </style:style>
    <style:style style:name="T1271" style:family="text">
      <style:text-properties fo:font-weight="normal" officeooo:rsid="0704ff44" style:font-weight-asian="normal" style:font-weight-complex="normal"/>
    </style:style>
    <style:style style:name="T1272" style:family="text">
      <style:text-properties fo:font-weight="bold" officeooo:rsid="070652fc" style:font-weight-asian="bold" style:font-weight-complex="bold"/>
    </style:style>
    <style:style style:name="T1273" style:family="text">
      <style:text-properties fo:font-weight="bold" officeooo:rsid="0704ff44" style:font-weight-asian="bold" style:font-weight-complex="bold"/>
    </style:style>
    <style:style style:name="T1274" style:family="text">
      <style:text-properties fo:font-weight="normal" officeooo:rsid="070652fc" style:font-weight-asian="normal" style:font-weight-complex="normal"/>
    </style:style>
    <style:style style:name="T1275" style:family="text">
      <style:text-properties fo:font-weight="normal" officeooo:rsid="0706dfb3" style:font-weight-asian="normal" style:font-weight-complex="normal"/>
    </style:style>
    <style:style style:name="T1276" style:family="text">
      <style:text-properties fo:font-weight="normal" officeooo:rsid="0708c029" style:font-weight-asian="normal" style:font-weight-complex="normal"/>
    </style:style>
    <style:style style:name="T1277" style:family="text">
      <style:text-properties officeooo:rsid="06fe1cff"/>
    </style:style>
    <style:style style:name="T1278" style:family="text">
      <style:text-properties fo:font-weight="bold" officeooo:rsid="06fe1cff" style:font-weight-asian="bold" style:font-weight-complex="bold"/>
    </style:style>
    <style:style style:name="T1279" style:family="text">
      <style:text-properties fo:font-weight="normal" officeooo:rsid="06fe1cff" style:font-weight-asian="normal" style:font-weight-complex="normal"/>
    </style:style>
    <style:style style:name="T1280" style:family="text">
      <style:text-properties fo:font-weight="bold" officeooo:rsid="06fe27ca" style:font-weight-asian="bold" style:font-weight-complex="bold"/>
    </style:style>
    <style:style style:name="T1281" style:family="text">
      <style:text-properties fo:font-weight="normal" officeooo:rsid="06fe27ca" style:font-weight-asian="normal" style:font-weight-complex="normal"/>
    </style:style>
    <style:style style:name="T1282" style:family="text">
      <style:text-properties officeooo:rsid="06fe4233"/>
    </style:style>
    <style:style style:name="T1283" style:family="text">
      <style:text-properties officeooo:rsid="0709bd3c"/>
    </style:style>
    <style:style style:name="T1284" style:family="text">
      <style:text-properties fo:font-weight="normal" officeooo:rsid="06fe4233" style:font-weight-asian="normal" style:font-weight-complex="normal"/>
    </style:style>
    <style:style style:name="T1285" style:family="text">
      <style:text-properties fo:font-weight="normal" officeooo:rsid="06ff5f63" style:font-weight-asian="normal" style:font-weight-complex="normal"/>
    </style:style>
    <style:style style:name="T1286" style:family="text">
      <style:text-properties officeooo:rsid="06ff6f6b"/>
    </style:style>
    <style:style style:name="T1287" style:family="text">
      <style:text-properties fo:font-weight="normal" officeooo:rsid="06ff6f6b" style:font-weight-asian="normal" style:font-weight-complex="normal"/>
    </style:style>
    <style:style style:name="T1288" style:family="text">
      <style:text-properties fo:color="#000000" loext:opacity="100%" fo:font-weight="normal" officeooo:rsid="06fe4233" style:font-weight-asian="normal" style:font-weight-complex="normal"/>
    </style:style>
    <style:style style:name="T1289" style:family="text">
      <style:text-properties fo:color="#000000" loext:opacity="100%" fo:font-weight="normal" officeooo:rsid="06ff5f63" style:font-weight-asian="normal" style:font-weight-complex="normal"/>
    </style:style>
    <style:style style:name="T1290" style:family="text">
      <style:text-properties fo:color="#000000" loext:opacity="100%" fo:font-weight="normal" officeooo:rsid="06ff6f6b" style:font-weight-asian="normal" style:font-weight-complex="normal"/>
    </style:style>
    <style:style style:name="T1291" style:family="text">
      <style:text-properties fo:color="#000000" loext:opacity="100%" fo:font-weight="normal" officeooo:rsid="06ff8aa8" style:font-weight-asian="normal" style:font-weight-complex="normal"/>
    </style:style>
    <style:style style:name="T1292" style:family="text">
      <style:text-properties officeooo:rsid="0787cce2"/>
    </style:style>
    <style:style style:name="T1293" style:family="text">
      <style:text-properties officeooo:rsid="07969b01"/>
    </style:style>
    <style:style style:name="T1294" style:family="text">
      <style:text-properties fo:color="#c9211e" loext:opacity="100%" officeooo:rsid="0787cce2"/>
    </style:style>
    <style:style style:name="T1295" style:family="text">
      <style:text-properties style:text-underline-style="none" fo:font-weight="bold" officeooo:rsid="0789b909" style:font-weight-asian="bold" style:font-weight-complex="bold"/>
    </style:style>
    <style:style style:name="T1296" style:family="text">
      <style:text-properties style:text-underline-style="none" fo:font-weight="bold" officeooo:rsid="078b4908" style:font-weight-asian="bold" style:font-weight-complex="bold"/>
    </style:style>
    <style:style style:name="T1297" style:family="text">
      <style:text-properties style:text-underline-style="none" officeooo:rsid="0789b909"/>
    </style:style>
    <style:style style:name="T1298" style:family="text">
      <style:text-properties officeooo:rsid="0789b909"/>
    </style:style>
    <style:style style:name="T1299" style:family="text">
      <style:text-properties officeooo:rsid="078b4908"/>
    </style:style>
    <style:style style:name="T1300" style:family="text">
      <style:text-properties officeooo:rsid="078b8f5e"/>
    </style:style>
    <style:style style:name="T1301" style:family="text">
      <style:text-properties fo:font-weight="normal" officeooo:rsid="078b4908" style:font-weight-asian="normal" style:font-weight-complex="normal"/>
    </style:style>
    <style:style style:name="T1302" style:family="text">
      <style:text-properties fo:font-weight="normal" officeooo:rsid="078b8f5e" style:font-weight-asian="normal" style:font-weight-complex="normal"/>
    </style:style>
    <style:style style:name="T1303" style:family="text">
      <style:text-properties fo:font-weight="bold" officeooo:rsid="078b8f5e" style:font-weight-asian="bold" style:font-weight-complex="bold"/>
    </style:style>
    <style:style style:name="T1304" style:family="text">
      <style:text-properties fo:font-weight="normal" officeooo:rsid="078ced18" style:font-weight-asian="normal" style:font-weight-complex="normal"/>
    </style:style>
    <style:style style:name="T1305" style:family="text">
      <style:text-properties fo:font-weight="bold" officeooo:rsid="078ced18" style:font-weight-asian="bold" style:font-weight-complex="bold"/>
    </style:style>
    <style:style style:name="T1306" style:family="text">
      <style:text-properties fo:font-weight="bold" officeooo:rsid="07905f16" style:font-weight-asian="bold" style:font-weight-complex="bold"/>
    </style:style>
    <style:style style:name="T1307" style:family="text">
      <style:text-properties fo:font-weight="normal" officeooo:rsid="07905f16" style:font-weight-asian="normal" style:font-weight-complex="normal"/>
    </style:style>
    <style:style style:name="T1308" style:family="text">
      <style:text-properties fo:font-weight="bold" officeooo:rsid="0791e4f3" style:font-weight-asian="bold" style:font-weight-complex="bold"/>
    </style:style>
    <style:style style:name="T1309" style:family="text">
      <style:text-properties fo:font-weight="normal" officeooo:rsid="0795767f" style:font-weight-asian="normal" style:font-weight-complex="normal"/>
    </style:style>
    <style:style style:name="T1310" style:family="text">
      <style:text-properties fo:font-weight="bold" officeooo:rsid="0792fffb" style:font-weight-asian="bold" style:font-weight-complex="bold"/>
    </style:style>
    <style:style style:name="T1311" style:family="text">
      <style:text-properties fo:font-weight="bold" officeooo:rsid="07949e8f" style:font-weight-asian="bold" style:font-weight-complex="bold"/>
    </style:style>
    <style:style style:name="T1312" style:family="text">
      <style:text-properties fo:font-weight="bold" officeooo:rsid="0795767f" style:font-weight-asian="bold" style:font-weight-complex="bold"/>
    </style:style>
    <style:style style:name="T1313" style:family="text">
      <style:text-properties fo:font-weight="bold" officeooo:rsid="078b4908" style:font-weight-asian="bold" style:font-weight-complex="bold"/>
    </style:style>
    <style:style style:name="T1314" style:family="text">
      <style:text-properties fo:font-weight="normal" officeooo:rsid="07969b01" style:font-weight-asian="normal" style:font-weight-complex="normal"/>
    </style:style>
    <style:style style:name="T1315" style:family="text">
      <style:text-properties fo:color="#c9211e" loext:opacity="100%" fo:font-weight="bold" officeooo:rsid="0660de8b" style:font-weight-asian="bold" style:font-weight-complex="bold"/>
    </style:style>
    <style:style style:name="T1316" style:family="text">
      <style:text-properties fo:color="#c9211e" loext:opacity="100%" fo:font-weight="bold" officeooo:rsid="0407fc58" style:font-weight-asian="bold" style:font-weight-complex="bold"/>
    </style:style>
    <style:style style:name="T1317" style:family="text">
      <style:text-properties fo:color="#c9211e" loext:opacity="100%" fo:font-weight="bold" officeooo:rsid="0684cb67" style:font-weight-asian="bold" style:font-weight-complex="bold"/>
    </style:style>
    <style:style style:name="T1318" style:family="text">
      <style:text-properties fo:color="#c9211e" loext:opacity="100%" fo:font-weight="bold" officeooo:rsid="043e2dd5" style:font-weight-asian="bold" style:font-weight-complex="bold"/>
    </style:style>
    <style:style style:name="T1319" style:family="text">
      <style:text-properties fo:color="#c9211e" loext:opacity="100%" fo:font-weight="bold" officeooo:rsid="0441e8c1" style:font-weight-asian="bold" style:font-weight-complex="bold"/>
    </style:style>
    <style:style style:name="T1320" style:family="text">
      <style:text-properties fo:color="#c9211e" loext:opacity="100%" fo:font-weight="bold" officeooo:rsid="019422cf" style:font-weight-asian="bold" style:font-weight-complex="bold"/>
    </style:style>
    <style:style style:name="T1321" style:family="text">
      <style:text-properties fo:color="#c9211e" loext:opacity="100%" fo:font-weight="bold" officeooo:rsid="043fda39" style:font-weight-asian="bold" style:font-weight-complex="bold"/>
    </style:style>
    <style:style style:name="T1322" style:family="text">
      <style:text-properties fo:color="#c9211e" loext:opacity="100%" officeooo:rsid="068646f2"/>
    </style:style>
    <style:style style:name="T1323" style:family="text">
      <style:text-properties fo:color="#c9211e" loext:opacity="100%" officeooo:rsid="0686c589"/>
    </style:style>
    <style:style style:name="T1324" style:family="text">
      <style:text-properties fo:color="#c9211e" loext:opacity="100%" style:font-name="Calibri" officeooo:rsid="04710e1b" style:font-name-asian="Calibri" style:font-name-complex="Calibri"/>
    </style:style>
    <style:style style:name="T1325" style:family="text">
      <style:text-properties fo:color="#c9211e" loext:opacity="100%" fo:font-family="'Liberation Serif'" style:font-family-generic="roman" officeooo:rsid="0686c589" style:font-family-asian="'Liberation Serif'" style:font-family-generic-asian="roman" style:font-family-complex="'Liberation Serif'" style:font-family-generic-complex="roman"/>
    </style:style>
    <style:style style:name="T1326" style:family="text">
      <style:text-properties fo:color="#c9211e" loext:opacity="100%" style:font-name="Calibri" officeooo:rsid="0686c589" style:font-name-asian="NSimSun" style:font-name-complex="Lucida Sans1"/>
    </style:style>
    <style:style style:name="T1327" style:family="text">
      <style:text-properties officeooo:rsid="02bf16eb"/>
    </style:style>
    <style:style style:name="T1328" style:family="text">
      <style:text-properties officeooo:rsid="0686c589"/>
    </style:style>
    <style:style style:name="T1329" style:family="text">
      <style:text-properties officeooo:rsid="04725744"/>
    </style:style>
    <style:style style:name="T1330" style:family="text">
      <style:text-properties fo:font-weight="normal" officeooo:rsid="0688a053" style:font-weight-asian="normal" style:font-weight-complex="normal"/>
    </style:style>
    <style:style style:name="T1331" style:family="text">
      <style:text-properties officeooo:rsid="0688a053"/>
    </style:style>
    <style:style style:name="T1332" style:family="text">
      <style:text-properties fo:font-weight="bold" officeooo:rsid="0473982c" style:font-weight-asian="bold" style:font-weight-complex="bold"/>
    </style:style>
    <style:style style:name="T1333" style:family="text">
      <style:text-properties officeooo:rsid="068a26de"/>
    </style:style>
    <style:style style:name="T1334" style:family="text">
      <style:text-properties officeooo:rsid="068bbc46"/>
    </style:style>
    <style:style style:name="T1335" style:family="text">
      <style:text-properties officeooo:rsid="068c38f6"/>
    </style:style>
    <style:style style:name="T1336" style:family="text">
      <style:text-properties fo:font-weight="bold" officeooo:rsid="068c38f6" style:font-weight-asian="bold" style:font-weight-complex="bold"/>
    </style:style>
    <style:style style:name="T1337" style:family="text">
      <style:text-properties fo:font-weight="bold" officeooo:rsid="06694a33" style:font-weight-asian="bold" style:font-weight-complex="bold"/>
    </style:style>
    <style:style style:name="T1338" style:family="text">
      <style:text-properties fo:font-weight="bold" officeooo:rsid="07ca56e0" style:font-weight-asian="bold" style:font-weight-complex="bold"/>
    </style:style>
    <style:style style:name="T1339" style:family="text">
      <style:text-properties officeooo:rsid="07ca56e0"/>
    </style:style>
    <style:style style:name="T1340" style:family="text">
      <style:text-properties fo:font-weight="normal" officeooo:rsid="068c38f6" style:font-weight-asian="normal" style:font-weight-complex="normal"/>
    </style:style>
    <style:style style:name="T1341" style:family="text">
      <style:text-properties fo:font-weight="normal" officeooo:rsid="068d026d" style:font-weight-asian="normal" style:font-weight-complex="normal"/>
    </style:style>
    <style:style style:name="T1342" style:family="text">
      <style:text-properties fo:font-weight="bold" officeooo:rsid="068d026d" style:font-weight-asian="bold" style:font-weight-complex="bold"/>
    </style:style>
    <style:style style:name="T1343" style:family="text">
      <style:text-properties fo:font-weight="bold" officeooo:rsid="068df804" style:font-weight-asian="bold" style:font-weight-complex="bold"/>
    </style:style>
    <style:style style:name="T1344" style:family="text">
      <style:text-properties fo:font-weight="bold" officeooo:rsid="066200ac" style:font-weight-asian="bold" style:font-weight-complex="bold"/>
    </style:style>
    <style:style style:name="T1345" style:family="text">
      <style:text-properties fo:color="#000000" loext:opacity="100%" style:font-name="Calibri" fo:font-weight="normal" officeooo:rsid="068c38f6" style:font-name-asian="Calibri" style:font-weight-asian="normal" style:font-name-complex="Calibri" style:font-weight-complex="normal"/>
    </style:style>
    <style:style style:name="T1346" style:family="text">
      <style:text-properties fo:color="#000000" loext:opacity="100%" style:font-name="Calibri" fo:font-weight="normal" officeooo:rsid="068df804" style:font-name-asian="Calibri" style:font-weight-asian="normal" style:font-name-complex="Calibri" style:font-weight-complex="normal"/>
    </style:style>
    <style:style style:name="T1347" style:family="text">
      <style:text-properties fo:color="#000000" loext:opacity="100%" style:font-name="Calibri" fo:font-weight="normal" officeooo:rsid="068d026d" style:font-name-asian="Calibri" style:font-weight-asian="normal" style:font-name-complex="Calibri" style:font-weight-complex="normal"/>
    </style:style>
    <style:style style:name="T1348" style:family="text">
      <style:text-properties fo:font-weight="bold" officeooo:rsid="068e648f" style:font-weight-asian="bold" style:font-weight-complex="bold"/>
    </style:style>
    <style:style style:name="T1349" style:family="text">
      <style:text-properties fo:font-weight="normal" officeooo:rsid="068e648f" style:font-weight-asian="normal" style:font-weight-complex="normal"/>
    </style:style>
    <style:style style:name="T1350" style:family="text">
      <style:text-properties fo:color="#000000" loext:opacity="100%" style:font-name="Calibri" fo:font-weight="normal" officeooo:rsid="066200ac" style:font-name-asian="Calibri" style:font-weight-asian="normal" style:font-name-complex="Calibri" style:font-weight-complex="normal"/>
    </style:style>
    <style:style style:name="T1351" style:family="text">
      <style:text-properties fo:color="#000000" loext:opacity="100%" style:font-name="Calibri" fo:font-weight="normal" officeooo:rsid="068e648f" style:font-name-asian="Calibri" style:font-weight-asian="normal" style:font-name-complex="Calibri" style:font-weight-complex="normal"/>
    </style:style>
    <style:style style:name="T1352" style:family="text">
      <style:text-properties fo:color="#000000" loext:opacity="100%" style:font-name="Calibri" fo:font-weight="normal" officeooo:rsid="0662750b" style:font-name-asian="Calibri" style:font-weight-asian="normal" style:font-name-complex="Calibri" style:font-weight-complex="normal"/>
    </style:style>
    <style:style style:name="T1353" style:family="text">
      <style:text-properties fo:font-weight="bold" officeooo:rsid="030a97bb" style:font-weight-asian="bold" style:font-weight-complex="bold"/>
    </style:style>
    <style:style style:name="T1354" style:family="text">
      <style:text-properties style:text-underline-style="none" officeooo:rsid="0fbbfecd"/>
    </style:style>
    <style:style style:name="T1355" style:family="text">
      <style:text-properties style:text-underline-style="none" officeooo:rsid="0fb861aa"/>
    </style:style>
    <style:style style:name="T1356" style:family="text">
      <style:text-properties style:text-underline-style="none" officeooo:rsid="0fb62966"/>
    </style:style>
    <style:style style:name="T1357" style:family="text">
      <style:text-properties style:text-underline-style="none" fo:font-weight="normal" officeooo:rsid="0fb62966" style:font-weight-asian="normal" style:font-weight-complex="normal"/>
    </style:style>
    <style:style style:name="T1358" style:family="text">
      <style:text-properties style:text-underline-style="none" fo:font-weight="normal" officeooo:rsid="0fb861aa" style:font-family-asian="'Liberation Serif'" style:font-family-generic-asian="roman" style:font-weight-asian="normal" style:font-family-complex="'Liberation Serif'" style:font-family-generic-complex="roman" style:font-weight-complex="normal"/>
    </style:style>
    <style:style style:name="T1359" style:family="text">
      <style:text-properties style:text-underline-style="none" fo:font-weight="normal" officeooo:rsid="0fbbfecd" style:font-weight-asian="normal" style:font-weight-complex="normal"/>
    </style:style>
    <style:style style:name="T1360" style:family="text">
      <style:text-properties style:text-underline-style="none" fo:font-weight="normal" officeooo:rsid="0fd4da25" style:font-weight-asian="normal" style:font-weight-complex="normal"/>
    </style:style>
    <style:style style:name="T1361" style:family="text">
      <style:text-properties fo:font-family="'Liberation Serif'" style:font-family-generic="roman" style:text-underline-style="none" fo:font-weight="normal" officeooo:rsid="076261dc" style:font-family-asian="'Liberation Serif'" style:font-family-generic-asian="roman" style:font-weight-asian="normal" style:font-family-complex="'Liberation Serif'" style:font-family-generic-complex="roman" style:font-weight-complex="normal"/>
    </style:style>
    <style:style style:name="T1362" style:family="text">
      <style:text-properties style:text-underline-style="none" officeooo:rsid="076261dc"/>
    </style:style>
    <style:style style:name="T1363" style:family="text">
      <style:text-properties style:text-underline-style="none" officeooo:rsid="0fb861aa" style:font-family-asian="'Liberation Serif'" style:font-family-generic-asian="roman" style:font-family-complex="'Liberation Serif'" style:font-family-generic-complex="roman"/>
    </style:style>
    <style:style style:name="T1364" style:family="text">
      <style:text-properties fo:color="#000000" loext:opacity="100%" style:text-underline-style="none" fo:font-weight="normal" officeooo:rsid="0fbbfecd" style:font-weight-asian="normal" style:font-weight-complex="normal"/>
    </style:style>
    <style:style style:name="T1365" style:family="text">
      <style:text-properties fo:color="#000000" loext:opacity="100%" style:text-underline-style="none" fo:font-weight="normal" officeooo:rsid="0fb62966" style:font-weight-asian="normal" style:font-weight-complex="normal"/>
    </style:style>
    <style:style style:name="T1366" style:family="text">
      <style:text-properties fo:color="#000000" loext:opacity="100%" style:text-underline-style="none" fo:font-weight="normal" officeooo:rsid="0fbcf94e" style:font-weight-asian="normal" style:font-weight-complex="normal"/>
    </style:style>
    <style:style style:name="T1367" style:family="text">
      <style:text-properties fo:color="#000000" loext:opacity="100%" style:text-underline-style="none" fo:font-weight="normal" officeooo:rsid="0760c28f" style:font-weight-asian="normal" style:font-weight-complex="normal"/>
    </style:style>
    <style:style style:name="T1368" style:family="text">
      <style:text-properties fo:color="#000000" loext:opacity="100%" fo:font-weight="normal" officeooo:rsid="0fb62966" style:font-weight-asian="normal" style:font-weight-complex="normal"/>
    </style:style>
    <style:style style:name="T1369" style:family="text">
      <style:text-properties fo:color="#000000" loext:opacity="100%" fo:font-weight="normal" officeooo:rsid="0fb861aa" style:font-weight-asian="normal" style:font-weight-complex="normal"/>
    </style:style>
    <style:style style:name="T1370" style:family="text">
      <style:text-properties fo:color="#000000" loext:opacity="100%" style:text-underline-style="none" officeooo:rsid="0fb62966"/>
    </style:style>
    <style:style style:name="T1371" style:family="text">
      <style:text-properties fo:color="#000000" loext:opacity="100%" style:text-underline-style="none" fo:font-weight="normal" officeooo:rsid="0fc28e66" style:font-weight-asian="normal" style:font-weight-complex="normal"/>
    </style:style>
    <style:style style:name="T1372" style:family="text">
      <style:text-properties fo:color="#000000" loext:opacity="100%" style:text-underline-style="none" officeooo:rsid="0fb897b1"/>
    </style:style>
    <style:style style:name="T1373" style:family="text">
      <style:text-properties fo:color="#000000" loext:opacity="100%" style:text-underline-style="none" fo:font-weight="normal" officeooo:rsid="0fb897b1" style:font-weight-asian="normal" style:font-weight-complex="normal"/>
    </style:style>
    <style:style style:name="T1374" style:family="text">
      <style:text-properties fo:color="#000000" loext:opacity="100%" style:text-underline-style="none" fo:font-weight="normal" officeooo:rsid="0fc60476" style:font-weight-asian="normal" style:font-weight-complex="normal"/>
    </style:style>
    <style:style style:name="T1375" style:family="text">
      <style:text-properties fo:color="#000000" loext:opacity="100%" style:text-underline-style="none" fo:font-weight="normal" officeooo:rsid="0fc33f23" style:font-weight-asian="normal" style:font-weight-complex="normal"/>
    </style:style>
    <style:style style:name="T1376" style:family="text">
      <style:text-properties fo:color="#000000" loext:opacity="100%" style:text-underline-style="none" fo:font-weight="normal" officeooo:rsid="0fc02f93" style:font-weight-asian="normal" style:font-weight-complex="normal"/>
    </style:style>
    <style:style style:name="T1377" style:family="text">
      <style:text-properties fo:color="#000000" loext:opacity="100%" fo:font-weight="normal" officeooo:rsid="0fb897b1" style:font-weight-asian="normal" style:font-weight-complex="normal"/>
    </style:style>
    <style:style style:name="T1378" style:family="text">
      <style:text-properties fo:color="#000000" loext:opacity="100%" style:text-underline-style="none" fo:font-weight="normal" officeooo:rsid="0fc0f074" style:font-weight-asian="normal" style:font-weight-complex="normal"/>
    </style:style>
    <style:style style:name="T1379" style:family="text">
      <style:text-properties fo:color="#000000" loext:opacity="100%" style:text-underline-style="none" fo:font-weight="normal" officeooo:rsid="0758d46c" style:font-weight-asian="normal" style:font-weight-complex="normal"/>
    </style:style>
    <style:style style:name="T1380" style:family="text">
      <style:text-properties fo:color="#000000" loext:opacity="100%" style:text-underline-style="none" fo:font-weight="normal" officeooo:rsid="0fc2215b" style:font-weight-asian="normal" style:font-weight-complex="normal"/>
    </style:style>
    <style:style style:name="T1381" style:family="text">
      <style:text-properties fo:color="#000000" loext:opacity="100%" fo:font-weight="normal" officeooo:rsid="0fc2215b" style:font-weight-asian="normal" style:font-weight-complex="normal"/>
    </style:style>
    <style:style style:name="T1382" style:family="text">
      <style:text-properties fo:color="#000000" loext:opacity="100%" style:text-underline-style="none" fo:font-weight="normal" officeooo:rsid="0fc6428d" style:font-weight-asian="normal" style:font-weight-complex="normal"/>
    </style:style>
    <style:style style:name="T1383" style:family="text">
      <style:text-properties fo:color="#000000" loext:opacity="100%" style:text-underline-style="none" fo:font-weight="normal" officeooo:rsid="0fc6802d" style:font-weight-asian="normal" style:font-weight-complex="normal"/>
    </style:style>
    <style:style style:name="T1384" style:family="text">
      <style:text-properties fo:color="#000000" loext:opacity="100%" style:text-underline-style="none" officeooo:rsid="0761b99e"/>
    </style:style>
    <style:style style:name="T1385" style:family="text">
      <style:text-properties fo:color="#000000" loext:opacity="100%" style:text-underline-style="none" fo:font-weight="normal" officeooo:rsid="0fc6c2cd" style:font-weight-asian="normal" style:font-weight-complex="normal"/>
    </style:style>
    <style:style style:name="T1386" style:family="text">
      <style:text-properties fo:color="#000000" loext:opacity="100%" style:text-underline-style="none" fo:font-weight="normal" officeooo:rsid="07632363" style:font-weight-asian="normal" style:font-weight-complex="normal"/>
    </style:style>
    <style:style style:name="T1387" style:family="text">
      <style:text-properties fo:color="#000000" loext:opacity="100%" style:text-underline-style="none" fo:font-weight="normal" officeooo:rsid="0fc84b5a" style:font-weight-asian="normal" style:font-weight-complex="normal"/>
    </style:style>
    <style:style style:name="T1388" style:family="text">
      <style:text-properties fo:color="#000000" loext:opacity="100%" style:text-underline-style="none" fo:font-weight="normal" officeooo:rsid="0761b99e" style:font-weight-asian="normal" style:font-weight-complex="normal"/>
    </style:style>
    <style:style style:name="T1389" style:family="text">
      <style:text-properties fo:color="#000000" loext:opacity="100%" style:text-underline-style="none" fo:font-weight="normal" officeooo:rsid="076261dc" style:font-weight-asian="normal" style:font-weight-complex="normal"/>
    </style:style>
    <style:style style:name="T1390" style:family="text">
      <style:text-properties fo:color="#000000" loext:opacity="100%" style:text-underline-style="none" fo:font-weight="normal" officeooo:rsid="0fca3b42" style:font-weight-asian="normal" style:font-weight-complex="normal"/>
    </style:style>
    <style:style style:name="T1391" style:family="text">
      <style:text-properties fo:color="#000000" loext:opacity="100%" style:text-underline-style="none" officeooo:rsid="0764c514"/>
    </style:style>
    <style:style style:name="T1392" style:family="text">
      <style:text-properties fo:color="#000000" loext:opacity="100%" style:text-underline-style="none" fo:font-weight="normal" officeooo:rsid="0764c514" style:font-weight-asian="normal" style:font-weight-complex="normal"/>
    </style:style>
    <style:style style:name="T1393" style:family="text">
      <style:text-properties fo:color="#000000" loext:opacity="100%" style:text-underline-style="none" fo:font-weight="normal" officeooo:rsid="0fcac25e" style:font-weight-asian="normal" style:font-weight-complex="normal"/>
    </style:style>
    <style:style style:name="T1394" style:family="text">
      <style:text-properties fo:color="#000000" loext:opacity="100%" style:text-underline-style="none" fo:font-weight="normal" officeooo:rsid="0fce17c9" style:font-weight-asian="normal" style:font-weight-complex="normal"/>
    </style:style>
    <style:style style:name="T1395" style:family="text">
      <style:text-properties fo:color="#000000" loext:opacity="100%" style:text-underline-style="none" fo:font-weight="normal" officeooo:rsid="0fce5012" style:font-weight-asian="normal" style:font-weight-complex="normal"/>
    </style:style>
    <style:style style:name="T1396" style:family="text">
      <style:text-properties fo:color="#000000" loext:opacity="100%" style:text-underline-style="none" fo:font-weight="normal" officeooo:rsid="0763f86a" style:font-weight-asian="normal" style:font-weight-complex="normal"/>
    </style:style>
    <style:style style:name="T1397" style:family="text">
      <style:text-properties fo:color="#000000" loext:opacity="100%" style:text-underline-style="none" fo:font-weight="normal" officeooo:rsid="0fd4472e" style:font-weight-asian="normal" style:font-weight-complex="normal"/>
    </style:style>
    <style:style style:name="T1398" style:family="text">
      <style:text-properties fo:color="#000000" loext:opacity="100%" style:text-underline-style="none" fo:font-weight="normal" officeooo:rsid="0fcf1b9c" style:font-weight-asian="normal" style:font-weight-complex="normal"/>
    </style:style>
    <style:style style:name="T1399" style:family="text">
      <style:text-properties fo:color="#000000" loext:opacity="100%" style:text-underline-style="none" fo:font-weight="normal" officeooo:rsid="0fcf7afb" style:font-weight-asian="normal" style:font-weight-complex="normal"/>
    </style:style>
    <style:style style:name="T1400" style:family="text">
      <style:text-properties fo:color="#000000" loext:opacity="100%" style:text-underline-style="none" fo:font-weight="normal" officeooo:rsid="0fd0b241" style:font-weight-asian="normal" style:font-weight-complex="normal"/>
    </style:style>
    <style:style style:name="T1401" style:family="text">
      <style:text-properties fo:color="#000000" loext:opacity="100%" style:text-underline-style="none" fo:font-weight="normal" officeooo:rsid="0fd34adc" style:font-weight-asian="normal" style:font-weight-complex="normal"/>
    </style:style>
    <style:style style:name="T1402" style:family="text">
      <style:text-properties fo:color="#000000" loext:opacity="100%" style:text-underline-style="none" fo:font-weight="normal" officeooo:rsid="0fd1c436" style:font-weight-asian="normal" style:font-weight-complex="normal"/>
    </style:style>
    <style:style style:name="T1403" style:family="text">
      <style:text-properties fo:color="#000000" loext:opacity="100%" style:text-underline-style="none" fo:font-weight="normal" officeooo:rsid="0fd3603e" style:font-weight-asian="normal" style:font-weight-complex="normal"/>
    </style:style>
    <style:style style:name="T1404" style:family="text">
      <style:text-properties officeooo:rsid="0660de8b"/>
    </style:style>
    <style:style style:name="T1405" style:family="text">
      <style:text-properties officeooo:rsid="068fd113"/>
    </style:style>
    <style:style style:name="T1406" style:family="text">
      <style:text-properties officeooo:rsid="0441e8c1"/>
    </style:style>
    <style:style style:name="T1407" style:family="text">
      <style:text-properties fo:color="#c9211e" loext:opacity="100%" officeooo:rsid="069110da"/>
    </style:style>
    <style:style style:name="T1408" style:family="text">
      <style:text-properties fo:color="#c9211e" loext:opacity="100%" officeooo:rsid="0686c589" style:font-family-asian="'Liberation Serif'" style:font-family-generic-asian="roman" style:font-family-complex="'Liberation Serif'" style:font-family-generic-complex="roman"/>
    </style:style>
    <style:style style:name="T1409" style:family="text">
      <style:text-properties fo:color="#c9211e" loext:opacity="100%" officeooo:rsid="0686c589" style:font-name-asian="NSimSun" style:font-name-complex="Lucida Sans1"/>
    </style:style>
    <style:style style:name="T1410" style:family="text">
      <style:text-properties fo:color="#c9211e" loext:opacity="100%" fo:font-weight="bold" officeooo:rsid="069110da" style:font-name-asian="NSimSun" style:font-weight-asian="bold" style:font-name-complex="Lucida Sans1" style:font-weight-complex="bold"/>
    </style:style>
    <style:style style:name="T1411" style:family="text">
      <style:text-properties officeooo:rsid="069110da"/>
    </style:style>
    <style:style style:name="T1412" style:family="text">
      <style:text-properties officeooo:rsid="06914bb2"/>
    </style:style>
    <style:style style:name="T1413" style:family="text">
      <style:text-properties officeooo:rsid="0691d8d2"/>
    </style:style>
    <style:style style:name="T1414" style:family="text">
      <style:text-properties fo:font-weight="normal" officeooo:rsid="0691d8d2" style:font-weight-asian="normal" style:font-weight-complex="normal"/>
    </style:style>
    <style:style style:name="T1415" style:family="text">
      <style:text-properties officeooo:rsid="06934998"/>
    </style:style>
    <style:style style:name="T1416" style:family="text">
      <style:text-properties officeooo:rsid="0693a44b"/>
    </style:style>
    <style:style style:name="T1417" style:family="text">
      <style:text-properties officeooo:rsid="06949209"/>
    </style:style>
    <style:style style:name="T1418" style:family="text">
      <style:text-properties fo:font-weight="bold" officeooo:rsid="06949209" style:font-weight-asian="bold" style:font-weight-complex="bold"/>
    </style:style>
    <style:style style:name="T1419" style:family="text">
      <style:text-properties fo:font-weight="normal" officeooo:rsid="06968580" style:font-weight-asian="normal" style:font-weight-complex="normal"/>
    </style:style>
    <style:style style:name="T1420" style:family="text">
      <style:text-properties fo:font-weight="normal" officeooo:rsid="06987475" style:font-weight-asian="normal" style:font-weight-complex="normal"/>
    </style:style>
    <style:style style:name="T1421" style:family="text">
      <style:text-properties fo:font-weight="normal" officeooo:rsid="069add9e" style:font-weight-asian="normal" style:font-weight-complex="normal"/>
    </style:style>
    <style:style style:name="T1422" style:family="text">
      <style:text-properties fo:font-weight="bold" officeooo:rsid="06968580" style:font-weight-asian="bold" style:font-weight-complex="bold"/>
    </style:style>
    <style:style style:name="T1423" style:family="text">
      <style:text-properties fo:font-weight="bold" officeooo:rsid="069add9e" style:font-weight-asian="bold" style:font-weight-complex="bold"/>
    </style:style>
    <style:style style:name="T1424" style:family="text">
      <style:text-properties fo:font-weight="normal" officeooo:rsid="069ae986" style:font-weight-asian="normal" style:font-weight-complex="normal"/>
    </style:style>
    <style:style style:name="T1425" style:family="text">
      <style:text-properties fo:font-weight="bold" officeooo:rsid="069ae986" style:font-weight-asian="bold" style:font-weight-complex="bold"/>
    </style:style>
    <style:style style:name="T1426" style:family="text">
      <style:text-properties fo:font-weight="normal" officeooo:rsid="069c76b2" style:font-weight-asian="normal" style:font-weight-complex="normal"/>
    </style:style>
    <style:style style:name="T1427" style:family="text">
      <style:text-properties fo:color="#000000" loext:opacity="100%" style:font-name="Calibri" fo:font-weight="normal" officeooo:rsid="069c76b2" style:font-name-asian="Calibri" style:font-weight-asian="normal" style:font-name-complex="Calibri" style:font-weight-complex="normal"/>
    </style:style>
    <style:style style:name="T1428" style:family="text">
      <style:text-properties fo:color="#000000" loext:opacity="100%" style:font-name="Calibri" fo:font-weight="normal" officeooo:rsid="069d8990" style:font-name-asian="Calibri" style:font-weight-asian="normal" style:font-name-complex="Calibri" style:font-weight-complex="normal"/>
    </style:style>
    <style:style style:name="T1429" style:family="text">
      <style:text-properties fo:color="#000000" loext:opacity="100%" style:font-name="Calibri" fo:font-weight="normal" officeooo:rsid="069e39f9" style:font-name-asian="Calibri" style:font-weight-asian="normal" style:font-name-complex="Calibri" style:font-weight-complex="normal"/>
    </style:style>
    <style:style style:name="T1430" style:family="text">
      <style:text-properties fo:color="#000000" loext:opacity="100%" style:font-name="Calibri" fo:font-weight="bold" officeooo:rsid="069d8990" style:font-name-asian="Calibri" style:font-weight-asian="bold" style:font-name-complex="Calibri" style:font-weight-complex="bold"/>
    </style:style>
    <style:style style:name="T1431" style:family="text">
      <style:text-properties fo:font-weight="normal" officeooo:rsid="069f9c6a" style:font-weight-asian="normal" style:font-weight-complex="normal"/>
    </style:style>
    <style:style style:name="T1432" style:family="text">
      <style:text-properties fo:font-family="'Liberation Serif'" style:font-family-generic="roman" fo:font-weight="normal" officeooo:rsid="069f9c6a" style:font-family-asian="'Liberation Serif'" style:font-family-generic-asian="roman" style:font-weight-asian="normal" style:font-family-complex="'Liberation Serif'" style:font-family-generic-complex="roman" style:font-weight-complex="normal"/>
    </style:style>
    <style:style style:name="T1433" style:family="text">
      <style:text-properties style:font-name="Calibri" fo:font-weight="normal" officeooo:rsid="069f9c6a" style:font-name-asian="NSimSun" style:font-weight-asian="normal" style:font-name-complex="Lucida Sans1" style:font-weight-complex="normal"/>
    </style:style>
    <style:style style:name="T1434" style:family="text">
      <style:text-properties fo:font-weight="normal" officeooo:rsid="06a0bfae" style:font-weight-asian="normal" style:font-weight-complex="normal"/>
    </style:style>
    <style:style style:name="T1435" style:family="text">
      <style:text-properties fo:color="#000000" loext:opacity="100%" style:font-name="Calibri" fo:font-weight="normal" officeooo:rsid="06a0bfae" style:font-name-asian="Calibri" style:font-weight-asian="normal" style:font-name-complex="Calibri" style:font-weight-complex="normal"/>
    </style:style>
    <style:style style:name="T1436" style:family="text">
      <style:text-properties fo:font-weight="normal" officeooo:rsid="06a0dd35" style:font-weight-asian="normal" style:font-weight-complex="normal"/>
    </style:style>
    <style:style style:name="T1437" style:family="text">
      <style:text-properties style:font-name="Calibri" fo:font-weight="normal" officeooo:rsid="06a0dd35" style:font-name-asian="NSimSun" style:font-weight-asian="normal" style:font-name-complex="Lucida Sans1" style:font-weight-complex="normal"/>
    </style:style>
    <style:style style:name="T1438" style:family="text">
      <style:text-properties style:font-name="Calibri" fo:font-weight="normal" officeooo:rsid="06a18585" style:font-name-asian="NSimSun" style:font-weight-asian="normal" style:font-name-complex="Lucida Sans1" style:font-weight-complex="normal"/>
    </style:style>
    <style:style style:name="T1439" style:family="text">
      <style:text-properties style:font-name="Calibri" fo:font-weight="bold" officeooo:rsid="06a0dd35" style:font-name-asian="NSimSun" style:font-weight-asian="bold" style:font-name-complex="Lucida Sans1" style:font-weight-complex="bold"/>
    </style:style>
    <style:style style:name="T1440" style:family="text">
      <style:text-properties style:font-name="Calibri" fo:font-weight="bold" officeooo:rsid="06a18585" style:font-name-asian="NSimSun" style:font-weight-asian="bold" style:font-name-complex="Lucida Sans1" style:font-weight-complex="bold"/>
    </style:style>
    <style:style style:name="T1441" style:family="text">
      <style:text-properties style:font-name="Calibri" fo:font-weight="normal" officeooo:rsid="06a2cf82" style:font-name-asian="NSimSun" style:font-weight-asian="normal" style:font-name-complex="Lucida Sans1" style:font-weight-complex="normal"/>
    </style:style>
    <style:style style:name="T1442" style:family="text">
      <style:text-properties style:font-name="Calibri" fo:font-weight="normal" officeooo:rsid="06a4ca00" style:font-name-asian="NSimSun" style:font-weight-asian="normal" style:font-name-complex="Lucida Sans1" style:font-weight-complex="normal"/>
    </style:style>
    <style:style style:name="T1443" style:family="text">
      <style:text-properties fo:font-weight="normal" officeooo:rsid="06a5e89b" style:font-weight-asian="normal" style:font-weight-complex="normal"/>
    </style:style>
    <style:style style:name="T1444" style:family="text">
      <style:text-properties fo:color="#000000" loext:opacity="100%" style:font-name="Calibri" fo:font-weight="normal" officeooo:rsid="06a5e89b" style:font-name-asian="Calibri" style:font-weight-asian="normal" style:font-name-complex="Calibri" style:font-weight-complex="normal"/>
    </style:style>
    <style:style style:name="T1445" style:family="text">
      <style:text-properties fo:color="#000000" loext:opacity="100%" style:font-name="Calibri" officeooo:rsid="024fac6c" style:font-name-asian="NSimSun" style:font-name-complex="Lucida Sans1"/>
    </style:style>
    <style:style style:name="T1446" style:family="text">
      <style:text-properties officeooo:rsid="0684cb67"/>
    </style:style>
    <style:style style:name="T1447" style:family="text">
      <style:text-properties fo:color="#c9211e" loext:opacity="100%" officeooo:rsid="06a67c62"/>
    </style:style>
    <style:style style:name="T1448" style:family="text">
      <style:text-properties fo:color="#c9211e" loext:opacity="100%" officeooo:rsid="06a67c62" style:font-family-asian="'Liberation Serif'" style:font-family-generic-asian="roman" style:font-family-complex="'Liberation Serif'" style:font-family-generic-complex="roman"/>
    </style:style>
    <style:style style:name="T1449" style:family="text">
      <style:text-properties fo:color="#c9211e" loext:opacity="100%" officeooo:rsid="06a67c62" style:font-name-asian="NSimSun" style:font-name-complex="Lucida Sans1"/>
    </style:style>
    <style:style style:name="T1450" style:family="text">
      <style:text-properties officeooo:rsid="06a67c62"/>
    </style:style>
    <style:style style:name="T1451" style:family="text">
      <style:text-properties officeooo:rsid="06a96e31"/>
    </style:style>
    <style:style style:name="T1452" style:family="text">
      <style:text-properties fo:font-weight="normal" officeooo:rsid="06a6ce06" style:font-weight-asian="normal" style:font-weight-complex="normal"/>
    </style:style>
    <style:style style:name="T1453" style:family="text">
      <style:text-properties officeooo:rsid="06a6ce06"/>
    </style:style>
    <style:style style:name="T1454" style:family="text">
      <style:text-properties officeooo:rsid="06a781e3"/>
    </style:style>
    <style:style style:name="T1455" style:family="text">
      <style:text-properties officeooo:rsid="06aa228e"/>
    </style:style>
    <style:style style:name="T1456" style:family="text">
      <style:text-properties fo:font-weight="bold" officeooo:rsid="06aa228e" style:font-weight-asian="bold" style:font-weight-complex="bold"/>
    </style:style>
    <style:style style:name="T1457" style:family="text">
      <style:text-properties officeooo:rsid="06aaf140"/>
    </style:style>
    <style:style style:name="T1458" style:family="text">
      <style:text-properties fo:font-weight="bold" officeooo:rsid="06ac6962" style:font-weight-asian="bold" style:font-weight-complex="bold"/>
    </style:style>
    <style:style style:name="T1459" style:family="text">
      <style:text-properties officeooo:rsid="06ac9546"/>
    </style:style>
    <style:style style:name="T1460" style:family="text">
      <style:text-properties fo:font-weight="bold" officeooo:rsid="06afe977" style:font-weight-asian="bold" style:font-weight-complex="bold"/>
    </style:style>
    <style:style style:name="T1461" style:family="text">
      <style:text-properties fo:font-weight="normal" officeooo:rsid="06afe977" style:font-weight-asian="normal" style:font-weight-complex="normal"/>
    </style:style>
    <style:style style:name="T1462" style:family="text">
      <style:text-properties fo:font-weight="normal" officeooo:rsid="06b08d32" style:font-weight-asian="normal" style:font-weight-complex="normal"/>
    </style:style>
    <style:style style:name="T1463" style:family="text">
      <style:text-properties fo:color="#000000" loext:opacity="100%" style:font-name="Calibri" fo:font-weight="normal" officeooo:rsid="06afe977" style:font-name-asian="Calibri" style:font-weight-asian="normal" style:font-name-complex="Calibri" style:font-weight-complex="normal"/>
    </style:style>
    <style:style style:name="T1464" style:family="text">
      <style:text-properties fo:color="#000000" loext:opacity="100%" style:font-name="Calibri" fo:font-weight="normal" officeooo:rsid="06b0b58e" style:font-name-asian="Calibri" style:font-weight-asian="normal" style:font-name-complex="Calibri" style:font-weight-complex="normal"/>
    </style:style>
    <style:style style:name="T1465" style:family="text">
      <style:text-properties fo:color="#000000" loext:opacity="100%" style:font-name="Calibri" fo:font-weight="normal" officeooo:rsid="06b3d1fc" style:font-name-asian="Calibri" style:font-weight-asian="normal" style:font-name-complex="Calibri" style:font-weight-complex="normal"/>
    </style:style>
    <style:style style:name="T1466" style:family="text">
      <style:text-properties fo:font-weight="normal" officeooo:rsid="06b1d29b" style:font-weight-asian="normal" style:font-weight-complex="normal"/>
    </style:style>
    <style:style style:name="T1467" style:family="text">
      <style:text-properties fo:color="#000000" loext:opacity="100%" style:font-name="Calibri" fo:font-weight="normal" officeooo:rsid="06b1d29b" style:font-name-asian="Calibri" style:font-weight-asian="normal" style:font-name-complex="Calibri" style:font-weight-complex="normal"/>
    </style:style>
    <style:style style:name="T1468" style:family="text">
      <style:text-properties fo:color="#000000" loext:opacity="100%" style:font-name="Calibri" fo:font-weight="normal" officeooo:rsid="06b42284" style:font-name-asian="Calibri" style:font-weight-asian="normal" style:font-name-complex="Calibri" style:font-weight-complex="normal"/>
    </style:style>
    <style:style style:name="T1469" style:family="text">
      <style:text-properties style:text-underline-style="none" officeooo:rsid="079f05a8"/>
    </style:style>
    <style:style style:name="T1470" style:family="text">
      <style:text-properties style:text-underline-style="none" officeooo:rsid="079d5f14"/>
    </style:style>
    <style:style style:name="T1471" style:family="text">
      <style:text-properties fo:font-size="12pt" style:text-underline-style="none" fo:font-weight="normal" officeooo:rsid="079f05a8" style:font-size-asian="12pt" style:font-weight-asian="normal" style:font-size-complex="12pt" style:font-weight-complex="normal"/>
    </style:style>
    <style:style style:name="T1472" style:family="text">
      <style:text-properties fo:font-size="12pt" style:text-underline-style="none" fo:font-weight="normal" officeooo:rsid="0fb62966" style:font-size-asian="12pt" style:font-weight-asian="normal" style:font-size-complex="12pt" style:font-weight-complex="normal"/>
    </style:style>
    <style:style style:name="T1473" style:family="text">
      <style:text-properties style:text-underline-style="none" fo:font-weight="normal" officeooo:rsid="079f05a8" style:font-weight-asian="normal" style:font-weight-complex="normal"/>
    </style:style>
    <style:style style:name="T1474" style:family="text">
      <style:text-properties fo:font-family="'Liberation Serif'" style:font-family-generic="roman" style:text-underline-style="none" fo:font-weight="normal" officeooo:rsid="079f05a8" style:font-family-asian="'Liberation Serif'" style:font-family-generic-asian="roman" style:font-weight-asian="normal" style:font-family-complex="'Liberation Serif'" style:font-family-generic-complex="roman" style:font-weight-complex="normal"/>
    </style:style>
    <style:style style:name="T1475" style:family="text">
      <style:text-properties style:text-underline-style="none" fo:font-weight="normal" officeooo:rsid="079f05a8" style:font-family-asian="'Liberation Serif'" style:font-family-generic-asian="roman" style:font-weight-asian="normal" style:font-family-complex="'Liberation Serif'" style:font-family-generic-complex="roman" style:font-weight-complex="normal"/>
    </style:style>
    <style:style style:name="T1476" style:family="text">
      <style:text-properties style:text-underline-style="none" fo:font-weight="normal" officeooo:rsid="0fb62966" style:font-family-asian="'Liberation Serif'" style:font-family-generic-asian="roman" style:font-weight-asian="normal" style:font-family-complex="'Liberation Serif'" style:font-family-generic-complex="roman" style:font-weight-complex="normal"/>
    </style:style>
    <style:style style:name="T1477" style:family="text">
      <style:text-properties fo:color="#000000" loext:opacity="100%" style:text-underline-style="none" fo:font-weight="normal" officeooo:rsid="079f05a8" style:font-weight-asian="normal" style:font-weight-complex="normal"/>
    </style:style>
    <style:style style:name="T1478" style:family="text">
      <style:text-properties fo:color="#000000" loext:opacity="100%" style:text-underline-style="none" fo:font-weight="normal" officeooo:rsid="07a04637" style:font-weight-asian="normal" style:font-weight-complex="normal"/>
    </style:style>
    <style:style style:name="T1479" style:family="text">
      <style:text-properties fo:color="#000000" loext:opacity="100%" style:text-underline-style="none" fo:font-weight="normal" officeooo:rsid="07a0838d" style:font-weight-asian="normal" style:font-weight-complex="normal"/>
    </style:style>
    <style:style style:name="T1480" style:family="text">
      <style:text-properties fo:color="#000000" loext:opacity="100%" fo:font-weight="normal" officeooo:rsid="07a238f8" style:font-weight-asian="normal" style:font-weight-complex="normal"/>
    </style:style>
    <style:style style:name="T1481" style:family="text">
      <style:text-properties fo:color="#000000" loext:opacity="100%" style:text-underline-style="none" fo:font-weight="normal" officeooo:rsid="07a238f8" style:font-weight-asian="normal" style:font-weight-complex="normal"/>
    </style:style>
    <style:style style:name="T1482" style:family="text">
      <style:text-properties fo:color="#2a6099" loext:opacity="100%" style:text-underline-style="none" officeooo:rsid="07a238f8"/>
    </style:style>
    <style:style style:name="T1483" style:family="text">
      <style:text-properties fo:color="#000000" loext:opacity="100%" style:text-underline-style="none" fo:font-weight="normal" officeooo:rsid="07a418a8" style:font-weight-asian="normal" style:font-weight-complex="normal"/>
    </style:style>
    <style:style style:name="T1484" style:family="text">
      <style:text-properties fo:color="#000000" loext:opacity="100%" style:text-underline-style="none" fo:font-weight="normal" officeooo:rsid="07a4dcef" style:font-weight-asian="normal" style:font-weight-complex="normal"/>
    </style:style>
    <style:style style:name="T1485" style:family="text">
      <style:text-properties fo:color="#000000" loext:opacity="100%" style:text-underline-style="none" fo:font-weight="normal" officeooo:rsid="07a54c41" style:font-weight-asian="normal" style:font-weight-complex="normal"/>
    </style:style>
    <style:style style:name="T1486" style:family="text">
      <style:text-properties fo:color="#000000" loext:opacity="100%" style:text-underline-style="none" officeooo:rsid="07a54c41"/>
    </style:style>
    <style:style style:name="T1487" style:family="text">
      <style:text-properties fo:color="#000000" loext:opacity="100%" fo:font-weight="normal" officeooo:rsid="07a58292" style:font-weight-asian="normal" style:font-weight-complex="normal"/>
    </style:style>
    <style:style style:name="T1488" style:family="text">
      <style:text-properties fo:color="#000000" loext:opacity="100%" style:text-underline-style="none" fo:font-weight="normal" officeooo:rsid="07a58292" style:font-weight-asian="normal" style:font-weight-complex="normal"/>
    </style:style>
    <style:style style:name="T1489" style:family="text">
      <style:text-properties fo:color="#000000" loext:opacity="100%" style:text-underline-style="none" fo:font-weight="normal" officeooo:rsid="07a58b53" style:font-weight-asian="normal" style:font-weight-complex="normal"/>
    </style:style>
    <style:style style:name="T1490" style:family="text">
      <style:text-properties fo:color="#000000" loext:opacity="100%" fo:font-size="13pt" fo:font-weight="normal" officeooo:rsid="0fc2215b" style:font-size-asian="13pt" style:font-weight-asian="normal" style:font-size-complex="13pt" style:font-weight-complex="normal"/>
    </style:style>
    <style:style style:name="T1491" style:family="text">
      <style:text-properties fo:color="#000000" loext:opacity="100%" fo:font-size="13pt" style:text-underline-style="none" fo:font-weight="normal" officeooo:rsid="0fc2215b" style:font-size-asian="13pt" style:font-weight-asian="normal" style:font-size-complex="13pt" style:font-weight-complex="normal"/>
    </style:style>
    <style:style style:name="T1492" style:family="text">
      <style:text-properties fo:color="#000000" loext:opacity="100%" fo:font-size="13pt" style:text-underline-style="none" officeooo:rsid="0fb62966" style:font-size-asian="13pt" style:font-size-complex="13pt"/>
    </style:style>
    <style:style style:name="T1493" style:family="text">
      <style:text-properties fo:color="#000000" loext:opacity="100%" fo:font-size="13pt" style:text-underline-style="none" fo:font-weight="normal" officeooo:rsid="0fb62966" style:font-size-asian="13pt" style:font-weight-asian="normal" style:font-size-complex="13pt" style:font-weight-complex="normal"/>
    </style:style>
    <style:style style:name="T1494" style:family="text">
      <style:text-properties fo:color="#000000" loext:opacity="100%" fo:font-size="13pt" style:text-underline-style="none" fo:font-weight="normal" officeooo:rsid="0fc6428d" style:font-size-asian="13pt" style:font-weight-asian="normal" style:font-size-complex="13pt" style:font-weight-complex="normal"/>
    </style:style>
    <style:style style:name="T1495" style:family="text">
      <style:text-properties fo:color="#000000" loext:opacity="100%" fo:font-size="13pt" style:text-underline-style="none" fo:font-weight="normal" officeooo:rsid="07a58b53" style:font-size-asian="13pt" style:font-weight-asian="normal" style:font-size-complex="13pt" style:font-weight-complex="normal"/>
    </style:style>
    <style:style style:name="T1496" style:family="text">
      <style:text-properties fo:color="#000000" loext:opacity="100%" fo:font-size="13pt" style:text-underline-style="none" fo:font-weight="normal" officeooo:rsid="0fc6802d" style:font-size-asian="13pt" style:font-weight-asian="normal" style:font-size-complex="13pt" style:font-weight-complex="normal"/>
    </style:style>
    <style:style style:name="T1497" style:family="text">
      <style:text-properties fo:color="#000000" loext:opacity="100%" fo:font-size="13pt" style:text-underline-style="none" fo:font-weight="normal" officeooo:rsid="07a5b122" style:font-size-asian="13pt" style:font-weight-asian="normal" style:font-size-complex="13pt" style:font-weight-complex="normal"/>
    </style:style>
    <style:style style:name="T1498" style:family="text">
      <style:text-properties fo:color="#000000" loext:opacity="100%" fo:font-size="13pt" style:text-underline-style="none" fo:font-weight="normal" officeooo:rsid="07a67e46" style:font-size-asian="13pt" style:font-weight-asian="normal" style:font-size-complex="13pt" style:font-weight-complex="normal"/>
    </style:style>
    <style:style style:name="T1499" style:family="text">
      <style:text-properties fo:color="#000000" loext:opacity="100%" fo:font-size="13pt" style:text-underline-style="none" fo:font-weight="normal" officeooo:rsid="0fc6c2cd" style:font-size-asian="13pt" style:font-weight-asian="normal" style:font-size-complex="13pt" style:font-weight-complex="normal"/>
    </style:style>
    <style:style style:name="T1500" style:family="text">
      <style:text-properties fo:color="#000000" loext:opacity="100%" fo:font-size="13pt" style:text-underline-style="none" fo:font-weight="normal" officeooo:rsid="07a87c19" style:font-size-asian="13pt" style:font-weight-asian="normal" style:font-size-complex="13pt" style:font-weight-complex="normal"/>
    </style:style>
    <style:style style:name="T1501" style:family="text">
      <style:text-properties fo:color="#000000" loext:opacity="100%" fo:font-size="13pt" style:text-underline-style="none" fo:font-weight="normal" officeooo:rsid="07b09012" style:font-size-asian="13pt" style:font-weight-asian="normal" style:font-size-complex="13pt" style:font-weight-complex="normal"/>
    </style:style>
    <style:style style:name="T1502" style:family="text">
      <style:text-properties fo:color="#000000" loext:opacity="100%" fo:font-size="13pt" style:text-underline-style="none" fo:font-weight="normal" officeooo:rsid="0fc84b5a" style:font-size-asian="13pt" style:font-weight-asian="normal" style:font-size-complex="13pt" style:font-weight-complex="normal"/>
    </style:style>
    <style:style style:name="T1503" style:family="text">
      <style:text-properties fo:color="#000000" loext:opacity="100%" fo:font-size="13pt" style:text-underline-style="none" fo:font-weight="normal" officeooo:rsid="07a90ffe" style:font-size-asian="13pt" style:font-weight-asian="normal" style:font-size-complex="13pt" style:font-weight-complex="normal"/>
    </style:style>
    <style:style style:name="T1504" style:family="text">
      <style:text-properties fo:color="#000000" loext:opacity="100%" fo:font-size="13pt" style:text-underline-style="none" fo:font-weight="normal" officeooo:rsid="07afad7a" style:font-size-asian="13pt" style:font-weight-asian="normal" style:font-size-complex="13pt" style:font-weight-complex="normal"/>
    </style:style>
    <style:style style:name="T1505" style:family="text">
      <style:text-properties fo:color="#000000" loext:opacity="100%" fo:font-size="13pt" style:text-underline-style="none" fo:font-weight="normal" officeooo:rsid="07aa62a0" style:font-size-asian="13pt" style:font-weight-asian="normal" style:font-size-complex="13pt" style:font-weight-complex="normal"/>
    </style:style>
    <style:style style:name="T1506" style:family="text">
      <style:text-properties fo:color="#000000" loext:opacity="100%" fo:font-size="13pt" style:text-underline-style="none" fo:font-weight="normal" officeooo:rsid="07ab0d50" style:font-size-asian="13pt" style:font-weight-asian="normal" style:font-size-complex="13pt" style:font-weight-complex="normal"/>
    </style:style>
    <style:style style:name="T1507" style:family="text">
      <style:text-properties fo:color="#000000" loext:opacity="100%" fo:font-size="13pt" style:text-underline-style="none" fo:font-weight="normal" officeooo:rsid="07ac0443" style:font-size-asian="13pt" style:font-weight-asian="normal" style:font-size-complex="13pt" style:font-weight-complex="normal"/>
    </style:style>
    <style:style style:name="T1508" style:family="text">
      <style:text-properties fo:color="#000000" loext:opacity="100%" fo:font-size="13pt" style:text-underline-style="none" fo:font-weight="normal" officeooo:rsid="07acdf03" style:font-size-asian="13pt" style:font-weight-asian="normal" style:font-size-complex="13pt" style:font-weight-complex="normal"/>
    </style:style>
    <style:style style:name="T1509" style:family="text">
      <style:text-properties fo:color="#000000" loext:opacity="100%" fo:font-size="13pt" style:text-underline-style="none" fo:font-weight="normal" officeooo:rsid="07aed7d6" style:font-size-asian="13pt" style:font-weight-asian="normal" style:font-size-complex="13pt" style:font-weight-complex="normal"/>
    </style:style>
    <style:style style:name="T1510" style:family="text">
      <style:text-properties fo:color="#000000" loext:opacity="100%" fo:font-size="13pt" style:text-underline-style="none" fo:font-weight="normal" officeooo:rsid="0fd3603e" style:font-size-asian="13pt" style:font-weight-asian="normal" style:font-size-complex="13pt" style:font-weight-complex="normal"/>
    </style:style>
    <style:style style:name="T1511" style:family="text">
      <style:text-properties fo:color="#c9211e" loext:opacity="100%" officeooo:rsid="06caf6ab"/>
    </style:style>
    <style:style style:name="T1512" style:family="text">
      <style:text-properties fo:color="#c9211e" loext:opacity="100%" officeooo:rsid="06b5c324"/>
    </style:style>
    <style:style style:name="T1513" style:family="text">
      <style:text-properties fo:color="#c9211e" loext:opacity="100%" officeooo:rsid="06cc08b0"/>
    </style:style>
    <style:style style:name="T1514" style:family="text">
      <style:text-properties fo:color="#c9211e" loext:opacity="100%" officeooo:rsid="06cd3ee0"/>
    </style:style>
    <style:style style:name="T1515" style:family="text">
      <style:text-properties officeooo:rsid="06b5c324"/>
    </style:style>
    <style:style style:name="T1516" style:family="text">
      <style:text-properties officeooo:rsid="06b66078"/>
    </style:style>
    <style:style style:name="T1517" style:family="text">
      <style:text-properties officeooo:rsid="06b71ae1"/>
    </style:style>
    <style:style style:name="T1518" style:family="text">
      <style:text-properties fo:font-weight="normal" officeooo:rsid="06b71ae1" style:font-weight-asian="normal" style:font-weight-complex="normal"/>
    </style:style>
    <style:style style:name="T1519" style:family="text">
      <style:text-properties fo:font-weight="normal" officeooo:rsid="0777682a" style:font-weight-asian="normal" style:font-weight-complex="normal"/>
    </style:style>
    <style:style style:name="T1520" style:family="text">
      <style:text-properties fo:font-weight="normal" officeooo:rsid="06b96f0d" style:font-weight-asian="normal" style:font-weight-complex="normal"/>
    </style:style>
    <style:style style:name="T1521" style:family="text">
      <style:text-properties officeooo:rsid="06b96f0d"/>
    </style:style>
    <style:style style:name="T1522" style:family="text">
      <style:text-properties officeooo:rsid="06bb4737"/>
    </style:style>
    <style:style style:name="T1523" style:family="text">
      <style:text-properties fo:font-weight="bold" officeooo:rsid="06bbc6d2" style:font-weight-asian="bold" style:font-weight-complex="bold"/>
    </style:style>
    <style:style style:name="T1524" style:family="text">
      <style:text-properties officeooo:rsid="06bd2225"/>
    </style:style>
    <style:style style:name="T1525" style:family="text">
      <style:text-properties officeooo:rsid="06bef7d1"/>
    </style:style>
    <style:style style:name="T1526" style:family="text">
      <style:text-properties fo:font-weight="bold" officeooo:rsid="06bef7d1" style:font-weight-asian="bold" style:font-weight-complex="bold"/>
    </style:style>
    <style:style style:name="T1527" style:family="text">
      <style:text-properties fo:font-size="6pt" fo:font-weight="normal" officeooo:rsid="01156f02" style:font-size-asian="6pt" style:font-weight-asian="normal" style:font-size-complex="6pt" style:font-weight-complex="normal"/>
    </style:style>
    <style:style style:name="T1528" style:family="text">
      <style:text-properties style:font-name="Calibri1" officeooo:rsid="068c38f6"/>
    </style:style>
    <style:style style:name="T1529" style:family="text">
      <style:text-properties style:font-name="Calibri1" fo:font-weight="bold" officeooo:rsid="068c38f6" style:font-weight-asian="bold" style:font-weight-complex="bold"/>
    </style:style>
    <style:style style:name="T1530" style:family="text">
      <style:text-properties style:font-name="Calibri1" officeooo:rsid="05ed5312"/>
    </style:style>
    <style:style style:name="T1531" style:family="text">
      <style:text-properties style:font-name="Calibri1" fo:font-weight="bold" officeooo:rsid="06694a33" style:font-weight-asian="bold" style:font-weight-complex="bold"/>
    </style:style>
    <style:style style:name="T1532" style:family="text">
      <style:text-properties style:font-name="Calibri1" fo:font-weight="bold" officeooo:rsid="05ed5312" style:font-weight-asian="bold" style:font-weight-complex="bold"/>
    </style:style>
    <style:style style:name="T1533" style:family="text">
      <style:text-properties fo:color="#000000" loext:opacity="100%" style:font-name="Calibri1" fo:language="de" fo:country="DE" officeooo:rsid="0fb62966"/>
    </style:style>
    <style:style style:name="T1534" style:family="text">
      <style:text-properties fo:color="#000000" loext:opacity="100%" style:font-name="Calibri1" fo:language="de" fo:country="DE" officeooo:rsid="07a58b53"/>
    </style:style>
    <style:style style:name="T1535" style:family="text">
      <style:text-properties fo:font-weight="normal" officeooo:rsid="06befd43" style:font-weight-asian="normal" style:font-weight-complex="normal"/>
    </style:style>
    <style:style style:name="T1536" style:family="text">
      <style:text-properties fo:font-family="'Liberation Serif'" style:font-family-generic="roman" fo:font-weight="normal" officeooo:rsid="06befd43" style:font-family-asian="'Liberation Serif'" style:font-family-generic-asian="roman" style:font-weight-asian="normal" style:font-family-complex="'Liberation Serif'" style:font-family-generic-complex="roman" style:font-weight-complex="normal"/>
    </style:style>
    <style:style style:name="T1537" style:family="text">
      <style:text-properties style:font-name="Calibri" fo:font-weight="normal" officeooo:rsid="06befd43" style:font-name-asian="NSimSun" style:font-weight-asian="normal" style:font-name-complex="Lucida Sans1" style:font-weight-complex="normal"/>
    </style:style>
    <style:style style:name="T1538" style:family="text">
      <style:text-properties fo:font-weight="normal" officeooo:rsid="06c1f7a8" style:font-weight-asian="normal" style:font-weight-complex="normal"/>
    </style:style>
    <style:style style:name="T1539" style:family="text">
      <style:text-properties fo:font-family="'Liberation Serif'" style:font-family-generic="roman" fo:font-weight="normal" officeooo:rsid="06c1f7a8" style:font-family-asian="'Liberation Serif'" style:font-family-generic-asian="roman" style:font-weight-asian="normal" style:font-family-complex="'Liberation Serif'" style:font-family-generic-complex="roman" style:font-weight-complex="normal"/>
    </style:style>
    <style:style style:name="T1540" style:family="text">
      <style:text-properties style:font-name="Calibri" fo:font-weight="normal" officeooo:rsid="06c1f7a8" style:font-name-asian="NSimSun" style:font-weight-asian="normal" style:font-name-complex="Lucida Sans1" style:font-weight-complex="normal"/>
    </style:style>
    <style:style style:name="T1541" style:family="text">
      <style:text-properties style:text-position="sub 58%" style:font-name="Calibri" fo:font-weight="normal" officeooo:rsid="06c1f7a8" style:font-name-asian="NSimSun" style:font-weight-asian="normal" style:font-name-complex="Lucida Sans1" style:font-weight-complex="normal"/>
    </style:style>
    <style:style style:name="T1542" style:family="text">
      <style:text-properties fo:color="#000000" loext:opacity="100%" style:font-name="Calibri" fo:font-weight="normal" officeooo:rsid="06c3bfc5" style:font-name-asian="Calibri" style:font-weight-asian="normal" style:font-name-complex="Calibri" style:font-weight-complex="normal"/>
    </style:style>
    <style:style style:name="T1543" style:family="text">
      <style:text-properties fo:color="#000000" loext:opacity="100%" style:font-name="Calibri" fo:font-weight="normal" officeooo:rsid="06befd43" style:font-name-asian="Calibri" style:font-weight-asian="normal" style:font-name-complex="Calibri" style:font-weight-complex="normal"/>
    </style:style>
    <style:style style:name="T1544" style:family="text">
      <style:text-properties fo:color="#000000" loext:opacity="100%" style:font-name="Calibri" fo:font-weight="normal" officeooo:rsid="06c1f7a8" style:font-name-asian="Calibri" style:font-weight-asian="normal" style:font-name-complex="Calibri" style:font-weight-complex="normal"/>
    </style:style>
    <style:style style:name="T1545" style:family="text">
      <style:text-properties fo:color="#000000" loext:opacity="100%" style:font-name="Calibri" fo:font-weight="bold" officeooo:rsid="06c3bfc5" style:font-name-asian="Calibri" style:font-weight-asian="bold" style:font-name-complex="Calibri" style:font-weight-complex="bold"/>
    </style:style>
    <style:style style:name="T1546" style:family="text">
      <style:text-properties fo:color="#000000" loext:opacity="100%" style:font-name="Calibri" fo:font-weight="bold" officeooo:rsid="06befd43" style:font-name-asian="Calibri" style:font-weight-asian="bold" style:font-name-complex="Calibri" style:font-weight-complex="bold"/>
    </style:style>
    <style:style style:name="T1547" style:family="text">
      <style:text-properties fo:color="#000000" loext:opacity="100%" style:font-name="Calibri" fo:font-weight="normal" officeooo:rsid="06c4e731" style:font-name-asian="Calibri" style:font-weight-asian="normal" style:font-name-complex="Calibri" style:font-weight-complex="normal"/>
    </style:style>
    <style:style style:name="T1548" style:family="text">
      <style:text-properties fo:color="#000000" loext:opacity="100%" fo:font-family="'Liberation Serif'" style:font-family-generic="roman" fo:font-weight="normal" officeooo:rsid="06c1f7a8" style:font-family-asian="'Liberation Serif'" style:font-family-generic-asian="roman" style:font-weight-asian="normal" style:font-family-complex="'Liberation Serif'" style:font-family-generic-complex="roman" style:font-weight-complex="normal"/>
    </style:style>
    <style:style style:name="T1549" style:family="text">
      <style:text-properties fo:color="#000000" loext:opacity="100%" style:font-name="Calibri" fo:font-weight="normal" officeooo:rsid="06c1f7a8" style:font-name-asian="NSimSun" style:font-weight-asian="normal" style:font-name-complex="Lucida Sans1" style:font-weight-complex="normal"/>
    </style:style>
    <style:style style:name="T1550" style:family="text">
      <style:text-properties fo:color="#000000" loext:opacity="100%" style:text-position="sub 58%" style:font-name="Calibri" fo:font-weight="normal" officeooo:rsid="06c1f7a8" style:font-name-asian="NSimSun" style:font-weight-asian="normal" style:font-name-complex="Lucida Sans1" style:font-weight-complex="normal"/>
    </style:style>
    <style:style style:name="T1551" style:family="text">
      <style:text-properties fo:color="#000000" loext:opacity="100%" style:font-name="Calibri" fo:font-weight="normal" officeooo:rsid="06befd43" style:font-name-asian="NSimSun" style:font-weight-asian="normal" style:font-name-complex="Lucida Sans1" style:font-weight-complex="normal"/>
    </style:style>
    <style:style style:name="T1552" style:family="text">
      <style:text-properties fo:color="#000000" loext:opacity="100%" style:font-name="Calibri" fo:font-weight="normal" officeooo:rsid="06c3ffbf" style:font-name-asian="Calibri" style:font-weight-asian="normal" style:font-name-complex="Calibri" style:font-weight-complex="normal"/>
    </style:style>
    <style:style style:name="T1553" style:family="text">
      <style:text-properties fo:color="#000000" loext:opacity="100%" style:font-name="Calibri" fo:font-weight="bold" officeooo:rsid="06c3ffbf" style:font-name-asian="Calibri" style:font-weight-asian="bold" style:font-name-complex="Calibri" style:font-weight-complex="bold"/>
    </style:style>
    <style:style style:name="T1554" style:family="text">
      <style:text-properties fo:color="#000000" loext:opacity="100%" style:font-name="Calibri" fo:font-weight="normal" officeooo:rsid="06c434a8" style:font-name-asian="Calibri" style:font-weight-asian="normal" style:font-name-complex="Calibri" style:font-weight-complex="normal"/>
    </style:style>
    <style:style style:name="T1555" style:family="text">
      <style:text-properties fo:color="#000000" loext:opacity="100%" style:font-name="Calibri" fo:font-weight="normal" officeooo:rsid="06c434a8" style:font-name-asian="NSimSun" style:font-weight-asian="normal" style:font-name-complex="Lucida Sans1" style:font-weight-complex="normal"/>
    </style:style>
    <style:style style:name="T1556" style:family="text">
      <style:text-properties fo:color="#000000" loext:opacity="100%" style:font-name="Calibri" fo:font-weight="bold" officeooo:rsid="06c434a8" style:font-name-asian="NSimSun" style:font-weight-asian="bold" style:font-name-complex="Lucida Sans1" style:font-weight-complex="bold"/>
    </style:style>
    <style:style style:name="T1557" style:family="text">
      <style:text-properties fo:color="#000000" loext:opacity="100%" style:font-name="Calibri" fo:font-weight="normal" officeooo:rsid="06c60ed4" style:font-name-asian="NSimSun" style:font-weight-asian="normal" style:font-name-complex="Lucida Sans1" style:font-weight-complex="normal"/>
    </style:style>
    <style:style style:name="T1558" style:family="text">
      <style:text-properties fo:color="#000000" loext:opacity="100%" style:text-position="0% 100%" style:font-name="Calibri" fo:font-weight="normal" officeooo:rsid="06c1f7a8" style:font-name-asian="NSimSun" style:font-weight-asian="normal" style:font-name-complex="Lucida Sans1" style:font-weight-complex="normal"/>
    </style:style>
    <style:style style:name="T1559" style:family="text">
      <style:text-properties fo:color="#000000" loext:opacity="100%" style:text-position="0% 100%" style:font-name="Calibri" fo:font-weight="normal" officeooo:rsid="06c6921c" style:font-name-asian="NSimSun" style:font-weight-asian="normal" style:font-name-complex="Lucida Sans1" style:font-weight-complex="normal"/>
    </style:style>
    <style:style style:name="T1560" style:family="text">
      <style:text-properties fo:font-weight="normal" officeooo:rsid="06c6921c" style:font-weight-asian="normal" style:font-weight-complex="normal"/>
    </style:style>
    <style:style style:name="T1561" style:family="text">
      <style:text-properties fo:color="#000000" loext:opacity="100%" style:font-name="Calibri" fo:font-weight="normal" officeooo:rsid="06c6921c" style:font-name-asian="NSimSun" style:font-weight-asian="normal" style:font-name-complex="Lucida Sans1" style:font-weight-complex="normal"/>
    </style:style>
    <style:style style:name="T1562" style:family="text">
      <style:text-properties fo:color="#000000" loext:opacity="100%" style:text-position="0% 100%" style:font-name="Calibri" fo:font-weight="normal" officeooo:rsid="06c69eb8" style:font-name-asian="NSimSun" style:font-weight-asian="normal" style:font-name-complex="Lucida Sans1" style:font-weight-complex="normal"/>
    </style:style>
    <style:style style:name="T1563" style:family="text">
      <style:text-properties fo:color="#000000" loext:opacity="100%" style:text-position="sub 58%" style:font-name="Calibri" fo:font-weight="normal" officeooo:rsid="06c69eb8" style:font-name-asian="NSimSun" style:font-weight-asian="normal" style:font-name-complex="Lucida Sans1" style:font-weight-complex="normal"/>
    </style:style>
    <style:style style:name="T1564" style:family="text">
      <style:text-properties fo:color="#000000" loext:opacity="100%" style:font-name="Calibri" fo:font-weight="normal" officeooo:rsid="06c6921c" style:font-name-asian="Calibri" style:font-weight-asian="normal" style:font-name-complex="Calibri" style:font-weight-complex="normal"/>
    </style:style>
    <style:style style:name="T1565" style:family="text">
      <style:text-properties fo:color="#000000" loext:opacity="100%" style:font-name="Calibri" fo:font-weight="normal" officeooo:rsid="06c87782" style:font-name-asian="Calibri" style:font-weight-asian="normal" style:font-name-complex="Calibri" style:font-weight-complex="normal"/>
    </style:style>
    <style:style style:name="T1566" style:family="text">
      <style:text-properties fo:color="#000000" loext:opacity="100%" style:font-name="Calibri" fo:font-weight="normal" officeooo:rsid="06c87782" style:font-name-asian="NSimSun" style:font-weight-asian="normal" style:font-name-complex="Lucida Sans1" style:font-weight-complex="normal"/>
    </style:style>
    <style:style style:name="T1567" style:family="text">
      <style:text-properties fo:color="#000000" loext:opacity="100%" style:text-position="0% 100%" style:font-name="Calibri" fo:font-weight="normal" officeooo:rsid="06c99721" style:font-name-asian="NSimSun" style:font-weight-asian="normal" style:font-name-complex="Lucida Sans1" style:font-weight-complex="normal"/>
    </style:style>
    <style:style style:name="T1568" style:family="text">
      <style:text-properties officeooo:rsid="068646f2"/>
    </style:style>
    <style:style style:name="T1569" style:family="text">
      <style:text-properties fo:color="#c9211e" loext:opacity="100%" officeooo:rsid="0668ba4d"/>
    </style:style>
    <style:style style:name="T1570" style:family="text">
      <style:text-properties fo:color="#c9211e" loext:opacity="100%" officeooo:rsid="0660de8b"/>
    </style:style>
    <style:style style:name="T1571" style:family="text">
      <style:text-properties fo:color="#c9211e" loext:opacity="100%" officeooo:rsid="0684cb67"/>
    </style:style>
    <style:style style:name="T1572" style:family="text">
      <style:text-properties officeooo:rsid="0471c731"/>
    </style:style>
    <style:style style:name="T1573" style:family="text">
      <style:text-properties officeooo:rsid="04750c5d"/>
    </style:style>
    <style:style style:name="T1574" style:family="text">
      <style:text-properties officeooo:rsid="066170bf"/>
    </style:style>
    <style:style style:name="T1575" style:family="text">
      <style:text-properties officeooo:rsid="0473982c"/>
    </style:style>
    <style:style style:name="T1576" style:family="text">
      <style:text-properties officeooo:rsid="06694a33"/>
    </style:style>
    <style:style style:name="T1577" style:family="text">
      <style:text-properties fo:font-weight="normal" officeooo:rsid="02c0dbe3" style:font-weight-asian="normal" style:font-weight-complex="normal"/>
    </style:style>
    <style:style style:name="T1578" style:family="text">
      <style:text-properties fo:font-weight="normal" officeooo:rsid="066200ac" style:font-weight-asian="normal" style:font-weight-complex="normal"/>
    </style:style>
    <style:style style:name="T1579" style:family="text">
      <style:text-properties fo:font-weight="bold" officeooo:rsid="0662750b" style:font-weight-asian="bold" style:font-weight-complex="bold"/>
    </style:style>
    <style:style style:name="T1580" style:family="text">
      <style:text-properties fo:color="#000000" loext:opacity="100%" style:font-name="Calibri" fo:font-weight="normal" officeooo:rsid="02c0dbe3" style:font-name-asian="Calibri" style:font-weight-asian="normal" style:font-name-complex="Calibri" style:font-weight-complex="normal"/>
    </style:style>
    <style:style style:name="T1581" style:family="text">
      <style:text-properties fo:color="#000000" loext:opacity="100%" style:font-name="Calibri" fo:font-weight="bold" officeooo:rsid="066200ac" style:font-name-asian="Calibri" style:font-weight-asian="bold" style:font-name-complex="Calibri" style:font-weight-complex="bold"/>
    </style:style>
    <style:style style:name="T1582" style:family="text">
      <style:text-properties fo:color="#000000" loext:opacity="100%" style:font-name="Calibri" fo:font-weight="bold" officeooo:rsid="0662750b" style:font-name-asian="Calibri" style:font-weight-asian="bold" style:font-name-complex="Calibri" style:font-weight-complex="bold"/>
    </style:style>
    <style:style style:name="T1583" style:family="text">
      <style:text-properties fo:font-weight="bold" officeooo:rsid="0662ff0f" style:font-weight-asian="bold" style:font-weight-complex="bold"/>
    </style:style>
    <style:style style:name="T1584" style:family="text">
      <style:text-properties fo:color="#000000" loext:opacity="100%" style:font-name="Calibri" fo:font-weight="bold" officeooo:rsid="0662ff0f" style:font-name-asian="Calibri" style:font-weight-asian="bold" style:font-name-complex="Calibri" style:font-weight-complex="bold"/>
    </style:style>
    <style:style style:name="T1585" style:family="text">
      <style:text-properties fo:color="#000000" loext:opacity="100%" style:font-name="Calibri" fo:font-weight="normal" officeooo:rsid="0662ff0f" style:font-name-asian="Calibri" style:font-weight-asian="normal" style:font-name-complex="Calibri" style:font-weight-complex="normal"/>
    </style:style>
    <style:style style:name="T1586" style:family="text">
      <style:text-properties fo:color="#000000" loext:opacity="100%" style:font-name="Calibri" fo:font-weight="normal" officeooo:rsid="0665104c" style:font-name-asian="Calibri" style:font-weight-asian="normal" style:font-name-complex="Calibri" style:font-weight-complex="normal"/>
    </style:style>
    <style:style style:name="T1587" style:family="text">
      <style:text-properties fo:color="#000000" loext:opacity="100%" style:font-name="Calibri" fo:font-weight="normal" officeooo:rsid="0664fd3f" style:font-name-asian="Calibri" style:font-weight-asian="normal" style:font-name-complex="Calibri" style:font-weight-complex="normal"/>
    </style:style>
    <style:style style:name="T1588" style:family="text">
      <style:text-properties fo:color="#000000" loext:opacity="100%" style:font-name="Calibri" fo:font-weight="bold" officeooo:rsid="0664fd3f" style:font-name-asian="Calibri" style:font-weight-asian="bold" style:font-name-complex="Calibri" style:font-weight-complex="bold"/>
    </style:style>
    <style:style style:name="T1589" style:family="text">
      <style:text-properties fo:color="#000000" loext:opacity="100%" style:font-name="Calibri" officeooo:rsid="02c0dbe3" style:font-name-asian="Calibri" style:font-name-complex="Calibri"/>
    </style:style>
    <style:style style:name="T1590" style:family="text">
      <style:text-properties fo:color="#000000" loext:opacity="100%" style:font-name="Calibri" officeooo:rsid="066200ac" style:font-name-asian="Calibri" style:font-name-complex="Calibri"/>
    </style:style>
    <style:style style:name="T1591" style:family="text">
      <style:text-properties fo:color="#000000" loext:opacity="100%" style:font-name="Calibri" officeooo:rsid="0664fd3f" style:font-name-asian="Calibri" style:font-name-complex="Calibri"/>
    </style:style>
    <style:style style:name="T1592" style:family="text">
      <style:text-properties fo:color="#000000" loext:opacity="100%" style:font-name="Calibri" officeooo:rsid="0662750b" style:font-name-asian="Calibri" style:font-name-complex="Calibri"/>
    </style:style>
    <style:style style:name="T1593" style:family="text">
      <style:text-properties fo:color="#000000" loext:opacity="100%" style:font-name="Calibri" fo:font-weight="bold" officeooo:rsid="0665104c" style:font-name-asian="Calibri" style:font-weight-asian="bold" style:font-name-complex="Calibri" style:font-weight-complex="bold"/>
    </style:style>
    <style:style style:name="T1594" style:family="text">
      <style:text-properties fo:color="#000000" loext:opacity="100%" style:font-name="Calibri" officeooo:rsid="0662ff0f" style:font-name-asian="Calibri" style:font-name-complex="Calibri"/>
    </style:style>
    <style:style style:name="T1595" style:family="text">
      <style:text-properties fo:color="#000000" loext:opacity="100%" style:font-name="Calibri" officeooo:rsid="0665104c" style:font-name-asian="Calibri" style:font-name-complex="Calibri"/>
    </style:style>
    <style:style style:name="T1596" style:family="text">
      <style:text-properties fo:font-weight="bold" officeooo:rsid="0499a78a" style:font-weight-asian="bold" style:font-weight-complex="bold"/>
    </style:style>
    <style:style style:name="T1597" style:family="text">
      <style:text-properties fo:color="#127622" loext:opacity="100%" fo:font-size="15pt" style:text-underline-style="none" fo:font-weight="bold" officeooo:rsid="04b25a18" style:font-size-asian="15pt" style:font-weight-asian="bold" style:font-size-complex="15pt" style:font-weight-complex="bold"/>
    </style:style>
    <style:style style:name="T1598" style:family="text">
      <style:text-properties fo:color="#127622" loext:opacity="100%" fo:font-size="15pt" style:text-underline-style="none" fo:font-weight="bold" officeooo:rsid="0388a7cb" style:font-size-asian="15pt" style:font-weight-asian="bold" style:font-size-complex="15pt" style:font-weight-complex="bold"/>
    </style:style>
    <style:style style:name="T1599" style:family="text">
      <style:text-properties fo:color="#127622" loext:opacity="100%" fo:font-size="15pt" style:text-underline-style="none" fo:font-weight="bold" officeooo:rsid="02dd9dfa" style:font-size-asian="15pt" style:font-weight-asian="bold" style:font-size-complex="15pt" style:font-weight-complex="bold"/>
    </style:style>
    <style:style style:name="T1600" style:family="text">
      <style:text-properties fo:color="#c9211e" loext:opacity="100%" fo:font-size="15pt" style:text-underline-style="none" fo:font-weight="bold" officeooo:rsid="0281cff2" style:font-size-asian="15pt" style:font-weight-asian="bold" style:font-size-complex="15pt" style:font-weight-complex="bold"/>
    </style:style>
    <style:style style:name="T1601" style:family="text">
      <style:text-properties fo:color="#c9211e" loext:opacity="100%" fo:font-size="15pt" style:text-underline-style="none" fo:font-weight="bold" officeooo:rsid="038a6bf5" style:font-size-asian="15pt" style:font-weight-asian="bold" style:font-size-complex="15pt" style:font-weight-complex="bold"/>
    </style:style>
    <style:style style:name="T1602" style:family="text">
      <style:text-properties fo:color="#127622" loext:opacity="100%" fo:font-size="15pt" style:text-underline-style="none" fo:font-weight="bold" officeooo:rsid="038ecfc4" style:font-size-asian="15pt" style:font-weight-asian="bold" style:font-size-complex="15pt" style:font-weight-complex="bold"/>
    </style:style>
    <style:style style:name="T1603" style:family="text">
      <style:text-properties officeooo:rsid="01612d84"/>
    </style:style>
    <style:style style:name="T1604" style:family="text">
      <style:text-properties officeooo:rsid="06326a13"/>
    </style:style>
    <style:style style:name="T1605" style:family="text">
      <style:text-properties fo:font-weight="bold" officeooo:rsid="02e33bd3" style:font-weight-asian="bold" style:font-weight-complex="bold"/>
    </style:style>
    <style:style style:name="T1606" style:family="text">
      <style:text-properties fo:font-weight="bold" officeooo:rsid="02e3d4c5" style:font-weight-asian="bold" style:font-weight-complex="bold"/>
    </style:style>
    <style:style style:name="T1607" style:family="text">
      <style:text-properties fo:font-size="15pt" style:text-underline-style="none" fo:font-weight="normal" officeooo:rsid="01156f02" style:font-size-asian="15pt" style:font-weight-asian="normal" style:font-size-complex="15pt" style:font-weight-complex="normal"/>
    </style:style>
    <style:style style:name="T1608" style:family="text">
      <style:text-properties officeooo:rsid="04b25a18"/>
    </style:style>
    <style:style style:name="T1609" style:family="text">
      <style:text-properties officeooo:rsid="02e5bca5"/>
    </style:style>
    <style:style style:name="T1610" style:family="text">
      <style:text-properties officeooo:rsid="02e7245f"/>
    </style:style>
    <style:style style:name="T1611" style:family="text">
      <style:text-properties officeooo:rsid="03a1bcfc"/>
    </style:style>
    <style:style style:name="T1612" style:family="text">
      <style:text-properties officeooo:rsid="0510fc7b"/>
    </style:style>
    <style:style style:name="T1613" style:family="text">
      <style:text-properties officeooo:rsid="02e81722"/>
    </style:style>
    <style:style style:name="T1614" style:family="text">
      <style:text-properties officeooo:rsid="02e94649"/>
    </style:style>
    <style:style style:name="T1615" style:family="text">
      <style:text-properties officeooo:rsid="02ea2d62"/>
    </style:style>
    <style:style style:name="T1616" style:family="text">
      <style:text-properties officeooo:rsid="02eb516c"/>
    </style:style>
    <style:style style:name="T1617" style:family="text">
      <style:text-properties officeooo:rsid="02eb847a"/>
    </style:style>
    <style:style style:name="T1618" style:family="text">
      <style:text-properties officeooo:rsid="02ec6b06"/>
    </style:style>
    <style:style style:name="T1619" style:family="text">
      <style:text-properties officeooo:rsid="03d4f4b3"/>
    </style:style>
    <style:style style:name="T1620" style:family="text">
      <style:text-properties officeooo:rsid="02ed8b63"/>
    </style:style>
    <style:style style:name="T1621" style:family="text">
      <style:text-properties officeooo:rsid="02ee2436"/>
    </style:style>
    <style:style style:name="T1622" style:family="text">
      <style:text-properties officeooo:rsid="02ef30a8"/>
    </style:style>
    <style:style style:name="T1623" style:family="text">
      <style:text-properties officeooo:rsid="02f07c0a"/>
    </style:style>
    <style:style style:name="T1624" style:family="text">
      <style:text-properties officeooo:rsid="02b62508"/>
    </style:style>
    <style:style style:name="T1625" style:family="text">
      <style:text-properties officeooo:rsid="06344e60"/>
    </style:style>
    <style:style style:name="T1626" style:family="text">
      <style:text-properties fo:font-weight="bold" officeooo:rsid="02b62508" style:font-weight-asian="bold" style:font-weight-complex="bold"/>
    </style:style>
    <style:style style:name="T1627" style:family="text">
      <style:text-properties fo:font-weight="normal" officeooo:rsid="02e81722" style:font-weight-asian="normal" style:font-weight-complex="normal"/>
    </style:style>
    <style:style style:name="T1628" style:family="text">
      <style:text-properties fo:font-weight="normal" officeooo:rsid="02b62508" style:font-weight-asian="normal" style:font-weight-complex="normal"/>
    </style:style>
    <style:style style:name="T1629" style:family="text">
      <style:text-properties officeooo:rsid="02b7b14a"/>
    </style:style>
    <style:style style:name="T1630" style:family="text">
      <style:text-properties officeooo:rsid="03206457"/>
    </style:style>
    <style:style style:name="T1631" style:family="text">
      <style:text-properties style:font-name="Calibri" officeooo:rsid="02f23896" style:font-name-asian="Calibri" style:font-name-complex="Calibri"/>
    </style:style>
    <style:style style:name="T1632" style:family="text">
      <style:text-properties officeooo:rsid="02b9b3a6"/>
    </style:style>
    <style:style style:name="T1633" style:family="text">
      <style:text-properties style:font-name="Calibri" officeooo:rsid="02bb08d3" style:font-name-asian="Calibri" style:font-name-complex="Calibri"/>
    </style:style>
    <style:style style:name="T1634" style:family="text">
      <style:text-properties officeooo:rsid="03212f65"/>
    </style:style>
    <style:style style:name="T1635" style:family="text">
      <style:text-properties style:font-name="Calibri" officeooo:rsid="03206457" style:font-name-asian="Calibri" style:font-name-complex="Calibri"/>
    </style:style>
    <style:style style:name="T1636" style:family="text">
      <style:text-properties style:font-name="Calibri" officeooo:rsid="03206457" style:font-name-asian="NSimSun" style:font-name-complex="Lucida Sans1"/>
    </style:style>
    <style:style style:name="T1637" style:family="text">
      <style:text-properties style:font-name="Calibri" officeooo:rsid="02e1b3fb" style:font-name-asian="NSimSun" style:font-name-complex="Lucida Sans1"/>
    </style:style>
    <style:style style:name="T1638" style:family="text">
      <style:text-properties officeooo:rsid="032301d0"/>
    </style:style>
    <style:style style:name="T1639" style:family="text">
      <style:text-properties officeooo:rsid="03246c40"/>
    </style:style>
    <style:style style:name="T1640" style:family="text">
      <style:text-properties style:font-name="Calibri" officeooo:rsid="02e1b3fb" style:font-name-asian="Calibri" style:font-name-complex="Calibri"/>
    </style:style>
    <style:style style:name="T1641" style:family="text">
      <style:text-properties style:font-name="Calibri" officeooo:rsid="03212f65" style:font-name-asian="NSimSun" style:font-name-complex="Lucida Sans1"/>
    </style:style>
    <style:style style:name="T1642" style:family="text">
      <style:text-properties style:font-name="Calibri" officeooo:rsid="02e2a90b" style:font-name-asian="NSimSun" style:font-name-complex="Lucida Sans1"/>
    </style:style>
    <style:style style:name="T1643" style:family="text">
      <style:text-properties style:font-name="Calibri" officeooo:rsid="03274adb" style:font-name-asian="NSimSun" style:font-name-complex="Lucida Sans1"/>
    </style:style>
    <style:style style:name="T1644" style:family="text">
      <style:text-properties style:font-name="Calibri" officeooo:rsid="03246c40" style:font-name-asian="NSimSun" style:font-name-complex="Lucida Sans1"/>
    </style:style>
    <style:style style:name="T1645" style:family="text">
      <style:text-properties officeooo:rsid="03264016"/>
    </style:style>
    <style:style style:name="T1646" style:family="text">
      <style:text-properties officeooo:rsid="03274adb"/>
    </style:style>
    <style:style style:name="T1647" style:family="text">
      <style:text-properties officeooo:rsid="032b9e3a"/>
    </style:style>
    <style:style style:name="T1648" style:family="text">
      <style:text-properties style:font-name="Calibri" officeooo:rsid="03274adb"/>
    </style:style>
    <style:style style:name="T1649" style:family="text">
      <style:text-properties style:font-name="Calibri" officeooo:rsid="0329a57c" style:font-name-asian="NSimSun" style:font-name-complex="Lucida Sans1"/>
    </style:style>
    <style:style style:name="T1650" style:family="text">
      <style:text-properties officeooo:rsid="032d5b58"/>
    </style:style>
    <style:style style:name="T1651" style:family="text">
      <style:text-properties style:font-name="Calibri" officeooo:rsid="02e34d73" style:font-name-asian="NSimSun" style:font-name-complex="Lucida Sans1"/>
    </style:style>
    <style:style style:name="T1652" style:family="text">
      <style:text-properties style:font-name="Calibri" officeooo:rsid="032b9e3a" style:font-name-asian="NSimSun" style:font-name-complex="Lucida Sans1"/>
    </style:style>
    <style:style style:name="T1653" style:family="text">
      <style:text-properties fo:color="#000000" loext:opacity="100%" style:font-name="Calibri" officeooo:rsid="03246c40" style:font-name-asian="NSimSun" style:font-name-complex="Lucida Sans1"/>
    </style:style>
    <style:style style:name="T1654" style:family="text">
      <style:text-properties fo:color="#000000" loext:opacity="100%" style:font-name="Calibri" officeooo:rsid="03274adb" style:font-name-asian="NSimSun" style:font-name-complex="Lucida Sans1"/>
    </style:style>
    <style:style style:name="T1655" style:family="text">
      <style:text-properties fo:color="#127622" loext:opacity="100%" style:font-name="Calibri" officeooo:rsid="03274adb" style:font-name-asian="NSimSun" style:font-name-complex="Lucida Sans1"/>
    </style:style>
    <style:style style:name="T1656" style:family="text">
      <style:text-properties fo:color="#000000" loext:opacity="100%" style:font-name="Calibri" officeooo:rsid="032b9e3a" style:font-name-asian="NSimSun" style:font-name-complex="Lucida Sans1"/>
    </style:style>
    <style:style style:name="T1657" style:family="text">
      <style:text-properties fo:color="#000000" loext:opacity="100%" style:font-name="Calibri" officeooo:rsid="0329a57c" style:font-name-asian="NSimSun" style:font-name-complex="Lucida Sans1"/>
    </style:style>
    <style:style style:name="T1658" style:family="text">
      <style:text-properties officeooo:rsid="040a209d"/>
    </style:style>
    <style:style style:name="T1659" style:family="text">
      <style:text-properties style:font-name="Calibri" officeooo:rsid="040bcae2" style:font-name-asian="Calibri" style:font-name-complex="Calibri"/>
    </style:style>
    <style:style style:name="T1660" style:family="text">
      <style:text-properties officeooo:rsid="02bb43c4"/>
    </style:style>
    <style:style style:name="T1661" style:family="text">
      <style:text-properties officeooo:rsid="02bc6c71"/>
    </style:style>
    <style:style style:name="T1662" style:family="text">
      <style:text-properties officeooo:rsid="032e989d"/>
    </style:style>
    <style:style style:name="T1663" style:family="text">
      <style:text-properties style:font-name="Calibri" officeooo:rsid="032e989d" style:font-name-asian="NSimSun" style:font-name-complex="Lucida Sans1"/>
    </style:style>
    <style:style style:name="T1664" style:family="text">
      <style:text-properties style:font-name="Calibri" officeooo:rsid="03319dc8" style:font-name-asian="NSimSun" style:font-name-complex="Lucida Sans1"/>
    </style:style>
    <style:style style:name="T1665" style:family="text">
      <style:text-properties style:font-name="Calibri" officeooo:rsid="032fc22a" style:font-name-asian="NSimSun" style:font-name-complex="Lucida Sans1"/>
    </style:style>
    <style:style style:name="T1666" style:family="text">
      <style:text-properties style:font-name="Calibri" officeooo:rsid="033271c1" style:font-name-asian="NSimSun" style:font-name-complex="Lucida Sans1"/>
    </style:style>
    <style:style style:name="T1667" style:family="text">
      <style:text-properties style:font-name="Calibri" officeooo:rsid="03335b3b" style:font-name-asian="NSimSun" style:font-name-complex="Lucida Sans1"/>
    </style:style>
    <style:style style:name="T1668" style:family="text">
      <style:text-properties fo:color="#000000" loext:opacity="100%" style:font-name="Calibri" officeooo:rsid="032e989d" style:font-name-asian="NSimSun" style:font-name-complex="Lucida Sans1"/>
    </style:style>
    <style:style style:name="T1669" style:family="text">
      <style:text-properties fo:color="#000000" loext:opacity="100%" style:font-name="Calibri" officeooo:rsid="033271c1" style:font-name-asian="NSimSun" style:font-name-complex="Lucida Sans1"/>
    </style:style>
    <style:style style:name="T1670" style:family="text">
      <style:text-properties fo:color="#000000" loext:opacity="100%" style:font-name="Calibri" officeooo:rsid="03335b3b" style:font-name-asian="NSimSun" style:font-name-complex="Lucida Sans1"/>
    </style:style>
    <style:style style:name="T1671" style:family="text">
      <style:text-properties officeooo:rsid="039070ec"/>
    </style:style>
    <style:style style:name="T1672" style:family="text">
      <style:text-properties style:font-name="Calibri" officeooo:rsid="018e8bdf" style:font-name-asian="Calibri" style:font-name-complex="Calibri"/>
    </style:style>
    <style:style style:name="T1673" style:family="text">
      <style:text-properties officeooo:rsid="0636eb64"/>
    </style:style>
    <style:style style:name="T1674" style:family="text">
      <style:text-properties officeooo:rsid="0300ae50"/>
    </style:style>
    <style:style style:name="T1675" style:family="text">
      <style:text-properties officeooo:rsid="02f23896"/>
    </style:style>
    <style:style style:name="T1676" style:family="text">
      <style:text-properties officeooo:rsid="02f45a86"/>
    </style:style>
    <style:style style:name="T1677" style:family="text">
      <style:text-properties officeooo:rsid="051a1b2d"/>
    </style:style>
    <style:style style:name="T1678" style:family="text">
      <style:text-properties fo:font-weight="bold" officeooo:rsid="02f8dd31" style:font-weight-asian="bold" style:font-weight-complex="bold"/>
    </style:style>
    <style:style style:name="T1679" style:family="text">
      <style:text-properties officeooo:rsid="02f8dd31"/>
    </style:style>
    <style:style style:name="T1680" style:family="text">
      <style:text-properties fo:font-weight="bold" officeooo:rsid="02f9d4fa" style:font-weight-asian="bold" style:font-weight-complex="bold"/>
    </style:style>
    <style:style style:name="T1681" style:family="text">
      <style:text-properties officeooo:rsid="02fb1388"/>
    </style:style>
    <style:style style:name="T1682" style:family="text">
      <style:text-properties officeooo:rsid="02f9d4fa"/>
    </style:style>
    <style:style style:name="T1683" style:family="text">
      <style:text-properties officeooo:rsid="02fb1507"/>
    </style:style>
    <style:style style:name="T1684" style:family="text">
      <style:text-properties officeooo:rsid="02fa888d"/>
    </style:style>
    <style:style style:name="T1685" style:family="text">
      <style:text-properties style:font-name="Calibri" officeooo:rsid="02fc1b20" style:font-name-asian="Calibri" style:font-name-complex="Calibri"/>
    </style:style>
    <style:style style:name="T1686" style:family="text">
      <style:text-properties officeooo:rsid="07699a83"/>
    </style:style>
    <style:style style:name="T1687" style:family="text">
      <style:text-properties officeooo:rsid="00e195de"/>
    </style:style>
    <style:style style:name="T1688" style:family="text">
      <style:text-properties officeooo:rsid="051a3145"/>
    </style:style>
    <style:style style:name="T1689" style:family="text">
      <style:text-properties officeooo:rsid="02fcc66e"/>
    </style:style>
    <style:style style:name="T1690" style:family="text">
      <style:text-properties officeooo:rsid="02fd7155"/>
    </style:style>
    <style:style style:name="T1691" style:family="text">
      <style:text-properties officeooo:rsid="02fe7924"/>
    </style:style>
    <style:style style:name="T1692" style:family="text">
      <style:text-properties officeooo:rsid="02ff71c9"/>
    </style:style>
    <style:style style:name="T1693" style:family="text">
      <style:text-properties officeooo:rsid="016639af"/>
    </style:style>
    <style:style style:name="T1694" style:family="text">
      <style:text-properties style:font-name="Calibri" officeooo:rsid="0596d924" style:font-name-asian="Calibri" style:font-name-complex="Calibri"/>
    </style:style>
    <style:style style:name="T1695" style:family="text">
      <style:text-properties style:font-name="Calibri" officeooo:rsid="0596d924" style:font-name-asian="NSimSun" style:font-name-complex="Lucida Sans1"/>
    </style:style>
    <style:style style:name="T1696" style:family="text">
      <style:text-properties style:font-name="Calibri" officeooo:rsid="05a87ca7" style:font-name-asian="NSimSun" style:font-name-complex="Lucida Sans1"/>
    </style:style>
    <style:style style:name="T1697" style:family="text">
      <style:text-properties officeooo:rsid="05a82593"/>
    </style:style>
    <style:style style:name="T1698" style:family="text">
      <style:text-properties fo:font-weight="bold" officeooo:rsid="05a82593" style:font-weight-asian="bold" style:font-weight-complex="bold"/>
    </style:style>
    <style:style style:name="T1699" style:family="text">
      <style:text-properties officeooo:rsid="04ae835b"/>
    </style:style>
    <style:style style:name="T1700" style:family="text">
      <style:text-properties officeooo:rsid="0612357e"/>
    </style:style>
    <style:style style:name="T1701" style:family="text">
      <style:text-properties officeooo:rsid="02bd1107"/>
    </style:style>
    <style:style style:name="T1702" style:family="text">
      <style:text-properties fo:font-size="15pt" style:text-underline-style="solid" style:text-underline-width="auto" style:text-underline-color="font-color" fo:font-weight="normal" officeooo:rsid="00b53b22" style:font-size-asian="15pt" style:font-weight-asian="normal" style:font-size-complex="15pt" style:font-weight-complex="normal"/>
    </style:style>
    <style:style style:name="T1703" style:family="text">
      <style:text-properties officeooo:rsid="0167012c"/>
    </style:style>
    <style:style style:name="T1704" style:family="text">
      <style:text-properties officeooo:rsid="0402044a"/>
    </style:style>
    <style:style style:name="T1705" style:family="text">
      <style:text-properties officeooo:rsid="0306bbbc"/>
    </style:style>
    <style:style style:name="T1706" style:family="text">
      <style:text-properties officeooo:rsid="03073e55"/>
    </style:style>
    <style:style style:name="T1707" style:family="text">
      <style:text-properties officeooo:rsid="03093b84"/>
    </style:style>
    <style:style style:name="T1708" style:family="text">
      <style:text-properties fo:font-weight="bold" officeooo:rsid="0307787c" style:font-weight-asian="bold" style:font-weight-complex="bold"/>
    </style:style>
    <style:style style:name="T1709" style:family="text">
      <style:text-properties officeooo:rsid="0307787c"/>
    </style:style>
    <style:style style:name="T1710" style:family="text">
      <style:text-properties officeooo:rsid="030a97bb"/>
    </style:style>
    <style:style style:name="T1711" style:family="text">
      <style:text-properties officeooo:rsid="02cfac37"/>
    </style:style>
    <style:style style:name="T1712" style:family="text">
      <style:text-properties fo:font-weight="bold" officeooo:rsid="02cf3e8d" style:font-weight-asian="bold" style:font-weight-complex="bold"/>
    </style:style>
    <style:style style:name="T1713" style:family="text">
      <style:text-properties fo:color="#127622" loext:opacity="100%" officeooo:rsid="039070ec"/>
    </style:style>
    <style:style style:name="T1714" style:family="text">
      <style:text-properties fo:color="#127622" loext:opacity="100%" officeooo:rsid="0161d5fd"/>
    </style:style>
    <style:style style:name="T1715" style:family="text">
      <style:text-properties fo:color="#127622" loext:opacity="100%" style:font-name="Calibri" officeooo:rsid="018e8bdf" style:font-name-asian="Calibri" style:font-name-complex="Calibri"/>
    </style:style>
    <style:style style:name="T1716" style:family="text">
      <style:text-properties officeooo:rsid="05ff5191"/>
    </style:style>
    <style:style style:name="T1717" style:family="text">
      <style:text-properties officeooo:rsid="03104206"/>
    </style:style>
    <style:style style:name="T1718" style:family="text">
      <style:text-properties officeooo:rsid="0601ac16"/>
    </style:style>
    <style:style style:name="T1719" style:family="text">
      <style:text-properties fo:font-size="6pt" fo:font-weight="normal" officeooo:rsid="00e195de" style:font-size-asian="6pt" style:font-weight-asian="normal" style:font-size-complex="6pt" style:font-weight-complex="normal"/>
    </style:style>
    <style:style style:name="T1720" style:family="text">
      <style:text-properties fo:font-size="12pt" style:text-underline-style="solid" style:text-underline-width="auto" style:text-underline-color="font-color" fo:font-weight="normal" officeooo:rsid="02b62508" style:font-size-asian="12pt" style:font-weight-asian="normal" style:font-size-complex="12pt" style:font-weight-complex="normal"/>
    </style:style>
    <style:style style:name="T1721" style:family="text">
      <style:text-properties fo:font-size="12pt" style:text-underline-style="solid" style:text-underline-width="auto" style:text-underline-color="font-color" fo:font-weight="normal" officeooo:rsid="076bfda9" style:font-size-asian="12pt" style:font-weight-asian="normal" style:font-size-complex="12pt" style:font-weight-complex="normal"/>
    </style:style>
    <style:style style:name="T1722" style:family="text">
      <style:text-properties fo:font-size="12pt" style:text-underline-style="solid" style:text-underline-width="auto" style:text-underline-color="font-color" fo:font-weight="normal" officeooo:rsid="00b53b22" style:font-size-asian="12pt" style:font-weight-asian="normal" style:font-size-complex="12pt" style:font-weight-complex="normal"/>
    </style:style>
    <style:style style:name="T1723" style:family="text">
      <style:text-properties officeooo:rsid="076bfda9"/>
    </style:style>
    <style:style style:name="T1724" style:family="text">
      <style:text-properties fo:font-weight="bold" officeooo:rsid="076bfda9" style:font-weight-asian="bold" style:font-weight-complex="bold"/>
    </style:style>
    <style:style style:name="T1725" style:family="text">
      <style:text-properties officeooo:rsid="076c6c85"/>
    </style:style>
    <style:style style:name="T1726" style:family="text">
      <style:text-properties fo:font-weight="bold" officeooo:rsid="0163885a" style:font-weight-asian="bold" style:font-weight-complex="bold"/>
    </style:style>
    <style:style style:name="T1727" style:family="text">
      <style:text-properties officeooo:rsid="0163885a"/>
    </style:style>
    <style:style style:name="T1728" style:family="text">
      <style:text-properties officeooo:rsid="01652474"/>
    </style:style>
    <style:style style:name="T1729" style:family="text">
      <style:text-properties officeooo:rsid="01638b8a"/>
    </style:style>
    <style:style style:name="T1730" style:family="text">
      <style:text-properties fo:font-weight="bold" officeooo:rsid="01638b8a" style:font-weight-asian="bold" style:font-weight-complex="bold"/>
    </style:style>
    <style:style style:name="T1731" style:family="text">
      <style:text-properties officeooo:rsid="030e955b"/>
    </style:style>
    <style:style style:name="T1732" style:family="text">
      <style:text-properties officeooo:rsid="06011876"/>
    </style:style>
    <style:style style:name="T1733" style:family="text">
      <style:text-properties fo:font-weight="normal" officeooo:rsid="01638b8a" style:font-weight-asian="normal" style:font-weight-complex="normal"/>
    </style:style>
    <style:style style:name="T1734" style:family="text">
      <style:text-properties fo:font-weight="normal" officeooo:rsid="01652474" style:font-weight-asian="normal" style:font-weight-complex="normal"/>
    </style:style>
    <style:style style:name="T1735" style:family="text">
      <style:text-properties fo:font-weight="normal" officeooo:rsid="0312c574" style:font-weight-asian="normal" style:font-weight-complex="normal"/>
    </style:style>
    <style:style style:name="T1736" style:family="text">
      <style:text-properties fo:font-weight="normal" officeooo:rsid="06011876" style:font-weight-asian="normal" style:font-weight-complex="normal"/>
    </style:style>
    <style:style style:name="T1737" style:family="text">
      <style:text-properties fo:font-weight="bold" officeooo:rsid="030c991a" style:font-weight-asian="bold" style:font-weight-complex="bold"/>
    </style:style>
    <style:style style:name="T1738" style:family="text">
      <style:text-properties officeooo:rsid="03113abc"/>
    </style:style>
    <style:style style:name="T1739" style:family="text">
      <style:text-properties officeooo:rsid="03172732"/>
    </style:style>
    <style:style style:name="T1740" style:family="text">
      <style:text-properties officeooo:rsid="04aa9209"/>
    </style:style>
    <style:style style:name="T1741" style:family="text">
      <style:text-properties officeooo:rsid="031840df"/>
    </style:style>
    <style:style style:name="T1742" style:family="text">
      <style:text-properties fo:font-weight="normal" officeooo:rsid="0601ac16" style:font-weight-asian="normal" style:font-weight-complex="normal"/>
    </style:style>
    <style:style style:name="T1743" style:family="text">
      <style:text-properties fo:font-weight="normal" officeooo:rsid="031840df" style:font-weight-asian="normal" style:font-weight-complex="normal"/>
    </style:style>
    <style:style style:name="T1744" style:family="text">
      <style:text-properties fo:font-weight="normal" officeooo:rsid="04aa9209" style:font-weight-asian="normal" style:font-weight-complex="normal"/>
    </style:style>
    <style:style style:name="T1745" style:family="text">
      <style:text-properties fo:font-weight="bold" officeooo:rsid="031840df" style:font-weight-asian="bold" style:font-weight-complex="bold"/>
    </style:style>
    <style:style style:name="T1746" style:family="text">
      <style:text-properties fo:font-weight="normal" officeooo:rsid="0163885a" style:font-weight-asian="normal" style:font-weight-complex="normal"/>
    </style:style>
    <style:style style:name="T1747" style:family="text">
      <style:text-properties fo:font-weight="normal" officeooo:rsid="03104206" style:font-weight-asian="normal" style:font-weight-complex="normal"/>
    </style:style>
    <style:style style:name="T1748" style:family="text">
      <style:text-properties fo:font-weight="normal" officeooo:rsid="03113abc" style:font-weight-asian="normal" style:font-weight-complex="normal"/>
    </style:style>
    <style:style style:name="T1749" style:family="text">
      <style:text-properties fo:font-weight="normal" officeooo:rsid="03189a29" style:font-weight-asian="normal" style:font-weight-complex="normal"/>
    </style:style>
    <style:style style:name="T1750" style:family="text">
      <style:text-properties fo:font-weight="normal" officeooo:rsid="030e955b" style:font-weight-asian="normal" style:font-weight-complex="normal"/>
    </style:style>
    <style:style style:name="T1751" style:family="text">
      <style:text-properties officeooo:rsid="03195f2e"/>
    </style:style>
    <style:style style:name="T1752" style:family="text">
      <style:text-properties fo:font-weight="normal" officeooo:rsid="03195f2e" style:font-weight-asian="normal" style:font-weight-complex="normal"/>
    </style:style>
    <style:style style:name="T1753" style:family="text">
      <style:text-properties fo:font-weight="bold" officeooo:rsid="03195f2e" style:font-weight-asian="bold" style:font-weight-complex="bold"/>
    </style:style>
    <style:style style:name="T1754" style:family="text">
      <style:text-properties fo:color="#000000" loext:opacity="100%" style:font-name="Calibri" fo:font-weight="normal" officeooo:rsid="03195f2e" style:font-name-asian="NSimSun" style:font-weight-asian="normal" style:font-name-complex="Lucida Sans1" style:font-weight-complex="normal"/>
    </style:style>
    <style:style style:name="T1755" style:family="text">
      <style:text-properties fo:color="#000000" loext:opacity="100%" style:font-name="Calibri" fo:font-weight="normal" officeooo:rsid="04a9cb6e" style:font-name-asian="NSimSun" style:font-weight-asian="normal" style:font-name-complex="Lucida Sans1" style:font-weight-complex="normal"/>
    </style:style>
    <style:style style:name="T1756" style:family="text">
      <style:text-properties officeooo:rsid="03198ded"/>
    </style:style>
    <style:style style:name="T1757" style:family="text">
      <style:text-properties fo:font-weight="bold" officeooo:rsid="01652474" style:font-weight-asian="bold" style:font-weight-complex="bold"/>
    </style:style>
    <style:style style:name="T1758" style:family="text">
      <style:text-properties fo:font-weight="normal" officeooo:rsid="03198ded" style:font-weight-asian="normal" style:font-weight-complex="normal"/>
    </style:style>
    <style:style style:name="T1759" style:family="text">
      <style:text-properties fo:font-weight="normal" officeooo:rsid="031d0e78" style:font-weight-asian="normal" style:font-weight-complex="normal"/>
    </style:style>
    <style:style style:name="T1760" style:family="text">
      <style:text-properties fo:color="#000000" loext:opacity="100%" style:font-name="Calibri" officeooo:rsid="03195f2e" style:font-name-asian="NSimSun" style:font-name-complex="Lucida Sans1"/>
    </style:style>
    <style:style style:name="T1761" style:family="text">
      <style:text-properties fo:color="#000000" loext:opacity="100%" style:font-name="Calibri" officeooo:rsid="04aa26ef" style:font-name-asian="NSimSun" style:font-name-complex="Lucida Sans1"/>
    </style:style>
    <style:style style:name="T1762" style:family="text">
      <style:text-properties fo:color="#000000" loext:opacity="100%" style:font-name="Calibri" officeooo:rsid="031b6433" style:font-name-asian="NSimSun" style:font-name-complex="Lucida Sans1"/>
    </style:style>
    <style:style style:name="T1763" style:family="text">
      <style:text-properties officeooo:rsid="031b6433"/>
    </style:style>
    <style:style style:name="T1764" style:family="text">
      <style:text-properties fo:font-weight="normal" officeooo:rsid="031b6433" style:font-weight-asian="normal" style:font-weight-complex="normal"/>
    </style:style>
    <style:style style:name="T1765" style:family="text">
      <style:text-properties fo:color="#000000" loext:opacity="100%" style:font-name="Calibri" fo:font-weight="normal" officeooo:rsid="031b6433" style:font-name-asian="NSimSun" style:font-weight-asian="normal" style:font-name-complex="Lucida Sans1" style:font-weight-complex="normal"/>
    </style:style>
    <style:style style:name="T1766" style:family="text">
      <style:text-properties officeooo:rsid="0161d5fd"/>
    </style:style>
    <style:style style:name="T1767" style:family="text">
      <style:text-properties officeooo:rsid="04a6c57e"/>
    </style:style>
    <style:style style:name="T1768" style:family="text">
      <style:text-properties style:font-name="Calibri" officeooo:rsid="04a84c80" style:font-name-asian="Calibri" style:font-name-complex="Calibri"/>
    </style:style>
    <style:style style:name="T1769" style:family="text">
      <style:text-properties officeooo:rsid="04a84c80"/>
    </style:style>
    <style:style style:name="T1770" style:family="text">
      <style:text-properties officeooo:rsid="04a2567d"/>
    </style:style>
    <style:style style:name="T1771" style:family="text">
      <style:text-properties officeooo:rsid="063a53c6"/>
    </style:style>
    <style:style style:name="T1772" style:family="text">
      <style:text-properties officeooo:rsid="04a2f43f"/>
    </style:style>
    <style:style style:name="T1773" style:family="text">
      <style:text-properties fo:font-weight="bold" officeooo:rsid="04a2f43f" style:font-weight-asian="bold" style:font-weight-complex="bold"/>
    </style:style>
    <style:style style:name="T1774" style:family="text">
      <style:text-properties officeooo:rsid="04a38d15"/>
    </style:style>
    <style:style style:name="T1775" style:family="text">
      <style:text-properties officeooo:rsid="04a41e39"/>
    </style:style>
    <style:style style:name="T1776" style:family="text">
      <style:text-properties officeooo:rsid="04a69fe6"/>
    </style:style>
    <style:style style:name="T1777" style:family="text">
      <style:text-properties fo:font-weight="bold" officeooo:rsid="04a69fe6" style:font-weight-asian="bold" style:font-weight-complex="bold"/>
    </style:style>
    <style:style style:name="T1778" style:family="text">
      <style:text-properties officeooo:rsid="04a6b9d9"/>
    </style:style>
    <style:style style:name="T1779" style:family="text">
      <style:text-properties fo:font-weight="bold" officeooo:rsid="04a6b9d9" style:font-weight-asian="bold" style:font-weight-complex="bold"/>
    </style:style>
    <style:style style:name="T1780" style:family="text">
      <style:text-properties fo:font-weight="normal" officeooo:rsid="04a41e39" style:font-weight-asian="normal" style:font-weight-complex="normal"/>
    </style:style>
    <style:style style:name="T1781" style:family="text">
      <style:text-properties fo:font-weight="normal" officeooo:rsid="04a69fe6" style:font-weight-asian="normal" style:font-weight-complex="normal"/>
    </style:style>
    <style:style style:name="T1782" style:family="text">
      <style:text-properties fo:font-weight="normal" officeooo:rsid="04a6b9d9" style:font-weight-asian="normal" style:font-weight-complex="normal"/>
    </style:style>
    <style:style style:name="T1783" style:family="text">
      <style:text-properties fo:font-weight="bold" officeooo:rsid="04a6c57e" style:font-weight-asian="bold" style:font-weight-complex="bold"/>
    </style:style>
    <style:style style:name="T1784" style:family="text">
      <style:text-properties fo:font-weight="bold" officeooo:rsid="04a9e3d8" style:font-weight-asian="bold" style:font-weight-complex="bold"/>
    </style:style>
    <style:style style:name="T1785" style:family="text">
      <style:text-properties fo:font-weight="bold" officeooo:rsid="04abc841" style:font-weight-asian="bold" style:font-weight-complex="bold"/>
    </style:style>
    <style:style style:name="T1786" style:family="text">
      <style:text-properties fo:font-weight="normal" officeooo:rsid="04abc841" style:font-weight-asian="normal" style:font-weight-complex="normal"/>
    </style:style>
    <style:style style:name="T1787" style:family="text">
      <style:text-properties fo:font-weight="bold" officeooo:rsid="04abdbeb" style:font-weight-asian="bold" style:font-weight-complex="bold"/>
    </style:style>
    <style:style style:name="T1788" style:family="text">
      <style:text-properties fo:font-weight="normal" officeooo:rsid="04abdbeb" style:font-weight-asian="normal" style:font-weight-complex="normal"/>
    </style:style>
    <style:style style:name="T1789" style:family="text">
      <style:text-properties fo:font-weight="bold" officeooo:rsid="04ac034e" style:font-weight-asian="bold" style:font-weight-complex="bold"/>
    </style:style>
    <style:style style:name="T1790" style:family="text">
      <style:text-properties fo:font-weight="normal" officeooo:rsid="04ac034e" style:font-weight-asian="normal" style:font-weight-complex="normal"/>
    </style:style>
    <style:style style:name="T1791" style:family="text">
      <style:text-properties fo:font-weight="normal" officeooo:rsid="04acafa7" style:font-weight-asian="normal" style:font-weight-complex="normal"/>
    </style:style>
    <style:style style:name="T1792" style:family="text">
      <style:text-properties officeooo:rsid="060fd534"/>
    </style:style>
    <style:style style:name="T1793" style:family="text">
      <style:text-properties officeooo:rsid="02b4b4f4"/>
    </style:style>
    <style:style style:name="T1794" style:family="text">
      <style:text-properties officeooo:rsid="0668ba4d"/>
    </style:style>
    <style:style style:name="T1795" style:family="text">
      <style:text-properties fo:color="#c9211e" loext:opacity="100%" fo:font-weight="bold" officeooo:rsid="05ad8c4b" style:font-weight-asian="bold" style:font-weight-complex="bold"/>
    </style:style>
    <style:style style:name="T1796" style:family="text">
      <style:text-properties fo:color="#c9211e" loext:opacity="100%" fo:font-weight="bold" officeooo:rsid="05fade9d" style:font-weight-asian="bold" style:font-weight-complex="bold"/>
    </style:style>
    <style:style style:name="T1797" style:family="text">
      <style:text-properties officeooo:rsid="05d84712"/>
    </style:style>
    <style:style style:name="T1798" style:family="text">
      <style:text-properties fo:font-weight="bold" officeooo:rsid="05d84712" style:font-weight-asian="bold" style:font-weight-complex="bold"/>
    </style:style>
    <style:style style:name="T1799" style:family="text">
      <style:text-properties fo:font-weight="bold" officeooo:rsid="0312b500" style:font-weight-asian="bold" style:font-weight-complex="bold"/>
    </style:style>
    <style:style style:name="T1800" style:family="text">
      <style:text-properties fo:font-weight="normal" officeooo:rsid="02b4b4f4" style:font-weight-asian="normal" style:font-weight-complex="normal"/>
    </style:style>
    <style:style style:name="T1801" style:family="text">
      <style:text-properties fo:font-weight="bold" officeooo:rsid="0312d229" style:font-weight-asian="bold" style:font-weight-complex="bold"/>
    </style:style>
    <style:style style:name="T1802" style:family="text">
      <style:text-properties officeooo:rsid="05d873a4"/>
    </style:style>
    <style:style style:name="T1803" style:family="text">
      <style:text-properties fo:color="#224b12" loext:opacity="100%" officeooo:rsid="04b2d781"/>
    </style:style>
    <style:style style:name="T1804" style:family="text">
      <style:text-properties fo:color="#127622" loext:opacity="100%" fo:font-weight="bold" officeooo:rsid="04b2d781" style:font-weight-asian="bold" style:font-weight-complex="bold"/>
    </style:style>
    <style:style style:name="T1805" style:family="text">
      <style:text-properties fo:color="#127622" loext:opacity="100%" fo:font-weight="bold" officeooo:rsid="0388a7cb" style:font-weight-asian="bold" style:font-weight-complex="bold"/>
    </style:style>
    <style:style style:name="T1806" style:family="text">
      <style:text-properties fo:color="#127622" loext:opacity="100%" fo:font-weight="bold" officeooo:rsid="01e4ada1" style:font-weight-asian="bold" style:font-weight-complex="bold"/>
    </style:style>
    <style:style style:name="T1807" style:family="text">
      <style:text-properties officeooo:rsid="04cdd100"/>
    </style:style>
    <style:style style:name="T1808" style:family="text">
      <style:text-properties fo:font-size="12pt" fo:font-weight="bold" officeooo:rsid="00b53b22" style:font-size-asian="12pt" style:font-weight-asian="bold" style:font-size-complex="12pt" style:font-weight-complex="bold"/>
    </style:style>
    <style:style style:name="T1809" style:family="text">
      <style:text-properties fo:font-size="12pt" fo:font-weight="bold" officeooo:rsid="01e5325b" style:font-size-asian="12pt" style:font-weight-asian="bold" style:font-size-complex="12pt" style:font-weight-complex="bold"/>
    </style:style>
    <style:style style:name="T1810" style:family="text">
      <style:text-properties fo:font-size="12pt" officeooo:rsid="00b53b22" style:font-size-asian="12pt" style:font-size-complex="12pt"/>
    </style:style>
    <style:style style:name="T1811" style:family="text">
      <style:text-properties fo:font-size="12pt" officeooo:rsid="023e878e" style:font-size-asian="12pt" style:font-size-complex="12pt"/>
    </style:style>
    <style:style style:name="T1812" style:family="text">
      <style:text-properties fo:font-size="12pt" officeooo:rsid="03a8830b" style:font-size-asian="12pt" style:font-size-complex="12pt"/>
    </style:style>
    <style:style style:name="T1813" style:family="text">
      <style:text-properties fo:font-size="12pt" officeooo:rsid="047f922f" style:font-size-asian="12pt" style:font-size-complex="12pt"/>
    </style:style>
    <style:style style:name="T1814" style:family="text">
      <style:text-properties fo:font-size="12pt" officeooo:rsid="023fe44b" style:font-size-asian="12pt" style:font-size-complex="12pt"/>
    </style:style>
    <style:style style:name="T1815" style:family="text">
      <style:text-properties fo:font-size="12pt" officeooo:rsid="024fac6c" style:font-size-asian="12pt" style:font-size-complex="12pt"/>
    </style:style>
    <style:style style:name="T1816" style:family="text">
      <style:text-properties officeooo:rsid="02cb0c8c"/>
    </style:style>
    <style:style style:name="T1817" style:family="text">
      <style:text-properties officeooo:rsid="04436486"/>
    </style:style>
    <style:style style:name="T1818" style:family="text">
      <style:text-properties officeooo:rsid="04491f88"/>
    </style:style>
    <style:style style:name="T1819" style:family="text">
      <style:text-properties officeooo:rsid="0447f7ad"/>
    </style:style>
    <style:style style:name="T1820" style:family="text">
      <style:text-properties officeooo:rsid="044501d7"/>
    </style:style>
    <style:style style:name="T1821" style:family="text">
      <style:text-properties style:font-name="Calibri" officeooo:rsid="02bf16eb" style:font-name-asian="Calibri" style:font-name-complex="Calibri"/>
    </style:style>
    <style:style style:name="T1822" style:family="text">
      <style:text-properties style:font-name="Calibri" officeooo:rsid="02bf16eb" style:font-name-asian="NSimSun" style:font-name-complex="Lucida Sans1"/>
    </style:style>
    <style:style style:name="T1823" style:family="text">
      <style:text-properties fo:font-weight="bold" officeooo:rsid="02c4c06d" style:font-weight-asian="bold" style:font-weight-complex="bold"/>
    </style:style>
    <style:style style:name="T1824" style:family="text">
      <style:text-properties officeooo:rsid="02c4c06d"/>
    </style:style>
    <style:style style:name="T1825" style:family="text">
      <style:text-properties fo:font-weight="bold" officeooo:rsid="02c57b9b" style:font-weight-asian="bold" style:font-weight-complex="bold"/>
    </style:style>
    <style:style style:name="T1826" style:family="text">
      <style:text-properties fo:font-weight="bold" officeooo:rsid="02c5f7d3" style:font-weight-asian="bold" style:font-weight-complex="bold"/>
    </style:style>
    <style:style style:name="T1827" style:family="text">
      <style:text-properties officeooo:rsid="02c5f7d3"/>
    </style:style>
    <style:style style:name="T1828" style:family="text">
      <style:text-properties officeooo:rsid="04fbbe58"/>
    </style:style>
    <style:style style:name="T1829" style:family="text">
      <style:text-properties fo:font-weight="bold" officeooo:rsid="02c983c3" style:font-weight-asian="bold" style:font-weight-complex="bold"/>
    </style:style>
    <style:style style:name="T1830" style:family="text">
      <style:text-properties officeooo:rsid="02c9b71a"/>
    </style:style>
    <style:style style:name="T1831" style:family="text">
      <style:text-properties fo:font-weight="bold" officeooo:rsid="02c9b71a" style:font-weight-asian="bold" style:font-weight-complex="bold"/>
    </style:style>
    <style:style style:name="T1832" style:family="text">
      <style:text-properties style:text-underline-style="none" officeooo:rsid="04fa679c"/>
    </style:style>
    <style:style style:name="T1833" style:family="text">
      <style:text-properties style:font-name="Calibri" style:text-underline-style="none" officeooo:rsid="04fa679c" style:font-name-asian="Calibri" style:font-name-complex="Calibri"/>
    </style:style>
    <style:style style:name="T1834" style:family="text">
      <style:text-properties style:font-name="Calibri" style:text-underline-style="none" officeooo:rsid="04fa679c" style:font-name-asian="NSimSun" style:font-name-complex="Lucida Sans1"/>
    </style:style>
    <style:style style:name="T1835" style:family="text">
      <style:text-properties style:text-underline-style="none" officeooo:rsid="05024d2e"/>
    </style:style>
    <style:style style:name="T1836" style:family="text">
      <style:text-properties officeooo:rsid="05024d2e"/>
    </style:style>
    <style:style style:name="T1837" style:family="text">
      <style:text-properties style:text-underline-style="none" officeooo:rsid="0500aea9"/>
    </style:style>
    <style:style style:name="T1838" style:family="text">
      <style:text-properties style:text-underline-style="none" officeooo:rsid="05011644"/>
    </style:style>
    <style:style style:name="T1839" style:family="text">
      <style:text-properties officeooo:rsid="04fa679c"/>
    </style:style>
    <style:style style:name="T1840" style:family="text">
      <style:text-properties officeooo:rsid="04fc74ff"/>
    </style:style>
    <style:style style:name="T1841" style:family="text">
      <style:text-properties style:text-underline-style="none" officeooo:rsid="04fbb9eb"/>
    </style:style>
    <style:style style:name="T1842" style:family="text">
      <style:text-properties style:text-underline-style="none" officeooo:rsid="05054594"/>
    </style:style>
    <style:style style:name="T1843" style:family="text">
      <style:text-properties style:text-underline-style="none" officeooo:rsid="04fbbe58"/>
    </style:style>
    <style:style style:name="T1844" style:family="text">
      <style:text-properties style:text-underline-style="none" officeooo:rsid="04fc74ff"/>
    </style:style>
    <style:style style:name="T1845" style:family="text">
      <style:text-properties style:text-underline-style="none" officeooo:rsid="04fefb4b"/>
    </style:style>
    <style:style style:name="T1846" style:family="text">
      <style:text-properties fo:font-size="15pt" fo:font-weight="normal" officeooo:rsid="039070ec" style:font-size-asian="15pt" style:font-weight-asian="normal" style:font-size-complex="15pt" style:font-weight-complex="normal"/>
    </style:style>
    <style:style style:name="T1847" style:family="text">
      <style:text-properties fo:font-size="15pt" fo:font-weight="normal" officeooo:rsid="01156f02" style:font-size-asian="15pt" style:font-weight-asian="normal" style:font-size-complex="15pt" style:font-weight-complex="normal"/>
    </style:style>
    <style:style style:name="T1848" style:family="text">
      <style:text-properties fo:font-size="15pt" fo:font-weight="normal" officeooo:rsid="02bf16eb" style:font-size-asian="15pt" style:font-weight-asian="normal" style:font-size-complex="15pt" style:font-weight-complex="normal"/>
    </style:style>
    <style:style style:name="T1849" style:family="text">
      <style:text-properties fo:font-size="15pt" fo:font-weight="normal" officeooo:rsid="016639af" style:font-size-asian="15pt" style:font-weight-asian="normal" style:font-size-complex="15pt" style:font-weight-complex="normal"/>
    </style:style>
    <style:style style:name="T1850" style:family="text">
      <style:text-properties fo:font-size="15pt" fo:font-weight="normal" officeooo:rsid="044501d7" style:font-size-asian="15pt" style:font-weight-asian="normal" style:font-size-complex="15pt" style:font-weight-complex="normal"/>
    </style:style>
    <style:style style:name="T1851" style:family="text">
      <style:text-properties style:font-name="Calibri" fo:font-size="15pt" fo:font-weight="normal" officeooo:rsid="044501d7" style:font-name-asian="Calibri" style:font-size-asian="15pt" style:font-weight-asian="normal" style:font-name-complex="Calibri" style:font-size-complex="15pt" style:font-weight-complex="normal"/>
    </style:style>
    <style:style style:name="T1852" style:family="text">
      <style:text-properties style:font-name="Calibri" fo:font-size="15pt" fo:font-weight="normal" officeooo:rsid="044a994c" style:font-name-asian="NSimSun" style:font-size-asian="15pt" style:font-weight-asian="normal" style:font-name-complex="Lucida Sans1" style:font-size-complex="15pt" style:font-weight-complex="normal"/>
    </style:style>
    <style:style style:name="T1853" style:family="text">
      <style:text-properties officeooo:rsid="044a994c"/>
    </style:style>
    <style:style style:name="T1854" style:family="text">
      <style:text-properties officeooo:rsid="044c5526"/>
    </style:style>
    <style:style style:name="T1855" style:family="text">
      <style:text-properties officeooo:rsid="044e2945"/>
    </style:style>
    <style:style style:name="T1856" style:family="text">
      <style:text-properties fo:font-weight="bold" officeooo:rsid="044e2945" style:font-weight-asian="bold" style:font-weight-complex="bold"/>
    </style:style>
    <style:style style:name="T1857" style:family="text">
      <style:text-properties fo:font-weight="bold" officeooo:rsid="044ff01c" style:font-weight-asian="bold" style:font-weight-complex="bold"/>
    </style:style>
    <style:style style:name="T1858" style:family="text">
      <style:text-properties officeooo:rsid="044ff01c"/>
    </style:style>
    <style:style style:name="T1859" style:family="text">
      <style:text-properties fo:font-weight="bold" officeooo:rsid="04500d61" style:font-weight-asian="bold" style:font-weight-complex="bold"/>
    </style:style>
    <style:style style:name="T1860" style:family="text">
      <style:text-properties officeooo:rsid="04500d61"/>
    </style:style>
    <style:style style:name="T1861" style:family="text">
      <style:text-properties fo:font-weight="bold" officeooo:rsid="045029d5" style:font-weight-asian="bold" style:font-weight-complex="bold"/>
    </style:style>
    <style:style style:name="T1862" style:family="text">
      <style:text-properties fo:font-weight="bold" officeooo:rsid="0450df2f" style:font-weight-asian="bold" style:font-weight-complex="bold"/>
    </style:style>
    <style:style style:name="T1863" style:family="text">
      <style:text-properties officeooo:rsid="070a619f"/>
    </style:style>
    <style:style style:name="T1864" style:family="text">
      <style:text-properties fo:color="#127622" loext:opacity="100%" fo:font-size="15pt" fo:font-weight="normal" officeooo:rsid="039070ec" style:font-size-asian="15pt" style:font-weight-asian="normal" style:font-size-complex="15pt" style:font-weight-complex="normal"/>
    </style:style>
    <style:style style:name="T1865" style:family="text">
      <style:text-properties fo:color="#127622" loext:opacity="100%" fo:font-size="15pt" fo:font-weight="normal" officeooo:rsid="01156f02" style:font-size-asian="15pt" style:font-weight-asian="normal" style:font-size-complex="15pt" style:font-weight-complex="normal"/>
    </style:style>
    <style:style style:name="T1866" style:family="text">
      <style:text-properties fo:color="#127622" loext:opacity="100%" fo:font-size="15pt" fo:font-weight="normal" officeooo:rsid="02bf16eb" style:font-size-asian="15pt" style:font-weight-asian="normal" style:font-size-complex="15pt" style:font-weight-complex="normal"/>
    </style:style>
    <style:style style:name="T1867" style:family="text">
      <style:text-properties fo:color="#127622" loext:opacity="100%" fo:font-size="15pt" fo:font-weight="normal" officeooo:rsid="016639af" style:font-size-asian="15pt" style:font-weight-asian="normal" style:font-size-complex="15pt" style:font-weight-complex="normal"/>
    </style:style>
    <style:style style:name="T1868" style:family="text">
      <style:text-properties fo:color="#127622" loext:opacity="100%" fo:font-size="15pt" fo:font-weight="normal" officeooo:rsid="044501d7" style:font-size-asian="15pt" style:font-weight-asian="normal" style:font-size-complex="15pt" style:font-weight-complex="normal"/>
    </style:style>
    <style:style style:name="T1869" style:family="text">
      <style:text-properties fo:color="#127622" loext:opacity="100%" fo:font-size="15pt" fo:font-weight="normal" officeooo:rsid="070a619f" style:font-size-asian="15pt" style:font-weight-asian="normal" style:font-size-complex="15pt" style:font-weight-complex="normal"/>
    </style:style>
    <style:style style:name="T1870" style:family="text">
      <style:text-properties fo:color="#127622" loext:opacity="100%" style:font-name="Calibri" fo:font-size="15pt" fo:font-weight="normal" officeooo:rsid="044a994c" style:font-name-asian="NSimSun" style:font-size-asian="15pt" style:font-weight-asian="normal" style:font-name-complex="Lucida Sans1" style:font-size-complex="15pt" style:font-weight-complex="normal"/>
    </style:style>
    <style:style style:name="T1871" style:family="text">
      <style:text-properties officeooo:rsid="07470f84"/>
    </style:style>
    <style:style style:name="T1872" style:family="text">
      <style:text-properties officeooo:rsid="07471bed"/>
    </style:style>
    <style:style style:name="T1873" style:family="text">
      <style:text-properties style:font-name="Calibri" officeooo:rsid="07471bed" style:font-name-asian="Calibri" style:font-name-complex="Calibri"/>
    </style:style>
    <style:style style:name="T1874" style:family="text">
      <style:text-properties fo:color="#000000" loext:opacity="100%" fo:font-weight="bold" officeooo:rsid="02c0dbe3" style:font-weight-asian="bold" style:font-weight-complex="bold"/>
    </style:style>
    <style:style style:name="T1875" style:family="text">
      <style:text-properties fo:color="#000000" loext:opacity="100%"/>
    </style:style>
    <style:style style:name="T1876" style:family="text">
      <style:text-properties fo:color="#000000" loext:opacity="100%" officeooo:rsid="02c0dbe3"/>
    </style:style>
    <style:style style:name="T1877" style:family="text">
      <style:text-properties fo:color="#000000" loext:opacity="100%" officeooo:rsid="07471bed"/>
    </style:style>
    <style:style style:name="T1878" style:family="text">
      <style:text-properties fo:color="#000000" loext:opacity="100%" style:font-name="Calibri" officeooo:rsid="07471bed" style:font-name-asian="Calibri" style:font-name-complex="Calibri"/>
    </style:style>
    <style:style style:name="T1879" style:family="text">
      <style:text-properties fo:color="#000000" loext:opacity="100%" officeooo:rsid="074818bc"/>
    </style:style>
    <style:style style:name="T1880" style:family="text">
      <style:text-properties officeooo:rsid="074a43fe"/>
    </style:style>
    <style:style style:name="T1881" style:family="text">
      <style:text-properties fo:color="#000000" loext:opacity="100%" officeooo:rsid="074bc63e"/>
    </style:style>
    <style:style style:name="T1882" style:family="text">
      <style:text-properties fo:color="#000000" loext:opacity="100%" officeooo:rsid="074e25b8"/>
    </style:style>
    <style:style style:name="T1883" style:family="text">
      <style:text-properties fo:color="#000000" loext:opacity="100%" officeooo:rsid="074c9bf0"/>
    </style:style>
    <style:style style:name="T1884" style:family="text">
      <style:text-properties fo:color="#000000" loext:opacity="100%" officeooo:rsid="074e31d2"/>
    </style:style>
    <style:style style:name="T1885" style:family="text">
      <style:text-properties fo:color="#000000" loext:opacity="100%" officeooo:rsid="074d6b72"/>
    </style:style>
    <style:style style:name="T1886" style:family="text">
      <style:text-properties fo:color="#000000" loext:opacity="100%" fo:font-weight="bold" officeooo:rsid="074d6b72" style:font-weight-asian="bold" style:font-weight-complex="bold"/>
    </style:style>
    <style:style style:name="T1887" style:family="text">
      <style:text-properties officeooo:rsid="074bc63e"/>
    </style:style>
    <style:style style:name="T1888" style:family="text">
      <style:text-properties officeooo:rsid="074e25b8"/>
    </style:style>
    <style:style style:name="T1889" style:family="text">
      <style:text-properties officeooo:rsid="074c9bf0"/>
    </style:style>
    <style:style style:name="T1890" style:family="text">
      <style:text-properties officeooo:rsid="074e31d2"/>
    </style:style>
    <style:style style:name="T1891" style:family="text">
      <style:text-properties officeooo:rsid="074f9ba1"/>
    </style:style>
    <style:style style:name="T1892" style:family="text">
      <style:text-properties officeooo:rsid="074d6b72"/>
    </style:style>
    <style:style style:name="T1893" style:family="text">
      <style:text-properties fo:font-weight="bold" officeooo:rsid="074d6b72" style:font-weight-asian="bold" style:font-weight-complex="bold"/>
    </style:style>
    <style:style style:name="T1894" style:family="text">
      <style:text-properties fo:font-weight="bold" officeooo:rsid="074f9ba1" style:font-weight-asian="bold" style:font-weight-complex="bold"/>
    </style:style>
    <style:style style:name="T1895" style:family="text">
      <style:text-properties fo:color="#000000" loext:opacity="100%" fo:font-weight="bold" officeooo:rsid="030a97bb" style:font-weight-asian="bold" style:font-weight-complex="bold"/>
    </style:style>
    <style:style style:name="T1896" style:family="text">
      <style:text-properties fo:color="#000000" loext:opacity="100%" officeooo:rsid="07504d31"/>
    </style:style>
    <style:style style:name="T1897" style:family="text">
      <style:text-properties fo:color="#000000" loext:opacity="100%" fo:font-weight="bold" officeooo:rsid="07504d31" style:font-weight-asian="bold" style:font-weight-complex="bold"/>
    </style:style>
    <style:style style:name="T1898" style:family="text">
      <style:text-properties fo:color="#000000" loext:opacity="100%" officeooo:rsid="0752d6d6"/>
    </style:style>
    <style:style style:name="T1899" style:family="text">
      <style:text-properties fo:color="#000000" loext:opacity="100%" officeooo:rsid="07523c9c"/>
    </style:style>
    <style:style style:name="T1900" style:family="text">
      <style:text-properties fo:color="#000000" loext:opacity="100%" officeooo:rsid="0753d038"/>
    </style:style>
    <style:style style:name="T1901" style:family="text">
      <style:text-properties officeooo:rsid="070aa133"/>
    </style:style>
    <style:style style:name="T1902" style:family="text">
      <style:text-properties fo:color="#127622" loext:opacity="100%" fo:font-size="15pt" fo:font-weight="normal" officeooo:rsid="070aa133" style:font-size-asian="15pt" style:font-weight-asian="normal" style:font-size-complex="15pt" style:font-weight-complex="normal"/>
    </style:style>
    <style:style style:name="T1903" style:family="text">
      <style:text-properties fo:font-weight="normal" officeooo:rsid="072f91c3" style:font-weight-asian="normal" style:font-weight-complex="normal"/>
    </style:style>
    <style:style style:name="T1904" style:family="text">
      <style:text-properties officeooo:rsid="072f91c3"/>
    </style:style>
    <style:style style:name="T1905" style:family="text">
      <style:text-properties officeooo:rsid="073bc5f2"/>
    </style:style>
    <style:style style:name="T1906" style:family="text">
      <style:text-properties officeooo:rsid="0724bac8"/>
    </style:style>
    <style:style style:name="T1907" style:family="text">
      <style:text-properties officeooo:rsid="0714d875"/>
    </style:style>
    <style:style style:name="T1908" style:family="text">
      <style:text-properties fo:font-weight="normal" officeooo:rsid="073bc5f2" style:font-weight-asian="normal" style:font-weight-complex="normal"/>
    </style:style>
    <style:style style:name="T1909" style:family="text">
      <style:text-properties fo:font-weight="normal" officeooo:rsid="0714d875" style:font-weight-asian="normal" style:font-weight-complex="normal"/>
    </style:style>
    <style:style style:name="T1910" style:family="text">
      <style:text-properties officeooo:rsid="073df16f"/>
    </style:style>
    <style:style style:name="T1911" style:family="text">
      <style:text-properties fo:color="#000000" loext:opacity="100%" officeooo:rsid="073df16f"/>
    </style:style>
    <style:style style:name="T1912" style:family="text">
      <style:text-properties fo:color="#000000" loext:opacity="100%" officeooo:rsid="073f666b"/>
    </style:style>
    <style:style style:name="T1913" style:family="text">
      <style:text-properties officeooo:rsid="073f666b"/>
    </style:style>
    <style:style style:name="T1914" style:family="text">
      <style:text-properties fo:color="#000000" loext:opacity="100%" officeooo:rsid="074310b2"/>
    </style:style>
    <style:style style:name="T1915" style:family="text">
      <style:text-properties officeooo:rsid="074310b2"/>
    </style:style>
    <style:style style:name="T1916" style:family="text">
      <style:text-properties officeooo:rsid="0744da8f"/>
    </style:style>
    <style:style style:name="T1917" style:family="text">
      <style:text-properties officeooo:rsid="0744b3d3"/>
    </style:style>
    <style:style style:name="T1918" style:family="text">
      <style:text-properties officeooo:rsid="0745a4dc"/>
    </style:style>
    <style:style style:name="T1919" style:family="text">
      <style:text-properties officeooo:rsid="070ad772"/>
    </style:style>
    <style:style style:name="T1920" style:family="text">
      <style:text-properties fo:font-size="15pt" fo:font-weight="normal" officeooo:rsid="070ad772" style:font-size-asian="15pt" style:font-weight-asian="normal" style:font-size-complex="15pt" style:font-weight-complex="normal"/>
    </style:style>
    <style:style style:name="T1921" style:family="text">
      <style:text-properties fo:font-size="15pt" fo:font-weight="normal" officeooo:rsid="070aa133" style:font-size-asian="15pt" style:font-weight-asian="normal" style:font-size-complex="15pt" style:font-weight-complex="normal"/>
    </style:style>
    <style:style style:name="T1922" style:family="text">
      <style:text-properties officeooo:rsid="07326458"/>
    </style:style>
    <style:style style:name="T1923" style:family="text">
      <style:text-properties officeooo:rsid="07344328"/>
    </style:style>
    <style:style style:name="T1924" style:family="text">
      <style:text-properties officeooo:rsid="0734c8bc"/>
    </style:style>
    <style:style style:name="T1925" style:family="text">
      <style:text-properties fo:color="#000000" loext:opacity="100%" officeooo:rsid="07326458"/>
    </style:style>
    <style:style style:name="T1926" style:family="text">
      <style:text-properties fo:color="#000000" loext:opacity="100%" officeooo:rsid="07344328"/>
    </style:style>
    <style:style style:name="T1927" style:family="text">
      <style:text-properties fo:color="#000000" loext:opacity="100%" officeooo:rsid="0734c8bc"/>
    </style:style>
    <style:style style:name="T1928" style:family="text">
      <style:text-properties fo:color="#000000" loext:opacity="100%" officeooo:rsid="0735bd08"/>
    </style:style>
    <style:style style:name="T1929" style:family="text">
      <style:text-properties fo:color="#000000" loext:opacity="100%" officeooo:rsid="0737bd60"/>
    </style:style>
    <style:style style:name="T1930" style:family="text">
      <style:text-properties fo:color="#000000" loext:opacity="100%" officeooo:rsid="0736eed1"/>
    </style:style>
    <style:style style:name="T1931" style:family="text">
      <style:text-properties fo:color="#000000" loext:opacity="100%" officeooo:rsid="0739b216"/>
    </style:style>
    <style:style style:name="T1932" style:family="text">
      <style:text-properties officeooo:rsid="04523406"/>
    </style:style>
    <style:style style:name="T1933" style:family="text">
      <style:text-properties style:font-name="Calibri" officeooo:rsid="044501d7" style:font-name-asian="Calibri" style:font-name-complex="Calibri"/>
    </style:style>
    <style:style style:name="T1934" style:family="text">
      <style:text-properties style:font-name="Calibri" officeooo:rsid="045309f4" style:font-name-asian="Calibri" style:font-name-complex="Calibri"/>
    </style:style>
    <style:style style:name="T1935" style:family="text">
      <style:text-properties officeooo:rsid="045468e3"/>
    </style:style>
    <style:style style:name="T1936" style:family="text">
      <style:text-properties officeooo:rsid="04562623"/>
    </style:style>
    <style:style style:name="T1937" style:family="text">
      <style:text-properties officeooo:rsid="0457960a"/>
    </style:style>
    <style:style style:name="T1938" style:family="text">
      <style:text-properties fo:color="#000000" loext:opacity="100%" officeooo:rsid="0457960a"/>
    </style:style>
    <style:style style:name="T1939" style:family="text">
      <style:text-properties fo:color="#000000" loext:opacity="100%" officeooo:rsid="04523406"/>
    </style:style>
    <style:style style:name="T1940" style:family="text">
      <style:text-properties fo:color="#000000" loext:opacity="100%" officeooo:rsid="045967c9"/>
    </style:style>
    <style:style style:name="T1941" style:family="text">
      <style:text-properties officeooo:rsid="045ac98b"/>
    </style:style>
    <style:style style:name="T1942" style:family="text">
      <style:text-properties fo:color="#000000" loext:opacity="100%" style:font-name="Calibri" officeooo:rsid="0457960a" style:font-name-asian="Calibri" style:font-name-complex="Calibri"/>
    </style:style>
    <style:style style:name="T1943" style:family="text">
      <style:text-properties fo:color="#000000" loext:opacity="100%" style:font-name="Calibri" officeooo:rsid="047973f9" style:font-name-asian="Calibri" style:font-name-complex="Calibri"/>
    </style:style>
    <style:style style:name="T1944" style:family="text">
      <style:text-properties fo:color="#000000" loext:opacity="100%" style:font-name="Calibri" officeooo:rsid="04626ff0" style:font-name-asian="Calibri" style:font-name-complex="Calibri"/>
    </style:style>
    <style:style style:name="T1945" style:family="text">
      <style:text-properties fo:color="#000000" loext:opacity="100%" style:font-name="Calibri" fo:font-weight="bold" officeooo:rsid="04626ff0" style:font-name-asian="Calibri" style:font-weight-asian="bold" style:font-name-complex="Calibri" style:font-weight-complex="bold"/>
    </style:style>
    <style:style style:name="T1946" style:family="text">
      <style:text-properties fo:color="#000000" loext:opacity="100%" officeooo:rsid="045f1766"/>
    </style:style>
    <style:style style:name="T1947" style:family="text">
      <style:text-properties fo:color="#000000" loext:opacity="100%" officeooo:rsid="045f7425"/>
    </style:style>
    <style:style style:name="T1948" style:family="text">
      <style:text-properties fo:color="#000000" loext:opacity="100%" officeooo:rsid="0460c83c"/>
    </style:style>
    <style:style style:name="T1949" style:family="text">
      <style:text-properties fo:font-weight="bold" officeooo:rsid="0463ed13" style:font-weight-asian="bold" style:font-weight-complex="bold"/>
    </style:style>
    <style:style style:name="T1950" style:family="text">
      <style:text-properties fo:font-weight="bold" officeooo:rsid="045ac98b" style:font-weight-asian="bold" style:font-weight-complex="bold"/>
    </style:style>
    <style:style style:name="T1951" style:family="text">
      <style:text-properties officeooo:rsid="0464de28"/>
    </style:style>
    <style:style style:name="T1952" style:family="text">
      <style:text-properties fo:font-weight="bold" officeooo:rsid="0464de28" style:font-weight-asian="bold" style:font-weight-complex="bold"/>
    </style:style>
    <style:style style:name="T1953" style:family="text">
      <style:text-properties fo:font-weight="bold" officeooo:rsid="0465e4d9" style:font-weight-asian="bold" style:font-weight-complex="bold"/>
    </style:style>
    <style:style style:name="T1954" style:family="text">
      <style:text-properties fo:color="#000000" loext:opacity="100%" fo:font-weight="bold" officeooo:rsid="0465e4d9" style:font-weight-asian="bold" style:font-weight-complex="bold"/>
    </style:style>
    <style:style style:name="T1955" style:family="text">
      <style:text-properties officeooo:rsid="04663273"/>
    </style:style>
    <style:style style:name="T1956" style:family="text">
      <style:text-properties fo:font-weight="bold" officeooo:rsid="04663273" style:font-weight-asian="bold" style:font-weight-complex="bold"/>
    </style:style>
    <style:style style:name="T1957" style:family="text">
      <style:text-properties officeooo:rsid="0465e4d9"/>
    </style:style>
    <style:style style:name="T1958" style:family="text">
      <style:text-properties fo:color="#000000" loext:opacity="100%" officeooo:rsid="04663273"/>
    </style:style>
    <style:style style:name="T1959" style:family="text">
      <style:text-properties fo:font-weight="bold" officeooo:rsid="04695a1a" style:font-weight-asian="bold" style:font-weight-complex="bold"/>
    </style:style>
    <style:style style:name="T1960" style:family="text">
      <style:text-properties fo:font-weight="bold" officeooo:rsid="046d0c62" style:font-weight-asian="bold" style:font-weight-complex="bold"/>
    </style:style>
    <style:style style:name="T1961" style:family="text">
      <style:text-properties fo:color="#000000" loext:opacity="100%" style:font-name="Calibri" officeooo:rsid="046b1029" style:font-name-asian="Calibri" style:font-name-complex="Calibri"/>
    </style:style>
    <style:style style:name="T1962" style:family="text">
      <style:text-properties fo:color="#000000" loext:opacity="100%" style:font-name="Calibri" fo:font-weight="bold" officeooo:rsid="046b1029" style:font-name-asian="Calibri" style:font-weight-asian="bold" style:font-name-complex="Calibri" style:font-weight-complex="bold"/>
    </style:style>
    <style:style style:name="T1963" style:family="text">
      <style:text-properties fo:color="#000000" loext:opacity="100%" fo:font-weight="bold" officeooo:rsid="046d0c62" style:font-weight-asian="bold" style:font-weight-complex="bold"/>
    </style:style>
    <style:style style:name="T1964" style:family="text">
      <style:text-properties fo:color="#000000" loext:opacity="100%" officeooo:rsid="046d0c62"/>
    </style:style>
    <style:style style:name="T1965" style:family="text">
      <style:text-properties officeooo:rsid="070ca6db"/>
    </style:style>
    <style:style style:name="T1966" style:family="text">
      <style:text-properties officeooo:rsid="070cdd55"/>
    </style:style>
    <style:style style:name="T1967" style:family="text">
      <style:text-properties fo:font-size="15pt" fo:font-weight="normal" officeooo:rsid="070ca6db" style:font-size-asian="15pt" style:font-weight-asian="normal" style:font-size-complex="15pt" style:font-weight-complex="normal"/>
    </style:style>
    <style:style style:name="T1968" style:family="text">
      <style:text-properties fo:font-family="'Liberation Serif'" style:font-family-generic="roman" fo:font-size="15pt" fo:font-weight="normal" officeooo:rsid="072359de" style:font-family-asian="'Liberation Serif'" style:font-family-generic-asian="roman" style:font-size-asian="15pt" style:font-weight-asian="normal" style:font-family-complex="'Liberation Serif'" style:font-family-generic-complex="roman" style:font-size-complex="15pt" style:font-weight-complex="normal"/>
    </style:style>
    <style:style style:name="T1969" style:family="text">
      <style:text-properties style:font-name="Calibri" fo:font-size="15pt" fo:font-weight="normal" officeooo:rsid="070ca6db" style:font-name-asian="NSimSun" style:font-size-asian="15pt" style:font-weight-asian="normal" style:font-name-complex="Lucida Sans1" style:font-size-complex="15pt" style:font-weight-complex="normal"/>
    </style:style>
    <style:style style:name="T1970" style:family="text">
      <style:text-properties fo:font-family="'Liberation Serif'" style:font-family-generic="roman" fo:font-size="15pt" fo:font-weight="normal" officeooo:rsid="070ca6db" style:font-family-asian="'Liberation Serif'" style:font-family-generic-asian="roman" style:font-size-asian="15pt" style:font-weight-asian="normal" style:font-family-complex="'Liberation Serif'" style:font-family-generic-complex="roman" style:font-size-complex="15pt" style:font-weight-complex="normal"/>
    </style:style>
    <style:style style:name="T1971" style:family="text">
      <style:text-properties officeooo:rsid="072dbb7e"/>
    </style:style>
    <style:style style:name="T1972" style:family="text">
      <style:text-properties fo:font-weight="normal" officeooo:rsid="0726b66a" style:font-weight-asian="normal" style:font-weight-complex="normal"/>
    </style:style>
    <style:style style:name="T1973" style:family="text">
      <style:text-properties fo:font-family="'Liberation Serif'" style:font-family-generic="roman" fo:font-weight="normal" officeooo:rsid="0726b66a" style:font-family-asian="'Liberation Serif'" style:font-family-generic-asian="roman" style:font-weight-asian="normal" style:font-family-complex="'Liberation Serif'" style:font-family-generic-complex="roman" style:font-weight-complex="normal"/>
    </style:style>
    <style:style style:name="T1974" style:family="text">
      <style:text-properties style:font-name="Calibri" fo:font-weight="normal" officeooo:rsid="0726b66a" style:font-name-asian="NSimSun" style:font-weight-asian="normal" style:font-name-complex="Lucida Sans1" style:font-weight-complex="normal"/>
    </style:style>
    <style:style style:name="T1975" style:family="text">
      <style:text-properties fo:color="#000000" loext:opacity="100%" officeooo:rsid="0726b66a"/>
    </style:style>
    <style:style style:name="T1976" style:family="text">
      <style:text-properties fo:color="#000000" loext:opacity="100%" fo:font-family="'Liberation Serif'" style:font-family-generic="roman" officeooo:rsid="0726b66a" style:font-family-asian="'Liberation Serif'" style:font-family-generic-asian="roman" style:font-family-complex="'Liberation Serif'" style:font-family-generic-complex="roman"/>
    </style:style>
    <style:style style:name="T1977" style:family="text">
      <style:text-properties fo:color="#000000" loext:opacity="100%" style:font-name="Calibri" officeooo:rsid="0726b66a" style:font-name-asian="NSimSun" style:font-name-complex="Lucida Sans1"/>
    </style:style>
    <style:style style:name="T1978" style:family="text">
      <style:text-properties fo:color="#000000" loext:opacity="100%" fo:font-weight="bold" officeooo:rsid="0726b66a" style:font-weight-asian="bold" style:font-weight-complex="bold"/>
    </style:style>
    <style:style style:name="T1979" style:family="text">
      <style:text-properties fo:color="#000000" loext:opacity="100%" fo:font-weight="bold" officeooo:rsid="072863bc" style:font-weight-asian="bold" style:font-weight-complex="bold"/>
    </style:style>
    <style:style style:name="T1980" style:family="text">
      <style:text-properties fo:color="#000000" loext:opacity="100%" officeooo:rsid="0728e0a3"/>
    </style:style>
    <style:style style:name="T1981" style:family="text">
      <style:text-properties fo:color="#000000" loext:opacity="100%" officeooo:rsid="07298b1b"/>
    </style:style>
    <style:style style:name="T1982" style:family="text">
      <style:text-properties fo:color="#000000" loext:opacity="100%" officeooo:rsid="072863bc"/>
    </style:style>
    <style:style style:name="T1983" style:family="text">
      <style:text-properties officeooo:rsid="0728e0a3"/>
    </style:style>
    <style:style style:name="T1984" style:family="text">
      <style:text-properties officeooo:rsid="072b2e0f"/>
    </style:style>
    <style:style style:name="T1985" style:family="text">
      <style:text-properties fo:color="#000000" loext:opacity="100%" officeooo:rsid="072b2e0f"/>
    </style:style>
    <style:style style:name="T1986" style:family="text">
      <style:text-properties fo:color="#000000" loext:opacity="100%" officeooo:rsid="072d844f"/>
    </style:style>
    <style:style style:name="T1987" style:family="text">
      <style:text-properties fo:color="#000000" loext:opacity="100%" fo:font-weight="bold" officeooo:rsid="072b2e0f" style:font-weight-asian="bold" style:font-weight-complex="bold"/>
    </style:style>
    <style:style style:name="T1988" style:family="text">
      <style:text-properties fo:color="#000000" loext:opacity="100%" officeooo:rsid="072d2ab9"/>
    </style:style>
    <style:style style:name="T1989" style:family="text">
      <style:text-properties fo:color="#000000" loext:opacity="100%" fo:font-style="normal" officeooo:rsid="072b2e0f" style:font-style-asian="normal" style:font-style-complex="normal"/>
    </style:style>
    <style:style style:name="T1990" style:family="text">
      <style:text-properties fo:color="#000000" loext:opacity="100%" fo:font-style="normal" officeooo:rsid="072d844f" style:font-style-asian="normal" style:font-style-complex="normal"/>
    </style:style>
    <style:style style:name="T1991" style:family="text">
      <style:text-properties fo:color="#000000" loext:opacity="100%" fo:font-style="normal" officeooo:rsid="072dc578" style:font-style-asian="normal" style:font-style-complex="normal"/>
    </style:style>
    <style:style style:name="T1992" style:family="text">
      <style:text-properties officeooo:rsid="04710e1b"/>
    </style:style>
    <style:style style:name="T1993" style:family="text">
      <style:text-properties style:font-name="Calibri" officeooo:rsid="04710e1b" style:font-name-asian="Calibri" style:font-name-complex="Calibri"/>
    </style:style>
    <style:style style:name="T1994" style:family="text">
      <style:text-properties style:font-name="Calibri" officeooo:rsid="04523406" style:font-name-asian="Calibri" style:font-name-complex="Calibri"/>
    </style:style>
    <style:style style:name="T1995" style:family="text">
      <style:text-properties officeooo:rsid="063fa9f3"/>
    </style:style>
    <style:style style:name="T1996" style:family="text">
      <style:text-properties officeooo:rsid="047354aa"/>
    </style:style>
    <style:style style:name="T1997" style:family="text">
      <style:text-properties officeooo:rsid="0475dc5a"/>
    </style:style>
    <style:style style:name="T1998" style:family="text">
      <style:text-properties fo:font-weight="normal" officeooo:rsid="04773d5d" style:font-weight-asian="normal" style:font-weight-complex="normal"/>
    </style:style>
    <style:style style:name="T1999" style:family="text">
      <style:text-properties fo:font-weight="bold" officeooo:rsid="04773d5d" style:font-weight-asian="bold" style:font-weight-complex="bold"/>
    </style:style>
    <style:style style:name="T2000" style:family="text">
      <style:text-properties fo:font-weight="normal" officeooo:rsid="04777e5c" style:font-weight-asian="normal" style:font-weight-complex="normal"/>
    </style:style>
    <style:style style:name="T2001" style:family="text">
      <style:text-properties fo:font-weight="normal" officeooo:rsid="047a9973" style:font-weight-asian="normal" style:font-weight-complex="normal"/>
    </style:style>
    <style:style style:name="T2002" style:family="text">
      <style:text-properties style:font-name="Calibri" fo:font-weight="bold" officeooo:rsid="047a9973" style:font-name-asian="Calibri" style:font-weight-asian="bold" style:font-name-complex="Calibri" style:font-weight-complex="bold"/>
    </style:style>
    <style:style style:name="T2003" style:family="text">
      <style:text-properties fo:font-weight="bold" officeooo:rsid="047a9973" style:font-weight-asian="bold" style:font-weight-complex="bold"/>
    </style:style>
    <style:style style:name="T2004" style:family="text">
      <style:text-properties fo:font-weight="normal" officeooo:rsid="047e4911" style:font-weight-asian="normal" style:font-weight-complex="normal"/>
    </style:style>
    <style:style style:name="T2005" style:family="text">
      <style:text-properties fo:font-weight="normal" officeooo:rsid="04826c38" style:font-weight-asian="normal" style:font-weight-complex="normal"/>
    </style:style>
    <style:style style:name="T2006" style:family="text">
      <style:text-properties fo:font-weight="normal" officeooo:rsid="047e7290" style:font-weight-asian="normal" style:font-weight-complex="normal"/>
    </style:style>
    <style:style style:name="T2007" style:family="text">
      <style:text-properties fo:font-weight="bold" officeooo:rsid="047e7290" style:font-weight-asian="bold" style:font-weight-complex="bold"/>
    </style:style>
    <style:style style:name="T2008" style:family="text">
      <style:text-properties fo:font-weight="normal" officeooo:rsid="047f922f" style:font-weight-asian="normal" style:font-weight-complex="normal"/>
    </style:style>
    <style:style style:name="T2009" style:family="text">
      <style:text-properties fo:font-weight="bold" officeooo:rsid="047f922f" style:font-weight-asian="bold" style:font-weight-complex="bold"/>
    </style:style>
    <style:style style:name="T2010" style:family="text">
      <style:text-properties fo:font-weight="normal" officeooo:rsid="047fb0f5" style:font-weight-asian="normal" style:font-weight-complex="normal"/>
    </style:style>
    <style:style style:name="T2011" style:family="text">
      <style:text-properties fo:font-weight="bold" officeooo:rsid="047fb0f5" style:font-weight-asian="bold" style:font-weight-complex="bold"/>
    </style:style>
    <style:style style:name="T2012" style:family="text">
      <style:text-properties fo:font-weight="bold" officeooo:rsid="0488f737" style:font-weight-asian="bold" style:font-weight-complex="bold"/>
    </style:style>
    <style:style style:name="T2013" style:family="text">
      <style:text-properties fo:font-weight="normal" officeooo:rsid="0488f737" style:font-weight-asian="normal" style:font-weight-complex="normal"/>
    </style:style>
    <style:style style:name="T2014" style:family="text">
      <style:text-properties fo:font-weight="bold" officeooo:rsid="048b4dec" style:font-weight-asian="bold" style:font-weight-complex="bold"/>
    </style:style>
    <style:style style:name="T2015" style:family="text">
      <style:text-properties style:font-name="Calibri" fo:font-weight="bold" officeooo:rsid="0481c4ee" style:font-name-asian="Calibri" style:font-weight-asian="bold" style:font-name-complex="Calibri" style:font-weight-complex="bold"/>
    </style:style>
    <style:style style:name="T2016" style:family="text">
      <style:text-properties fo:font-weight="normal" officeooo:rsid="0485ee67" style:font-weight-asian="normal" style:font-weight-complex="normal"/>
    </style:style>
    <style:style style:name="T2017" style:family="text">
      <style:text-properties fo:font-weight="bold" officeooo:rsid="048408fa" style:font-weight-asian="bold" style:font-weight-complex="bold"/>
    </style:style>
    <style:style style:name="T2018" style:family="text">
      <style:text-properties fo:font-weight="bold" officeooo:rsid="04877abe" style:font-weight-asian="bold" style:font-weight-complex="bold"/>
    </style:style>
    <style:style style:name="T2019" style:family="text">
      <style:text-properties fo:font-weight="normal" officeooo:rsid="04877abe" style:font-weight-asian="normal" style:font-weight-complex="normal"/>
    </style:style>
    <style:style style:name="T2020" style:family="text">
      <style:text-properties fo:color="#000000" loext:opacity="100%" style:font-name="Calibri" fo:font-weight="normal" officeooo:rsid="047fb0f5" style:font-name-asian="Calibri" style:font-weight-asian="normal" style:font-name-complex="Calibri" style:font-weight-complex="normal"/>
    </style:style>
    <style:style style:name="T2021" style:family="text">
      <style:text-properties officeooo:rsid="04773d5d"/>
    </style:style>
    <style:style style:name="T2022" style:family="text">
      <style:text-properties fo:font-weight="bold" officeooo:rsid="048170c0" style:font-weight-asian="bold" style:font-weight-complex="bold"/>
    </style:style>
    <style:style style:name="T2023" style:family="text">
      <style:text-properties fo:font-weight="bold" officeooo:rsid="0491b98b" style:font-weight-asian="bold" style:font-weight-complex="bold"/>
    </style:style>
    <style:style style:name="T2024" style:family="text">
      <style:text-properties officeooo:rsid="04777e5c"/>
    </style:style>
    <style:style style:name="T2025" style:family="text">
      <style:text-properties officeooo:rsid="048b4dec"/>
    </style:style>
    <style:style style:name="T2026" style:family="text">
      <style:text-properties officeooo:rsid="048f3d1f"/>
    </style:style>
    <style:style style:name="T2027" style:family="text">
      <style:text-properties officeooo:rsid="047a9973"/>
    </style:style>
    <style:style style:name="T2028" style:family="text">
      <style:text-properties style:font-name="Calibri" fo:font-weight="bold" officeooo:rsid="048b4dec" style:font-name-asian="Calibri" style:font-weight-asian="bold" style:font-name-complex="Calibri" style:font-weight-complex="bold"/>
    </style:style>
    <style:style style:name="T2029" style:family="text">
      <style:text-properties fo:font-weight="normal" officeooo:rsid="048ca0d5" style:font-weight-asian="normal" style:font-weight-complex="normal"/>
    </style:style>
    <style:style style:name="T2030" style:family="text">
      <style:text-properties fo:font-weight="bold" officeooo:rsid="048ca0d5" style:font-weight-asian="bold" style:font-weight-complex="bold"/>
    </style:style>
    <style:style style:name="T2031" style:family="text">
      <style:text-properties fo:font-weight="normal" officeooo:rsid="048cb7d7" style:font-weight-asian="normal" style:font-weight-complex="normal"/>
    </style:style>
    <style:style style:name="T2032" style:family="text">
      <style:text-properties officeooo:rsid="047fb0f5"/>
    </style:style>
    <style:style style:name="T2033" style:family="text">
      <style:text-properties fo:font-weight="bold" officeooo:rsid="0493010e" style:font-weight-asian="bold" style:font-weight-complex="bold"/>
    </style:style>
    <style:style style:name="T2034" style:family="text">
      <style:text-properties fo:color="#000000" loext:opacity="100%" officeooo:rsid="047fb0f5"/>
    </style:style>
    <style:style style:name="T2035" style:family="text">
      <style:text-properties fo:color="#000000" loext:opacity="100%" officeooo:rsid="0495b38e"/>
    </style:style>
    <style:style style:name="T2036" style:family="text">
      <style:text-properties fo:color="#000000" loext:opacity="100%" officeooo:rsid="0493010e"/>
    </style:style>
    <style:style style:name="T2037" style:family="text">
      <style:text-properties fo:color="#000000" loext:opacity="100%" fo:font-weight="normal" officeooo:rsid="0493010e" style:font-weight-asian="normal" style:font-weight-complex="normal"/>
    </style:style>
    <style:style style:name="T2038" style:family="text">
      <style:text-properties fo:color="#000000" loext:opacity="100%" fo:font-weight="normal" officeooo:rsid="049946d6" style:font-weight-asian="normal" style:font-weight-complex="normal"/>
    </style:style>
    <style:style style:name="T2039" style:family="text">
      <style:text-properties fo:font-weight="normal" officeooo:rsid="049946d6" style:font-weight-asian="normal" style:font-weight-complex="normal"/>
    </style:style>
    <style:style style:name="T2040" style:family="text">
      <style:text-properties style:font-name="Calibri" fo:font-weight="bold" officeooo:rsid="0493010e" style:font-name-asian="Calibri" style:font-weight-asian="bold" style:font-name-complex="Calibri" style:font-weight-complex="bold"/>
    </style:style>
    <style:style style:name="T2041" style:family="text">
      <style:text-properties fo:font-weight="normal" officeooo:rsid="0493010e" style:font-weight-asian="normal" style:font-weight-complex="normal"/>
    </style:style>
    <style:style style:name="T2042" style:family="text">
      <style:text-properties fo:font-weight="bold" officeooo:rsid="049b405a" style:font-weight-asian="bold" style:font-weight-complex="bold"/>
    </style:style>
    <style:style style:name="T2043" style:family="text">
      <style:text-properties fo:font-weight="normal" officeooo:rsid="0499a78a" style:font-weight-asian="normal" style:font-weight-complex="normal"/>
    </style:style>
    <style:style style:name="T2044" style:family="text">
      <style:text-properties fo:color="#000000" loext:opacity="100%" fo:font-weight="normal" officeooo:rsid="047fb0f5" style:font-weight-asian="normal" style:font-weight-complex="normal"/>
    </style:style>
    <style:style style:name="T2045" style:family="text">
      <style:text-properties fo:color="#000000" loext:opacity="100%" fo:font-weight="normal" officeooo:rsid="0495b38e" style:font-weight-asian="normal" style:font-weight-complex="normal"/>
    </style:style>
    <style:style style:name="T2046" style:family="text">
      <style:text-properties fo:color="#000000" loext:opacity="100%" fo:font-weight="normal" officeooo:rsid="0499a78a" style:font-weight-asian="normal" style:font-weight-complex="normal"/>
    </style:style>
    <style:style style:name="T2047" style:family="text">
      <style:text-properties fo:color="#000000" loext:opacity="100%" fo:font-weight="normal" officeooo:rsid="047e7290" style:font-weight-asian="normal" style:font-weight-complex="normal"/>
    </style:style>
    <style:style style:name="T2048" style:family="text">
      <style:text-properties fo:color="#000000" loext:opacity="100%" fo:font-weight="bold" officeooo:rsid="047e7290" style:font-weight-asian="bold" style:font-weight-complex="bold"/>
    </style:style>
    <style:style style:name="T2049" style:family="text">
      <style:text-properties fo:color="#000000" loext:opacity="100%" fo:font-weight="bold" officeooo:rsid="048ca0d5" style:font-weight-asian="bold" style:font-weight-complex="bold"/>
    </style:style>
    <style:style style:name="T2050" style:family="text">
      <style:text-properties fo:color="#000000" loext:opacity="100%" fo:font-weight="normal" officeooo:rsid="047f922f" style:font-weight-asian="normal" style:font-weight-complex="normal"/>
    </style:style>
    <style:style style:name="T2051" style:family="text">
      <style:text-properties fo:font-weight="normal" officeooo:rsid="049f2e19" style:font-weight-asian="normal" style:font-weight-complex="normal"/>
    </style:style>
    <style:style style:name="T2052" style:family="text">
      <style:text-properties officeooo:rsid="049f2e19"/>
    </style:style>
    <style:style style:name="T2053" style:family="text">
      <style:text-properties fo:font-weight="bold" officeooo:rsid="049c84b6" style:font-weight-asian="bold" style:font-weight-complex="bold"/>
    </style:style>
    <style:style style:name="T2054" style:family="text">
      <style:text-properties fo:font-weight="bold" officeooo:rsid="049f2e19" style:font-weight-asian="bold" style:font-weight-complex="bold"/>
    </style:style>
    <style:style style:name="T2055" style:family="text">
      <style:text-properties fo:font-size="15pt" fo:font-weight="normal" officeooo:rsid="070cdd55" style:font-size-asian="15pt" style:font-weight-asian="normal" style:font-size-complex="15pt" style:font-weight-complex="normal"/>
    </style:style>
    <style:style style:name="T2056" style:family="text">
      <style:text-properties officeooo:rsid="071c8caa"/>
    </style:style>
    <style:style style:name="T2057" style:family="text">
      <style:text-properties officeooo:rsid="071d3e35"/>
    </style:style>
    <style:style style:name="T2058" style:family="text">
      <style:text-properties fo:color="#000000" loext:opacity="100%" officeooo:rsid="071d3e35"/>
    </style:style>
    <style:style style:name="T2059" style:family="text">
      <style:text-properties fo:color="#000000" loext:opacity="100%" officeooo:rsid="071c8caa"/>
    </style:style>
    <style:style style:name="T2060" style:family="text">
      <style:text-properties fo:color="#000000" loext:opacity="100%" officeooo:rsid="06326a13"/>
    </style:style>
    <style:style style:name="T2061" style:family="text">
      <style:text-properties fo:color="#000000" loext:opacity="100%" officeooo:rsid="044ff01c"/>
    </style:style>
    <style:style style:name="T2062" style:family="text">
      <style:text-properties fo:color="#000000" loext:opacity="100%" officeooo:rsid="071ea33c"/>
    </style:style>
    <style:style style:name="T2063" style:family="text">
      <style:text-properties fo:color="#000000" loext:opacity="100%" fo:font-weight="bold" officeooo:rsid="071c8caa" style:font-weight-asian="bold" style:font-weight-complex="bold"/>
    </style:style>
    <style:style style:name="T2064" style:family="text">
      <style:text-properties fo:color="#000000" loext:opacity="100%" officeooo:rsid="071d92bd"/>
    </style:style>
    <style:style style:name="T2065" style:family="text">
      <style:text-properties fo:color="#000000" loext:opacity="100%" fo:font-weight="bold" officeooo:rsid="071d3e35" style:font-weight-asian="bold" style:font-weight-complex="bold"/>
    </style:style>
    <style:style style:name="T2066" style:family="text">
      <style:text-properties fo:color="#000000" loext:opacity="100%" fo:font-weight="bold" officeooo:rsid="071ea33c" style:font-weight-asian="bold" style:font-weight-complex="bold"/>
    </style:style>
    <style:style style:name="T2067" style:family="text">
      <style:text-properties fo:color="#000000" loext:opacity="100%" fo:font-weight="bold" officeooo:rsid="0721338d" style:font-weight-asian="bold" style:font-weight-complex="bold"/>
    </style:style>
    <style:style style:name="T2068" style:family="text">
      <style:text-properties fo:color="#000000" loext:opacity="100%" officeooo:rsid="0721338d"/>
    </style:style>
    <style:style style:name="T2069" style:family="text">
      <style:text-properties fo:color="#000000" loext:opacity="100%" officeooo:rsid="0722733e"/>
    </style:style>
    <style:style style:name="T2070" style:family="text">
      <style:text-properties fo:color="#000000" loext:opacity="100%" fo:font-weight="bold" officeooo:rsid="07227b54" style:font-weight-asian="bold" style:font-weight-complex="bold"/>
    </style:style>
    <style:style style:name="T2071" style:family="text">
      <style:text-properties officeooo:rsid="071fa830"/>
    </style:style>
    <style:style style:name="T2072" style:family="text">
      <style:text-properties officeooo:rsid="070e6ca3"/>
    </style:style>
    <style:style style:name="T2073" style:family="text">
      <style:text-properties fo:font-size="15pt" fo:font-weight="normal" officeooo:rsid="070e6ca3" style:font-size-asian="15pt" style:font-weight-asian="normal" style:font-size-complex="15pt" style:font-weight-complex="normal"/>
    </style:style>
    <style:style style:name="T2074" style:family="text">
      <style:text-properties style:font-name="Calibri" fo:font-size="15pt" fo:font-weight="normal" officeooo:rsid="070e6ca3" style:font-name-asian="NSimSun" style:font-size-asian="15pt" style:font-weight-asian="normal" style:font-name-complex="Lucida Sans1" style:font-size-complex="15pt" style:font-weight-complex="normal"/>
    </style:style>
    <style:style style:name="T2075" style:family="text">
      <style:text-properties fo:font-weight="normal" officeooo:rsid="071b691a" style:font-weight-asian="normal" style:font-weight-complex="normal"/>
    </style:style>
    <style:style style:name="T2076" style:family="text">
      <style:text-properties officeooo:rsid="0714e53b"/>
    </style:style>
    <style:style style:name="T2077" style:family="text">
      <style:text-properties officeooo:rsid="0716853f"/>
    </style:style>
    <style:style style:name="T2078" style:family="text">
      <style:text-properties officeooo:rsid="0716845b"/>
    </style:style>
    <style:style style:name="T2079" style:family="text">
      <style:text-properties fo:color="#000000" loext:opacity="100%" officeooo:rsid="0714e53b"/>
    </style:style>
    <style:style style:name="T2080" style:family="text">
      <style:text-properties fo:color="#000000" loext:opacity="100%" officeooo:rsid="0716853f"/>
    </style:style>
    <style:style style:name="T2081" style:family="text">
      <style:text-properties fo:color="#000000" loext:opacity="100%" fo:font-weight="bold" officeooo:rsid="0716853f" style:font-weight-asian="bold" style:font-weight-complex="bold"/>
    </style:style>
    <style:style style:name="T2082" style:family="text">
      <style:text-properties fo:color="#000000" loext:opacity="100%" officeooo:rsid="0716845b"/>
    </style:style>
    <style:style style:name="T2083" style:family="text">
      <style:text-properties fo:color="#000000" loext:opacity="100%" fo:font-weight="bold" officeooo:rsid="0714e53b" style:font-weight-asian="bold" style:font-weight-complex="bold"/>
    </style:style>
    <style:style style:name="T2084" style:family="text">
      <style:text-properties fo:color="#000000" loext:opacity="100%" fo:font-weight="bold" officeooo:rsid="0717b84c" style:font-weight-asian="bold" style:font-weight-complex="bold"/>
    </style:style>
    <style:style style:name="T2085" style:family="text">
      <style:text-properties fo:color="#000000" loext:opacity="100%" officeooo:rsid="0717b84c"/>
    </style:style>
    <style:style style:name="T2086" style:family="text">
      <style:text-properties officeooo:rsid="07199910"/>
    </style:style>
    <style:style style:name="T2087" style:family="text">
      <style:text-properties fo:font-weight="bold" officeooo:rsid="07199910" style:font-weight-asian="bold" style:font-weight-complex="bold"/>
    </style:style>
    <style:style style:name="T2088" style:family="text">
      <style:text-properties fo:font-weight="bold" officeooo:rsid="0717b84c" style:font-weight-asian="bold" style:font-weight-complex="bold"/>
    </style:style>
    <style:style style:name="T2089" style:family="text">
      <style:text-properties fo:font-weight="bold" officeooo:rsid="0716853f" style:font-weight-asian="bold" style:font-weight-complex="bold"/>
    </style:style>
    <style:style style:name="T2090" style:family="text">
      <style:text-properties officeooo:rsid="0717b84c"/>
    </style:style>
    <style:style style:name="T2091" style:family="text">
      <style:text-properties fo:font-weight="bold" officeooo:rsid="0664fd3f" style:font-weight-asian="bold" style:font-weight-complex="bold"/>
    </style:style>
    <style:style style:name="T2092" style:family="text">
      <style:text-properties fo:font-weight="bold" officeooo:rsid="0665104c" style:font-weight-asian="bold" style:font-weight-complex="bold"/>
    </style:style>
    <style:style style:name="T2093" style:family="text">
      <style:text-properties officeooo:rsid="040558db"/>
    </style:style>
    <style:style style:name="T2094" style:family="text">
      <style:text-properties officeooo:rsid="04040bb4"/>
    </style:style>
    <style:style style:name="T2095" style:family="text">
      <style:text-properties officeooo:rsid="0406bd65"/>
    </style:style>
    <style:style style:name="T2096" style:family="text">
      <style:text-properties officeooo:rsid="0406cf9a"/>
    </style:style>
    <style:style style:name="T2097" style:family="text">
      <style:text-properties officeooo:rsid="04079a82"/>
    </style:style>
    <style:style style:name="T2098" style:family="text">
      <style:text-properties fo:font-weight="bold" officeooo:rsid="040ad722" style:font-weight-asian="bold" style:font-weight-complex="bold"/>
    </style:style>
    <style:style style:name="T2099" style:family="text">
      <style:text-properties officeooo:rsid="040ad722"/>
    </style:style>
    <style:style style:name="T2100" style:family="text">
      <style:text-properties officeooo:rsid="04096e5e"/>
    </style:style>
    <style:style style:name="T2101" style:family="text">
      <style:text-properties officeooo:rsid="040e9009"/>
    </style:style>
    <style:style style:name="T2102" style:family="text">
      <style:text-properties fo:font-weight="bold" officeooo:rsid="040b2398" style:font-weight-asian="bold" style:font-weight-complex="bold"/>
    </style:style>
    <style:style style:name="T2103" style:family="text">
      <style:text-properties officeooo:rsid="040b2398"/>
    </style:style>
    <style:style style:name="T2104" style:family="text">
      <style:text-properties officeooo:rsid="040bbc27"/>
    </style:style>
    <style:style style:name="T2105" style:family="text">
      <style:text-properties fo:font-weight="bold" officeooo:rsid="040bbc27" style:font-weight-asian="bold" style:font-weight-complex="bold"/>
    </style:style>
    <style:style style:name="T2106" style:family="text">
      <style:text-properties officeooo:rsid="04102d44"/>
    </style:style>
    <style:style style:name="T2107" style:family="text">
      <style:text-properties officeooo:rsid="040cfc9e"/>
    </style:style>
    <style:style style:name="T2108" style:family="text">
      <style:text-properties fo:font-weight="bold" officeooo:rsid="040cfc9e" style:font-weight-asian="bold" style:font-weight-complex="bold"/>
    </style:style>
    <style:style style:name="T2109" style:family="text">
      <style:text-properties officeooo:rsid="040d12d8"/>
    </style:style>
    <style:style style:name="T2110" style:family="text">
      <style:text-properties fo:font-weight="bold" officeooo:rsid="040d12d8" style:font-weight-asian="bold" style:font-weight-complex="bold"/>
    </style:style>
    <style:style style:name="T2111" style:family="text">
      <style:text-properties officeooo:rsid="04124bb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text:span><text:span text:style-name="T2">abelle 5-8 Magierzauber</text:span></text:p>
      <table:table table:name="Magierzauber" table:style-name="Magierzauber">
        <table:table-column table:style-name="Magierzauber.A"/>
        <table:table-column table:style-name="Magierzauber.B"/>
        <table:table-column table:style-name="Magierzauber.C"/>
        <table:table-column table:style-name="Magierzauber.D"/>
        <table:table-column table:style-name="Magierzauber.E"/>
        <table:table-column table:style-name="Magierzauber.F"/>
        <table:table-row>
          <table:table-cell table:style-name="Magierzauber.A1" office:value-type="string">
            <text:p text:style-name="P2"/>
          </table:table-cell>
          <table:table-cell table:style-name="Magierzauber.A1" office:value-type="string">
            <text:p text:style-name="P3">Grad 1</text:p>
          </table:table-cell>
          <table:table-cell table:style-name="Magierzauber.A1" office:value-type="string">
            <text:p text:style-name="P3">Grad <text:span text:style-name="T3">2</text:span></text:p>
          </table:table-cell>
          <table:table-cell table:style-name="Magierzauber.A1" office:value-type="string">
            <text:p text:style-name="P3">Grad <text:span text:style-name="T3">3</text:span></text:p>
          </table:table-cell>
          <table:table-cell table:style-name="Magierzauber.A1" office:value-type="string">
            <text:p text:style-name="P3">Grad <text:span text:style-name="T3">4</text:span></text:p>
          </table:table-cell>
          <table:table-cell table:style-name="Magierzauber.A1" office:value-type="string">
            <text:p text:style-name="P3">Grad <text:span text:style-name="T3">5</text:span></text:p>
          </table:table-cell>
        </table:table-row>
        <table:table-row>
          <table:table-cell table:style-name="Magierzauber.A1" office:value-type="string">
            <text:p text:style-name="P4">1</text:p>
          </table:table-cell>
          <table:table-cell table:style-name="Magierzauber.B2" office:value-type="string">
            <text:p text:style-name="P5"><text:span text:style-name="T4">Anrufung des Patrons</text:span>** </text:p>
            <text:p text:style-name="P5">129</text:p>
          </table:table-cell>
          <table:table-cell table:style-name="Magierzauber.C2" office:value-type="string">
            <text:p text:style-name="P6">Arkane Spezialisierung </text:p>
            <text:p text:style-name="P6">163</text:p>
          </table:table-cell>
          <table:table-cell table:style-name="Magierzauber.D2" office:value-type="string">
            <text:p text:style-name="P6">Besitz ergreifen<text:line-break/>205</text:p>
          </table:table-cell>
          <table:table-cell table:style-name="Magierzauber.E2" office:value-type="string">
            <text:p text:style-name="P6">Eis beherrschen<text:line-break/>242</text:p>
          </table:table-cell>
          <table:table-cell table:style-name="Magierzauber.F2" office:value-type="string">
            <text:p text:style-name="P6">Gedanken auslöschen </text:p>
            <text:p text:style-name="P6">251</text:p>
          </table:table-cell>
        </table:table-row>
        <table:table-row>
          <table:table-cell table:style-name="Magierzauber.A1" office:value-type="string">
            <text:p text:style-name="P4">2</text:p>
          </table:table-cell>
          <table:table-cell table:style-name="Magierzauber.B2" office:value-type="string">
            <text:p text:style-name="P6"><text:span text:style-name="T4">Ausbessern</text:span><text:line-break/>129</text:p>
          </table:table-cell>
          <table:table-cell table:style-name="Magierzauber.C2" office:value-type="string">
            <text:p text:style-name="P7"><text:span text:style-name="T4">Böses entdecken*</text:span><text:line-break/>166</text:p>
          </table:table-cell>
          <table:table-cell table:style-name="Magierzauber.D2" office:value-type="string">
            <text:p text:style-name="P7">Bindender Ruf*<text:line-break/>276</text:p>
          </table:table-cell>
          <table:table-cell table:style-name="Magierzauber.E2" office:value-type="string">
            <text:p text:style-name="P6">Erde umformen<text:line-break/>243</text:p>
          </table:table-cell>
          <table:table-cell table:style-name="Magierzauber.F2" office:value-type="string">
            <text:p text:style-name="P6">Hepsojs fruchtbare Pilze 252</text:p>
          </table:table-cell>
        </table:table-row>
        <table:table-row>
          <table:table-cell table:style-name="Magierzauber.A1" office:value-type="string">
            <text:p text:style-name="P4">3</text:p>
          </table:table-cell>
          <table:table-cell table:style-name="Magierzauber.B2" office:value-type="string">
            <text:p text:style-name="P6"><text:span text:style-name="T4">Bauchreden</text:span><text:line-break/>130</text:p>
          </table:table-cell>
          <table:table-cell table:style-name="Magierzauber.C2" office:value-type="string">
            <text:p text:style-name="P8">Feuerresistenz</text:p>
            <text:p text:style-name="P8">166</text:p>
          </table:table-cell>
          <table:table-cell table:style-name="Magierzauber.D2" office:value-type="string">
            <text:p text:style-name="P9">Blitzstrahl</text:p>
            <text:p text:style-name="P8">206</text:p>
          </table:table-cell>
          <table:table-cell table:style-name="Magierzauber.E2" office:value-type="string">
            <text:p text:style-name="P10">Feuer beherrschen</text:p>
            <text:p text:style-name="P10">245</text:p>
          </table:table-cell>
          <table:table-cell table:style-name="Magierzauber.F2" office:value-type="string">
            <text:p text:style-name="P6">Lokerimons unfehlbarer </text:p>
            <text:p text:style-name="P6">Jäger 254</text:p>
          </table:table-cell>
        </table:table-row>
        <table:table-row>
          <table:table-cell table:style-name="Magierzauber.A1" office:value-type="string">
            <text:p text:style-name="P4">4</text:p>
          </table:table-cell>
          <table:table-cell table:style-name="Magierzauber.B2" office:value-type="string">
            <text:p text:style-name="P6"><text:span text:style-name="T4">Brennende Hände</text:span><text:line-break/>132</text:p>
          </table:table-cell>
          <table:table-cell table:style-name="Magierzauber.C2" office:value-type="string">
            <text:p text:style-name="P6">Gedanken lesen 167</text:p>
          </table:table-cell>
          <table:table-cell table:style-name="Magierzauber.D2" office:value-type="string">
            <text:p text:style-name="P6">Dämonen beschwören </text:p>
            <text:p text:style-name="P6">207</text:p>
          </table:table-cell>
          <table:table-cell table:style-name="Magierzauber.E2" office:value-type="string">
            <text:p text:style-name="P6">Lokerimons geordnete </text:p>
            <text:p text:style-name="P6">Unterstützung 246</text:p>
          </table:table-cell>
          <table:table-cell table:style-name="Magierzauber.F2" office:value-type="string">
            <text:p text:style-name="P6">Magisches Bollwerk </text:p>
            <text:p text:style-name="P6">256</text:p>
          </table:table-cell>
        </table:table-row>
        <table:table-row>
          <table:table-cell table:style-name="Magierzauber.A1" office:value-type="string">
            <text:p text:style-name="P4">5</text:p>
          </table:table-cell>
          <table:table-cell table:style-name="Magierzauber.B2" office:value-type="string">
            <text:p text:style-name="P6"><text:span text:style-name="T4">Ekims mystische Maske</text:span> </text:p>
            <text:p text:style-name="P6">133</text:p>
          </table:table-cell>
          <table:table-cell table:style-name="Magierzauber.C2" office:value-type="string">
            <text:p text:style-name="P6">Gegenstand aufspüren </text:p>
            <text:p text:style-name="P6">170</text:p>
          </table:table-cell>
          <table:table-cell table:style-name="Magierzauber.D2" office:value-type="string">
            <text:p text:style-name="P11">Ebenenwechsel</text:p>
            <text:p text:style-name="P10">209</text:p>
          </table:table-cell>
          <table:table-cell table:style-name="Magierzauber.E2" office:value-type="string">
            <text:p text:style-name="P6">Verwandlung 248</text:p>
          </table:table-cell>
          <table:table-cell table:style-name="Magierzauber.F2" office:value-type="string">
            <text:p text:style-name="P6">Replikation 257</text:p>
          </table:table-cell>
        </table:table-row>
        <table:table-row>
          <table:table-cell table:style-name="Magierzauber.A1" office:value-type="string">
            <text:p text:style-name="P4">6</text:p>
          </table:table-cell>
          <table:table-cell table:style-name="Magierzauber.B2" office:value-type="string">
            <text:p text:style-name="P6"><text:span text:style-name="T4">Energie formen</text:span><text:line-break/>135</text:p>
          </table:table-cell>
          <table:table-cell table:style-name="Magierzauber.C2" office:value-type="string">
            <text:p text:style-name="P9">Klopfen</text:p>
            <text:p text:style-name="P8">172</text:p>
          </table:table-cell>
          <table:table-cell table:style-name="Magierzauber.D2" office:value-type="string">
            <text:p text:style-name="P12">Emirikols entropischer </text:p>
            <text:p text:style-name="P6"><text:span text:style-name="T4">Mahlstrom</text:span> 211</text:p>
          </table:table-cell>
          <table:table-cell table:style-name="Magierzauber.E2" office:value-type="string">
            <text:p text:style-name="P10">Zaubersinne</text:p>
            <text:p text:style-name="P10">249</text:p>
          </table:table-cell>
          <table:table-cell table:style-name="Magierzauber.F2" office:value-type="string">
            <text:p text:style-name="P6"/>
          </table:table-cell>
        </table:table-row>
        <table:table-row>
          <table:table-cell table:style-name="Magierzauber.A1" office:value-type="string">
            <text:p text:style-name="P4">7</text:p>
          </table:table-cell>
          <table:table-cell table:style-name="Magierzauber.B2" office:value-type="string">
            <text:p text:style-name="P6"><text:span text:style-name="T4">Erstickende Wolke</text:span> 136</text:p>
          </table:table-cell>
          <table:table-cell table:style-name="Magierzauber.C2" office:value-type="string">
            <text:p text:style-name="P6">Magischer Mund 174</text:p>
          </table:table-cell>
          <table:table-cell table:style-name="Magierzauber.D2" office:value-type="string">
            <text:p text:style-name="P6">Ewiger Held 213</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8</text:p>
          </table:table-cell>
          <table:table-cell table:style-name="Magierzauber.B2" office:value-type="string">
            <text:p text:style-name="P6"><text:span text:style-name="T4">Federfall</text:span> 137</text:p>
          </table:table-cell>
          <table:table-cell table:style-name="Magierzauber.C2" office:value-type="string">
            <text:p text:style-name="P6">Monster beschwören 176</text:p>
          </table:table-cell>
          <table:table-cell table:style-name="Magierzauber.D2" office:value-type="string">
            <text:p text:style-name="P6"><text:span text:style-name="T4">Feuerball</text:span> 214</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9</text:p>
          </table:table-cell>
          <table:table-cell table:style-name="Magierzauber.B2" office:value-type="string">
            <text:p text:style-name="P11">Kalte Hand</text:p>
            <text:p text:style-name="P10">138</text:p>
          </table:table-cell>
          <table:table-cell table:style-name="Magierzauber.C2" office:value-type="string">
            <text:p text:style-name="P6"><text:span text:style-name="T4">Nythuuls Stachelschweinmantel</text:span> 178</text:p>
          </table:table-cell>
          <table:table-cell table:style-name="Magierzauber.D2" office:value-type="string">
            <text:p text:style-name="P10">Fleisch zu Stein</text:p>
            <text:p text:style-name="P10">215</text:p>
          </table:table-cell>
          <table:table-cell table:style-name="Magierzauber.E2" office:value-type="string">
            <text:p text:style-name="P13">Mit Toten <text:s/></text:p>
            <text:p text:style-name="P14"><text:span text:style-name="T5">sprechen</text:span><text:span text:style-name="T6">*</text:span> <text:span text:style-name="T7">293</text:span></text:p>
          </table:table-cell>
          <table:table-cell table:style-name="Magierzauber.F2" office:value-type="string">
            <text:p text:style-name="P6"/>
          </table:table-cell>
        </table:table-row>
        <table:table-row>
          <table:table-cell table:style-name="Magierzauber.A1" office:value-type="string">
            <text:p text:style-name="P4">10</text:p>
          </table:table-cell>
          <table:table-cell table:style-name="Magierzauber.B2" office:value-type="string">
            <text:p text:style-name="P7"><text:span text:style-name="T4">Magie entdecken</text:span>* 267</text:p>
          </table:table-cell>
          <table:table-cell table:style-name="Magierzauber.C2" office:value-type="string">
            <text:p text:style-name="P6"><text:span text:style-name="T4">Schrecken</text:span> 179</text:p>
          </table:table-cell>
          <table:table-cell table:style-name="Magierzauber.D2" office:value-type="string">
            <text:p text:style-name="P6">Fliegen 217</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11</text:p>
          </table:table-cell>
          <table:table-cell table:style-name="Magierzauber.B2" office:value-type="string">
            <text:p text:style-name="P9">Magie lesen</text:p>
            <text:p text:style-name="P8">139</text:p>
          </table:table-cell>
          <table:table-cell table:style-name="Magierzauber.C2" office:value-type="string">
            <text:p text:style-name="P8">Schwächestrahl</text:p>
            <text:p text:style-name="P8">180</text:p>
          </table:table-cell>
          <table:table-cell table:style-name="Magierzauber.D2" office:value-type="string">
            <text:p text:style-name="P6"><text:span text:style-name="T4">Geister befragen</text:span> 219</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12</text:p>
          </table:table-cell>
          <table:table-cell table:style-name="Magierzauber.B2" office:value-type="string">
            <text:p text:style-name="P9">Magischer Schild</text:p>
            <text:p text:style-name="P8">141</text:p>
          </table:table-cell>
          <table:table-cell table:style-name="Magierzauber.C2" office:value-type="string">
            <text:p text:style-name="P8">Schweben</text:p>
            <text:p text:style-name="P8">181</text:p>
          </table:table-cell>
          <table:table-cell table:style-name="Magierzauber.D2" office:value-type="string">
            <text:p text:style-name="P6">Gespenstischer Hund 221</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13</text:p>
          </table:table-cell>
          <table:table-cell table:style-name="Magierzauber.B2" office:value-type="string">
            <text:p text:style-name="P6"><text:span text:style-name="T4">Magisches Geschoss</text:span> 142</text:p>
          </table:table-cell>
          <table:table-cell table:style-name="Magierzauber.C2" office:value-type="string">
            <text:p text:style-name="P6"><text:span text:style-name="T4">Sengender Strahl</text:span> 183</text:p>
          </table:table-cell>
          <table:table-cell table:style-name="Magierzauber.D2" office:value-type="string">
            <text:p text:style-name="P6">Hast 223</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14</text:p>
          </table:table-cell>
          <table:table-cell table:style-name="Magierzauber.B2" office:value-type="string">
            <text:p text:style-name="P5"><text:span text:style-name="T4">Pakt mit einem<text:line-break/>Patron</text:span>** 143</text:p>
          </table:table-cell>
          <table:table-cell table:style-name="Magierzauber.C2" office:value-type="string">
            <text:p text:style-name="P9">Spiegelbild</text:p>
            <text:p text:style-name="P8">184</text:p>
          </table:table-cell>
          <table:table-cell table:style-name="Magierzauber.D2" office:value-type="string">
            <text:p text:style-name="P15">Lähmung*</text:p>
            <text:p text:style-name="P16">265</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15</text:p>
          </table:table-cell>
          <table:table-cell table:style-name="Magierzauber.B2" office:value-type="string">
            <text:p text:style-name="P6"><text:span text:style-name="T4">Person bezaubern</text:span> 147</text:p>
          </table:table-cell>
          <table:table-cell table:style-name="Magierzauber.C2" office:value-type="string">
            <text:p text:style-name="P6"><text:span text:style-name="T4">Spinnennetz</text:span> 186</text:p>
          </table:table-cell>
          <table:table-cell table:style-name="Magierzauber.D2" office:value-type="string">
            <text:p text:style-name="P6">Lebenshauch 225</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16</text:p>
          </table:table-cell>
          <table:table-cell table:style-name="Magierzauber.B2" office:value-type="string">
            <text:p text:style-name="P6"><text:span text:style-name="T4">Portal versperren</text:span> 149</text:p>
          </table:table-cell>
          <table:table-cell table:style-name="Magierzauber.C2" office:value-type="string">
            <text:p text:style-name="P6">Stärke 188</text:p>
          </table:table-cell>
          <table:table-cell table:style-name="Magierzauber.D2" office:value-type="string">
            <text:p text:style-name="P6"><text:span text:style-name="T4">Magie bannen</text:span> 227</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17</text:p>
          </table:table-cell>
          <table:table-cell table:style-name="Magierzauber.B2" office:value-type="string">
            <text:p text:style-name="P12">Runenalphabet der </text:p>
            <text:p text:style-name="P6"><text:span text:style-name="T4">Sterblichen</text:span> 151</text:p>
          </table:table-cell>
          <table:table-cell table:style-name="Magierzauber.C2" office:value-type="string">
            <text:p text:style-name="P9">Trugbild</text:p>
            <text:p text:style-name="P8">190</text:p>
          </table:table-cell>
          <table:table-cell table:style-name="Magierzauber.D2" office:value-type="string">
            <text:p text:style-name="P6">Magie schreiben 229</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18</text:p>
          </table:table-cell>
          <table:table-cell table:style-name="Magierzauber.B2" office:value-type="string">
            <text:p text:style-name="P9">Schlaf</text:p>
            <text:p text:style-name="P8">152</text:p>
          </table:table-cell>
          <table:table-cell table:style-name="Magierzauber.C2" office:value-type="string">
            <text:p text:style-name="P8">Unsichtbarer Gefährte</text:p>
            <text:p text:style-name="P8">192</text:p>
          </table:table-cell>
          <table:table-cell table:style-name="Magierzauber.D2" office:value-type="string">
            <text:p text:style-name="P6">Runenalphabet der Feen 231</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19</text:p>
          </table:table-cell>
          <table:table-cell table:style-name="Magierzauber.B2" office:value-type="string">
            <text:p text:style-name="P17">Seilmagie</text:p>
            <text:p text:style-name="P18">153</text:p>
          </table:table-cell>
          <table:table-cell table:style-name="Magierzauber.C2" office:value-type="string">
            <text:p text:style-name="P6">Unsichtbares entdecken 194</text:p>
          </table:table-cell>
          <table:table-cell table:style-name="Magierzauber.D2" office:value-type="string">
            <text:p text:style-name="P18">Schwertmagie</text:p>
            <text:p text:style-name="P18">232</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20</text:p>
          </table:table-cell>
          <table:table-cell table:style-name="Magierzauber.B2" office:value-type="string">
            <text:p text:style-name="P6"><text:span text:style-name="T4">Spinnenklettern</text:span> 154</text:p>
          </table:table-cell>
          <table:table-cell table:style-name="Magierzauber.C2" office:value-type="string">
            <text:p text:style-name="P6"><text:span text:style-name="T4">Unsichtbarkeit</text:span> 195</text:p>
          </table:table-cell>
          <table:table-cell table:style-name="Magierzauber.D2" office:value-type="string">
            <text:p text:style-name="P6">Trank brauen 235</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21</text:p>
          </table:table-cell>
          <table:table-cell table:style-name="Magierzauber.B2" office:value-type="string">
            <text:p text:style-name="P6"><text:span text:style-name="T4">Sprachen verstehen</text:span> 156</text:p>
          </table:table-cell>
          <table:table-cell table:style-name="Magierzauber.C2" office:value-type="string">
            <text:p text:style-name="P6">Vergessen 196</text:p>
          </table:table-cell>
          <table:table-cell table:style-name="Magierzauber.D2" office:value-type="string">
            <text:p text:style-name="P6">Verlangsamen 237</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22</text:p>
          </table:table-cell>
          <table:table-cell table:style-name="Magierzauber.B2" office:value-type="string">
            <text:p text:style-name="P6"><text:span text:style-name="T4">Sprühende Farben</text:span> 157</text:p>
          </table:table-cell>
          <table:table-cell table:style-name="Magierzauber.C2" office:value-type="string">
            <text:p text:style-name="P6"><text:span text:style-name="T4">Zauberstecken</text:span> 19<text:span text:style-name="T8">8</text:span></text:p>
          </table:table-cell>
          <table:table-cell table:style-name="Magierzauber.D2" office:value-type="string">
            <text:p text:style-name="P6">Wasser atmen 238</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23</text:p>
          </table:table-cell>
          <table:table-cell table:style-name="Magierzauber.B2" office:value-type="string">
            <text:p text:style-name="P6"><text:span text:style-name="T4">Tiere</text:span> <text:span text:style-name="T4">beschwören</text:span> 158</text:p>
          </table:table-cell>
          <table:table-cell table:style-name="Magierzauber.C2" office:value-type="string">
            <text:p text:style-name="P6">Zerbersten 202</text:p>
          </table:table-cell>
          <table:table-cell table:style-name="Magierzauber.D2" office:value-type="string">
            <text:p text:style-name="P6">Windstoß 239</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24</text:p>
          </table:table-cell>
          <table:table-cell table:style-name="Magierzauber.B2" office:value-type="string">
            <text:p text:style-name="P6"><text:span text:style-name="T4">Vergrößern</text:span> 160</text:p>
          </table:table-cell>
          <table:table-cell table:style-name="Magierzauber.C2" office:value-type="string">
            <text:p text:style-name="P19">(Patronzauber)***</text:p>
          </table:table-cell>
          <table:table-cell table:style-name="Magierzauber.D2" office:value-type="string">
            <text:p text:style-name="P19">(Patronzauber)***</text:p>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25</text:p>
          </table:table-cell>
          <table:table-cell table:style-name="Magierzauber.B2" office:value-type="string">
            <text:p text:style-name="P19"><text:span text:style-name="T4">Vertrauten finden</text:span> 161</text:p>
          </table:table-cell>
          <table:table-cell table:style-name="Magierzauber.C2" office:value-type="string">
            <text:p text:style-name="P6"/>
          </table:table-cell>
          <table:table-cell table:style-name="Magierzauber.D2" office:value-type="string">
            <text:p text:style-name="P6"/>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26</text:p>
          </table:table-cell>
          <table:table-cell table:style-name="Magierzauber.B2" office:value-type="string">
            <text:p text:style-name="P6"><text:span text:style-name="T4">Zaubertrick</text:span> 162</text:p>
          </table:table-cell>
          <table:table-cell table:style-name="Magierzauber.C2" office:value-type="string">
            <text:p text:style-name="P6"/>
          </table:table-cell>
          <table:table-cell table:style-name="Magierzauber.D2" office:value-type="string">
            <text:p text:style-name="P6"/>
          </table:table-cell>
          <table:table-cell table:style-name="Magierzauber.E2" office:value-type="string">
            <text:p text:style-name="P6"/>
          </table:table-cell>
          <table:table-cell table:style-name="Magierzauber.F2" office:value-type="string">
            <text:p text:style-name="P6"/>
          </table:table-cell>
        </table:table-row>
        <table:table-row>
          <table:table-cell table:style-name="Magierzauber.A1" office:value-type="string">
            <text:p text:style-name="P4">27</text:p>
          </table:table-cell>
          <table:table-cell table:style-name="Magierzauber.B2" office:value-type="string">
            <text:p text:style-name="P19">(Patronzauber)***</text:p>
          </table:table-cell>
          <table:table-cell table:style-name="Magierzauber.C2" office:value-type="string">
            <text:p text:style-name="P6"/>
          </table:table-cell>
          <table:table-cell table:style-name="Magierzauber.D2" office:value-type="string">
            <text:p text:style-name="P6"/>
          </table:table-cell>
          <table:table-cell table:style-name="Magierzauber.E2" office:value-type="string">
            <text:p text:style-name="P6"/>
          </table:table-cell>
          <table:table-cell table:style-name="Magierzauber.F2" office:value-type="string">
            <text:p text:style-name="P6"/>
          </table:table-cell>
        </table:table-row>
      </table:table>
      <text:p text:style-name="P20"><text:s/></text:p>
      <text:p text:style-name="P21"><text:span text:style-name="T9">*<text:tab/>Wie der gleichnamige Klerikerzauber </text:span><text:span text:style-name="T10">aber mit</text:span><text:span text:style-name="T9"> -2 auf den Zauberwurf, </text:span><text:span text:style-name="T11">Grad +1</text:span><text:span text:style-name="T9">. Bei einer gewürfelten 1 hat der<text:line-break/><text:tab/>Zauber</text:span><text:span text:style-name="T10">er </text:span><text:span text:style-name="T9">eine 50%ige </text:span><text:span text:style-name="T10">C</text:span><text:span text:style-name="T9">hance auf ernsthafte Verderbnis, allgemeine Verderbnistabelle.</text:span></text:p>
      <text:p text:style-name="P21"><text:span text:style-name="T9">**<text:tab/>Wenn Pakt mit einem Patron oder Anrufung des Patrons gewürfelt werden, erhält der Zauber</text:span><text:span text:style-name="T12">er</text:span><text:span text:style-name="T9"> beide Zauber,<text:line-break/><text:tab/>aber sie belegen nur einen Zauberplatz.</text:span></text:p>
      <text:p text:style-name="P22"><text:span text:style-name="T13">***<text:tab/>Ignoriere dieses Ergebnis, wenn der Zauber</text:span><text:span text:style-name="T14">er</text:span><text:span text:style-name="T13"> nicht den Zauber Pakt mit einem Patron besitzt. Wenn der<text:line-break/><text:tab/>Zauber</text:span><text:span text:style-name="T14">er</text:span><text:span text:style-name="T13"> diesen Zauber bereits besitzt, erhält er zusätzlich den entsprechenden Zauber des Patrons.</text:span></text:p>
      <text:p text:style-name="P23"/>
      <text:p text:style-name="P24"><text:span text:style-name="T1">T</text:span><text:span text:style-name="T2">abelle 5-</text:span><text:span text:style-name="T15">9</text:span><text:span text:style-name="T2"> </text:span><text:span text:style-name="T15">Kleriker</text:span><text:span text:style-name="T2">zauber</text:span></text:p>
      <table:table table:name="Klerikerzauber" table:style-name="Klerikerzauber">
        <table:table-column table:style-name="Klerikerzauber.A"/>
        <table:table-column table:style-name="Klerikerzauber.B"/>
        <table:table-column table:style-name="Klerikerzauber.C"/>
        <table:table-column table:style-name="Klerikerzauber.D"/>
        <table:table-column table:style-name="Klerikerzauber.E"/>
        <table:table-column table:style-name="Klerikerzauber.F"/>
        <table:table-row>
          <table:table-cell table:style-name="Klerikerzauber.A1" office:value-type="string">
            <text:p text:style-name="P25"/>
          </table:table-cell>
          <table:table-cell table:style-name="Klerikerzauber.A1" office:value-type="string">
            <text:p text:style-name="P26">Grad 1</text:p>
          </table:table-cell>
          <table:table-cell table:style-name="Klerikerzauber.A1" office:value-type="string">
            <text:p text:style-name="P26">Grad 2</text:p>
          </table:table-cell>
          <table:table-cell table:style-name="Klerikerzauber.A1" office:value-type="string">
            <text:p text:style-name="P26">Grad 3</text:p>
          </table:table-cell>
          <table:table-cell table:style-name="Klerikerzauber.A1" office:value-type="string">
            <text:p text:style-name="P26">Grad 4</text:p>
          </table:table-cell>
          <table:table-cell table:style-name="Klerikerzauber.A1" office:value-type="string">
            <text:p text:style-name="P26">Grad 5</text:p>
          </table:table-cell>
        </table:table-row>
        <table:table-row>
          <table:table-cell table:style-name="Klerikerzauber.A1" office:value-type="string">
            <text:p text:style-name="P27">1</text:p>
          </table:table-cell>
          <table:table-cell table:style-name="Klerikerzauber.B2" office:value-type="string">
            <text:p text:style-name="P28"><text:span text:style-name="T4">Böses entdecken</text:span><text:line-break/>260</text:p>
          </table:table-cell>
          <table:table-cell table:style-name="Klerikerzauber.C2" office:value-type="string">
            <text:p text:style-name="P28"><text:span text:style-name="T4">Beißender Stein</text:span><text:line-break/>274</text:p>
          </table:table-cell>
          <table:table-cell table:style-name="Klerikerzauber.D2" office:value-type="string">
            <text:p text:style-name="P28">Blitz aus heiterem </text:p>
            <text:p text:style-name="P28">Himmel 290</text:p>
          </table:table-cell>
          <table:table-cell table:style-name="Klerikerzauber.E2" office:value-type="string">
            <text:p text:style-name="P28">Erdbeben<text:line-break/>300</text:p>
          </table:table-cell>
          <table:table-cell table:style-name="Klerikerzauber.F2" office:value-type="string">
            <text:p text:style-name="P28">Gerechtes Feuer 307</text:p>
          </table:table-cell>
        </table:table-row>
        <table:table-row>
          <table:table-cell table:style-name="Klerikerzauber.A1" office:value-type="string">
            <text:p text:style-name="P27">2</text:p>
          </table:table-cell>
          <table:table-cell table:style-name="Klerikerzauber.B3" office:value-type="string">
            <text:p text:style-name="P28"><text:span text:style-name="T4">Dunkelheit</text:span><text:line-break/>261</text:p>
          </table:table-cell>
          <table:table-cell table:style-name="Klerikerzauber.C3" office:value-type="string">
            <text:p text:style-name="P28"><text:span text:style-name="T16">Bindender Ruf</text:span><text:line-break/>276</text:p>
          </table:table-cell>
          <table:table-cell table:style-name="Klerikerzauber.D3" office:value-type="string">
            <text:p text:style-name="P28">Exorzismus<text:line-break/>291</text:p>
          </table:table-cell>
          <table:table-cell table:style-name="Klerikerzauber.E3" office:value-type="string">
            <text:p text:style-name="P28">Gebrechen der Götter </text:p>
            <text:p text:style-name="P28">302</text:p>
          </table:table-cell>
          <table:table-cell table:style-name="Klerikerzauber.F3" office:value-type="string">
            <text:p text:style-name="P28">Wetterkontrolle 208</text:p>
          </table:table-cell>
        </table:table-row>
        <table:table-row>
          <table:table-cell table:style-name="Klerikerzauber.A1" office:value-type="string">
            <text:p text:style-name="P27">3</text:p>
          </table:table-cell>
          <table:table-cell table:style-name="Klerikerzauber.B4" office:value-type="string">
            <text:p text:style-name="P28"><text:span text:style-name="T4">Göttermahl</text:span><text:line-break/>262</text:p>
          </table:table-cell>
          <table:table-cell table:style-name="Klerikerzauber.C4" office:value-type="string">
            <text:p text:style-name="P29">Göttliches Symbol </text:p>
            <text:p text:style-name="P28">277</text:p>
          </table:table-cell>
          <table:table-cell table:style-name="Klerikerzauber.D4" office:value-type="string">
            <text:p text:style-name="P28">Fluch brechen<text:line-break/>292</text:p>
          </table:table-cell>
          <table:table-cell table:style-name="Klerikerzauber.E4" office:value-type="string">
            <text:p text:style-name="P28">Ungezieferplage<text:line-break/>304</text:p>
          </table:table-cell>
          <table:table-cell table:style-name="Klerikerzauber.F4" office:value-type="string">
            <text:p text:style-name="P28">Wirbelnde<text:line-break/>Verderbnis 309</text:p>
          </table:table-cell>
        </table:table-row>
        <table:table-row>
          <table:table-cell table:style-name="Klerikerzauber.A1" office:value-type="string">
            <text:p text:style-name="P27">4</text:p>
          </table:table-cell>
          <table:table-cell table:style-name="Klerikerzauber.B5" office:value-type="string">
            <text:p text:style-name="P28"><text:span text:style-name="T4">Heilige Zuflucht</text:span><text:line-break/>263</text:p>
          </table:table-cell>
          <table:table-cell table:style-name="Klerikerzauber.C5" office:value-type="string">
            <text:p text:style-name="P28"><text:span text:style-name="T4">Holz verdrehen</text:span><text:line-break/>278</text:p>
          </table:table-cell>
          <table:table-cell table:style-name="Klerikerzauber.D5" office:value-type="string">
            <text:p text:style-name="P29">Mit den Toten <text:s/></text:p>
            <text:p text:style-name="P28"><text:span text:style-name="T4">sprechen</text:span> 293</text:p>
          </table:table-cell>
          <table:table-cell table:style-name="Klerikerzauber.E5" office:value-type="string">
            <text:p text:style-name="P28">Weihe/Entweihung </text:p>
            <text:p text:style-name="P28">305</text:p>
          </table:table-cell>
          <table:table-cell table:style-name="Klerikerzauber.F5" office:value-type="string">
            <text:p text:style-name="P28"/>
          </table:table-cell>
        </table:table-row>
        <table:table-row>
          <table:table-cell table:style-name="Klerikerzauber.A1" office:value-type="string">
            <text:p text:style-name="P27">5</text:p>
          </table:table-cell>
          <table:table-cell table:style-name="Klerikerzauber.B6" office:value-type="string">
            <text:p text:style-name="P29">Kälte oder Hitze </text:p>
            <text:p text:style-name="P28"><text:span text:style-name="T4">widerstehen</text:span> 264</text:p>
          </table:table-cell>
          <table:table-cell table:style-name="Klerikerzauber.C6" office:value-type="string">
            <text:p text:style-name="P28"><text:span text:style-name="T4">Lähmung heilen</text:span><text:line-break/>279</text:p>
          </table:table-cell>
          <table:table-cell table:style-name="Klerikerzauber.D6" office:value-type="string">
            <text:p text:style-name="P28">Tote beleben<text:line-break/>294</text:p>
          </table:table-cell>
          <table:table-cell table:style-name="Klerikerzauber.E6" office:value-type="string">
            <text:p text:style-name="P28"/>
          </table:table-cell>
          <table:table-cell table:style-name="Klerikerzauber.F6" office:value-type="string">
            <text:p text:style-name="P28"/>
          </table:table-cell>
        </table:table-row>
        <table:table-row>
          <table:table-cell table:style-name="Klerikerzauber.A1" office:value-type="string">
            <text:p text:style-name="P27">6</text:p>
          </table:table-cell>
          <table:table-cell table:style-name="Klerikerzauber.B7" office:value-type="string">
            <text:p text:style-name="P28"><text:span text:style-name="T4">Lähmung</text:span><text:line-break/>265</text:p>
          </table:table-cell>
          <table:table-cell table:style-name="Klerikerzauber.C7" office:value-type="string">
            <text:p text:style-name="P28"><text:span text:style-name="T4">Lebenskraft<text:line-break/>wiederherstellen</text:span> 280</text:p>
          </table:table-cell>
          <table:table-cell table:style-name="Klerikerzauber.D7" office:value-type="string">
            <text:p text:style-name="P28">Waffe des Glaubens </text:p>
            <text:p text:style-name="P28">296</text:p>
          </table:table-cell>
          <table:table-cell table:style-name="Klerikerzauber.E7" office:value-type="string">
            <text:p text:style-name="P28"/>
          </table:table-cell>
          <table:table-cell table:style-name="Klerikerzauber.F7" office:value-type="string">
            <text:p text:style-name="P28"/>
          </table:table-cell>
        </table:table-row>
        <table:table-row>
          <table:table-cell table:style-name="Klerikerzauber.A1" office:value-type="string">
            <text:p text:style-name="P27">7</text:p>
          </table:table-cell>
          <table:table-cell table:style-name="Klerikerzauber.B8" office:value-type="string">
            <text:p text:style-name="P28"><text:span text:style-name="T4">Machtwort</text:span><text:line-break/>266</text:p>
          </table:table-cell>
          <table:table-cell table:style-name="Klerikerzauber.C8" office:value-type="string">
            <text:p text:style-name="P30"><text:span text:style-name="T4">Lotusblick</text:span><text:line-break/>281</text:p>
          </table:table-cell>
          <table:table-cell table:style-name="Klerikerzauber.D8" office:value-type="string">
            <text:p text:style-name="P28">Wahrer Name<text:line-break/>297</text:p>
          </table:table-cell>
          <table:table-cell table:style-name="Klerikerzauber.E8" office:value-type="string">
            <text:p text:style-name="P28"/>
          </table:table-cell>
          <table:table-cell table:style-name="Klerikerzauber.F8" office:value-type="string">
            <text:p text:style-name="P28"/>
          </table:table-cell>
        </table:table-row>
        <table:table-row>
          <table:table-cell table:style-name="Klerikerzauber.A1" office:value-type="string">
            <text:p text:style-name="P27">8</text:p>
          </table:table-cell>
          <table:table-cell table:style-name="Klerikerzauber.B9" office:value-type="string">
            <text:p text:style-name="P28"><text:span text:style-name="T4">Magie entdecken</text:span> </text:p>
            <text:p text:style-name="P28">267</text:p>
          </table:table-cell>
          <table:table-cell table:style-name="Klerikerzauber.C9" office:value-type="string">
            <text:p text:style-name="P28"><text:span text:style-name="T4">Schlangen beschwören</text:span><text:line-break/>283</text:p>
          </table:table-cell>
          <table:table-cell table:style-name="Klerikerzauber.D9" office:value-type="string">
            <text:p text:style-name="P28"/>
          </table:table-cell>
          <table:table-cell table:style-name="Klerikerzauber.E9" office:value-type="string">
            <text:p text:style-name="P28"/>
          </table:table-cell>
          <table:table-cell table:style-name="Klerikerzauber.F9" office:value-type="string">
            <text:p text:style-name="P28"/>
          </table:table-cell>
        </table:table-row>
        <table:table-row>
          <table:table-cell table:style-name="Klerikerzauber.A1" office:value-type="string">
            <text:p text:style-name="P27">9</text:p>
          </table:table-cell>
          <table:table-cell table:style-name="Klerikerzauber.B10" office:value-type="string">
            <text:p text:style-name="P28"><text:span text:style-name="T4">Schutz vor Bösem</text:span> </text:p>
            <text:p text:style-name="P28">269</text:p>
          </table:table-cell>
          <table:table-cell table:style-name="Klerikerzauber.C10" office:value-type="string">
            <text:p text:style-name="P28"><text:span text:style-name="T4">Verbannen</text:span><text:line-break/>285</text:p>
          </table:table-cell>
          <table:table-cell table:style-name="Klerikerzauber.D10" office:value-type="string">
            <text:p text:style-name="P28"/>
          </table:table-cell>
          <table:table-cell table:style-name="Klerikerzauber.E10" office:value-type="string">
            <text:p text:style-name="P28"/>
          </table:table-cell>
          <table:table-cell table:style-name="Klerikerzauber.F10" office:value-type="string">
            <text:p text:style-name="P28"/>
          </table:table-cell>
        </table:table-row>
        <table:table-row>
          <table:table-cell table:style-name="Klerikerzauber.A1" office:value-type="string">
            <text:p text:style-name="P27">10</text:p>
          </table:table-cell>
          <table:table-cell table:style-name="Klerikerzauber.B11" office:value-type="string">
            <text:p text:style-name="P28"><text:span text:style-name="T4">Segnung</text:span><text:line-break/>270</text:p>
          </table:table-cell>
          <table:table-cell table:style-name="Klerikerzauber.C11" office:value-type="string">
            <text:p text:style-name="P28"><text:span text:style-name="T4">Verfluchen</text:span><text:line-break/>286</text:p>
          </table:table-cell>
          <table:table-cell table:style-name="Klerikerzauber.D11" office:value-type="string">
            <text:p text:style-name="P28"/>
          </table:table-cell>
          <table:table-cell table:style-name="Klerikerzauber.E11" office:value-type="string">
            <text:p text:style-name="P28"/>
          </table:table-cell>
          <table:table-cell table:style-name="Klerikerzauber.F11" office:value-type="string">
            <text:p text:style-name="P28"/>
          </table:table-cell>
        </table:table-row>
        <table:table-row>
          <table:table-cell table:style-name="Klerikerzauber.A12" office:value-type="string">
            <text:p text:style-name="P27">11</text:p>
          </table:table-cell>
          <table:table-cell table:style-name="Klerikerzauber.B12" office:value-type="string">
            <text:p text:style-name="P28"><text:span text:style-name="T4">Zweites Gesicht</text:span><text:line-break/>273</text:p>
          </table:table-cell>
          <table:table-cell table:style-name="Klerikerzauber.C12" office:value-type="string">
            <text:p text:style-name="P29">Vergiftung oder </text:p>
            <text:p text:style-name="P28"><text:span text:style-name="T4">Krankheit heilen</text:span> 288</text:p>
          </table:table-cell>
          <table:table-cell table:style-name="Klerikerzauber.D12" office:value-type="string">
            <text:p text:style-name="P28"/>
          </table:table-cell>
          <table:table-cell table:style-name="Klerikerzauber.E12" office:value-type="string">
            <text:p text:style-name="P28"/>
          </table:table-cell>
          <table:table-cell table:style-name="Klerikerzauber.F12" office:value-type="string">
            <text:p text:style-name="P28"/>
          </table:table-cell>
        </table:table-row>
        <table:table-row>
          <table:table-cell table:style-name="Klerikerzauber.A1" office:value-type="string">
            <text:p text:style-name="P31">12</text:p>
          </table:table-cell>
          <table:table-cell table:style-name="Klerikerzauber.B13" office:value-type="string">
            <text:p text:style-name="P32"><text:span text:style-name="T4">Tiere beschwören</text:span><text:line-break/>158</text:p>
          </table:table-cell>
          <table:table-cell table:style-name="Klerikerzauber.C13" office:value-type="string">
            <text:p text:style-name="P28"/>
          </table:table-cell>
          <table:table-cell table:style-name="Klerikerzauber.D13" office:value-type="string">
            <text:p text:style-name="P28"/>
          </table:table-cell>
          <table:table-cell table:style-name="Klerikerzauber.E13" office:value-type="string">
            <text:p text:style-name="P28"/>
          </table:table-cell>
          <table:table-cell table:style-name="Klerikerzauber.F13" office:value-type="string">
            <text:p text:style-name="P28"/>
          </table:table-cell>
        </table:table-row>
      </table:table>
      <text:p text:style-name="P33"><text:s/></text:p>
      <text:p text:style-name="P34"><text:span text:style-name="T1">T</text:span><text:span text:style-name="T2">abelle 5-</text:span><text:span text:style-name="T17">10</text:span><text:span text:style-name="T2"> </text:span><text:span text:style-name="T18">Patron</text:span><text:span text:style-name="T2">zauber</text:span></text:p>
      <table:table table:name="Table1" table:style-name="Table1">
        <table:table-column table:style-name="Table1.A"/>
        <table:table-column table:style-name="Table1.B"/>
        <table:table-column table:style-name="Table1.C"/>
        <table:table-column table:style-name="Table1.D"/>
        <table:table-column table:style-name="Table1.E"/>
        <table:table-row>
          <table:table-cell table:style-name="Table1.A1" office:value-type="string">
            <text:p text:style-name="P35">Patron</text:p>
          </table:table-cell>
          <table:table-cell table:style-name="Table1.A1" office:value-type="string">
            <text:p text:style-name="P36">Anrufung</text:p>
          </table:table-cell>
          <table:table-cell table:style-name="Table1.A1" office:value-type="string">
            <text:p text:style-name="P35">Grad 1</text:p>
          </table:table-cell>
          <table:table-cell table:style-name="Table1.A1" office:value-type="string">
            <text:p text:style-name="P35">Grad 2</text:p>
          </table:table-cell>
          <table:table-cell table:style-name="Table1.A1" office:value-type="string">
            <text:p text:style-name="P35">Grad 3</text:p>
          </table:table-cell>
        </table:table-row>
        <table:table-row>
          <table:table-cell table:style-name="Table1.A2" office:value-type="string">
            <text:p text:style-name="P35">Bobugbubilz</text:p>
            <text:p text:style-name="P37">Amphibien</text:p>
          </table:table-cell>
          <table:table-cell table:style-name="Table1.B2" office:value-type="string">
            <text:p text:style-name="P38">S. 328</text:p>
          </table:table-cell>
          <table:table-cell table:style-name="Table1.C2" office:value-type="string">
            <text:p text:style-name="P39">Lurchwerdung<text:line-break/>331</text:p>
          </table:table-cell>
          <table:table-cell table:style-name="Table1.D2" office:value-type="string">
            <text:p text:style-name="P39">Herrlicher Schlamm </text:p>
            <text:p text:style-name="P39">332</text:p>
          </table:table-cell>
          <table:table-cell table:style-name="Table1.E2" office:value-type="string">
            <text:p text:style-name="P39">Bund mit dem </text:p>
            <text:p text:style-name="P39">Widerling 334</text:p>
          </table:table-cell>
        </table:table-row>
        <table:table-row>
          <table:table-cell table:style-name="Table1.A2" office:value-type="string">
            <text:p text:style-name="P35">Azi Dahaka</text:p>
            <text:p text:style-name="P37">Stürme &amp; Wüsten</text:p>
          </table:table-cell>
          <table:table-cell table:style-name="Table1.B2" office:value-type="string">
            <text:p text:style-name="P38">S. 336</text:p>
          </table:table-cell>
          <table:table-cell table:style-name="Table1.C2" office:value-type="string">
            <text:p text:style-name="P39">Schlangentrick<text:line-break/>339</text:p>
          </table:table-cell>
          <table:table-cell table:style-name="Table1.D2" office:value-type="string">
            <text:p text:style-name="P39">Gefährte der Hydra </text:p>
            <text:p text:style-name="P39">340</text:p>
          </table:table-cell>
          <table:table-cell table:style-name="Table1.E2" office:value-type="string">
            <text:p text:style-name="P39">Schnitterwirbelwind </text:p>
            <text:p text:style-name="P39">341</text:p>
          </table:table-cell>
        </table:table-row>
        <table:table-row>
          <table:table-cell table:style-name="Table1.A2" office:value-type="string">
            <text:p text:style-name="P35">Sezrekan</text:p>
            <text:p text:style-name="P37">Zauberer</text:p>
          </table:table-cell>
          <table:table-cell table:style-name="Table1.B2" office:value-type="string">
            <text:p text:style-name="P38">S. 342</text:p>
          </table:table-cell>
          <table:table-cell table:style-name="Table1.C2" office:value-type="string">
            <text:p text:style-name="P39">Sequester<text:line-break/>344</text:p>
          </table:table-cell>
          <table:table-cell table:style-name="Table1.D2" office:value-type="string">
            <text:p text:style-name="P39">Schildmaid<text:line-break/>346</text:p>
          </table:table-cell>
          <table:table-cell table:style-name="Table1.E2" office:value-type="string">
            <text:p text:style-name="P39">Seelenphylakterium </text:p>
            <text:p text:style-name="P39">347</text:p>
          </table:table-cell>
        </table:table-row>
        <table:table-row>
          <table:table-cell table:style-name="Table1.A2" office:value-type="string">
            <text:p text:style-name="P35">König von <text:s/></text:p>
            <text:p text:style-name="P35">Elfenland</text:p>
          </table:table-cell>
          <table:table-cell table:style-name="Table1.B2" office:value-type="string">
            <text:p text:style-name="P38">S. 348</text:p>
          </table:table-cell>
          <table:table-cell table:style-name="Table1.C2" office:value-type="string">
            <text:p text:style-name="P39">Waldschritt<text:line-break/>351</text:p>
          </table:table-cell>
          <table:table-cell table:style-name="Table1.D2" office:value-type="string">
            <text:p text:style-name="P39">Kriegshorn von Elfenland 351</text:p>
          </table:table-cell>
          <table:table-cell table:style-name="Table1.E2" office:value-type="string">
            <text:p text:style-name="P39">Der Traum<text:line-break/>353</text:p>
          </table:table-cell>
        </table:table-row>
        <table:table-row>
          <table:table-cell table:style-name="Table1.A2" office:value-type="string">
            <text:p text:style-name="P35">Trias</text:p>
            <text:p text:style-name="P37">Drei Nornen</text:p>
          </table:table-cell>
          <table:table-cell table:style-name="Table1.B2" office:value-type="string">
            <text:p text:style-name="P38">S. 354</text:p>
          </table:table-cell>
          <table:table-cell table:style-name="Table1.C2" office:value-type="string">
            <text:p text:style-name="P39">Klinge der Atropos </text:p>
            <text:p text:style-name="P39">357</text:p>
          </table:table-cell>
          <table:table-cell table:style-name="Table1.D2" office:value-type="string">
            <text:p text:style-name="P39">Fluch der Moiren<text:line-break/>358</text:p>
          </table:table-cell>
          <table:table-cell table:style-name="Table1.E2" office:value-type="string">
            <text:p text:style-name="P39">Kette und Schuss<text:line-break/>359</text:p>
          </table:table-cell>
        </table:table-row>
        <table:table-row>
          <table:table-cell table:style-name="Table1.A2" office:value-type="string">
            <text:p text:style-name="P39"><text:span text:style-name="T4">Yddgrrl<text:line-break/></text:span>Weltenwurzel</text:p>
          </table:table-cell>
          <table:table-cell table:style-name="Table1.B2" office:value-type="string">
            <text:p text:style-name="P38">S. 360</text:p>
          </table:table-cell>
          <table:table-cell table:style-name="Table1.C2" office:value-type="string">
            <text:p text:style-name="P39"/>
          </table:table-cell>
          <table:table-cell table:style-name="Table1.D2" office:value-type="string">
            <text:p text:style-name="P39"/>
          </table:table-cell>
          <table:table-cell table:style-name="Table1.E2" office:value-type="string">
            <text:p text:style-name="P39"/>
          </table:table-cell>
        </table:table-row>
        <table:table-row>
          <table:table-cell table:style-name="Table1.A2" office:value-type="string">
            <text:p text:style-name="P35">Obitu-Que</text:p>
            <text:p text:style-name="P37">Herr der Fünf</text:p>
          </table:table-cell>
          <table:table-cell table:style-name="Table1.B2" office:value-type="string">
            <text:p text:style-name="P38">S. 361</text:p>
          </table:table-cell>
          <table:table-cell table:style-name="Table1.C2" office:value-type="string">
            <text:p text:style-name="P39"/>
          </table:table-cell>
          <table:table-cell table:style-name="Table1.D2" office:value-type="string">
            <text:p text:style-name="P39"/>
          </table:table-cell>
          <table:table-cell table:style-name="Table1.E2" office:value-type="string">
            <text:p text:style-name="P39"/>
          </table:table-cell>
        </table:table-row>
        <table:table-row>
          <table:table-cell table:style-name="Table1.A2" office:value-type="string">
            <text:p text:style-name="P35">Ithha</text:p>
            <text:p text:style-name="P37">Windfürst</text:p>
          </table:table-cell>
          <table:table-cell table:style-name="Table1.B2" office:value-type="string">
            <text:p text:style-name="P38">S. 362</text:p>
          </table:table-cell>
          <table:table-cell table:style-name="Table1.C2" office:value-type="string">
            <text:p text:style-name="P39"/>
          </table:table-cell>
          <table:table-cell table:style-name="Table1.D2" office:value-type="string">
            <text:p text:style-name="P39"/>
          </table:table-cell>
          <table:table-cell table:style-name="Table1.E2" office:value-type="string">
            <text:p text:style-name="P39"/>
          </table:table-cell>
        </table:table-row>
      </table:table>
      <text:p text:style-name="P40"><text:span text:style-name="T2"/></text:p>
      <text:p text:style-name="P41"><text:span text:style-name="T19">DCC: Magier und Kleriker Zauber</text:span><text:span text:style-name="T20"> </text:span><text:span text:style-name="T21">(unvollständig)</text:span></text:p>
      <text:p text:style-name="P42"/>
      <text:p text:style-name="P43"><text:span text:style-name="T22"><text:tab/><text:tab/></text:span><text:span text:style-name="T23">Magier </text:span><text:span text:style-name="T24">Zauber </text:span><text:span text:style-name="T25">Grad 1</text:span><text:span text:style-name="T23"><text:tab/><text:tab/></text:span><text:span text:style-name="T26"><text:tab/></text:span><text:span text:style-name="T27">Regeln<text:tab/>Rules<text:tab/></text:span><text:span text:style-name="T28">hier<text:tab/><text:tab/></text:span><text:span text:style-name="T29">Anmerkung</text:span></text:p>
      <text:p text:style-name="P43"><text:span text:style-name="T30">1-</text:span><text:span text:style-name="T31">1</text:span><text:span text:style-name="T32"> <text:tab/><text:tab/></text:span><text:span text:style-name="T33">Anrufung des Patrons</text:span><text:span text:style-name="T34">**</text:span><text:span text:style-name="T33"><text:tab/><text:tab/>129<text:tab/><text:tab/>144<text:tab/><text:tab/> <text:s/></text:span><text:span text:style-name="T35">6</text:span></text:p>
      <text:p text:style-name="P44"><text:span text:style-name="T36">1-</text:span><text:span text:style-name="T37">2</text:span><text:span text:style-name="T38"><text:tab/><text:tab/></text:span><text:span text:style-name="T39">Ausbessern/</text:span><text:span text:style-name="T40">Zerreißen</text:span><text:span text:style-name="T39"><text:tab/><text:tab/><text:tab/>129<text:tab/><text:tab/>147<text:tab/><text:tab/> <text:s/></text:span><text:span text:style-name="T41">8</text:span></text:p>
      <text:p text:style-name="P45"><text:span text:style-name="T36">1-</text:span><text:span text:style-name="T37">3</text:span><text:span text:style-name="T42"><text:tab/><text:tab/></text:span>Bauchreden<text:tab/><text:tab/><text:tab/><text:tab/><text:tab/>130<text:tab/><text:tab/>158<text:tab/><text:tab/> <text:s/><text:span text:style-name="T41">9</text:span></text:p>
      <text:p text:style-name="P45"><text:span text:style-name="T36">1-</text:span><text:span text:style-name="T37">4</text:span><text:tab/><text:tab/>Brennende Hände<text:tab/><text:tab/><text:tab/><text:tab/>132<text:tab/><text:tab/>142<text:tab/><text:tab/><text:span text:style-name="T41">10</text:span></text:p>
      <text:p text:style-name="P45"><text:span text:style-name="T36">1-</text:span><text:span text:style-name="T37">5</text:span><text:tab/><text:tab/>Ekims mystische Maske<text:tab/><text:tab/>133<text:tab/><text:tab/>137<text:tab/><text:tab/><text:span text:style-name="T43">11</text:span></text:p>
      <text:p text:style-name="P45"><text:span text:style-name="T36">1-</text:span><text:span text:style-name="T37">6</text:span><text:span text:style-name="T42"><text:tab/><text:tab/></text:span>Energie formen<text:tab/><text:tab/><text:tab/><text:tab/>135<text:tab/><text:tab/>143<text:tab/><text:tab/><text:span text:style-name="T37">1</text:span><text:span text:style-name="T41">2</text:span></text:p>
      <text:p text:style-name="P45"><text:span text:style-name="T36">1-</text:span><text:span text:style-name="T37">7</text:span><text:tab/><text:tab/>Erstickende Wolke<text:tab/><text:tab/><text:tab/>136<text:tab/><text:tab/>134<text:tab/><text:tab/><text:span text:style-name="T44">1</text:span><text:span text:style-name="T41">3</text:span></text:p>
      <text:p text:style-name="P45"><text:span text:style-name="T36">1-</text:span><text:span text:style-name="T45">8</text:span><text:tab/><text:tab/>Federfall<text:tab/><text:tab/><text:tab/><text:tab/><text:tab/><text:tab/>137<text:tab/><text:tab/>140<text:tab/><text:tab/><text:span text:style-name="T46">1</text:span><text:span text:style-name="T41">4</text:span></text:p>
      <text:p text:style-name="P46"><text:span text:style-name="T36">1-</text:span><text:span text:style-name="T45">9</text:span><text:span text:style-name="T42"><text:tab/><text:tab/></text:span>Kalte Hand<text:tab/><text:tab/><text:tab/><text:tab/><text:tab/><text:span text:style-name="T39">138<text:tab/><text:tab/>133<text:tab/><text:tab/></text:span><text:span text:style-name="T44">1</text:span><text:span text:style-name="T41">5</text:span><text:span text:style-name="T47"><text:tab/><text:tab/></text:span><text:span text:style-name="T48">Chaos</text:span></text:p>
      <text:p text:style-name="P47"><text:span text:style-name="T49">1-</text:span><text:span text:style-name="T50">1</text:span><text:span text:style-name="T49">0</text:span><text:span text:style-name="T51"><text:tab/><text:tab/>Magie entdecken</text:span>*<text:span text:style-name="T51"><text:tab/><text:tab/><text:tab/>267<text:tab/><text:tab/>260<text:tab/><text:tab/></text:span><text:span text:style-name="T52">16</text:span><text:tab/><text:tab/><text:span text:style-name="T53">Kleriker</text:span><text:span text:style-name="T54">zauber </text:span><text:span text:style-name="T55">(-2)</text:span></text:p>
      <text:p text:style-name="P44"><text:span text:style-name="T36">1-</text:span><text:span text:style-name="T45">11</text:span><text:span text:style-name="T39"><text:tab/><text:tab/>Magie lesen/</text:span><text:span text:style-name="T56">verschleiern</text:span><text:span text:style-name="T39"><text:tab/><text:tab/>139<text:tab/><text:tab/>152<text:tab/><text:tab/></text:span><text:span text:style-name="T46">1</text:span><text:span text:style-name="T57">7</text:span></text:p>
      <text:p text:style-name="P48"><text:span text:style-name="T36">1-</text:span><text:span text:style-name="T45">12</text:span><text:span text:style-name="T42"><text:tab/><text:tab/></text:span>Magischer Schild<text:tab/><text:tab/><text:tab/><text:tab/><text:span text:style-name="T39">141<text:tab/><text:tab/>146<text:tab/><text:tab/></text:span><text:span text:style-name="T41">1</text:span><text:span text:style-name="T57">8</text:span></text:p>
      <text:p text:style-name="P48"><text:span text:style-name="T36">1-</text:span><text:span text:style-name="T58">1</text:span><text:span text:style-name="T45">3</text:span><text:span text:style-name="T42"><text:tab/><text:tab/></text:span>Magisches Geschoss<text:tab/><text:tab/><text:tab/><text:span text:style-name="T39">142<text:tab/><text:tab/>144<text:tab/><text:tab/></text:span><text:span text:style-name="T41">1</text:span><text:span text:style-name="T57">9</text:span></text:p>
      <text:p text:style-name="P49"><text:span text:style-name="T36">1-</text:span><text:span text:style-name="T45">14</text:span><text:tab/><text:tab/>Pakt mit einem Patron<text:span text:style-name="T59">**</text:span><text:tab/><text:tab/>143<text:tab/><text:tab/>148<text:tab/><text:tab/> <text:s/><text:span text:style-name="T60">6</text:span></text:p>
      <text:p text:style-name="P50"><text:span text:style-name="T36">1-</text:span><text:span text:style-name="T44">1</text:span><text:span text:style-name="T45">5</text:span><text:span text:style-name="T39"><text:tab/><text:tab/>Person bezaubern<text:tab/><text:tab/><text:tab/><text:tab/>147<text:tab/><text:tab/>131<text:tab/><text:tab/></text:span><text:span text:style-name="T57">20</text:span></text:p>
      <text:p text:style-name="P51"><text:span text:style-name="T36">1-</text:span><text:span text:style-name="T45">16</text:span><text:tab/><text:tab/>Portal versperren<text:tab/><text:tab/><text:tab/><text:tab/>149<text:tab/><text:tab/>160<text:tab/><text:tab/><text:span text:style-name="T61">2</text:span><text:span text:style-name="T57">1</text:span></text:p>
      <text:p text:style-name="P48"><text:span text:style-name="T36">1-</text:span><text:span text:style-name="T45">17</text:span><text:span text:style-name="T39"><text:tab/><text:tab/>Runenalphabet der St</text:span><text:span text:style-name="T42">er</text:span><text:span text:style-name="T39">b</text:span><text:span text:style-name="T42">l</text:span><text:span text:style-name="T59">ichen</text:span><text:span text:style-name="T39"><text:tab/>151<text:tab/><text:tab/>154<text:tab/><text:tab/></text:span><text:span text:style-name="T62">2</text:span><text:span text:style-name="T57">2</text:span></text:p>
      <text:p text:style-name="P52"><text:span text:style-name="T36">1-</text:span><text:span text:style-name="T44">1</text:span><text:span text:style-name="T45">8</text:span><text:tab/><text:tab/>Schlaf<text:tab/><text:tab/><text:tab/><text:tab/><text:tab/><text:tab/>152<text:tab/><text:tab/>155<text:tab/><text:tab/><text:span text:style-name="T62">2</text:span><text:span text:style-name="T57">3</text:span><text:span text:style-name="T63"><text:tab/><text:tab/></text:span><text:span text:style-name="T64">Material</text:span></text:p>
      <text:p text:style-name="P51"><text:span text:style-name="T36">1-</text:span><text:span text:style-name="T45">19</text:span><text:tab/><text:tab/>Seilmagie<text:tab/><text:tab/><text:tab/><text:tab/><text:tab/>153<text:tab/><text:tab/>153<text:tab/><text:tab/><text:span text:style-name="T65">2</text:span><text:span text:style-name="T66">4</text:span></text:p>
      <text:p text:style-name="P48"><text:span text:style-name="T36">1-</text:span><text:span text:style-name="T45">20</text:span><text:span text:style-name="T42"><text:tab/><text:tab/></text:span><text:span text:style-name="T39">Spinnenklettern<text:tab/><text:tab/><text:tab/><text:tab/>154<text:tab/><text:tab/>156<text:tab/><text:tab/></text:span><text:span text:style-name="T62">2</text:span><text:span text:style-name="T57">5</text:span></text:p>
      <text:p text:style-name="P48"><text:span text:style-name="T36">1-</text:span><text:span text:style-name="T45">21</text:span><text:span text:style-name="T42"><text:tab/><text:tab/></text:span><text:span text:style-name="T39">Sprachen verstehen<text:tab/><text:tab/><text:tab/>156<text:tab/><text:tab/>136<text:tab/><text:tab/></text:span><text:span text:style-name="T62">2</text:span><text:span text:style-name="T57">6</text:span></text:p>
      <text:p text:style-name="P51"><text:span text:style-name="T36">1-</text:span><text:span text:style-name="T45">22</text:span><text:tab/><text:tab/>Sprühende Farben<text:tab/><text:tab/><text:tab/>157<text:tab/><text:tab/>135<text:tab/><text:tab/><text:span text:style-name="T62">2</text:span><text:span text:style-name="T57">7</text:span></text:p>
      <text:p text:style-name="P53"><text:span text:style-name="T36">1-</text:span><text:span text:style-name="T45">23</text:span><text:span text:style-name="T42"><text:tab/><text:tab/></text:span><text:span text:style-name="T39">Tiere beschwören<text:tab/><text:tab/><text:tab/><text:tab/>158<text:tab/><text:tab/>129<text:tab/><text:tab/></text:span><text:span text:style-name="T62">2</text:span><text:span text:style-name="T57">8</text:span><text:span text:style-name="T62">-2</text:span><text:span text:style-name="T57">9</text:span><text:span text:style-name="T47"><text:tab/></text:span><text:span text:style-name="T64">Material, </text:span><text:span text:style-name="T67">auch </text:span><text:span text:style-name="T68">Kleriker</text:span></text:p>
      <text:p text:style-name="P54"><text:span text:style-name="T36">1-</text:span><text:span text:style-name="T45">24</text:span><text:span text:style-name="T42"><text:tab/><text:tab/></text:span><text:span text:style-name="T9">Vergrößern/</text:span><text:span text:style-name="T69">Schrumpfen</text:span><text:span text:style-name="T9"><text:tab/><text:tab/></text:span><text:span text:style-name="T70">160<text:tab/><text:tab/>139<text:tab/><text:tab/></text:span><text:span text:style-name="T71">30</text:span></text:p>
      <text:p text:style-name="P55"><text:span text:style-name="T36">1-</text:span><text:span text:style-name="T45">25</text:span><text:tab/><text:tab/>Vertrauten finden<text:tab/><text:tab/><text:tab/><text:tab/>161<text:tab/><text:tab/>141<text:tab/><text:tab/> <text:s/><text:span text:style-name="T72">7</text:span></text:p>
      <text:p text:style-name="P56"><text:span text:style-name="T36">1-</text:span><text:span text:style-name="T45">26</text:span><text:tab/><text:tab/>Zaubertrick<text:tab/><text:tab/><text:tab/><text:tab/><text:tab/>162<text:tab/><text:tab/>130<text:tab/><text:tab/><text:span text:style-name="T62">3</text:span><text:span text:style-name="T57">1</text:span></text:p>
      <text:p text:style-name="P49"><text:span text:style-name="T36">1-</text:span><text:span text:style-name="T45">27</text:span><text:tab/><text:tab/>Patronzauber<text:span text:style-name="T59">***<text:tab/><text:tab/><text:tab/><text:tab/><text:tab/><text:tab/><text:tab/><text:tab/> <text:s/></text:span><text:span text:style-name="T60">6</text:span></text:p>
      <text:p text:style-name="P57"><text:s/></text:p>
      <text:p text:style-name="P58"><text:span text:style-name="T9">*<text:tab/>Wie der gleichnamige Klerikerzauber </text:span><text:span text:style-name="T10">aber mit</text:span><text:span text:style-name="T9"> -2 auf den Zauberwurf. Bei einer gewürfelten 1 hat der Zauber</text:span><text:span text:style-name="T10">er<text:line-break/><text:tab/></text:span><text:span text:style-name="T9">eine 50%ige </text:span><text:span text:style-name="T10">C</text:span><text:span text:style-name="T9">hance auf ernsthafte Verderbnis. Gewürfelt wird auf der allgemeinen Verderbnistabelle.</text:span></text:p>
      <text:p text:style-name="P58"><text:span text:style-name="T9">**<text:tab/>Wenn Pakt mit einem Patron oder Anrufung des Patrons gewürfelt werden, erhält der Zauber</text:span><text:span text:style-name="T12">er</text:span><text:span text:style-name="T9"> beide Zauber,<text:line-break/><text:tab/>aber sie belegen nur einen Zauberplatz.</text:span></text:p>
      <text:p text:style-name="P59"><text:span text:style-name="T13">***<text:tab/>Ignoriere dieses Ergebnis, wenn der Zauber</text:span><text:span text:style-name="T14">er</text:span><text:span text:style-name="T13"> nicht den Zauber Pakt mit einem Patron besitzt. Wenn der<text:line-break/><text:tab/>Zauber</text:span><text:span text:style-name="T14">er</text:span><text:span text:style-name="T13"> diesen Zauber bereits besitzt, erhält er zusätzlich den entsprechenden Zauber des Patrons.</text:span></text:p>
      <text:p text:style-name="P60"><text:span text:style-name="T22"><text:tab/><text:tab/></text:span><text:span text:style-name="T23">Magier </text:span><text:span text:style-name="T24">Zauber </text:span><text:span text:style-name="T25">Grad 2</text:span><text:span text:style-name="T23"><text:tab/><text:tab/></text:span><text:span text:style-name="T26"><text:tab/></text:span><text:span text:style-name="T27">Regeln<text:tab/>Rules<text:tab/></text:span><text:span text:style-name="T28">hier<text:tab/><text:tab/></text:span><text:span text:style-name="T29">Anmerkung</text:span></text:p>
      <text:p text:style-name="P61"><text:span text:style-name="T36">2-</text:span><text:span text:style-name="T73">1</text:span><text:span text:style-name="T58"><text:tab/></text:span><text:span text:style-name="T74"><text:tab/></text:span><text:span text:style-name="T73">Arkane </text:span>S<text:span text:style-name="T73">pe</text:span><text:span text:style-name="T75">z</text:span><text:span text:style-name="T73">ialisierung</text:span><text:tab/><text:span text:style-name="T39"><text:tab/><text:tab/>1</text:span><text:span text:style-name="T73">6</text:span><text:span text:style-name="T39">3<text:tab/><text:tab/></text:span><text:span text:style-name="T76">1</text:span><text:span text:style-name="T77">62</text:span><text:span text:style-name="T39"><text:tab/><text:tab/>-</text:span></text:p>
      <text:p text:style-name="P62"><text:span text:style-name="T50">2-</text:span><text:span text:style-name="T49">2</text:span><text:span text:style-name="T78"><text:tab/></text:span><text:span text:style-name="T79"><text:tab/></text:span><text:span text:style-name="T80">Böses entdecken</text:span><text:span text:style-name="T39">*</text:span><text:span text:style-name="T51"><text:tab/></text:span><text:span text:style-name="T81"><text:tab/><text:tab/><text:tab/>1</text:span><text:span text:style-name="T80">66</text:span><text:span text:style-name="T81"><text:tab/><text:tab/></text:span><text:span text:style-name="T82">259</text:span><text:span text:style-name="T81"><text:tab/><text:tab/></text:span><text:span text:style-name="T83">3</text:span><text:span text:style-name="T84">2</text:span><text:span text:style-name="T85"><text:tab/><text:tab/></text:span><text:span text:style-name="T53">Kleriker</text:span><text:span text:style-name="T54">zauber </text:span><text:span text:style-name="T86">(-2)</text:span></text:p>
      <text:p text:style-name="P63"><text:span text:style-name="T36">2-</text:span><text:span text:style-name="T87">3</text:span><text:span text:style-name="T58"><text:tab/></text:span><text:span text:style-name="T74"><text:tab/></text:span><text:span text:style-name="T87">Feuerresistenz</text:span><text:tab/><text:span text:style-name="T39"><text:tab/><text:tab/><text:tab/>1</text:span><text:span text:style-name="T87">66</text:span><text:span text:style-name="T39"><text:tab/><text:tab/></text:span><text:span text:style-name="T76">1</text:span><text:span text:style-name="T77">69</text:span><text:span text:style-name="T39"><text:tab/><text:tab/>-</text:span></text:p>
      <text:p text:style-name="P63"><text:span text:style-name="T36">2-</text:span><text:span text:style-name="T87">4</text:span><text:span text:style-name="T58"><text:tab/></text:span><text:span text:style-name="T74"><text:tab/></text:span><text:span text:style-name="T87">Gedanken lesen</text:span><text:tab/><text:span text:style-name="T39"><text:tab/><text:tab/><text:tab/>1</text:span><text:span text:style-name="T87">67</text:span><text:span text:style-name="T39"><text:tab/><text:tab/></text:span><text:span text:style-name="T76">1</text:span><text:span text:style-name="T77">66</text:span><text:span text:style-name="T39"><text:tab/><text:tab/>-</text:span></text:p>
      <text:p text:style-name="P64"><text:span text:style-name="T36">2-</text:span><text:span text:style-name="T87">5</text:span><text:span text:style-name="T58"><text:tab/></text:span><text:span text:style-name="T74"><text:tab/></text:span><text:span text:style-name="T87">Gegenstand aufspüren</text:span><text:span text:style-name="T39"><text:tab/><text:tab/><text:tab/>1</text:span><text:span text:style-name="T87">70</text:span><text:span text:style-name="T39"><text:tab/><text:tab/></text:span><text:span text:style-name="T76">1</text:span><text:span text:style-name="T77">78</text:span><text:span text:style-name="T39"><text:tab/><text:tab/>-</text:span></text:p>
      <text:p text:style-name="P64"><text:span text:style-name="T36">2-</text:span><text:span text:style-name="T87">6</text:span><text:span text:style-name="T58"><text:tab/></text:span><text:span text:style-name="T74"><text:tab/></text:span><text:span text:style-name="T87">Klopfen<text:tab/><text:tab/><text:tab/></text:span><text:span text:style-name="T39"><text:tab/><text:tab/><text:tab/>1</text:span><text:span text:style-name="T87">72</text:span><text:span text:style-name="T39"><text:tab/><text:tab/></text:span><text:span text:style-name="T76">1</text:span><text:span text:style-name="T77">75</text:span><text:span text:style-name="T39"><text:tab/><text:tab/></text:span><text:span text:style-name="T88">33</text:span></text:p>
      <text:p text:style-name="P64"><text:span text:style-name="T36">2-</text:span><text:span text:style-name="T87">7</text:span><text:span text:style-name="T58"><text:tab/></text:span><text:span text:style-name="T74"><text:tab/></text:span><text:span text:style-name="T87">Magischer Mund<text:tab/></text:span><text:span text:style-name="T39"><text:tab/><text:tab/><text:tab/>1</text:span><text:span text:style-name="T87">74</text:span><text:span text:style-name="T39"><text:tab/><text:tab/></text:span><text:span text:style-name="T76">1</text:span><text:span text:style-name="T77">80</text:span><text:span text:style-name="T39"><text:tab/><text:tab/>-</text:span></text:p>
      <text:p text:style-name="P64"><text:span text:style-name="T36">2-</text:span><text:span text:style-name="T87">8</text:span><text:span text:style-name="T58"><text:tab/></text:span><text:span text:style-name="T74"><text:tab/></text:span><text:span text:style-name="T87">Monster beschwören</text:span><text:span text:style-name="T39"><text:tab/><text:tab/><text:tab/>1</text:span><text:span text:style-name="T87">76</text:span><text:span text:style-name="T39"><text:tab/><text:tab/></text:span><text:span text:style-name="T76">1</text:span><text:span text:style-name="T77">84</text:span><text:span text:style-name="T39"><text:tab/><text:tab/>-</text:span></text:p>
      <text:p text:style-name="P65"><text:span text:style-name="T36">2-</text:span><text:span text:style-name="T87">9</text:span><text:span text:style-name="T58"><text:tab/></text:span><text:span text:style-name="T74"><text:tab/></text:span><text:span text:style-name="T89">Nythuuls Stachelschweinmantel</text:span><text:span text:style-name="T39">1</text:span><text:span text:style-name="T87">7</text:span><text:span text:style-name="T89">8</text:span><text:span text:style-name="T39"><text:tab/><text:tab/></text:span><text:span text:style-name="T76">1</text:span><text:span text:style-name="T77">86</text:span><text:span text:style-name="T39"><text:tab/><text:tab/></text:span><text:span text:style-name="T90">3</text:span><text:span text:style-name="T88">4</text:span></text:p>
      <text:p text:style-name="P65"><text:span text:style-name="T36">2-</text:span><text:span text:style-name="T89">10</text:span><text:span text:style-name="T58"><text:tab/></text:span><text:span text:style-name="T74"><text:tab/></text:span><text:span text:style-name="T89">Schrecken<text:tab/><text:tab/><text:tab/><text:tab/><text:tab/></text:span><text:span text:style-name="T39">1</text:span><text:span text:style-name="T89">79</text:span><text:span text:style-name="T39"><text:tab/><text:tab/></text:span><text:span text:style-name="T76">1</text:span><text:span text:style-name="T77">91</text:span><text:span text:style-name="T39"><text:tab/><text:tab/></text:span><text:span text:style-name="T91">3</text:span><text:span text:style-name="T88">5</text:span></text:p>
      <text:p text:style-name="P65"><text:span text:style-name="T36">2-</text:span><text:span text:style-name="T89">11</text:span><text:span text:style-name="T58"><text:tab/></text:span><text:span text:style-name="T74"><text:tab/></text:span><text:span text:style-name="T89">Schwächestrahl<text:tab/><text:tab/><text:tab/><text:tab/></text:span><text:span text:style-name="T39">1</text:span><text:span text:style-name="T89">80</text:span><text:span text:style-name="T39"><text:tab/><text:tab/></text:span><text:span text:style-name="T76">1</text:span><text:span text:style-name="T77">90</text:span><text:span text:style-name="T39"><text:tab/><text:tab/>-</text:span></text:p>
      <text:p text:style-name="P65"><text:span text:style-name="T36">2-</text:span><text:span text:style-name="T89">12</text:span><text:span text:style-name="T58"><text:tab/></text:span><text:span text:style-name="T74"><text:tab/></text:span><text:span text:style-name="T89">Schweben<text:tab/><text:tab/><text:tab/><text:tab/><text:tab/></text:span><text:span text:style-name="T39">1</text:span><text:span text:style-name="T89">81</text:span><text:span text:style-name="T39"><text:tab/><text:tab/></text:span><text:span text:style-name="T76">1</text:span><text:span text:style-name="T77">76</text:span><text:span text:style-name="T39"><text:tab/><text:tab/>-</text:span></text:p>
      <text:p text:style-name="P65"><text:span text:style-name="T36">2-</text:span><text:span text:style-name="T89">13</text:span><text:span text:style-name="T58"><text:tab/></text:span><text:span text:style-name="T74"><text:tab/></text:span>Sengender Strahl<text:tab/><text:span text:style-name="T39"><text:tab/><text:tab/><text:tab/>183<text:tab/><text:tab/></text:span><text:span text:style-name="T76">1</text:span><text:span text:style-name="T77">92</text:span><text:span text:style-name="T39"><text:tab/><text:tab/></text:span><text:span text:style-name="T92">3</text:span><text:span text:style-name="T88">6</text:span></text:p>
      <text:p text:style-name="P65"><text:span text:style-name="T36">2-</text:span><text:span text:style-name="T89">14</text:span><text:span text:style-name="T58"><text:tab/></text:span><text:span text:style-name="T74"><text:tab/></text:span><text:span text:style-name="T89">Spiegelbild<text:tab/><text:tab/><text:tab/><text:tab/><text:tab/></text:span><text:span text:style-name="T39">1</text:span><text:span text:style-name="T89">84</text:span><text:span text:style-name="T39"><text:tab/><text:tab/></text:span><text:span text:style-name="T76">1</text:span><text:span text:style-name="T77">82</text:span><text:span text:style-name="T39"><text:tab/><text:tab/></text:span><text:span text:style-name="T93">3</text:span><text:span text:style-name="T88">8</text:span></text:p>
      <text:p text:style-name="P65"><text:span text:style-name="T36">2-</text:span><text:span text:style-name="T89">15</text:span><text:span text:style-name="T58"><text:tab/></text:span><text:span text:style-name="T74"><text:tab/></text:span><text:span text:style-name="T89">Spinnennetz<text:tab/><text:tab/><text:tab/><text:tab/><text:tab/></text:span><text:span text:style-name="T39">1</text:span><text:span text:style-name="T89">86</text:span><text:span text:style-name="T39"><text:tab/><text:tab/></text:span><text:span text:style-name="T76">1</text:span><text:span text:style-name="T77">96</text:span><text:span text:style-name="T39"><text:tab/><text:tab/></text:span><text:span text:style-name="T94">3</text:span><text:span text:style-name="T88">9</text:span></text:p>
      <text:p text:style-name="P65"><text:span text:style-name="T36">2-</text:span><text:span text:style-name="T89">16</text:span><text:span text:style-name="T58"><text:tab/></text:span><text:span text:style-name="T74"><text:tab/></text:span><text:span text:style-name="T89">Stärke<text:tab/><text:tab/><text:tab/><text:tab/><text:tab/><text:tab/></text:span><text:span text:style-name="T39">1</text:span><text:span text:style-name="T89">88</text:span><text:span text:style-name="T39"><text:tab/><text:tab/></text:span><text:span text:style-name="T76">1</text:span><text:span text:style-name="T77">98</text:span><text:span text:style-name="T39"><text:tab/><text:tab/>-</text:span></text:p>
      <text:p text:style-name="P66"><text:span text:style-name="T36">2-</text:span><text:span text:style-name="T89">17</text:span><text:span text:style-name="T58"><text:tab/></text:span><text:span text:style-name="T74"><text:tab/></text:span><text:span text:style-name="T89">Trugbild<text:tab/><text:tab/><text:tab/><text:tab/><text:tab/><text:tab/></text:span><text:span text:style-name="T39">1</text:span><text:span text:style-name="T89">90</text:span><text:span text:style-name="T39"><text:tab/><text:tab/></text:span><text:span text:style-name="T76">1</text:span><text:span text:style-name="T77">87</text:span><text:span text:style-name="T39"><text:tab/><text:tab/></text:span><text:span text:style-name="T95">40</text:span></text:p>
      <text:p text:style-name="P65"><text:span text:style-name="T36">2-</text:span><text:span text:style-name="T89">19</text:span><text:span text:style-name="T58"><text:tab/></text:span><text:span text:style-name="T74"><text:tab/></text:span><text:span text:style-name="T89">Unsichtbarer Gefährte<text:tab/><text:tab/><text:tab/></text:span><text:span text:style-name="T39">1</text:span><text:span text:style-name="T89">92</text:span><text:span text:style-name="T39"><text:tab/><text:tab/></text:span><text:span text:style-name="T76">1</text:span><text:span text:style-name="T77">73</text:span><text:span text:style-name="T39"><text:tab/><text:tab/>-</text:span></text:p>
      <text:p text:style-name="P65"><text:span text:style-name="T36">2-</text:span><text:span text:style-name="T89">20<text:tab/></text:span><text:span text:style-name="T74"><text:tab/></text:span><text:span text:style-name="T89">Unsichtbares entdecken<text:tab/><text:tab/></text:span><text:span text:style-name="T39">1</text:span><text:span text:style-name="T89">94</text:span><text:span text:style-name="T39"><text:tab/><text:tab/></text:span><text:span text:style-name="T76">1</text:span><text:span text:style-name="T77">65</text:span><text:span text:style-name="T39"><text:tab/><text:tab/>-</text:span></text:p>
      <text:p text:style-name="P65"><text:span text:style-name="T36">2-</text:span><text:span text:style-name="T89">20<text:tab/></text:span><text:span text:style-name="T74"><text:tab/></text:span><text:span text:style-name="T89">Unsichtbarkeit<text:tab/><text:tab/><text:tab/><text:tab/></text:span><text:span text:style-name="T39">1</text:span><text:span text:style-name="T89">95</text:span><text:span text:style-name="T39"><text:tab/><text:tab/></text:span><text:span text:style-name="T76">1</text:span><text:span text:style-name="T77">72</text:span><text:span text:style-name="T39"><text:tab/><text:tab/></text:span><text:span text:style-name="T88">4</text:span><text:span text:style-name="T96">1</text:span></text:p>
      <text:p text:style-name="P65"><text:span text:style-name="T36">2-</text:span><text:span text:style-name="T89">20<text:tab/></text:span><text:span text:style-name="T74"><text:tab/></text:span><text:span text:style-name="T89">Vergessen<text:tab/><text:tab/><text:tab/><text:tab/><text:tab/></text:span><text:span text:style-name="T39">1</text:span><text:span text:style-name="T89">96</text:span><text:span text:style-name="T39"><text:tab/><text:tab/></text:span><text:span text:style-name="T76">1</text:span><text:span text:style-name="T77">70</text:span><text:span text:style-name="T39"><text:tab/><text:tab/>-</text:span></text:p>
      <text:p text:style-name="P65"><text:span text:style-name="T36">2-</text:span><text:span text:style-name="T89">20<text:tab/></text:span><text:span text:style-name="T74"><text:tab/></text:span><text:span text:style-name="T89">Zauberstecken<text:tab/><text:tab/><text:tab/><text:tab/></text:span><text:span text:style-name="T39">1</text:span><text:span text:style-name="T89">98</text:span><text:span text:style-name="T39"><text:tab/><text:tab/></text:span><text:span text:style-name="T76">1</text:span><text:span text:style-name="T77">99</text:span><text:span text:style-name="T39"><text:tab/><text:tab/></text:span><text:span text:style-name="T97">4</text:span><text:span text:style-name="T96">2</text:span></text:p>
      <text:p text:style-name="P65"><text:span text:style-name="T36">2-</text:span><text:span text:style-name="T89">20<text:tab/></text:span><text:span text:style-name="T74"><text:tab/></text:span><text:span text:style-name="T89">Zerbersten<text:tab/><text:tab/><text:tab/><text:tab/><text:tab/>202</text:span><text:span text:style-name="T39"><text:tab/><text:tab/></text:span><text:span text:style-name="T76">1</text:span><text:span text:style-name="T77">93</text:span><text:span text:style-name="T39"><text:tab/><text:tab/>-</text:span></text:p>
      <text:p text:style-name="P67"><text:span text:style-name="T98">2</text:span><text:span text:style-name="T36">-</text:span><text:span text:style-name="T45">2</text:span><text:span text:style-name="T98">1</text:span><text:tab/><text:tab/>Patronzauber<text:span text:style-name="T59">***<text:tab/><text:tab/><text:tab/><text:tab/><text:tab/><text:tab/><text:tab/><text:tab/> <text:s/></text:span><text:span text:style-name="T60">6</text:span></text:p>
      <text:p text:style-name="P68"><text:span text:style-name="T99"/></text:p>
      <text:p text:style-name="P68"><text:span text:style-name="T99">*<text:tab/></text:span><text:span text:style-name="T100">w</text:span><text:span text:style-name="T99">ie Klerikerzauber </text:span><text:span text:style-name="T101">aber</text:span><text:span text:style-name="T99"> -</text:span><text:span text:style-name="T101">2 </text:span><text:span text:style-name="T99">Malus</text:span></text:p>
      <text:p text:style-name="P69">**<text:tab/>Pakt <text:span text:style-name="T102">&amp;</text:span> Anrufung des Patrons <text:span text:style-name="T102">immer zusammen, gelten als 1 Zauber</text:span></text:p>
      <text:p text:style-name="P70"><text:span text:style-name="T103">***<text:tab/></text:span><text:span text:style-name="T104">i</text:span><text:span text:style-name="T103">gnoriere</text:span><text:span text:style-name="T105">n falls kein Patron</text:span></text:p>
      <text:p text:style-name="P71"><text:s/></text:p>
      <text:p text:style-name="P72"><text:span text:style-name="T22"><text:tab/><text:tab/></text:span><text:span text:style-name="T23">Magier </text:span><text:span text:style-name="T24">Zauber </text:span><text:span text:style-name="T25">Grad </text:span><text:span text:style-name="T106">3</text:span><text:span text:style-name="T23"><text:tab/><text:tab/></text:span><text:span text:style-name="T26"><text:tab/><text:tab/></text:span><text:span text:style-name="T27">Regeln<text:tab/>Rules<text:tab/></text:span><text:span text:style-name="T28">hier<text:tab/><text:tab/></text:span><text:span text:style-name="T29">Anmerkung<text:tab/></text:span></text:p>
      <text:p text:style-name="P73"><text:span text:style-name="T107">3</text:span><text:span text:style-name="T36">-</text:span><text:span text:style-name="T73">1</text:span><text:span text:style-name="T58"><text:tab/></text:span><text:span text:style-name="T74"><text:tab/></text:span><text:span text:style-name="T107">Besitz ergreifen </text:span><text:span text:style-name="T108">(Transference)</text:span><text:span text:style-name="T39"><text:tab/><text:tab/></text:span><text:span text:style-name="T107">205</text:span><text:span text:style-name="T39"><text:tab/><text:tab/></text:span><text:span text:style-name="T108">232</text:span><text:span text:style-name="T39"><text:tab/><text:tab/>-</text:span></text:p>
      <text:p text:style-name="P74"><text:span text:style-name="T109">3</text:span><text:span text:style-name="T50">-</text:span><text:span text:style-name="T49">2</text:span><text:span text:style-name="T78"><text:tab/></text:span><text:span text:style-name="T79"><text:tab/></text:span><text:span text:style-name="T80">B</text:span><text:span text:style-name="T109">indender Ruf</text:span><text:span text:style-name="T39">*</text:span><text:span text:style-name="T51"><text:tab/></text:span><text:span text:style-name="T81"><text:tab/><text:tab/><text:tab/><text:tab/></text:span><text:span text:style-name="T109">276</text:span><text:span text:style-name="T81"><text:tab/><text:tab/></text:span><text:span text:style-name="T110">270</text:span><text:span text:style-name="T81"><text:tab/><text:tab/></text:span><text:span text:style-name="T84">-</text:span><text:span text:style-name="T85"><text:tab/><text:tab/></text:span><text:span text:style-name="T111">Kleriker</text:span><text:span text:style-name="T112">zauber </text:span><text:span text:style-name="T113">(-2)</text:span></text:p>
      <text:p text:style-name="P73"><text:span text:style-name="T107">3</text:span><text:span text:style-name="T36">-</text:span><text:span text:style-name="T87">3</text:span><text:span text:style-name="T58"><text:tab/></text:span><text:span text:style-name="T74"><text:tab/></text:span><text:span text:style-name="T107">Blitzstrahl<text:tab/></text:span><text:tab/><text:span text:style-name="T39"><text:tab/><text:tab/><text:tab/><text:tab/></text:span><text:span text:style-name="T107">206</text:span><text:span text:style-name="T39"><text:tab/><text:tab/></text:span><text:span text:style-name="T107">222</text:span><text:span text:style-name="T39"><text:tab/><text:tab/></text:span><text:span text:style-name="T94">4</text:span><text:span text:style-name="T96">3</text:span></text:p>
      <text:p text:style-name="P73"><text:span text:style-name="T107">3</text:span><text:span text:style-name="T36">-</text:span><text:span text:style-name="T87">4</text:span><text:span text:style-name="T58"><text:tab/></text:span><text:span text:style-name="T74"><text:tab/></text:span><text:span text:style-name="T107">Dämonen beschwören</text:span><text:tab/><text:span text:style-name="T39"><text:tab/><text:tab/><text:tab/></text:span><text:span text:style-name="T107">207</text:span><text:span text:style-name="T39"><text:tab/><text:tab/></text:span><text:span text:style-name="T107">20</text:span><text:span text:style-name="T77">6</text:span><text:span text:style-name="T39"><text:tab/><text:tab/>-</text:span></text:p>
      <text:p text:style-name="P73"><text:span text:style-name="T107">3</text:span><text:span text:style-name="T36">-</text:span><text:span text:style-name="T87">5</text:span><text:span text:style-name="T58"><text:tab/></text:span><text:span text:style-name="T74"><text:tab/></text:span><text:span text:style-name="T107">Ebenenwechsel<text:tab/></text:span><text:span text:style-name="T39"><text:tab/><text:tab/><text:tab/><text:tab/></text:span><text:span text:style-name="T107">209</text:span><text:span text:style-name="T39"><text:tab/><text:tab/></text:span><text:span text:style-name="T108">225</text:span><text:span text:style-name="T39"><text:tab/><text:tab/></text:span><text:span text:style-name="T114">4</text:span><text:span text:style-name="T96">4</text:span></text:p>
      <text:p text:style-name="P73"><text:span text:style-name="T107">3</text:span><text:span text:style-name="T36">-</text:span><text:span text:style-name="T87">6</text:span><text:span text:style-name="T58"><text:tab/></text:span><text:span text:style-name="T74"><text:tab/></text:span><text:span text:style-name="T107">Emirikols entropischer Mahlstrom</text:span><text:span text:style-name="T87"><text:tab/>2</text:span><text:span text:style-name="T107">11</text:span><text:span text:style-name="T39"><text:tab/><text:tab/></text:span><text:span text:style-name="T108">213</text:span><text:span text:style-name="T39"><text:tab/><text:tab/></text:span><text:span text:style-name="T94">4</text:span><text:span text:style-name="T96">5</text:span></text:p>
      <text:p text:style-name="P73"><text:span text:style-name="T107">3</text:span><text:span text:style-name="T36">-</text:span><text:span text:style-name="T87">7</text:span><text:span text:style-name="T58"><text:tab/></text:span><text:span text:style-name="T74"><text:tab/></text:span><text:span text:style-name="T115">Ewiger Held<text:tab/><text:tab/></text:span><text:span text:style-name="T87"><text:tab/></text:span><text:span text:style-name="T39"><text:tab/><text:tab/><text:tab/></text:span><text:span text:style-name="T115">213</text:span><text:span text:style-name="T39"><text:tab/><text:tab/></text:span><text:span text:style-name="T108">214</text:span><text:span text:style-name="T39"><text:tab/><text:tab/>-</text:span></text:p>
      <text:p text:style-name="P73"><text:span text:style-name="T107">3</text:span><text:span text:style-name="T36">-</text:span><text:span text:style-name="T87">8</text:span><text:span text:style-name="T58"><text:tab/></text:span><text:span text:style-name="T74"><text:tab/></text:span><text:span text:style-name="T115">Feuerball<text:tab/><text:tab/><text:tab/></text:span><text:span text:style-name="T39"><text:tab/><text:tab/><text:tab/></text:span><text:span text:style-name="T115">214</text:span><text:span text:style-name="T39"><text:tab/><text:tab/></text:span><text:span text:style-name="T108">216</text:span><text:span text:style-name="T39"><text:tab/><text:tab/></text:span><text:span text:style-name="T93">4</text:span><text:span text:style-name="T96">6</text:span></text:p>
      <text:p text:style-name="P73"><text:span text:style-name="T107">3</text:span><text:span text:style-name="T36">-</text:span><text:span text:style-name="T87">9</text:span><text:span text:style-name="T58"><text:tab/></text:span><text:span text:style-name="T74"><text:tab/></text:span><text:span text:style-name="T115">Fleisch zu Stein<text:tab/><text:tab/><text:tab/><text:tab/><text:tab/>215</text:span><text:span text:style-name="T39"><text:tab/><text:tab/></text:span><text:span text:style-name="T116">233</text:span><text:span text:style-name="T39"><text:tab/><text:tab/>-</text:span></text:p>
      <text:p text:style-name="P73"><text:span text:style-name="T107">3</text:span><text:span text:style-name="T36">-</text:span><text:span text:style-name="T89">10</text:span><text:span text:style-name="T58"><text:tab/></text:span><text:span text:style-name="T74"><text:tab/></text:span><text:span text:style-name="T115">Fliegen<text:tab/><text:tab/></text:span><text:span text:style-name="T89"><text:tab/><text:tab/><text:tab/><text:tab/><text:tab/></text:span><text:span text:style-name="T115">2</text:span><text:span text:style-name="T39">1</text:span><text:span text:style-name="T89">7</text:span><text:span text:style-name="T39"><text:tab/><text:tab/></text:span><text:span text:style-name="T108">217</text:span><text:span text:style-name="T39"><text:tab/><text:tab/>-</text:span></text:p>
      <text:p text:style-name="P73"><text:span text:style-name="T107">3</text:span><text:span text:style-name="T36">-</text:span><text:span text:style-name="T89">11</text:span><text:span text:style-name="T58"><text:tab/></text:span><text:span text:style-name="T74"><text:tab/></text:span><text:span text:style-name="T115">Geister befragen</text:span><text:span text:style-name="T89"><text:tab/><text:tab/><text:tab/><text:tab/><text:tab/></text:span><text:span text:style-name="T115">219</text:span><text:span text:style-name="T39"><text:tab/><text:tab/></text:span><text:span text:style-name="T117">204</text:span><text:span text:style-name="T39"><text:tab/><text:tab/></text:span><text:span text:style-name="T118">4</text:span><text:span text:style-name="T96">7</text:span></text:p>
      <text:p text:style-name="P73"><text:span text:style-name="T107">3</text:span><text:span text:style-name="T36">-</text:span><text:span text:style-name="T89">12</text:span><text:span text:style-name="T58"><text:tab/></text:span><text:span text:style-name="T74"><text:tab/></text:span><text:span text:style-name="T115">Gespenstischer Hund</text:span><text:span text:style-name="T89"><text:tab/><text:tab/><text:tab/><text:tab/></text:span><text:span text:style-name="T115">221</text:span><text:span text:style-name="T39"><text:tab/><text:tab/></text:span><text:span text:style-name="T108">211</text:span><text:span text:style-name="T39"><text:tab/><text:tab/>-</text:span></text:p>
      <text:p text:style-name="P73"><text:span text:style-name="T107">3</text:span><text:span text:style-name="T36">-</text:span><text:span text:style-name="T89">13</text:span><text:span text:style-name="T58"><text:tab/></text:span><text:span text:style-name="T74"><text:tab/></text:span><text:span text:style-name="T115">Hast<text:tab/><text:tab/><text:tab/><text:tab/></text:span><text:tab/><text:span text:style-name="T39"><text:tab/><text:tab/><text:tab/></text:span><text:span text:style-name="T115">223</text:span><text:span text:style-name="T39"><text:tab/><text:tab/></text:span><text:span text:style-name="T108">221</text:span><text:span text:style-name="T39"><text:tab/><text:tab/>-</text:span></text:p>
      <text:p text:style-name="P75"><text:span text:style-name="T107">3</text:span><text:span text:style-name="T36">-</text:span><text:span text:style-name="T89">14</text:span><text:span text:style-name="T58"><text:tab/></text:span><text:span text:style-name="T74"><text:tab/></text:span><text:span text:style-name="T115">Lähmung</text:span><text:span text:style-name="T119">*</text:span><text:span text:style-name="T89"><text:tab/><text:tab/><text:tab/><text:tab/><text:tab/><text:tab/></text:span><text:span text:style-name="T115">2</text:span><text:span text:style-name="T120">6</text:span><text:span text:style-name="T115">5</text:span><text:span text:style-name="T39"><text:tab/><text:tab/></text:span><text:span text:style-name="T108">264</text:span><text:span text:style-name="T39"><text:tab/><text:tab/></text:span><text:span text:style-name="T121">5</text:span><text:span text:style-name="T122">5</text:span><text:span text:style-name="T39"><text:tab/><text:tab/></text:span><text:span text:style-name="T123">Kleriker</text:span><text:span text:style-name="T124">zauber </text:span><text:span text:style-name="T125">(-2)</text:span></text:p>
      <text:p text:style-name="P73"><text:span text:style-name="T107">3</text:span><text:span text:style-name="T36">-</text:span><text:span text:style-name="T89">15</text:span><text:span text:style-name="T58"><text:tab/></text:span><text:span text:style-name="T74"><text:tab/></text:span><text:span text:style-name="T120">Lebenshauch<text:tab/></text:span><text:span text:style-name="T89"><text:tab/><text:tab/><text:tab/><text:tab/><text:tab/></text:span><text:span text:style-name="T120">225</text:span><text:span text:style-name="T39"><text:tab/><text:tab/></text:span><text:span text:style-name="T108">202</text:span><text:span text:style-name="T39"><text:tab/><text:tab/>-</text:span></text:p>
      <text:p text:style-name="P73"><text:span text:style-name="T107">3</text:span><text:span text:style-name="T36">-</text:span><text:span text:style-name="T89">16</text:span><text:span text:style-name="T58"><text:tab/></text:span><text:span text:style-name="T74"><text:tab/></text:span><text:span text:style-name="T120">Magie bannen</text:span><text:span text:style-name="T89"><text:tab/><text:tab/><text:tab/><text:tab/><text:tab/></text:span><text:span text:style-name="T120">227</text:span><text:span text:style-name="T39"><text:tab/><text:tab/></text:span><text:span text:style-name="T117">208</text:span><text:span text:style-name="T39"><text:tab/><text:tab/></text:span><text:span text:style-name="T93">4</text:span><text:span text:style-name="T96">8</text:span></text:p>
      <text:p text:style-name="P73"><text:span text:style-name="T107">3</text:span><text:span text:style-name="T36">-</text:span><text:span text:style-name="T89">17</text:span><text:span text:style-name="T58"><text:tab/></text:span><text:span text:style-name="T74"><text:tab/></text:span><text:span text:style-name="T120">Magie schreiben</text:span><text:span text:style-name="T89"><text:tab/><text:tab/><text:tab/><text:tab/><text:tab/></text:span><text:span text:style-name="T120">229</text:span><text:span text:style-name="T39"><text:tab/><text:tab/></text:span><text:span text:style-name="T117">238</text:span><text:span text:style-name="T39"><text:tab/><text:tab/>-</text:span></text:p>
      <text:p text:style-name="P73"><text:span text:style-name="T107">3</text:span><text:span text:style-name="T36">-</text:span><text:span text:style-name="T89">19</text:span><text:span text:style-name="T58"><text:tab/></text:span><text:span text:style-name="T74"><text:tab/></text:span><text:span text:style-name="T120">Runenalphabet der Feen</text:span><text:span text:style-name="T89"><text:tab/><text:tab/><text:tab/></text:span><text:span text:style-name="T120">231</text:span><text:span text:style-name="T39"><text:tab/><text:tab/></text:span><text:span text:style-name="T108">227</text:span><text:span text:style-name="T39"><text:tab/><text:tab/>-</text:span></text:p>
      <text:p text:style-name="P73"><text:span text:style-name="T107">3</text:span><text:span text:style-name="T36">-</text:span><text:span text:style-name="T89">20<text:tab/></text:span><text:span text:style-name="T74"><text:tab/></text:span><text:span text:style-name="T120">Schwertmagie<text:tab/><text:tab/><text:tab/></text:span><text:span text:style-name="T89"><text:tab/><text:tab/></text:span><text:span text:style-name="T120">232</text:span><text:span text:style-name="T39"><text:tab/><text:tab/></text:span><text:span text:style-name="T108">229</text:span><text:span text:style-name="T39"><text:tab/><text:tab/>-</text:span></text:p>
      <text:p text:style-name="P73"><text:span text:style-name="T107">3</text:span><text:span text:style-name="T36">-</text:span><text:span text:style-name="T89">20<text:tab/></text:span><text:span text:style-name="T74"><text:tab/></text:span><text:span text:style-name="T120">Trank brauen<text:tab/></text:span><text:span text:style-name="T89"><text:tab/><text:tab/><text:tab/><text:tab/><text:tab/></text:span><text:span text:style-name="T120">235</text:span><text:span text:style-name="T39"><text:tab/><text:tab/></text:span><text:span text:style-name="T108">223</text:span><text:span text:style-name="T39"><text:tab/><text:tab/>-</text:span></text:p>
      <text:p text:style-name="P73"><text:span text:style-name="T107">3</text:span><text:span text:style-name="T36">-</text:span><text:span text:style-name="T89">20<text:tab/></text:span><text:span text:style-name="T74"><text:tab/></text:span><text:span text:style-name="T89">Ver</text:span><text:span text:style-name="T120">langsamen</text:span><text:span text:style-name="T89"><text:tab/><text:tab/><text:tab/><text:tab/><text:tab/></text:span><text:span text:style-name="T120">237</text:span><text:span text:style-name="T39"><text:tab/><text:tab/></text:span><text:span text:style-name="T108">228</text:span><text:span text:style-name="T39"><text:tab/><text:tab/>-</text:span></text:p>
      <text:p text:style-name="P73"><text:span text:style-name="T107">3</text:span><text:span text:style-name="T36">-</text:span><text:span text:style-name="T89">20<text:tab/></text:span><text:span text:style-name="T74"><text:tab/></text:span><text:span text:style-name="T120">Wasser atmen<text:tab/></text:span><text:span text:style-name="T89"><text:tab/><text:tab/><text:tab/><text:tab/></text:span><text:span text:style-name="T120">238</text:span><text:span text:style-name="T39"><text:tab/><text:tab/></text:span><text:span text:style-name="T108">235</text:span><text:span text:style-name="T39"><text:tab/><text:tab/>-</text:span></text:p>
      <text:p text:style-name="P73"><text:span text:style-name="T107">3</text:span><text:span text:style-name="T36">-</text:span><text:span text:style-name="T89">20<text:tab/></text:span><text:span text:style-name="T74"><text:tab/></text:span><text:span text:style-name="T120">Windstoß</text:span><text:span text:style-name="T89"><text:tab/><text:tab/><text:tab/><text:tab/><text:tab/><text:tab/>2</text:span><text:span text:style-name="T120">39</text:span><text:span text:style-name="T39"><text:tab/><text:tab/></text:span><text:span text:style-name="T108">219</text:span><text:span text:style-name="T39"><text:tab/><text:tab/>-</text:span></text:p>
      <text:p text:style-name="P76"><text:span text:style-name="T107">3</text:span><text:span text:style-name="T36">-</text:span><text:span text:style-name="T45">2</text:span><text:span text:style-name="T98">1</text:span><text:tab/><text:tab/>Patronzauber<text:span text:style-name="T59">***<text:tab/><text:tab/><text:tab/><text:tab/><text:tab/><text:tab/><text:tab/><text:tab/> <text:s/></text:span><text:span text:style-name="T60">6</text:span></text:p>
      <text:p text:style-name="P77"><text:span text:style-name="T126"/></text:p>
      <text:p text:style-name="P77"><text:span text:style-name="T22"><text:tab/><text:tab/></text:span><text:span text:style-name="T23">Magier </text:span><text:span text:style-name="T24">Zauber </text:span><text:span text:style-name="T25">Grad </text:span><text:span text:style-name="T127">4</text:span><text:span text:style-name="T23"><text:tab/><text:tab/></text:span><text:span text:style-name="T26"><text:tab/><text:tab/></text:span><text:span text:style-name="T27">Regeln<text:tab/>Rules<text:tab/></text:span><text:span text:style-name="T28">hier<text:tab/><text:tab/></text:span><text:span text:style-name="T29">Anmerkung<text:tab/></text:span></text:p>
      <text:p text:style-name="P78"><text:span text:style-name="T93">4</text:span><text:span text:style-name="T36">-</text:span><text:span text:style-name="T93">9</text:span><text:span text:style-name="T58"><text:tab/></text:span><text:span text:style-name="T74"><text:tab/></text:span><text:span text:style-name="T93">Mit Toten sprechen</text:span><text:span text:style-name="T119">*</text:span><text:span text:style-name="T93"><text:tab/><text:tab/></text:span><text:span text:style-name="T39"><text:tab/><text:tab/></text:span><text:span text:style-name="T107">2</text:span><text:span text:style-name="T128">93</text:span><text:span text:style-name="T39"><text:tab/><text:tab/></text:span><text:span text:style-name="T108">2</text:span><text:span text:style-name="T128">90</text:span><text:span text:style-name="T39"><text:tab/><text:tab/></text:span><text:span text:style-name="T93">4</text:span><text:span text:style-name="T96">9</text:span><text:span text:style-name="T39"><text:tab/><text:tab/></text:span><text:span text:style-name="T123">Kleriker</text:span><text:span text:style-name="T124">zauber </text:span><text:span text:style-name="T125">(-2)</text:span></text:p>
      <text:p text:style-name="P79"><text:span text:style-name="T129"/></text:p>
      <text:p text:style-name="P80"><text:span text:style-name="T99">*<text:tab/></text:span><text:span text:style-name="T100">w</text:span><text:span text:style-name="T99">ie Klerikerzauber </text:span><text:span text:style-name="T101">aber</text:span><text:span text:style-name="T99"> -</text:span><text:span text:style-name="T101">2 </text:span><text:span text:style-name="T99">Malus</text:span></text:p>
      <text:p text:style-name="P81">**<text:tab/>Pakt <text:span text:style-name="T102">&amp;</text:span> Anrufung des Patrons <text:span text:style-name="T102">immer zusammen, gelten als 1 Zauber</text:span></text:p>
      <text:p text:style-name="P82"><text:span text:style-name="T103">***<text:tab/></text:span><text:span text:style-name="T104">i</text:span><text:span text:style-name="T103">gnoriere</text:span><text:span text:style-name="T105">n falls kein Patron</text:span></text:p>
      <text:p text:style-name="P83"><text:s/></text:p>
      <text:p text:style-name="P84"><text:span text:style-name="T130">DCC Magier und Kleriker Zauber </text:span><text:span text:style-name="T131">(Fortsetzung)</text:span></text:p>
      <text:p text:style-name="P85"/>
      <text:p text:style-name="P85"><text:span text:style-name="T132"><text:tab/><text:tab/></text:span><text:span text:style-name="T133">Kleriker</text:span><text:span text:style-name="T134"> </text:span><text:span text:style-name="T135">Zauber<text:tab/></text:span><text:span text:style-name="T134"><text:tab/></text:span><text:span text:style-name="T132"><text:tab/><text:tab/><text:tab/></text:span><text:span text:style-name="T136">Regeln<text:tab/>Rules<text:tab/></text:span><text:span text:style-name="T137">hier<text:tab/><text:tab/></text:span><text:span text:style-name="T138">Anmerkung</text:span></text:p>
      <text:p text:style-name="P86"><text:span text:style-name="T139">1-</text:span><text:span text:style-name="T140">1<text:tab/><text:tab/></text:span><text:span text:style-name="T141">Böses entdecken<text:tab/><text:tab/><text:tab/><text:tab/><text:tab/></text:span><text:span text:style-name="T142">260<text:tab/><text:tab/>259<text:tab/><text:tab/></text:span><text:span text:style-name="T143">50</text:span><text:span text:style-name="T144"><text:tab/><text:tab/></text:span><text:span text:style-name="T145">Ordnung</text:span></text:p>
      <text:p text:style-name="P87"><text:span text:style-name="T146">1-</text:span><text:span text:style-name="T147">2<text:tab/><text:tab/></text:span>Dunkelheit/Helligkeit<text:tab/><text:tab/><text:tab/><text:tab/><text:span text:style-name="T148">261<text:tab/><text:tab/>258<text:tab/><text:tab/></text:span><text:span text:style-name="T118">5</text:span><text:span text:style-name="T96">1</text:span></text:p>
      <text:p text:style-name="P88"><text:span text:style-name="T146">1-</text:span><text:span text:style-name="T149">3</text:span><text:tab/><text:tab/>Göttermahl<text:tab/><text:tab/><text:tab/><text:tab/><text:tab/><text:tab/><text:span text:style-name="T148">262<text:tab/><text:tab/>262<text:tab/><text:tab/></text:span><text:span text:style-name="T150">5</text:span><text:span text:style-name="T96">2</text:span></text:p>
      <text:p text:style-name="P89"><text:span text:style-name="T146">1-</text:span><text:span text:style-name="T149">4</text:span><text:span text:style-name="T147"><text:tab/><text:tab/></text:span>Heilige Zuflucht<text:tab/><text:tab/><text:tab/><text:tab/><text:tab/><text:span text:style-name="T148">263<text:tab/><text:tab/>263<text:tab/><text:tab/></text:span><text:span text:style-name="T150">5</text:span><text:span text:style-name="T96">3</text:span></text:p>
      <text:p text:style-name="P89"><text:span text:style-name="T146">1-</text:span><text:span text:style-name="T149">5</text:span><text:span text:style-name="T147"><text:tab/><text:tab/></text:span>Kälte <text:span text:style-name="T151">oder </text:span>Hitze widerstehen<text:tab/><text:tab/><text:span text:style-name="T148">264<text:tab/><text:tab/>266<text:tab/><text:tab/></text:span><text:span text:style-name="T152">5</text:span><text:span text:style-name="T96">4</text:span></text:p>
      <text:p text:style-name="P90"><text:span text:style-name="T146">1-</text:span><text:span text:style-name="T149">6</text:span><text:span text:style-name="T153"><text:tab/><text:tab/></text:span>Lähmung<text:tab/><text:tab/><text:tab/><text:tab/><text:tab/><text:tab/><text:span text:style-name="T148">265<text:tab/><text:tab/>264<text:tab/><text:tab/></text:span><text:span text:style-name="T152">5</text:span><text:span text:style-name="T96">5</text:span></text:p>
      <text:p text:style-name="P89"><text:span text:style-name="T146">1-</text:span><text:span text:style-name="T149">7</text:span><text:tab/><text:tab/>Machtwort<text:tab/><text:tab/><text:tab/><text:tab/><text:tab/><text:tab/><text:span text:style-name="T148">266<text:tab/><text:tab/>268<text:tab/><text:tab/></text:span><text:span text:style-name="T152">5</text:span><text:span text:style-name="T96">6</text:span></text:p>
      <text:p text:style-name="P89"><text:span text:style-name="T146">1-</text:span><text:span text:style-name="T149">8</text:span><text:tab/><text:tab/>Magie entdecken<text:tab/><text:tab/><text:tab/><text:tab/><text:tab/><text:span text:style-name="T148">267<text:tab/><text:tab/>260<text:tab/><text:tab/></text:span><text:span text:style-name="T154">5</text:span><text:span text:style-name="T155">7</text:span></text:p>
      <text:p text:style-name="P89"><text:span text:style-name="T146">1-</text:span><text:span text:style-name="T149">9</text:span><text:tab/><text:tab/>Schutz vor Bösem<text:tab/><text:tab/><text:tab/><text:tab/><text:tab/><text:span text:style-name="T148">269<text:tab/><text:tab/>265<text:tab/><text:tab/></text:span><text:span text:style-name="T156">5</text:span><text:span text:style-name="T96">8</text:span><text:span text:style-name="T157"><text:tab/><text:tab/></text:span><text:span text:style-name="T158">Ordnung</text:span></text:p>
      <text:p text:style-name="P89"><text:span text:style-name="T146">1-</text:span><text:span text:style-name="T149">10</text:span><text:tab/><text:tab/>Segnung<text:tab/><text:tab/><text:tab/><text:tab/><text:tab/><text:tab/><text:tab/><text:span text:style-name="T148">270<text:tab/><text:tab/>255<text:tab/><text:tab/></text:span><text:span text:style-name="T156">5</text:span><text:span text:style-name="T96">9</text:span></text:p>
      <text:p text:style-name="P91"><text:span text:style-name="T146">1-</text:span><text:span text:style-name="T149">11</text:span><text:tab/><text:tab/>Zweites Gesicht<text:tab/><text:tab/><text:tab/><text:tab/><text:tab/><text:span text:style-name="T148">273<text:tab/><text:tab/>267<text:tab/><text:tab/></text:span><text:span text:style-name="T96">60</text:span></text:p>
      <text:p text:style-name="P92"><text:span text:style-name="T159">1-</text:span><text:span text:style-name="T160">12</text:span><text:span text:style-name="T161"><text:tab/><text:tab/></text:span><text:span text:style-name="T162">Tiere beschwören</text:span><text:span text:style-name="T163"><text:tab/> </text:span><text:span text:style-name="T164">(Kleriker/Druide)</text:span><text:span text:style-name="T163"><text:tab/></text:span><text:span text:style-name="T165">1</text:span><text:span text:style-name="T166">58<text:tab/><text:tab/></text:span><text:span text:style-name="T167">1</text:span><text:span text:style-name="T166">29<text:tab/><text:tab/></text:span><text:span text:style-name="T168">6</text:span><text:span text:style-name="T122">1</text:span><text:span text:style-name="T169">-</text:span><text:span text:style-name="T170">6</text:span><text:span text:style-name="T122">2</text:span><text:span text:style-name="T171"><text:tab/>Magierzauber -</text:span><text:span text:style-name="T172">2</text:span></text:p>
      <text:p text:style-name="P93"/>
      <text:p text:style-name="P94"><text:span text:style-name="T173">2</text:span><text:span text:style-name="T146">-</text:span><text:span text:style-name="T149">1</text:span><text:tab/><text:tab/><text:span text:style-name="T173">Beißender Stein</text:span><text:tab/><text:tab/><text:tab/><text:tab/><text:tab/><text:span text:style-name="T148">2</text:span><text:span text:style-name="T174">74</text:span><text:span text:style-name="T148"><text:tab/><text:tab/>2</text:span><text:span text:style-name="T175">82</text:span><text:span text:style-name="T148"><text:tab/><text:tab/></text:span><text:span text:style-name="T150">6</text:span><text:span text:style-name="T96">3</text:span><text:span text:style-name="T157"><text:tab/><text:tab/></text:span><text:span text:style-name="T176">Material</text:span></text:p>
      <text:p text:style-name="P94"><text:span text:style-name="T173">2</text:span><text:span text:style-name="T146">-</text:span><text:span text:style-name="T174">2</text:span><text:tab/><text:tab/><text:span text:style-name="T173">Bi</text:span><text:span text:style-name="T177">ndender</text:span><text:span text:style-name="T173"> </text:span><text:span text:style-name="T177">Ruf</text:span><text:tab/><text:tab/><text:tab/><text:tab/><text:tab/><text:span text:style-name="T148">2</text:span><text:span text:style-name="T174">7</text:span><text:span text:style-name="T177">6</text:span><text:span text:style-name="T148"><text:tab/><text:tab/>2</text:span><text:span text:style-name="T175">70</text:span><text:span text:style-name="T148"><text:tab/><text:tab/>-</text:span></text:p>
      <text:p text:style-name="P94"><text:span text:style-name="T173">2</text:span><text:span text:style-name="T146">-</text:span><text:span text:style-name="T174">3</text:span><text:tab/><text:tab/><text:span text:style-name="T177">Göttliches Symbol</text:span><text:tab/><text:tab/><text:tab/><text:tab/><text:tab/><text:span text:style-name="T148">2</text:span><text:span text:style-name="T174">7</text:span><text:span text:style-name="T177">7</text:span><text:span text:style-name="T148"><text:tab/><text:tab/>2</text:span><text:span text:style-name="T175">75</text:span><text:span text:style-name="T148"><text:tab/><text:tab/></text:span><text:span text:style-name="T152">6</text:span><text:span text:style-name="T96">4</text:span></text:p>
      <text:p text:style-name="P94"><text:span text:style-name="T173">2</text:span><text:span text:style-name="T146">-</text:span><text:span text:style-name="T174">4</text:span><text:tab/><text:tab/><text:span text:style-name="T177">Holz verdrehen</text:span><text:tab/><text:tab/><text:tab/><text:tab/><text:tab/><text:span text:style-name="T148">2</text:span><text:span text:style-name="T174">7</text:span><text:span text:style-name="T177">8</text:span><text:span text:style-name="T148"><text:tab/><text:tab/>2</text:span><text:span text:style-name="T175">84</text:span><text:span text:style-name="T148"><text:tab/><text:tab/></text:span><text:span text:style-name="T152">6</text:span><text:span text:style-name="T96">5</text:span></text:p>
      <text:p text:style-name="P94"><text:span text:style-name="T173">2</text:span><text:span text:style-name="T146">-</text:span><text:span text:style-name="T174">5</text:span><text:tab/><text:tab/><text:span text:style-name="T177">Lähmung heile</text:span><text:span text:style-name="T173">n</text:span><text:tab/><text:tab/><text:tab/><text:tab/><text:tab/><text:span text:style-name="T148">2</text:span><text:span text:style-name="T174">7</text:span><text:span text:style-name="T177">9</text:span><text:span text:style-name="T148"><text:tab/><text:tab/>2</text:span><text:span text:style-name="T175">72</text:span><text:span text:style-name="T148"><text:tab/><text:tab/></text:span><text:span text:style-name="T152">6</text:span><text:span text:style-name="T96">6</text:span></text:p>
      <text:p text:style-name="P94"><text:span text:style-name="T173">2</text:span><text:span text:style-name="T146">-</text:span><text:span text:style-name="T174">6</text:span><text:tab/><text:tab/><text:span text:style-name="T177">Lebenskraft</text:span><text:span text:style-name="T173"> </text:span><text:span text:style-name="T177">wiederherstellen</text:span><text:tab/><text:tab/><text:span text:style-name="T148">2</text:span><text:span text:style-name="T177">80</text:span><text:span text:style-name="T148"><text:tab/><text:tab/>2</text:span><text:span text:style-name="T175">78</text:span><text:span text:style-name="T148"><text:tab/><text:tab/></text:span><text:span text:style-name="T152">6</text:span><text:span text:style-name="T96">7</text:span></text:p>
      <text:p text:style-name="P94"><text:span text:style-name="T173">2</text:span><text:span text:style-name="T146">-</text:span><text:span text:style-name="T174">7</text:span><text:tab/><text:tab/><text:span text:style-name="T177">Lotusblick<text:tab/></text:span><text:tab/><text:tab/><text:tab/><text:tab/><text:tab/><text:span text:style-name="T148">2</text:span><text:span text:style-name="T177">81</text:span><text:span text:style-name="T148"><text:tab/><text:tab/>2</text:span><text:span text:style-name="T175">76</text:span><text:span text:style-name="T148"><text:tab/><text:tab/></text:span><text:span text:style-name="T152">6</text:span><text:span text:style-name="T96">8</text:span></text:p>
      <text:p text:style-name="P94"><text:span text:style-name="T173">2</text:span><text:span text:style-name="T146">-</text:span><text:span text:style-name="T174">8</text:span><text:tab/><text:tab/><text:span text:style-name="T177">Schlangen</text:span><text:span text:style-name="T173"> </text:span><text:span text:style-name="T177">beschwören</text:span><text:tab/><text:tab/><text:tab/><text:span text:style-name="T148">2</text:span><text:span text:style-name="T177">83</text:span><text:span text:style-name="T148"><text:tab/><text:tab/>2</text:span><text:span text:style-name="T175">80</text:span><text:span text:style-name="T148"><text:tab/><text:tab/></text:span><text:span text:style-name="T152">6</text:span><text:span text:style-name="T96">9</text:span></text:p>
      <text:p text:style-name="P94"><text:span text:style-name="T173">2</text:span><text:span text:style-name="T146">-</text:span><text:span text:style-name="T174">9</text:span><text:tab/><text:tab/><text:span text:style-name="T177">Verbannen<text:tab/></text:span><text:tab/><text:tab/><text:tab/><text:tab/><text:tab/><text:span text:style-name="T148">2</text:span><text:span text:style-name="T177">85</text:span><text:span text:style-name="T148"><text:tab/><text:tab/>2</text:span><text:span text:style-name="T175">69</text:span><text:span text:style-name="T148"><text:tab/><text:tab/></text:span><text:span text:style-name="T96">70</text:span><text:span text:style-name="T157"><text:tab/><text:tab/></text:span><text:span text:style-name="T176">Material</text:span></text:p>
      <text:p text:style-name="P94"><text:span text:style-name="T173">2</text:span><text:span text:style-name="T146">-</text:span><text:span text:style-name="T149">1</text:span><text:span text:style-name="T174">0</text:span><text:tab/><text:tab/><text:span text:style-name="T177">Verfluchen<text:tab/></text:span><text:tab/><text:tab/><text:tab/><text:tab/><text:tab/><text:span text:style-name="T148">2</text:span><text:span text:style-name="T177">86</text:span><text:span text:style-name="T148"><text:tab/><text:tab/>2</text:span><text:span text:style-name="T175">73</text:span><text:span text:style-name="T148"><text:tab/><text:tab/></text:span><text:span text:style-name="T118">7</text:span><text:span text:style-name="T96">1</text:span></text:p>
      <text:p text:style-name="P95"><text:span text:style-name="T173">2</text:span><text:span text:style-name="T146">-</text:span><text:span text:style-name="T149">1</text:span><text:span text:style-name="T174">1</text:span><text:tab/><text:tab/><text:span text:style-name="T177">Vergiftung oder Krankheit heilen</text:span><text:tab/><text:span text:style-name="T148">2</text:span><text:span text:style-name="T177">88</text:span><text:span text:style-name="T148"><text:tab/><text:tab/>2</text:span><text:span text:style-name="T175">77</text:span><text:span text:style-name="T148"><text:tab/><text:tab/></text:span><text:span text:style-name="T150">7</text:span><text:span text:style-name="T96">2</text:span></text:p>
      <text:p text:style-name="P95"/>
      <text:p text:style-name="P96"><text:span text:style-name="T178">3</text:span><text:span text:style-name="T146">-</text:span><text:span text:style-name="T178">4</text:span><text:tab/><text:tab/><text:span text:style-name="T178">Mit den Toten sprechen<text:tab/><text:tab/></text:span><text:tab/><text:span text:style-name="T148">2</text:span><text:span text:style-name="T178">93</text:span><text:span text:style-name="T148"><text:tab/><text:tab/>2</text:span><text:span text:style-name="T178">90</text:span><text:span text:style-name="T148"><text:tab/><text:tab/></text:span><text:span text:style-name="T150">7</text:span><text:span text:style-name="T118">2</text:span></text:p>
      <text:p text:style-name="P97"/>
      <text:p text:style-name="P98"><text:span text:style-name="T179">w</text:span><text:span text:style-name="T180">12</text:span><text:span text:style-name="T181"><text:tab/></text:span><text:span text:style-name="T182">Zauber Hexe/Druide<text:tab/><text:tab/><text:tab/></text:span><text:span text:style-name="T181"><text:tab/></text:span><text:span text:style-name="T183">Regeln<text:tab/>Rules<text:tab/></text:span><text:span text:style-name="T184">hier<text:tab/><text:tab/></text:span><text:span text:style-name="T185">Anmerkung</text:span></text:p>
      <text:p text:style-name="P99"><text:span text:style-name="T186">1-</text:span><text:span text:style-name="T37">5</text:span><text:tab/><text:tab/>Ekims mystische Maske<text:tab/><text:tab/>133<text:tab/><text:tab/>137<text:tab/><text:tab/><text:span text:style-name="T43">11</text:span></text:p>
      <text:p text:style-name="P100"><text:span text:style-name="T186">1-</text:span><text:span text:style-name="T45">9</text:span><text:span text:style-name="T42"><text:tab/><text:tab/></text:span>Kalte Hand<text:tab/><text:tab/><text:tab/><text:tab/><text:tab/><text:span text:style-name="T39">138<text:tab/><text:tab/>133<text:tab/><text:tab/></text:span><text:span text:style-name="T44">1</text:span><text:span text:style-name="T187">5</text:span><text:span text:style-name="T47"><text:tab/><text:tab/></text:span><text:span text:style-name="T48">Chaos</text:span></text:p>
      <text:p text:style-name="P100"><text:span text:style-name="T186">1-</text:span><text:span text:style-name="T44">1</text:span><text:span text:style-name="T45">5</text:span><text:span text:style-name="T39"><text:tab/><text:tab/>Personen bezaubern<text:tab/><text:tab/><text:tab/>147<text:tab/><text:tab/>131<text:tab/><text:tab/></text:span><text:span text:style-name="T187">19</text:span></text:p>
      <text:p text:style-name="P100"><text:span text:style-name="T186">1-</text:span><text:span text:style-name="T45">20</text:span><text:span text:style-name="T42"><text:tab/><text:tab/></text:span><text:span text:style-name="T39">Spinnenklettern<text:tab/><text:tab/><text:tab/><text:tab/>154<text:tab/><text:tab/>156<text:tab/><text:tab/></text:span><text:span text:style-name="T187">24</text:span></text:p>
      <text:p text:style-name="P101"><text:span text:style-name="T186">1-</text:span><text:span text:style-name="T45">23</text:span><text:span text:style-name="T42"><text:tab/><text:tab/></text:span><text:span text:style-name="T39">Tiere beschwören<text:tab/><text:tab/><text:tab/><text:tab/>158<text:tab/><text:tab/>129<text:tab/><text:tab/></text:span><text:span text:style-name="T188">2</text:span><text:span text:style-name="T189">7-</text:span><text:span text:style-name="T188">28</text:span><text:span text:style-name="T47"><text:tab/></text:span><text:span text:style-name="T48">Neutral, </text:span><text:span text:style-name="T190">Material</text:span></text:p>
      <text:p text:style-name="P102"><text:span text:style-name="T186">1-</text:span><text:span text:style-name="T45">24</text:span><text:span text:style-name="T42"><text:tab/><text:tab/></text:span><text:span text:style-name="T9">Vergrößern/</text:span><text:span text:style-name="T69">Schrumpfen</text:span><text:span text:style-name="T9"><text:tab/><text:tab/></text:span><text:span text:style-name="T70">160<text:tab/><text:tab/>139<text:tab/><text:tab/></text:span><text:span text:style-name="T191">29</text:span></text:p>
      <text:p text:style-name="P103"><text:span text:style-name="T186">1-</text:span><text:span text:style-name="T45">25</text:span><text:tab/><text:tab/>Vertrauten finden<text:tab/><text:tab/><text:tab/><text:tab/>161<text:tab/><text:tab/>141<text:tab/><text:tab/> <text:s/><text:span text:style-name="T187">7</text:span><text:span text:style-name="T37"><text:tab/><text:tab/></text:span><text:span text:style-name="T158">Neutral</text:span></text:p>
      <text:p text:style-name="P99"><text:span text:style-name="T186">1-</text:span><text:span text:style-name="T45">26</text:span><text:tab/><text:tab/>Zaubertrick<text:tab/><text:tab/><text:tab/><text:tab/><text:tab/>162<text:tab/><text:tab/>130<text:tab/><text:tab/><text:span text:style-name="T187">30</text:span></text:p>
      <text:p text:style-name="P104"><text:span text:style-name="T186">1-</text:span><text:span text:style-name="T147">2<text:tab/><text:tab/></text:span>Dunkelheit/Helligkeit<text:tab/><text:tab/><text:tab/><text:span text:style-name="T148">261<text:tab/><text:tab/>258<text:tab/><text:tab/></text:span><text:span text:style-name="T118">5</text:span><text:span text:style-name="T96">1</text:span></text:p>
      <text:p text:style-name="P104"><text:span text:style-name="T186">1-</text:span><text:span text:style-name="T149">3</text:span><text:tab/><text:tab/>Göttermahl<text:tab/><text:tab/><text:tab/><text:tab/><text:tab/><text:span text:style-name="T148">262<text:tab/><text:tab/>262<text:tab/><text:tab/></text:span><text:span text:style-name="T118">5</text:span><text:span text:style-name="T96">2</text:span></text:p>
      <text:p text:style-name="P105"><text:span text:style-name="T192">1-</text:span><text:span text:style-name="T193">6</text:span><text:span text:style-name="T194"><text:tab/><text:tab/></text:span><text:span text:style-name="T5">Lähmung<text:tab/><text:tab/><text:tab/><text:tab/><text:tab/></text:span><text:span text:style-name="T142">265<text:tab/><text:tab/>264<text:tab/><text:tab/></text:span><text:span text:style-name="T195">5</text:span><text:span text:style-name="T143">5</text:span></text:p>
      <text:p text:style-name="P105"><text:span text:style-name="T192">1-</text:span><text:span text:style-name="T193">7<text:tab/></text:span><text:span text:style-name="T194"><text:tab/>Machtwort<text:tab/><text:tab/><text:tab/><text:tab/><text:tab/></text:span><text:span text:style-name="T142">266<text:tab/><text:tab/>268<text:tab/><text:tab/></text:span><text:span text:style-name="T196">5</text:span><text:span text:style-name="T143">6</text:span></text:p>
      <text:p text:style-name="P106"><text:span text:style-name="T197">1-</text:span><text:span text:style-name="T37">1 </text:span><text:span text:style-name="T198">Anrufung des</text:span> Patron<text:span text:style-name="T198">s</text:span><text:tab/><text:tab/><text:tab/><text:tab/><text:tab/><text:tab/><text:tab/><text:tab/><text:tab/><text:tab/><text:span text:style-name="T199">Regeln 129, Rules 144</text:span></text:p>
      <text:p text:style-name="P107">Grad 1, 1 <text:span text:style-name="T198">Runde</text:span>, <text:span text:style-name="T200">Reichweite: selbst, </text:span>Dauer: <text:span text:style-name="T198">variiert</text:span></text:p>
      <text:p text:style-name="P108"/>
      <text:p text:style-name="P109">Du <text:s/><text:span text:style-name="T198">rufst deinen Patron an und bittest ihn um Hilfe</text:span>. <text:span text:style-name="T201">Erfordert immer Zauberbrand (Blutmagie).</text:span></text:p>
      <text:p text:style-name="P110">Sezrekan: siehe Turm der schwarzen Perle</text:p>
      <text:p text:style-name="P111"/>
      <text:p text:style-name="P112"><text:span text:style-name="T4">1</text:span><text:tab/><text:tab/><text:span text:style-name="T202">Kritischer </text:span>Fehlschlag! <text:span text:style-name="T202">w</text:span><text:span text:style-name="T203">6</text:span><text:span text:style-name="T202">+</text:span>Glück<text:span text:style-name="T202">smod</text:span>:</text:p>
      <text:p text:style-name="P112"><text:tab/><text:tab/><text:span text:style-name="T204">3</text:span><text:span text:style-name="T205">–</text:span> Verderbnis <text:span text:style-name="T202">&amp;</text:span> <text:span text:style-name="T198">Makel des Patrons</text:span><text:tab/><text:tab/><text:span text:style-name="T204">4</text:span><text:span text:style-name="T4">-</text:span><text:span text:style-name="T204">5</text:span> Verderbnis<text:tab/><text:tab/><text:span text:style-name="T204">6+</text:span> <text:span text:style-name="T198">Makel</text:span></text:p>
      <text:p text:style-name="P112"><text:span text:style-name="T4">2-11<text:tab/><text:tab/></text:span>Fehlschlag</text:p>
      <text:p text:style-name="P112"><text:span text:style-name="T4">12</text:span><text:span text:style-name="T204">+</text:span><text:tab/><text:tab/><text:span text:style-name="T198">Entscheidung de</text:span><text:span text:style-name="T206">r</text:span><text:span text:style-name="T198"> </text:span><text:span text:style-name="T206">SL</text:span></text:p>
      <text:p text:style-name="P113"/>
      <text:p text:style-name="P114"><text:span text:style-name="T197">1-</text:span><text:span text:style-name="T45">14 </text:span>Pakt mit einem Patron<text:tab/><text:tab/><text:tab/><text:tab/><text:tab/><text:tab/><text:tab/><text:tab/><text:tab/><text:tab/><text:span text:style-name="T199">Regeln 1</text:span><text:span text:style-name="T207">43</text:span><text:span text:style-name="T199">, Rules 14</text:span><text:span text:style-name="T207">8</text:span></text:p>
      <text:p text:style-name="P107">Grad 1, 1 Woche plus Aufgaben, <text:span text:style-name="T200">Reichweite: selbst oder Berührung, </text:span>Dauer: lebenslang</text:p>
      <text:p text:style-name="P115"/>
      <text:p text:style-name="P109">Du verpflichtest dich in dieser Zeremonie einem übernatürlichen Wesen (Gott, Dämon, Chaosfürst, Engel, …) zu dienen. Du musst seine Aufgaben erfüllen und kannst um seine Hilfe bitten. </text:p>
      <text:p text:style-name="P109"/>
      <text:p text:style-name="P108">Besitzt du bereits einem Pakt kannst du auch einen Gefährten in den Pakt einbeziehen.</text:p>
      <text:p text:style-name="P112"><text:span text:style-name="T4">1</text:span><text:tab/><text:tab/><text:span text:style-name="T198">Fehlschlag, Makel des Patrons, Zauber ist für einen Monat verloren</text:span></text:p>
      <text:p text:style-name="P112"><text:span text:style-name="T4">2-11<text:tab/><text:tab/></text:span>Fehlschlag<text:span text:style-name="T198">, Zauber ist für einen Monat verloren</text:span></text:p>
      <text:p text:style-name="P112"><text:span text:style-name="T4">12</text:span><text:span text:style-name="T204">+</text:span><text:tab/><text:tab/><text:span text:style-name="T208">Pakt geschlossen: Verhältnis zu Patron entsprechend Wurf, </text:span><text:span text:style-name="T209">mindestens einmal</text:span></text:p>
      <text:p text:style-name="P112"><text:span text:style-name="T209"><text:tab/><text:tab/>täglich kann der Patron angerufen werden. </text:span><text:span text:style-name="T210">Der Patron kann Gegenleistungen</text:span></text:p>
      <text:p text:style-name="P116"><text:tab/><text:tab/>verlangen.</text:p>
      <text:p text:style-name="P113"/>
      <text:p text:style-name="P117"><text:span text:style-name="T211">1-</text:span><text:span text:style-name="T212">27 </text:span><text:span text:style-name="T213">Patronzauber</text:span></text:p>
      <text:p text:style-name="P118">Dein Patron kann dir die Fähigkeit gewähren einen seiner Zauber zu wirken.<text:line-break/><text:span text:style-name="T214">Sezrekan: siehe Turm der schwarzen Perle</text:span></text:p>
      <text:p text:style-name="P118"/>
      <text:p text:style-name="P119">Makel des Patrons</text:p>
      <text:p text:style-name="P120">Du erleidest eine dauerhafte Veränderung, ähnlich der Verderbnis.</text:p>
      <text:p text:style-name="P121">Sezrekan: siehe Turm der schwarzen Perle</text:p>
      <text:p text:style-name="P122"/>
      <text:p text:style-name="P120"/>
      <text:p text:style-name="P123"><text:span text:style-name="T215">1-</text:span><text:span text:style-name="T216">25</text:span><text:span text:style-name="T217"> </text:span><text:span text:style-name="T218">Vertrauten finden</text:span><text:span text:style-name="T4"><text:tab/><text:tab/><text:tab/><text:tab/><text:tab/><text:tab/><text:tab/><text:tab/><text:tab/><text:tab/><text:tab/></text:span><text:span text:style-name="T219">Regeln 1</text:span><text:span text:style-name="T218">61</text:span><text:span text:style-name="T219">, Rules 14</text:span><text:span text:style-name="T218">1</text:span></text:p>
      <text:p text:style-name="P124"><text:span text:style-name="T199">Grad</text:span> 1, 1 <text:span text:style-name="T220">Woche</text:span>, <text:span text:style-name="T220">Selbst</text:span>, <text:span text:style-name="T220">lebenslang</text:span>, Rettungswurf: <text:span text:style-name="T221">keiner<text:tab/></text:span><text:span text:style-name="T219"><text:tab/><text:tab/>Regeln </text:span><text:span text:style-name="T222">322</text:span><text:span text:style-name="T219">, Rules </text:span><text:span text:style-name="T222">316</text:span></text:p>
      <text:p text:style-name="P125"><text:span text:style-name="T218">Das Ritual ruft einen Vertrauten und benötigt mindestens 10 Zauberbrand</text:span><text:span text:style-name="T4">.<text:line-break/></text:span><text:span text:style-name="T218">Der Vertraute erscheint mit 50% sofort, sonst in den nächsten Wochen</text:span><text:span text:style-name="T4">.</text:span></text:p>
      <text:p text:style-name="P126">Alle Vertrauten:</text:p>
      <text:p text:style-name="P127"><text:span text:style-name="T223">w</text:span><text:span text:style-name="T224">4+2 </text:span><text:span text:style-name="T223">L</text:span><text:span text:style-name="T225">P</text:span><text:span text:style-name="T223"> </text:span><text:span text:style-name="T226">(auch für Zauberer); </text:span><text:span text:style-name="T225">bei Tod -LP*2; </text:span><text:span text:style-name="T223">RK 14; Rettungswürfe wie Zauberer;</text:span></text:p>
      <text:p text:style-name="P128">absolut ergeben; Intelligenz ~5; kann telepathisch mit Meister kommunizieren;</text:p>
      <text:p text:style-name="P129">Fähigkeiten des Vertrauten, <text:span text:style-name="T227">z.B. Schleichen bei Katze</text:span>: +4 auch für Meister</text:p>
      <text:p text:style-name="P130"><text:span text:style-name="T227">1. </text:span><text:span text:style-name="T228">Zauberwurf: </text:span><text:span text:style-name="T229">Typ des Vertrauten, </text:span><text:span text:style-name="T230">evtl.</text:span><text:span text:style-name="T229"> </text:span><text:span text:style-name="T231">abhängig von Gesinnung </text:span><text:span text:style-name="T232">(</text:span><text:span text:style-name="T233">Tabelle </text:span><text:span text:style-name="T227">7-4, </text:span><text:span text:style-name="T232">keine Patzer)</text:span></text:p>
      <text:p text:style-name="P131"><text:span text:style-name="T4">12-</text:span><text:span text:style-name="T234">1</text:span><text:span text:style-name="T235">7</text:span><text:tab/><text:span text:style-name="T235">Wächter</text:span><text:span text:style-name="T236"> </text:span><text:span text:style-name="T237">(Kämpfer)</text:span></text:p>
      <text:p text:style-name="P131"><text:span text:style-name="T4">1</text:span><text:span text:style-name="T235">8</text:span><text:span text:style-name="T4">-</text:span><text:span text:style-name="T235">23</text:span><text:span text:style-name="T4"><text:tab/></text:span><text:span text:style-name="T238">Ordnung: </text:span><text:span text:style-name="T235">Fokal</text:span><text:span text:style-name="T238"><text:tab/><text:tab/>Neutral: </text:span><text:span text:style-name="T235">Arkan</text:span><text:span text:style-name="T238"><text:tab/><text:tab/><text:tab/>Chaos: </text:span><text:span text:style-name="T235">Dämonisch</text:span></text:p>
      <text:p text:style-name="P132"><text:span text:style-name="T235">24</text:span><text:span text:style-name="T4">-</text:span><text:span text:style-name="T235">29</text:span><text:span text:style-name="T4"><text:tab/></text:span><text:span text:style-name="T238">Ordnung: </text:span><text:span text:style-name="T235">Fokal</text:span><text:span text:style-name="T238"><text:tab/><text:tab/>Neutral: </text:span><text:span text:style-name="T235">Fokal</text:span><text:span text:style-name="T238"><text:tab/><text:tab/><text:tab/>Chaos: </text:span><text:span text:style-name="T235">Arkan</text:span></text:p>
      <text:p text:style-name="P132"><text:span text:style-name="T239">3</text:span><text:span text:style-name="T235">0</text:span><text:span text:style-name="T239">+</text:span><text:span text:style-name="T4"><text:tab/><text:tab/></text:span><text:span text:style-name="T238">Ordnung: </text:span><text:span text:style-name="T235">Arkan</text:span><text:span text:style-name="T238"><text:tab/><text:tab/>Neutral: </text:span><text:span text:style-name="T235">Dämonisch<text:tab/></text:span><text:span text:style-name="T238">Chaos: </text:span><text:span text:style-name="T235">Fokal</text:span></text:p>
      <text:p text:style-name="P133"><text:span text:style-name="T240">Wächter</text:span><text:span text:style-name="T241">:</text:span><text:span text:style-name="T16"><text:tab/></text:span><text:span text:style-name="T242">+w4+2 LP </text:span><text:span text:style-name="T243">(auch Zauberer)</text:span><text:span text:style-name="T242">; Angr. +4 w6; </text:span><text:span text:style-name="T244">RK+2; R</text:span><text:span text:style-name="T243">W</text:span><text:span text:style-name="T244">+1; </text:span><text:span text:style-name="T242">Krit w12/III; </text:span><text:span text:style-name="T244">Angr. +/Stufe wie Zaub.</text:span></text:p>
      <text:p text:style-name="P133"><text:span text:style-name="T240">F</text:span><text:span text:style-name="T241">okal:</text:span><text:span text:style-name="T16"><text:tab/>Zauberer sieht/zaubert durch Vertrauten; Zauberbonus +1; Angriff +1 </text:span><text:span text:style-name="T4">w3</text:span></text:p>
      <text:p text:style-name="P134"><text:span text:style-name="T241">Arkan:</text:span><text:span text:style-name="T16"><text:tab/>+Grad 1 Zauber auch für Zauberer; </text:span><text:span text:style-name="T245">Angriff +1 </text:span><text:span text:style-name="T246">w3</text:span></text:p>
      <text:p text:style-name="P135"><text:span text:style-name="T241">Dämonisch:</text:span><text:span text:style-name="T16"> </text:span><text:span text:style-name="T247">Verderbnis/2 für beide; immun Gift &amp; Krankheit +4, Effekt/2 für beide; </text:span><text:span text:style-name="T245">Angriff +</text:span><text:span text:style-name="T16">2</text:span><text:span text:style-name="T245"> </text:span><text:span text:style-name="T246">w</text:span><text:span text:style-name="T4">4</text:span></text:p>
      <text:p text:style-name="P136"><text:span text:style-name="T248">2. </text:span><text:span text:style-name="T249">p</text:span><text:span text:style-name="T250">hysische Gestalt </text:span><text:span text:style-name="T251">w14</text:span><text:span text:style-name="T250"> </text:span><text:span text:style-name="T252">(Tabelle 7-5 Seite 324)</text:span></text:p>
      <table:table table:name="Table2" table:style-name="Table2">
        <table:table-column table:style-name="Table2.A"/>
        <table:table-column table:style-name="Table2.B"/>
        <table:table-column table:style-name="Table2.C"/>
        <table:table-column table:style-name="Table2.D"/>
        <table:table-row>
          <table:table-cell table:style-name="Table2.A1" office:value-type="string">
            <text:p text:style-name="P137"/>
          </table:table-cell>
          <table:table-cell table:style-name="Table2.A1" office:value-type="string">
            <text:p text:style-name="P138">Ordnung</text:p>
          </table:table-cell>
          <table:table-cell table:style-name="Table2.A1" office:value-type="string">
            <text:p text:style-name="P138">Neutral</text:p>
          </table:table-cell>
          <table:table-cell table:style-name="Table2.A1" office:value-type="string">
            <text:p text:style-name="P138">Chaos</text:p>
          </table:table-cell>
        </table:table-row>
        <table:table-row>
          <table:table-cell table:style-name="Table2.A1" office:value-type="string">
            <text:p text:style-name="P139">1 </text:p>
          </table:table-cell>
          <table:table-cell table:style-name="Table2.A1" office:value-type="string">
            <text:p text:style-name="P140">Adler: scharfer Blick</text:p>
          </table:table-cell>
          <table:table-cell table:style-name="Table2.A1" office:value-type="string">
            <text:p text:style-name="P141">Dachs: Nahkampf Schaden +1</text:p>
          </table:table-cell>
          <table:table-cell table:style-name="Table2.A1" office:value-type="string">
            <text:p text:style-name="P142">Riesentausendfüßler: 3m klettern</text:p>
          </table:table-cell>
        </table:table-row>
        <table:table-row>
          <table:table-cell table:style-name="Table2.A1" office:value-type="string">
            <text:p text:style-name="P139">2 </text:p>
          </table:table-cell>
          <table:table-cell table:style-name="Table2.A1" office:value-type="string">
            <text:p text:style-name="P140">Weiße Katze: schleichen</text:p>
          </table:table-cell>
          <table:table-cell table:style-name="Table2.A1" office:value-type="string">
            <text:p text:style-name="P141">Vielfraß: LP +2</text:p>
          </table:table-cell>
          <table:table-cell table:style-name="Table2.A1" office:value-type="string">
            <text:p text:style-name="P142">Schwarze Katze: schleichen</text:p>
          </table:table-cell>
        </table:table-row>
        <table:table-row>
          <table:table-cell table:style-name="Table2.A1" office:value-type="string">
            <text:p text:style-name="P139">3 </text:p>
          </table:table-cell>
          <table:table-cell table:style-name="Table2.A1" office:value-type="string">
            <text:p text:style-name="P140">Falke: scharfer Blick</text:p>
          </table:table-cell>
          <table:table-cell table:style-name="Table2.A1" office:value-type="string">
            <text:p text:style-name="P141">Eule: Nachtsicht, Gehör</text:p>
          </table:table-cell>
          <table:table-cell table:style-name="Table2.A1" office:value-type="string">
            <text:p text:style-name="P142">Fledermaus: Gehör</text:p>
          </table:table-cell>
        </table:table-row>
        <table:table-row>
          <table:table-cell table:style-name="Table2.A1" office:value-type="string">
            <text:p text:style-name="P139">4 </text:p>
          </table:table-cell>
          <table:table-cell table:style-name="Table2.A1" office:value-type="string">
            <text:p text:style-name="P140">Wicht<text:span text:style-name="T253">elmännchen</text:span>: im Wald verstecken</text:p>
          </table:table-cell>
          <table:table-cell table:style-name="Table2.A1" office:value-type="string">
            <text:p text:style-name="P141">Pixie: im Wald verstecken</text:p>
          </table:table-cell>
          <table:table-cell table:style-name="Table2.A1" office:value-type="string">
            <text:p text:style-name="P142">Kobra: Gift AUS -w6 <text:span text:style-name="T254">|</text:span> Zäh 16</text:p>
          </table:table-cell>
        </table:table-row>
        <table:table-row>
          <table:table-cell table:style-name="Table2.A1" office:value-type="string">
            <text:p text:style-name="P139">5 </text:p>
          </table:table-cell>
          <table:table-cell table:style-name="Table2.A1" office:value-type="string">
            <text:p text:style-name="P140">Miniaturritter: RK <text:span text:style-name="T255">+1</text:span></text:p>
          </table:table-cell>
          <table:table-cell table:style-name="Table2.A1" office:value-type="string">
            <text:p text:style-name="P141">Mini-Minotaurus: Stärke +1</text:p>
          </table:table-cell>
          <table:table-cell table:style-name="Table2.A1" office:value-type="string">
            <text:p text:style-name="P142">Vogelspinne: GES tmp -1 <text:span text:style-name="T256">|</text:span> Zäh 14</text:p>
          </table:table-cell>
        </table:table-row>
        <table:table-row>
          <table:table-cell table:style-name="Table2.A1" office:value-type="string">
            <text:p text:style-name="P139">6 </text:p>
          </table:table-cell>
          <table:table-cell table:style-name="Table2.A1" office:value-type="string">
            <text:p text:style-name="P140">Riesenbiene: Nahkampf Stich +1</text:p>
          </table:table-cell>
          <table:table-cell table:style-name="Table2.A1" office:value-type="string">
            <text:p text:style-name="P141">Riesenheuschrecke: laute Stimme</text:p>
          </table:table-cell>
          <table:table-cell table:style-name="Table2.A1" office:value-type="string">
            <text:p text:style-name="P143">Wiesel: durch enge Stellen</text:p>
          </table:table-cell>
        </table:table-row>
        <table:table-row>
          <table:table-cell table:style-name="Table2.A1" office:value-type="string">
            <text:p text:style-name="P139">7 </text:p>
          </table:table-cell>
          <table:table-cell table:style-name="Table2.A1" office:value-type="string">
            <text:p text:style-name="P140">Treuer Hund: Moral <text:span text:style-name="T255">+2 </text:span><text:span text:style-name="T257">für Gefolge</text:span></text:p>
          </table:table-cell>
          <table:table-cell table:style-name="Table2.A1" office:value-type="string">
            <text:p text:style-name="P141">Echse: Bewegung 12m</text:p>
          </table:table-cell>
          <table:table-cell table:style-name="Table2.A1" office:value-type="string">
            <text:p text:style-name="P143">Spinnenaffe: 6m klettern</text:p>
          </table:table-cell>
        </table:table-row>
        <table:table-row>
          <table:table-cell table:style-name="Table2.A1" office:value-type="string">
            <text:p text:style-name="P139">8 </text:p>
          </table:table-cell>
          <table:table-cell table:style-name="Table2.A1" office:value-type="string">
            <text:p text:style-name="P140">Riesenameise:<text:line-break/><text:span text:style-name="T257">Gedanken lesen, </text:span>Telepathie, Ausspähen +1</text:p>
          </table:table-cell>
          <table:table-cell table:style-name="Table2.A1" office:value-type="string">
            <text:p text:style-name="P141">Schildkröte:<text:line-break/>RK +2, <text:span text:style-name="T258">Bewegung </text:span>-1,5 m</text:p>
          </table:table-cell>
          <table:table-cell table:style-name="Table2.A1" office:value-type="string">
            <text:p text:style-name="P143">Pseudodrache: täglich Odem <text:span text:style-name="T259">6m</text:span>x<text:span text:style-name="T259">3</text:span>m <text:span text:style-name="T259">Kegel</text:span> <text:span text:style-name="T4">2w6 Feuer</text:span></text:p>
          </table:table-cell>
        </table:table-row>
        <table:table-row>
          <table:table-cell table:style-name="Table2.A1" office:value-type="string">
            <text:p text:style-name="P139">9 </text:p>
          </table:table-cell>
          <table:table-cell table:style-name="Table2.A1" office:value-type="string">
            <text:p text:style-name="P140">Externare Ameise: Ebenenreisen +1</text:p>
          </table:table-cell>
          <table:table-cell table:style-name="Table2.A1" office:value-type="string">
            <text:p text:style-name="P141">Kröte: 20 min unter Wasser <text:span text:style-name="T257">atmen</text:span></text:p>
          </table:table-cell>
          <table:table-cell table:style-name="Table2.A1" office:value-type="string">
            <text:p text:style-name="P144">Mini-Schönheit: PER +2</text:p>
          </table:table-cell>
        </table:table-row>
        <table:table-row>
          <table:table-cell table:style-name="Table2.A1" office:value-type="string">
            <text:p text:style-name="P139">10 </text:p>
          </table:table-cell>
          <table:table-cell table:style-name="Table2.A1" office:value-type="string">
            <text:p text:style-name="P140">uraltes Mini-Double:<text:line-break/>stirbt anstelle Zauberer, <text:span text:style-name="T260">LP wieder max.</text:span></text:p>
          </table:table-cell>
          <table:table-cell table:style-name="Table2.A1" office:value-type="string">
            <text:p text:style-name="P141"><text:span text:style-name="T257">Mini</text:span>-Elementar: +1 auf <text:span text:style-name="T257">Würfe und RW betreffend Element </text:span>*</text:p>
          </table:table-cell>
          <table:table-cell table:style-name="Table2.A1" office:value-type="string">
            <text:p text:style-name="P144">Python: <text:span text:style-name="T260">Angr. </text:span>Würgen<text:line-break/><text:span text:style-name="T4">N</text:span><text:span text:style-name="T261">*</text:span><text:span text:style-name="T4">w4</text:span> Schaden <text:span text:style-name="T260">in</text:span> Runde <text:span text:style-name="T260">N</text:span></text:p>
          </table:table-cell>
        </table:table-row>
        <table:table-row>
          <table:table-cell table:style-name="Table2.A1" office:value-type="string">
            <text:p text:style-name="P139">11 </text:p>
          </table:table-cell>
          <table:table-cell table:style-name="Table2.A1" office:value-type="string">
            <text:p text:style-name="P140">Riesenwespe: Nahk. Gift: -1 STÄ <text:span text:style-name="T254">|</text:span> Zäh 12</text:p>
          </table:table-cell>
          <table:table-cell table:style-name="Table2.A1" office:value-type="string">
            <text:p text:style-name="P141">Krähe: Glänzendes entdecken</text:p>
          </table:table-cell>
          <table:table-cell table:style-name="Table2.A1" office:value-type="string">
            <text:p text:style-name="P145">Blindschleiche: Geruch<text:span text:style-name="T260">ssinn</text:span></text:p>
          </table:table-cell>
        </table:table-row>
        <table:table-row>
          <table:table-cell table:style-name="Table2.A1" office:value-type="string">
            <text:p text:style-name="P139">12 </text:p>
          </table:table-cell>
          <table:table-cell table:style-name="Table2.A1" office:value-type="string">
            <text:p text:style-name="P140">Mini-Double <text:span text:style-name="T260">mit Robe und tiefer Kapuze</text:span>:<text:line-break/>Zufalls-Zauber <text:span text:style-name="T255">+1</text:span></text:p>
          </table:table-cell>
          <table:table-cell table:style-name="Table2.A1" office:value-type="string">
            <text:p text:style-name="P141">Gehörnte Schnecke:<text:line-break/>w4+ZS Runden Lähmung <text:span text:style-name="T254">|</text:span> Zäh 12</text:p>
          </table:table-cell>
          <table:table-cell table:style-name="Table2.A1" office:value-type="string">
            <text:p text:style-name="P145">Mini-Dämon: Glück +2, regeneriert <text:span text:style-name="T260">über Nacht</text:span></text:p>
          </table:table-cell>
        </table:table-row>
        <table:table-row>
          <table:table-cell table:style-name="Table2.A1" office:value-type="string">
            <text:p text:style-name="P139">13 </text:p>
          </table:table-cell>
          <table:table-cell table:style-name="Table2.A1" office:value-type="string">
            <text:p text:style-name="P140">Mini-<text:span text:style-name="T260">G</text:span>orilla: +1 Stärke</text:p>
          </table:table-cell>
          <table:table-cell table:style-name="Table2.A1" office:value-type="string">
            <text:p text:style-name="P141">Riesenkäfer: RK +1</text:p>
          </table:table-cell>
          <table:table-cell table:style-name="Table2.A1" office:value-type="string">
            <text:p text:style-name="P145">Skorpion: Zäh <text:span text:style-name="T256">gegen Gift</text:span> +2</text:p>
          </table:table-cell>
        </table:table-row>
        <table:table-row>
          <table:table-cell table:style-name="Table2.A1" office:value-type="string">
            <text:p text:style-name="P139">14 </text:p>
          </table:table-cell>
          <table:table-cell table:style-name="Table2.A1" office:value-type="string">
            <text:p text:style-name="P140">jug<text:span text:style-name="T260">endliches</text:span> Mini-Double: +1 Ausdauer</text:p>
          </table:table-cell>
          <table:table-cell table:style-name="Table2.A1" office:value-type="string">
            <text:p text:style-name="P142">Ratte: Dunkelsicht 36m</text:p>
          </table:table-cell>
          <table:table-cell table:style-name="Table2.A1" office:value-type="string">
            <text:p text:style-name="P146">Skelettratte:<text:line-break/>+1 Schaden gegen Untote</text:p>
          </table:table-cell>
        </table:table-row>
      </table:table>
      <text:p text:style-name="P147"><text:span text:style-name="T248">*</text:span><text:span text:style-name="T251">w12</text:span><text:span text:style-name="T250">: </text:span><text:span text:style-name="T262">1 Erde 2 Luft 3 Feuer 4 Wasser 5 Asche 6 Lava 7 Eis 8 Nebel 9 Staub 10 Dampf 11 </text:span><text:span text:style-name="T263">Lehm</text:span><text:span text:style-name="T262"> 12 Gold|Sturm|Holz|</text:span><text:span text:style-name="T264">Rauch</text:span></text:p>
      <text:p text:style-name="P148"><text:span text:style-name="T248">3. </text:span><text:span text:style-name="T252">Persönlichkeit</text:span><text:span text:style-name="T250"> w</text:span><text:span text:style-name="T252">20 (Tabelle 7-6 Seite 325):</text:span></text:p>
      <text:p text:style-name="P149"><text:s text:c="2"/><text:span text:style-name="T4">1</text:span> Mürrisch <text:tab/> <text:s/><text:span text:style-name="T4">2</text:span> Wütend <text:tab/><text:tab/> <text:s/><text:span text:style-name="T4">3</text:span> Eifrig und neugierig<text:tab/> <text:span text:style-name="T4">4</text:span> jammert über Gelenke</text:p>
      <text:p text:style-name="P149"><text:s text:c="2"/><text:span text:style-name="T4">5</text:span> Abgeklärt, aber lebhaft bei <text:span text:style-name="T265">Diskussion über </text:span>w6:</text:p>
      <text:p text:style-name="P149"><text:tab/><text:span text:style-name="T4">1</text:span> anderes Geschlecht <text:span text:style-name="T4">2</text:span> Gnome <text:span text:style-name="T4">3</text:span> Wolken <text:span text:style-name="T4">4</text:span> Blumen <text:span text:style-name="T4">5</text:span> Pfannkuchen <text:span text:style-name="T4">6</text:span> Lederrüstungen</text:p>
      <text:p text:style-name="P149"><text:s text:c="2"/><text:span text:style-name="T4">6</text:span> Launisch<text:tab/> <text:s/><text:span text:style-name="T4">7</text:span> Selbstverliebt<text:tab/> <text:s/><text:span text:style-name="T4">8</text:span> Geistlos<text:tab/><text:tab/><text:tab/> <text:s/><text:span text:style-name="T4">9</text:span> Geschwätzig</text:p>
      <text:p text:style-name="P149"><text:span text:style-name="T4">11</text:span> Geizig<text:tab/><text:tab/><text:span text:style-name="T4">12</text:span> Fröhlich<text:tab/><text:tab/><text:span text:style-name="T4">13</text:span> Introvertiert<text:tab/><text:tab/><text:span text:style-name="T4">14</text:span> Gesellig</text:p>
      <text:p text:style-name="P149"><text:span text:style-name="T4">15</text:span> Faul<text:tab/><text:tab/><text:span text:style-name="T4">16</text:span> Distanziert<text:tab/><text:tab/><text:span text:style-name="T4">17</text:span> Großzügig<text:tab/><text:tab/><text:tab/><text:span text:style-name="T4">18</text:span> Aufreizend</text:p>
      <text:p text:style-name="P149"><text:span text:style-name="T4">19</text:span> Abgeklärt<text:tab/><text:span text:style-name="T4">20</text:span> Schläfrig</text:p>
      <text:p text:style-name="P150"><text:span text:style-name="T266">1-</text:span><text:span text:style-name="T267">2</text:span><text:span text:style-name="T268"> </text:span><text:span text:style-name="T269">Ausbessern/Zerreißen<text:tab/><text:tab/><text:tab/><text:tab/><text:tab/><text:tab/><text:tab/><text:tab/><text:tab/><text:tab/></text:span><text:span text:style-name="T270">Regeln 129, Rules 144</text:span></text:p>
      <text:p text:style-name="P151"><text:span text:style-name="T271">Grad</text:span><text:span text:style-name="T51"> 1, 1 </text:span><text:span text:style-name="T272">Runde</text:span><text:span text:style-name="T51">, </text:span><text:span text:style-name="T272">1</text:span><text:span text:style-name="T273">,5 m</text:span><text:span text:style-name="T51">, variable Dauer, Rettungswurf: </text:span><text:span text:style-name="T273">keiner </text:span><text:span text:style-name="T274">oder Zähigkeit</text:span></text:p>
      <text:p text:style-name="P152"/>
      <text:p text:style-name="P152">Du kannst Gegenstände reparieren oder beschädigen.</text:p>
      <text:p text:style-name="P152">Wesen nutzen Zähigkeit um zu widerstehen.</text:p>
      <text:p text:style-name="P153"/>
      <text:p text:style-name="P154">Zauber w20, <text:span text:style-name="T275">Umkehrung</text:span> w<text:span text:style-name="T275">16</text:span>:</text:p>
      <text:p text:style-name="P151"><text:span text:style-name="T4">1</text:span><text:tab/><text:tab/><text:span text:style-name="T202">Kritischer </text:span>Fehlschlag! <text:span text:style-name="T202">w</text:span>6<text:span text:style-name="T202">+</text:span>Glück<text:span text:style-name="T202">smod</text:span>:</text:p>
      <text:p text:style-name="P151"><text:tab/><text:tab/><text:span text:style-name="T4">0-</text:span> Verderbnis <text:span text:style-name="T202">&amp;</text:span> <text:span text:style-name="T202">P</text:span>atzer<text:tab/><text:tab/><text:span text:style-name="T4">1</text:span> Verderbnis<text:tab/><text:tab/><text:span text:style-name="T276">2</text:span><text:span text:style-name="T4">+</text:span> <text:span text:style-name="T202">P</text:span>atzer</text:p>
      <text:p text:style-name="P155"><text:span text:style-name="T4">2-11<text:tab/><text:tab/></text:span>Fehlschlag <text:span text:style-name="T277">&amp; Verlust</text:span></text:p>
      <text:p text:style-name="P156"><text:span text:style-name="T4">12-</text:span><text:span text:style-name="T234">1</text:span><text:span text:style-name="T4">3</text:span><text:tab/><text:span text:style-name="T221">Du </text:span><text:span text:style-name="T278">reparierst einen </text:span><text:span text:style-name="T279">einfachen </text:span><text:span text:style-name="T278">gewöhnlichen Gegenstand für </text:span><text:span text:style-name="T279">1 Tag</text:span></text:p>
      <text:p text:style-name="P156"><text:span text:style-name="T4">14-17<text:tab/></text:span><text:span text:style-name="T280">Du </text:span><text:span text:style-name="T281">reparierst einen </text:span><text:span text:style-name="T282">einfachen </text:span><text:span text:style-name="T281">gewöhnlichen Gegenstand für 1 Woche</text:span></text:p>
      <text:p text:style-name="P156"><text:span text:style-name="T4">18-19<text:tab/></text:span><text:span text:style-name="T280">Du </text:span><text:span text:style-name="T281">reparierst einen </text:span><text:span text:style-name="T282">einfachen </text:span><text:span text:style-name="T281">gewöhnlichen Gegenstand </text:span><text:span text:style-name="T283">dauerhaft</text:span></text:p>
      <text:p text:style-name="P156"><text:span text:style-name="T4">20-23<text:tab/></text:span><text:span text:style-name="T280">Du </text:span><text:span text:style-name="T281">reparierst einen </text:span><text:span text:style-name="T282">komplexen</text:span><text:span text:style-name="T281"> Gegenstand </text:span><text:span text:style-name="T282">(</text:span><text:span text:style-name="T284">z.B. </text:span><text:span text:style-name="T282">Armbrust) </text:span><text:span text:style-name="T283">dauerhaft</text:span></text:p>
      <text:p text:style-name="P157"><text:span text:style-name="T4">2</text:span><text:span text:style-name="T285">4</text:span><text:span text:style-name="T4">-2</text:span><text:span text:style-name="T285">7</text:span><text:span text:style-name="T4"><text:tab/></text:span><text:span text:style-name="T280">Du </text:span><text:span text:style-name="T281">reparierst einen </text:span><text:span text:style-name="T286">großen </text:span><text:span text:style-name="T282">komplexen</text:span><text:span text:style-name="T281"> Gegenstand </text:span><text:span text:style-name="T286">(z.B. Statue) in 30 m Entfernung</text:span></text:p>
      <text:p text:style-name="P157"><text:span text:style-name="T286"><text:tab/><text:tab/></text:span><text:span text:style-name="T283">dauerhaft</text:span></text:p>
      <text:p text:style-name="P157"><text:span text:style-name="T4">2</text:span><text:span text:style-name="T239">8</text:span><text:span text:style-name="T4">-2</text:span><text:span text:style-name="T239">9</text:span><text:span text:style-name="T4"><text:tab/></text:span><text:span text:style-name="T280">Du </text:span><text:span text:style-name="T281">reparierst einen </text:span><text:span text:style-name="T286">sehr großen </text:span><text:span text:style-name="T282">komplexen</text:span><text:span text:style-name="T281"> Gegenstand </text:span><text:span text:style-name="T286">(z.B. Turm) in 30 m</text:span></text:p>
      <text:p text:style-name="P157"><text:span text:style-name="T286"><text:tab/><text:tab/>Entfernung</text:span><text:span text:style-name="T282"> </text:span><text:span text:style-name="T283">dauerhaft. </text:span><text:span text:style-name="T287">Erfordert c</text:span><text:span text:style-name="T286">a. 1 Runde pro </text:span><text:span text:style-name="T288">T</text:span><text:span text:style-name="T286">onne Gewicht. </text:span><text:span text:style-name="T287">Konzentration</text:span></text:p>
      <text:p text:style-name="P157"><text:span text:style-name="T239">30</text:span><text:span text:style-name="T4">-</text:span><text:span text:style-name="T239">31</text:span><text:span text:style-name="T4"><text:tab/></text:span><text:span text:style-name="T280">Du </text:span><text:span text:style-name="T281">reparierst einen </text:span><text:span text:style-name="T286">sehr großen auch magischen</text:span><text:span text:style-name="T281"> Gegenstand </text:span><text:span text:style-name="T286">in 30 m Entfernung</text:span></text:p>
      <text:p text:style-name="P157"><text:span text:style-name="T286"><text:tab/><text:tab/></text:span><text:span text:style-name="T283">dauerhaft</text:span></text:p>
      <text:p text:style-name="P157"><text:span text:style-name="T239">32+</text:span><text:span text:style-name="T4"><text:tab/><text:tab/></text:span><text:span text:style-name="T280">Du </text:span><text:span text:style-name="T281">reparierst einen </text:span><text:span text:style-name="T286">sehr großen auch magischen</text:span><text:span text:style-name="T281"> Gegenstand </text:span><text:span text:style-name="T286">in 30 m Entfernung</text:span></text:p>
      <text:p text:style-name="P157"><text:span text:style-name="T286"><text:tab/><text:tab/></text:span><text:span text:style-name="T283">dauerhaft </text:span><text:span text:style-name="T289">oder heilst ein Wesen mit 2w6 oder heilst eine schwere Einschränkung</text:span></text:p>
      <text:p text:style-name="P158"><text:tab/><text:tab/>(z.B. abgetrennter Arm)</text:p>
      <text:p text:style-name="P153"/>
      <text:p text:style-name="P153">Zauberpatzer <text:span text:style-name="T290">w</text:span><text:span text:style-name="T291">6</text:span>:</text:p>
      <text:p text:style-name="P159"><text:span text:style-name="T4">1</text:span><text:tab/>D<text:span text:style-name="T291">eine Kleidung zerreißt und fällt zu Boden</text:span></text:p>
      <text:p text:style-name="P159"><text:span text:style-name="T4">2</text:span><text:tab/><text:span text:style-name="T291">alle Gurte, Schnallen und Knöpfe in 6m Umkreis öffnen sich</text:span></text:p>
      <text:p text:style-name="P160"><text:span text:style-name="T2">3</text:span><text:span text:style-name="T9"><text:tab/></text:span><text:span text:style-name="T292">alle nicht-magischen Waffen in 3 m Umkreis rosten und machen -1 Schaden</text:span></text:p>
      <text:p text:style-name="P161"><text:span text:style-name="T293">4</text:span><text:tab/><text:span text:style-name="T294">grünliche Patina überzieht deine Metallgegenstände, polieren oder Wertverlust</text:span></text:p>
      <text:p text:style-name="P161"><text:span text:style-name="T295">5</text:span><text:tab/><text:span text:style-name="T296">der komplexeste Gegenstand </text:span><text:span text:style-name="T297">(z.B. Armbrust) </text:span><text:span text:style-name="T296">in 6 m Umkreis geht kaputt</text:span></text:p>
      <text:p text:style-name="P161"><text:span text:style-name="T295">6</text:span><text:tab/><text:span text:style-name="T298">Aua! D</text:span><text:span text:style-name="T299">u stößt dir den großen Zeh: für 1 Phase -1 auf alle Würfe</text:span></text:p>
      <text:p text:style-name="P162"/>
      <text:p text:style-name="P162">Verderbnis:</text:p>
      <text:p text:style-name="P163"><text:span text:style-name="T300">geringfügige</text:span><text:span text:style-name="T301"> Verderbnis</text:span></text:p>
      <text:p text:style-name="P164"/>
      <text:p text:style-name="P165"><text:span text:style-name="T302">1-</text:span><text:span text:style-name="T303">3</text:span><text:span text:style-name="T304"> </text:span>Bauchreden<text:span text:style-name="T278"><text:tab/><text:tab/><text:tab/><text:tab/><text:tab/><text:tab/><text:tab/><text:tab/><text:tab/><text:tab/><text:tab/><text:tab/></text:span><text:span text:style-name="T199">Regeln 130, Rules 158</text:span></text:p>
      <text:p text:style-name="P166"><text:span text:style-name="T271">Grad</text:span><text:span text:style-name="T51"> 1, 1 </text:span><text:span text:style-name="T305">Aktion</text:span><text:span text:style-name="T51">, </text:span><text:span text:style-name="T305">9</text:span><text:span text:style-name="T273"> m</text:span><text:span text:style-name="T51">, Dauer </text:span><text:span text:style-name="T305">1+ Runde</text:span><text:span text:style-name="T51">, Rettungswurf: </text:span><text:span text:style-name="T305">manchmal Willen</text:span></text:p>
      <text:p text:style-name="P167"/>
      <text:p text:style-name="P167"><text:span text:style-name="T306">Du </text:span><text:span text:style-name="T307">projizierst </text:span><text:span text:style-name="T308">Deine Stimme an einen anderen Ort</text:span><text:span text:style-name="T306">.</text:span></text:p>
      <text:p text:style-name="P167"/>
      <text:p text:style-name="P167">Zauber w20:</text:p>
      <text:p text:style-name="P166"><text:span text:style-name="T4">1</text:span><text:tab/><text:tab/><text:span text:style-name="T202">Kritischer </text:span>Fehlschlag! <text:span text:style-name="T202">w</text:span><text:span text:style-name="T203">6</text:span><text:span text:style-name="T202">+</text:span>Glück<text:span text:style-name="T202">smod</text:span>:</text:p>
      <text:p text:style-name="P166"><text:tab/><text:tab/><text:span text:style-name="T4">0</text:span><text:span text:style-name="T309">–</text:span> Verderbnis <text:span text:style-name="T202">&amp;</text:span> <text:span text:style-name="T202">P</text:span>atzer<text:tab/><text:tab/><text:span text:style-name="T4">1-</text:span><text:span text:style-name="T310">2</text:span> Verderbnis<text:tab/><text:tab/><text:span text:style-name="T310">3</text:span><text:span text:style-name="T4">+</text:span> <text:span text:style-name="T202">P</text:span>atzer</text:p>
      <text:p text:style-name="P155"><text:span text:style-name="T4">2-11<text:tab/><text:tab/></text:span>Fehlschlag <text:span text:style-name="T277">&amp; Verlust</text:span></text:p>
      <text:p text:style-name="P168"><text:span text:style-name="T4">12-</text:span><text:span text:style-name="T234">1</text:span><text:span text:style-name="T4">3</text:span><text:tab/><text:span text:style-name="T221">Du </text:span><text:span text:style-name="T203">projizierst einen Satz deiner Stimme bis 9 m Entfernung in Sichtlinie.</text:span></text:p>
      <text:p text:style-name="P169"><text:tab/><text:tab/>Willen erkennt den Ursprungsort</text:p>
      <text:p text:style-name="P168"><text:span text:style-name="T4">14-17<text:tab/></text:span><text:span text:style-name="T280">Du </text:span><text:span text:style-name="T311">projizierst einen Satz einer beliebigen Stimme bis 9 m Entfernung in Sichtlinie.</text:span></text:p>
      <text:p text:style-name="P170"><text:tab/><text:tab/>Willen erkennt den Ursprungsort</text:p>
      <text:p text:style-name="P168"><text:span text:style-name="T4">18-19<text:tab/></text:span><text:span text:style-name="T280">Du </text:span><text:span text:style-name="T311">projizierst einen Satz einer beliebigen Stimme </text:span><text:span text:style-name="T312">oder ein Geräusch </text:span><text:span text:style-name="T311">bis 9 m</text:span></text:p>
      <text:p text:style-name="P170"><text:tab/><text:tab/>Entfernung in Sichtlinie. Willen erkennt den Ursprungsort</text:p>
      <text:p text:style-name="P168"><text:span text:style-name="T4">20-23<text:tab/></text:span><text:span text:style-name="T280">Du </text:span><text:span text:style-name="T311">projizierst einen Satz einer beliebigen Stimme </text:span><text:span text:style-name="T312">oder ein Geräusch </text:span><text:span text:style-name="T311">bis 9 m</text:span></text:p>
      <text:p text:style-name="P170"><text:tab/><text:tab/>Entfernung in Sichtlinie</text:p>
      <text:p text:style-name="P168"><text:span text:style-name="T4">2</text:span><text:span text:style-name="T285">4</text:span><text:span text:style-name="T4">-2</text:span><text:span text:style-name="T285">7</text:span><text:span text:style-name="T4"><text:tab/></text:span><text:span text:style-name="T280">Du </text:span><text:span text:style-name="T311">projizierst </text:span><text:span text:style-name="T313">1 Phase lang</text:span><text:span text:style-name="T311"> eine beliebige Stimme </text:span><text:span text:style-name="T312">oder ein Geräusch </text:span><text:span text:style-name="T311">bis </text:span><text:span text:style-name="T313">18</text:span><text:span text:style-name="T311"> m</text:span></text:p>
      <text:p text:style-name="P168"><text:span text:style-name="T311"><text:tab/><text:tab/>Entfernung </text:span><text:span text:style-name="T313">auch ohne</text:span><text:span text:style-name="T311"> Sichtlinie</text:span></text:p>
      <text:p text:style-name="P168"><text:span text:style-name="T4">2</text:span><text:span text:style-name="T239">8</text:span><text:span text:style-name="T4">-2</text:span><text:span text:style-name="T239">9</text:span><text:span text:style-name="T4"><text:tab/></text:span><text:span text:style-name="T280">Du </text:span><text:span text:style-name="T311">projizierst </text:span><text:span text:style-name="T313">1 </text:span><text:span text:style-name="T314">Stunde pro Phase</text:span><text:span text:style-name="T313"> </text:span><text:span text:style-name="T314">Konzentration </text:span><text:span text:style-name="T313">lang</text:span><text:span text:style-name="T311"> eine beliebige Stimme </text:span><text:span text:style-name="T312">oder</text:span></text:p>
      <text:p text:style-name="P168"><text:span text:style-name="T312"><text:tab/><text:tab/>ein Geräusch </text:span><text:span text:style-name="T311">bis </text:span><text:span text:style-name="T314">90</text:span><text:span text:style-name="T311"> m Entfernung </text:span><text:span text:style-name="T313">auch ohne</text:span><text:span text:style-name="T311"> Sichtlinie.<text:line-break/><text:tab/><text:tab/></text:span><text:span text:style-name="T287">Nach Ende der Konzentration keine Veränderung mehr möglich.</text:span></text:p>
      <text:p text:style-name="P168"><text:span text:style-name="T239">30</text:span><text:span text:style-name="T4">-</text:span><text:span text:style-name="T239">31</text:span><text:span text:style-name="T4"><text:tab/></text:span><text:span text:style-name="T280">Du </text:span><text:span text:style-name="T311">projizierst </text:span><text:span text:style-name="T313">1 </text:span><text:span text:style-name="T315">Tag</text:span><text:span text:style-name="T314"> pro Phase</text:span><text:span text:style-name="T313"> </text:span><text:span text:style-name="T314">Konzentration </text:span><text:span text:style-name="T313">lang</text:span><text:span text:style-name="T311"> eine beliebige Stimme </text:span><text:span text:style-name="T312">oder ein</text:span></text:p>
      <text:p text:style-name="P168"><text:span text:style-name="T312"><text:tab/><text:tab/>Geräusch </text:span><text:span text:style-name="T311">bis </text:span><text:span text:style-name="T315">1500</text:span><text:span text:style-name="T311"> m Entfernung </text:span><text:span text:style-name="T313">auch ohne </text:span><text:span text:style-name="T311">Sichtlinie. </text:span><text:span text:style-name="T315">Außerdem kannst du </text:span><text:span text:style-name="T287">mi</text:span><text:span text:style-name="T316">t</text:span></text:p>
      <text:p text:style-name="P168"><text:span text:style-name="T316"><text:tab/><text:tab/></text:span><text:span text:style-name="T287">1 Runde Konzentration </text:span><text:span text:style-name="T315">hören was dort passiert. Max. 30 Tage</text:span></text:p>
      <text:p text:style-name="P168"><text:span text:style-name="T239">32+</text:span><text:span text:style-name="T4"><text:tab/><text:tab/></text:span><text:span text:style-name="T280">Du </text:span><text:span text:style-name="T311">projizierst </text:span><text:span text:style-name="T313">1 </text:span><text:span text:style-name="T317">Jahr</text:span><text:span text:style-name="T314"> </text:span><text:span text:style-name="T313">lang</text:span><text:span text:style-name="T311"> </text:span><text:span text:style-name="T287">ohne Konzentration </text:span><text:span text:style-name="T311">eine beliebige Stimme </text:span><text:span text:style-name="T312">oder ein</text:span></text:p>
      <text:p text:style-name="P168"><text:span text:style-name="T312"><text:tab/><text:tab/>Geräusch </text:span><text:span text:style-name="T317">an jeden </text:span><text:span text:style-name="T287">dir</text:span><text:span text:style-name="T318"> </text:span><text:span text:style-name="T317">bekannten Ort </text:span><text:span text:style-name="T318">und in 1,5 km Umkreis -</text:span><text:span text:style-name="T317"> auch extraplanar.</text:span></text:p>
      <text:p text:style-name="P168"><text:span text:style-name="T317"><text:tab/><text:tab/></text:span><text:span text:style-name="T315">Außerdem kannst du </text:span><text:span text:style-name="T287">mit 1 Runde Konzentration </text:span><text:span text:style-name="T315">hören was dort passiert.</text:span></text:p>
      <text:p text:style-name="P171">Zauberpatzer <text:span text:style-name="T290">w</text:span><text:span text:style-name="T319">4</text:span>:</text:p>
      <text:p text:style-name="P172"><text:span text:style-name="T4">1</text:span><text:tab/>D<text:span text:style-name="T319">u erzeugst ein mächtiges Donnern dort wo du stehst.</text:span></text:p>
      <text:p text:style-name="P172"><text:span text:style-name="T4">2</text:span><text:tab/><text:span text:style-name="T320">D</text:span><text:span text:style-name="T319">u verwechselst w4+1 Stunden lang den Ursprung von Stimmen bis in 30 m </text:span><text:span text:style-name="T321">Entfernung</text:span><text:span text:style-name="T319">.</text:span></text:p>
      <text:p text:style-name="P173"><text:span text:style-name="T2">3</text:span><text:span text:style-name="T9"><text:tab/></text:span><text:span text:style-name="T322">D</text:span><text:span text:style-name="T323">eine Stimme </text:span><text:span text:style-name="T324">wird </text:span><text:span text:style-name="T323">für w4 Stunden piepsig und scheint vom Boden zu kommen.</text:span></text:p>
      <text:p text:style-name="P174"><text:span text:style-name="T293">4</text:span><text:tab/><text:span text:style-name="T320">D</text:span><text:span text:style-name="T325">u projizierst deine Stimme für w4 Stunden in eine Dämonen-Ebene, zu 25% erscheint</text:span></text:p>
      <text:p text:style-name="P175"><text:tab/>ein verärgerter Dämon.</text:p>
      <text:p text:style-name="P176">Verderbnis <text:span text:style-name="T326">w12</text:span>:</text:p>
      <text:p text:style-name="P177"><text:span text:style-name="T4">1-</text:span><text:span text:style-name="T327">6</text:span><text:tab/>D<text:span text:style-name="T326">eine Stimme klingt wie: <text:s/></text:span><text:span text:style-name="T327">1</text:span><text:span text:style-name="T326"> Pferd <text:s/></text:span><text:span text:style-name="T327">2</text:span><text:span text:style-name="T326"> Biene <text:s/></text:span><text:span text:style-name="T327">3</text:span><text:span text:style-name="T326"> Ziege <text:s/></text:span><text:span text:style-name="T327">4</text:span><text:span text:style-name="T326"> Schwein <text:s/></text:span><text:span text:style-name="T327">5</text:span><text:span text:style-name="T326"> Löwe <text:s/></text:span><text:span text:style-name="T327">6 </text:span><text:span text:style-name="T326">Hund</text:span></text:p>
      <text:p text:style-name="P178"><text:span text:style-name="T328">7-12</text:span><text:tab/>D<text:span text:style-name="T326">eine Stimme klingt </text:span><text:span text:style-name="T329">von</text:span><text:span text:style-name="T326">:<text:tab/> <text:s/></text:span><text:span text:style-name="T328">7</text:span><text:span text:style-name="T329"> </text:span><text:span text:style-name="T330">deinen </text:span><text:span text:style-name="T329">Füßen<text:tab/> <text:s/></text:span><text:span text:style-name="T328">8</text:span><text:span text:style-name="T329"> </text:span><text:span text:style-name="T330">deiner </text:span><text:span text:style-name="T329">linke</text:span><text:span text:style-name="T331">n</text:span><text:span text:style-name="T329"> Hand<text:tab/></text:span><text:span text:style-name="T328">9 </text:span><text:span text:style-name="T331">deinem </text:span><text:span text:style-name="T329">Rücken</text:span></text:p>
      <text:p text:style-name="P178"><text:span text:style-name="T328"><text:tab/>10</text:span><text:span text:style-name="T329"> 6 m </text:span><text:span text:style-name="T331">über deinem Kopf</text:span><text:span text:style-name="T329"><text:tab/></text:span><text:span text:style-name="T328">11</text:span><text:span text:style-name="T329"> </text:span><text:span text:style-name="T331">deiner </text:span><text:span text:style-name="T329">Waffe<text:tab/></text:span><text:span text:style-name="T328">12</text:span><text:span text:style-name="T329"> </text:span><text:span text:style-name="T330">der </text:span><text:span text:style-name="T329">nächste</text:span><text:span text:style-name="T330">n</text:span><text:span text:style-name="T329"> Person</text:span></text:p>
      <text:p text:style-name="P179"><text:span text:style-name="T302">1-</text:span><text:span text:style-name="T303">4</text:span><text:span text:style-name="T304"> </text:span><text:span text:style-name="T44">Brennende Hände</text:span><text:span text:style-name="T278"><text:tab/><text:tab/><text:tab/><text:tab/><text:tab/><text:tab/><text:tab/><text:tab/><text:tab/><text:tab/><text:tab/></text:span><text:span text:style-name="T199">Regeln 13</text:span><text:span text:style-name="T44">2</text:span><text:span text:style-name="T199">, Rules 1</text:span><text:span text:style-name="T44">42</text:span></text:p>
      <text:p text:style-name="P180"><text:span text:style-name="T271">Grad</text:span><text:span text:style-name="T51"> 1, 1 </text:span><text:span text:style-name="T305">Aktion</text:span><text:span text:style-name="T51">, </text:span><text:span text:style-name="T332">4,5</text:span><text:span text:style-name="T273"> m</text:span><text:span text:style-name="T51">, Dauer </text:span><text:span text:style-name="T332">sofort</text:span><text:span text:style-name="T51">, </text:span><text:span text:style-name="T332">kein </text:span><text:span text:style-name="T51">Rettungswurf</text:span></text:p>
      <text:p text:style-name="P181"/>
      <text:p text:style-name="P181"><text:span text:style-name="T306">Du </text:span><text:span text:style-name="T333">lässt Flammen aus deinen Händen schießen.</text:span></text:p>
      <text:p text:style-name="P181"/>
      <text:p text:style-name="P181"><text:span text:style-name="T334">Manifestation</text:span> <text:span text:style-name="T290">w</text:span><text:span text:style-name="T319">4</text:span>:</text:p>
      <text:p text:style-name="P182"><text:span text:style-name="T4">1</text:span><text:tab/>D<text:span text:style-name="T334">eine Hände brechen in Flammen aus</text:span><text:span text:style-name="T319">.</text:span></text:p>
      <text:p text:style-name="P182"><text:span text:style-name="T4">2</text:span><text:tab/><text:span text:style-name="T320">D</text:span><text:span text:style-name="T334">eine Fingerspitzen speien Flammen</text:span><text:span text:style-name="T319">.</text:span></text:p>
      <text:p text:style-name="P183"><text:span text:style-name="T2">3</text:span><text:span text:style-name="T9"><text:tab/></text:span><text:span text:style-name="T322">D</text:span><text:span text:style-name="T323">eine </text:span><text:span text:style-name="T335">Hände werden zu wirbelnden, rauchenden Flammen</text:span><text:span text:style-name="T323">.</text:span></text:p>
      <text:p text:style-name="P184"><text:span text:style-name="T293">4</text:span><text:tab/><text:span text:style-name="T320">D</text:span><text:span text:style-name="T334">eine Hände werden schwarz und blättern ab und aus dem Skelett spritzt Lava.</text:span></text:p>
      <text:p text:style-name="P181">Zauber w20:</text:p>
      <text:p text:style-name="P180"><text:span text:style-name="T4">1</text:span><text:tab/><text:tab/><text:span text:style-name="T202">Kritischer </text:span>Fehlschlag! <text:span text:style-name="T202">w</text:span><text:span text:style-name="T203">6</text:span><text:span text:style-name="T202">+</text:span>Glück<text:span text:style-name="T202">smod</text:span>:</text:p>
      <text:p text:style-name="P180"><text:tab/><text:tab/><text:span text:style-name="T4">0-</text:span> Verderbnis <text:span text:style-name="T202">&amp;</text:span> <text:span text:style-name="T202">P</text:span>atzer<text:tab/><text:tab/><text:span text:style-name="T4">1-</text:span><text:span text:style-name="T336">3</text:span> Verderbnis<text:tab/><text:tab/><text:span text:style-name="T336">4</text:span><text:span text:style-name="T4">+</text:span> <text:span text:style-name="T202">P</text:span>atzer</text:p>
      <text:p text:style-name="P180"><text:span text:style-name="T4">2-11<text:tab/><text:tab/></text:span>Fehlschlag <text:span text:style-name="T277">&amp; Verlust</text:span></text:p>
      <text:p text:style-name="P180"><text:span text:style-name="T4">12-</text:span><text:span text:style-name="T234">1</text:span><text:span text:style-name="T4">3</text:span><text:tab/><text:span text:style-name="T337">Ein einzelner Feuerstrahl schießt hervor: w3 Schaden</text:span></text:p>
      <text:p text:style-name="P180"><text:span text:style-name="T4">14-17<text:tab/></text:span><text:span text:style-name="T338">Ein einzelner Feuerstrahl schießt hervor: w6 Schaden</text:span></text:p>
      <text:p text:style-name="P180"><text:span text:style-name="T4">18-19<text:tab/></text:span><text:span text:style-name="T338">Ein einzelner Feuerstrahl schießt hervor: w6+ZS Schaden</text:span></text:p>
      <text:p text:style-name="P180"><text:span text:style-name="T4">20-23<text:tab/></text:span><text:span text:style-name="T338">Drei Feuerstrahlen schießen hervor: je w6+ZS Schaden für Ziele die</text:span></text:p>
      <text:p text:style-name="P185"><text:tab/><text:tab/>nicht mehr als 3 m voneinander entfernt sind</text:p>
      <text:p text:style-name="P180"><text:span text:style-name="T4">2</text:span><text:span text:style-name="T285">4</text:span><text:span text:style-name="T4">-2</text:span><text:span text:style-name="T285">7</text:span><text:span text:style-name="T4"><text:tab/></text:span><text:span text:style-name="T338">Drei Feuerstrahlen schießen hervor: je 2w6+ZS Schaden für Ziele die</text:span></text:p>
      <text:p text:style-name="P185"><text:tab/><text:tab/>nicht mehr als 3 m voneinander entfernt sind</text:p>
      <text:p text:style-name="P180"><text:span text:style-name="T4">2</text:span><text:span text:style-name="T239">8</text:span><text:span text:style-name="T4">-2</text:span><text:span text:style-name="T239">9</text:span><text:span text:style-name="T4"><text:tab/></text:span><text:span text:style-name="T338">Ein 3 m breiter und 9 m langer Feuerstrahl schießt hervor: 3w6+ZS</text:span></text:p>
      <text:p text:style-name="P185"><text:tab/><text:tab/>Schaden für alle Ziele in dem Bereich</text:p>
      <text:p text:style-name="P180"><text:span text:style-name="T239">30</text:span><text:span text:style-name="T4">-</text:span><text:span text:style-name="T239">31</text:span><text:span text:style-name="T4"><text:tab/></text:span><text:span text:style-name="T338">Zwei 3 m breite und 9 m lange Feuerstrahlen schießen hervor:<text:line-break/><text:tab/><text:tab/>3w6+ZS Schaden für alle Ziele in ihren Bereichen</text:span></text:p>
      <text:p text:style-name="P180"><text:span text:style-name="T239">32+</text:span><text:span text:style-name="T4"><text:tab/><text:tab/></text:span><text:span text:style-name="T338">Ein Rundum-Feuerstoß schießt hervor, nur ein Winkel von</text:span></text:p>
      <text:p text:style-name="P186"><text:span text:style-name="T338"><text:tab/><text:tab/>0-180 Grad wird verschont: </text:span><text:span text:style-name="T339">4</text:span><text:span text:style-name="T338">w</text:span><text:span text:style-name="T339">10</text:span><text:span text:style-name="T338">+ZS Schaden für alle erfassten Ziele</text:span></text:p>
      <text:p text:style-name="P181">Zauberpatzer <text:span text:style-name="T290">w</text:span><text:span text:style-name="T319">4</text:span>:</text:p>
      <text:p text:style-name="P182"><text:span text:style-name="T4">1</text:span><text:tab/><text:span text:style-name="T44">Der </text:span>Flammenstrahl <text:span text:style-name="T44">schießt aus </text:span>einem <text:span text:style-name="T44">anderen Körperteil </text:span>hervor: <text:span text:style-name="T44">w3 Schaden<text:line-break/><text:tab/>in zufällige Richtung</text:span></text:p>
      <text:p text:style-name="P187"><text:span text:style-name="T4">2</text:span><text:tab/>Deine eigenen Hände brennen: w3 Schaden</text:p>
      <text:p text:style-name="P187"><text:span text:style-name="T4">3</text:span><text:tab/>w4 Gegenstände in deinem Besitz verbrennen</text:p>
      <text:p text:style-name="P188"><text:span text:style-name="T4">4</text:span><text:tab/>Alles<text:span text:style-name="T340"> Feuer im Umkreis von 4,5 m </text:span>erlischt.</text:p>
      <text:p text:style-name="P189">Verderbnis <text:span text:style-name="T326">w</text:span><text:span text:style-name="T44">4</text:span>:</text:p>
      <text:p text:style-name="P182"><text:span text:style-name="T4">1</text:span><text:tab/><text:span text:style-name="T341">Deine </text:span>Hände werden dauerhaft schw<text:span text:style-name="T341">a</text:span>rz</text:p>
      <text:p text:style-name="P182"><text:span text:style-name="T4">2</text:span><text:tab/><text:span text:style-name="T341">Jedes Papier das du mit nackten Händen berührst wird</text:span> <text:span text:style-name="T341">mit </text:span>25% <text:span text:style-name="T341">entzündet.</text:span></text:p>
      <text:p text:style-name="P182"><text:span text:style-name="T342">3</text:span><text:span text:style-name="T341"><text:tab/>A</text:span>ll <text:span text:style-name="T341">dein</text:span> Körperhaar wird dauerhaft weggebrannt</text:p>
      <text:p text:style-name="P182"><text:span text:style-name="T342">4</text:span><text:span text:style-name="T341"><text:tab/>Du</text:span> erhältst<text:span text:style-name="T341"> </text:span>dauerhaft -2 auf Zauberwürfe <text:span text:style-name="T341">mit</text:span> Kältemagie</text:p>
      <text:p text:style-name="P182"/>
      <text:p text:style-name="P190"/>
      <text:p text:style-name="P191"/>
      <text:p text:style-name="P192"><text:span text:style-name="T302">1-</text:span><text:span text:style-name="T303">5</text:span><text:span text:style-name="T304"> </text:span><text:span text:style-name="T343">Ekims Mystische Maske</text:span><text:span text:style-name="T278"><text:tab/><text:tab/><text:tab/><text:tab/><text:tab/><text:tab/><text:tab/><text:tab/><text:tab/><text:tab/></text:span><text:span text:style-name="T199">Regeln 13</text:span><text:span text:style-name="T343">3</text:span><text:span text:style-name="T199">, Rules 1</text:span><text:span text:style-name="T343">37</text:span></text:p>
      <text:p text:style-name="P193"><text:span text:style-name="T271">Grad</text:span><text:span text:style-name="T51"> 1, 1 </text:span><text:span text:style-name="T305">Aktion</text:span><text:span text:style-name="T51">, </text:span><text:span text:style-name="T344">selbst</text:span><text:span text:style-name="T51">, Dauer </text:span><text:span text:style-name="T305">1 Runde/</text:span><text:span text:style-name="T344">Zauberstufe</text:span><text:span text:style-name="T51">, Rettungswurf: </text:span><text:span text:style-name="T305">manchmal Willen</text:span></text:p>
      <text:p text:style-name="P193"><text:span text:style-name="T345">Du </text:span><text:span text:style-name="T346">erzeugst eine Maske die dein Gesicht bedeckt</text:span><text:span text:style-name="T345">.</text:span></text:p>
      <text:p text:style-name="P194"><text:span text:style-name="T347">Manifestation</text:span><text:span text:style-name="T348"> </text:span><text:span text:style-name="T349">w</text:span><text:span text:style-name="T350">4</text:span><text:span text:style-name="T348">:</text:span></text:p>
      <text:p text:style-name="P195"><text:span text:style-name="T4">1</text:span><text:tab/>D<text:span text:style-name="T351">u greifst eine Maske aus der Luft</text:span><text:span text:style-name="T319">.</text:span></text:p>
      <text:p text:style-name="P195"><text:span text:style-name="T4">2</text:span><text:tab/><text:span text:style-name="T320">D</text:span><text:span text:style-name="T334">ein </text:span><text:span text:style-name="T351">Gesicht schält sich und eine Maske kommt zum Vorschein</text:span><text:span text:style-name="T319">.</text:span></text:p>
      <text:p text:style-name="P196"><text:span text:style-name="T2">3</text:span><text:span text:style-name="T9"><text:tab/></text:span><text:span text:style-name="T322">D</text:span><text:span text:style-name="T323">ein </text:span><text:span text:style-name="T352">Gesicht verschwimmt, dann erscheint es in Maske</text:span><text:span text:style-name="T323">.</text:span></text:p>
      <text:p text:style-name="P197"><text:span text:style-name="T293">4</text:span><text:tab/><text:span text:style-name="T320">D</text:span><text:span text:style-name="T334">ein </text:span><text:span text:style-name="T353">Kopf dreht sich um 180</text:span><text:span text:style-name="T354">° und ein zweites Gesicht mit Maske erscheint</text:span><text:span text:style-name="T334">.</text:span></text:p>
      <text:p text:style-name="P198">Zauber w20:</text:p>
      <text:p text:style-name="P199"><text:span text:style-name="T4">1</text:span><text:tab/><text:tab/><text:span text:style-name="T202">Kritischer </text:span>Fehlschlag! <text:span text:style-name="T202">w</text:span><text:span text:style-name="T203">6</text:span><text:span text:style-name="T202">+</text:span>Glück<text:span text:style-name="T202">smod</text:span>:</text:p>
      <text:p text:style-name="P199"><text:tab/><text:tab/><text:span text:style-name="T4">0-</text:span> Verderbnis <text:span text:style-name="T202">&amp;</text:span> <text:span text:style-name="T202">P</text:span>atzer <text:span text:style-name="T343">&amp; Makel</text:span><text:tab/><text:tab/><text:span text:style-name="T4">1-</text:span><text:span text:style-name="T310">2</text:span> Verderbnis<text:tab/><text:tab/><text:span text:style-name="T310">3</text:span><text:span text:style-name="T4">+</text:span> <text:span text:style-name="T202">P</text:span>atzer</text:p>
      <text:p text:style-name="P199"><text:span text:style-name="T4">2-11<text:tab/><text:tab/></text:span>Fehlschlag <text:span text:style-name="T277">&amp; Verlust</text:span></text:p>
      <text:p text:style-name="P199"><text:span text:style-name="T4">12-</text:span><text:span text:style-name="T234">1</text:span><text:span text:style-name="T4">3</text:span><text:tab/><text:span text:style-name="T221">D</text:span><text:span text:style-name="T343">ie Maske verleiht 18m Dunkelsicht.</text:span></text:p>
      <text:p text:style-name="P199"><text:span text:style-name="T4">14-17<text:tab/></text:span><text:span text:style-name="T280">D</text:span><text:span text:style-name="T355">ie Maske spiegelt und schützt dich vor den Blicken von Basilisken: +4 auf</text:span></text:p>
      <text:p text:style-name="P200"><text:tab/><text:tab/>Rettungswürfe gegen Blickangriffe. </text:p>
      <text:p text:style-name="P199"><text:span text:style-name="T4">18-19<text:tab/></text:span><text:span text:style-name="T280">D</text:span><text:span text:style-name="T356">ie Maske wird facettenartig und schützt dich vor schädlichen Zaubern: </text:span><text:span text:style-name="T312">-</text:span><text:span text:style-name="T356">2 auf</text:span></text:p>
      <text:p text:style-name="P201"><text:tab/><text:tab/>Zauberwürfe gegen dich, nicht gegen Flächenangriffe.</text:p>
      <text:p text:style-name="P199"><text:span text:style-name="T4">20-23<text:tab/></text:span><text:span text:style-name="T280">D</text:span><text:span text:style-name="T357">ie Maske wird zur grauenhaften Fratze und flößt in jeder Runde Furcht ein:</text:span></text:p>
      <text:p text:style-name="P199"><text:span text:style-name="T280"><text:tab/><text:tab/></text:span><text:span text:style-name="T357">pro Runde </text:span><text:span text:style-name="T358">je</text:span><text:span text:style-name="T357"> Zielwesen Willen oder w4+ZS Runden Flucht</text:span></text:p>
      <text:p text:style-name="P199"><text:span text:style-name="T4">2</text:span><text:span text:style-name="T285">4</text:span><text:span text:style-name="T4">-2</text:span><text:span text:style-name="T285">7</text:span><text:span text:style-name="T4"><text:tab/></text:span><text:span text:style-name="T280">D</text:span><text:span text:style-name="T359">ie Maske </text:span><text:span text:style-name="T360">wird zu glänzendem Stahl und </text:span><text:span text:style-name="T359">schützt vor körperlichen Angriffen:</text:span></text:p>
      <text:p text:style-name="P202"><text:tab/><text:tab/>+4 RK und +2 auf alle Rettungswürfe</text:p>
      <text:p text:style-name="P199"><text:span text:style-name="T4">2</text:span><text:span text:style-name="T239">8</text:span><text:span text:style-name="T4">-2</text:span><text:span text:style-name="T239">9</text:span><text:span text:style-name="T4"><text:tab/></text:span><text:span text:style-name="T280">D</text:span><text:span text:style-name="T361">ie Maske zeigt das Gesicht der Angreifer und lenkt Angriffe zurück: Glück oder alle</text:span></text:p>
      <text:p text:style-name="P203"><text:tab/><text:tab/>Treffer wirken auf Angreifer.</text:p>
      <text:p text:style-name="P199"><text:span text:style-name="T239">30</text:span><text:span text:style-name="T4">-</text:span><text:span text:style-name="T239">31</text:span><text:span text:style-name="T4"><text:tab/></text:span><text:span text:style-name="T280">D</text:span><text:span text:style-name="T358">u</text:span><text:span text:style-name="T362"> </text:span><text:span text:style-name="T358">bekommst einen</text:span><text:span text:style-name="T362"> Schlangenkopf </text:span><text:span text:style-name="T358">der</text:span><text:span text:style-name="T362"> dir schlangenmenschliche Kräfte </text:span><text:span text:style-name="T358">gibt</text:span><text:span text:style-name="T362">:</text:span></text:p>
      <text:p text:style-name="P199"><text:span text:style-name="T362"><text:tab/><text:tab/></text:span><text:span text:style-name="T363">1. </text:span><text:span text:style-name="T364">Kopf wird zu beliebigem Menschen, Bann nur durch Zauberwurf 30</text:span></text:p>
      <text:p text:style-name="P199"><text:span text:style-name="T364"><text:tab/><text:tab/></text:span><text:span text:style-name="T363">2. </text:span><text:span text:style-name="T364">hypnotisiert für w4 Stunden intelligentes Wesen mit Zauberwurf+6. Willen bei</text:span></text:p>
      <text:p text:style-name="P204"><text:tab/><text:tab/>Beginn und jedes mal wenn gefährliche Aufgabe übertragen wird.</text:p>
      <text:p text:style-name="P199"><text:span text:style-name="T239">32+</text:span><text:span text:style-name="T4"><text:tab/><text:tab/></text:span><text:span text:style-name="T280">D</text:span><text:span text:style-name="T365">ie Maske erhält alle Effekte gleichzeitig: 18m Dunkelsicht, +4 gegen Blickangriffe,</text:span></text:p>
      <text:p text:style-name="P205"><text:tab/><text:tab/>-2 für Zauber gegen dich, w4+1 Runden Furcht pro Runde oder Willen, RK+4,</text:p>
      <text:p text:style-name="P199"><text:span text:style-name="T365"><text:tab/><text:tab/>alle Rettungswürfe +2, bei Angriff Glück oder wird zurückgeworfen, Illusion </text:span><text:span text:style-name="T358">K</text:span><text:span text:style-name="T365">opf</text:span></text:p>
      <text:p text:style-name="P206"><text:tab/><text:tab/>und Hypnose.</text:p>
      <text:p text:style-name="P207"><text:span text:style-name="T366">Zauberpatzer </text:span><text:span text:style-name="T367">w</text:span><text:span text:style-name="T368">4</text:span><text:span text:style-name="T366">:</text:span></text:p>
      <text:p text:style-name="P208"><text:span text:style-name="T4">1</text:span><text:tab/>D<text:span text:style-name="T319">u </text:span><text:span text:style-name="T369">erblindest w3 Runden: -4 auf Initiative, Angriffs-, Rettungs- und Zauberwürfe </text:span></text:p>
      <text:p text:style-name="P208"><text:span text:style-name="T4">2</text:span><text:tab/><text:span text:style-name="T370">Dein Mund verschwindet für w3 Runden: du kannst nicht zaubern</text:span></text:p>
      <text:p text:style-name="P209"><text:span text:style-name="T2">3</text:span><text:span text:style-name="T9"><text:tab/></text:span><text:span text:style-name="T371">D</text:span><text:span text:style-name="T323">eine </text:span><text:span text:style-name="T371">Augen werden 1 Tag lichtempfindlich:</text:span><text:span text:style-name="T372"> -</text:span><text:span text:style-name="T371">2</text:span><text:span text:style-name="T372"> Initiative, Angriff, Rettung, </text:span><text:span text:style-name="T371">Attribut,</text:span></text:p>
      <text:p text:style-name="P209"><text:span text:style-name="T371"><text:tab/></text:span><text:span text:style-name="T372">Zauber </text:span><text:span text:style-name="T373">wenn Licht heller als Kerze</text:span></text:p>
      <text:p text:style-name="P210"><text:span text:style-name="T293">4</text:span><text:tab/><text:span text:style-name="T374">Dein Gesicht verschwindet und du bist ZS Runden blind und stumm: jede Runde<text:line-break/><text:tab/>Zähigkeit 10 oder </text:span><text:span text:style-name="T375">du erstickst</text:span></text:p>
      <text:p text:style-name="P208"><text:span text:style-name="T376">Verderbnis </text:span><text:span text:style-name="T377">w</text:span><text:span text:style-name="T378">4</text:span><text:span text:style-name="T376">:</text:span></text:p>
      <text:p text:style-name="P208"><text:span text:style-name="T4">1</text:span><text:tab/>D<text:span text:style-name="T326">ein </text:span><text:span text:style-name="T379">Gesicht erstarrt</text:span></text:p>
      <text:p text:style-name="P208"><text:span text:style-name="T380">2</text:span><text:tab/>D<text:span text:style-name="T326">ein </text:span><text:span text:style-name="T379">Gesicht vertrocknet und schält sich</text:span></text:p>
      <text:p text:style-name="P208"><text:span text:style-name="T380">3<text:tab/></text:span><text:span text:style-name="T379">Du stehst unter dem Zwang dein Gesicht mit Schleiern oder Kapuzen zu verbergen</text:span></text:p>
      <text:p text:style-name="P208"><text:span text:style-name="T381">4</text:span><text:span text:style-name="T329"><text:tab/></text:span><text:span text:style-name="T379">Deine Nase verschwindet und dein Gesicht wirkt flach und maskenartig</text:span></text:p>
      <text:p text:style-name="P211"><text:span text:style-name="T302">1-</text:span><text:span text:style-name="T382">6</text:span><text:span text:style-name="T304"> </text:span>Energie formen<text:span text:style-name="T278"><text:tab/><text:tab/><text:tab/><text:tab/><text:tab/><text:tab/><text:tab/><text:tab/><text:tab/><text:tab/><text:tab/></text:span><text:span text:style-name="T199">Regeln 135, Rules 143</text:span></text:p>
      <text:p text:style-name="P212"><text:span text:style-name="T271">Grad</text:span><text:span text:style-name="T51"> 1, 1 Aktion, </text:span><text:span text:style-name="T273">7,5 m</text:span><text:span text:style-name="T51">, variable Dauer, </text:span><text:span text:style-name="T271">kein </text:span><text:span text:style-name="T51">Rettungswurf</text:span></text:p>
      <text:p text:style-name="P212"><text:span text:style-name="T383">Du </text:span><text:span text:style-name="T384">formst magische Energie zu einem unsichtbaren kinetischen Objekt</text:span><text:span text:style-name="T383">.</text:span></text:p>
      <text:p text:style-name="P213"><text:span text:style-name="T385">Manifestation</text:span><text:span text:style-name="T386"> </text:span><text:span text:style-name="T387">w</text:span><text:span text:style-name="T388">4</text:span><text:span text:style-name="T386">:</text:span></text:p>
      <text:p text:style-name="P214"><text:span text:style-name="T4">1</text:span><text:tab/>D<text:span text:style-name="T389">eine Hände schimmern und die Luft summt vor Energie</text:span><text:span text:style-name="T319">.</text:span></text:p>
      <text:p text:style-name="P214"><text:span text:style-name="T4">2</text:span><text:tab/><text:span text:style-name="T389">Eine Wolke von Lichtpartikeln formt sich und löst sich dann auf</text:span><text:span text:style-name="T319">.</text:span></text:p>
      <text:p text:style-name="P215"><text:span text:style-name="T2">3</text:span><text:span text:style-name="T9"><text:tab/></text:span><text:span text:style-name="T390">Blöcke aus blauer Energie fallen herab, formen das Objekt und werden unsichtbar</text:span><text:span text:style-name="T323">.</text:span></text:p>
      <text:p text:style-name="P216"><text:span text:style-name="T293">4</text:span><text:tab/><text:span text:style-name="T320">D</text:span><text:span text:style-name="T389">u</text:span><text:span text:style-name="T334"> </text:span><text:span text:style-name="T389">zeichnest mit blau leuchtender Fingerspitze das Objekt in die Luft</text:span><text:span text:style-name="T334">.</text:span></text:p>
      <text:p text:style-name="P217">Zauber w20:</text:p>
      <text:p text:style-name="P218"><text:span text:style-name="T4">1</text:span><text:tab/><text:tab/><text:span text:style-name="T202">Kritischer </text:span>Fehlschlag! <text:span text:style-name="T202">w</text:span>6<text:span text:style-name="T202">+</text:span>Glück<text:span text:style-name="T202">smod</text:span>:</text:p>
      <text:p text:style-name="P218"><text:tab/><text:tab/><text:span text:style-name="T4">0-</text:span> Verderbnis <text:span text:style-name="T202">&amp;</text:span> <text:span text:style-name="T202">P</text:span>atzer<text:tab/><text:tab/><text:span text:style-name="T4">1-</text:span><text:span text:style-name="T391">3</text:span> Verderbnis<text:tab/><text:tab/><text:span text:style-name="T4">4+</text:span> <text:span text:style-name="T202">P</text:span>atzer</text:p>
      <text:p text:style-name="P218"><text:span text:style-name="T4">2-11<text:tab/><text:tab/></text:span>Fehlschlag <text:span text:style-name="T277">&amp; Verlust</text:span></text:p>
      <text:p text:style-name="P218"><text:span text:style-name="T4">12-</text:span><text:span text:style-name="T234">1</text:span><text:span text:style-name="T4">3</text:span><text:tab/><text:span text:style-name="T221">Du erschaffst für ZS Runden eine apfelgroße Energiekugel die du werfen kannst.</text:span></text:p>
      <text:p text:style-name="P218"><text:span text:style-name="T221"><text:tab/><text:tab/></text:span><text:span text:style-name="T392">w</text:span><text:span text:style-name="T221">6 Schaden pro ZS innerhalb 7,5 m pro ZS.</text:span></text:p>
      <text:p text:style-name="P218"><text:span text:style-name="T4">14-17<text:tab/></text:span><text:span text:style-name="T280">Du formst für w6+ZS Phasen eine 1m breite Kraftscheibe 1m über dem Boden</text:span><text:span text:style-name="T16">.</text:span></text:p>
      <text:p text:style-name="P219"><text:tab/><text:tab/>Sie folgt dir und du kannst sie per Gedanken bis zu 7,5 m weit von dir wegbewegen.</text:p>
      <text:p text:style-name="P218"><text:span text:style-name="T280"><text:tab/><text:tab/>Sie trägt 50 kg </text:span><text:span text:style-name="T393">pro ZS.</text:span></text:p>
      <text:p text:style-name="P218"><text:span text:style-name="T4">18-19<text:tab/></text:span><text:span text:style-name="T280">Du formst für </text:span><text:span text:style-name="T394">2</text:span><text:span text:style-name="T280">w6 </text:span><text:span text:style-name="T394">Runden</text:span><text:span text:style-name="T280"> </text:span><text:span text:style-name="T394">in maximal 7,5 m eine </text:span><text:span text:style-name="T395">T</text:span><text:span text:style-name="T394">urmschild-große Energiewand</text:span></text:p>
      <text:p text:style-name="P220"><text:tab/><text:tab/>die dir und deinen Nachbarn RK+4 gewährt.</text:p>
      <text:p text:style-name="P218"><text:span text:style-name="T4">20-23<text:tab/></text:span><text:span text:style-name="T396">W</text:span><text:span text:style-name="T397">ie oben, aber 2 Schilde mit 50% Schutz gegen magisches Geschoss</text:span><text:span text:style-name="T16">.</text:span></text:p>
      <text:p text:style-name="P218"><text:span text:style-name="T4">2</text:span><text:span text:style-name="T285">4</text:span><text:span text:style-name="T4">-2</text:span><text:span text:style-name="T285">7</text:span><text:span text:style-name="T4"><text:tab/></text:span><text:span text:style-name="T280">Du formst für </text:span><text:span text:style-name="T398">2</text:span><text:span text:style-name="T280">w6</text:span><text:span text:style-name="T396">+ZS</text:span><text:span text:style-name="T280"> </text:span><text:span text:style-name="T399">Phasen</text:span><text:span text:style-name="T280"> </text:span><text:span text:style-name="T394">eine </text:span><text:span text:style-name="T396">ZS</text:span><text:span text:style-name="T400">x</text:span><text:span text:style-name="T396">3</text:span><text:span text:style-name="T400">x</text:span><text:span text:style-name="T396">3 m große</text:span><text:span text:style-name="T394"> </text:span><text:span text:style-name="T396">unbewegliche </text:span><text:span text:style-name="T400">und</text:span></text:p>
      <text:p text:style-name="P218"><text:span text:style-name="T400"><text:tab/><text:tab/>undurchdringliche </text:span><text:span text:style-name="T394">Energiewand die </text:span><text:span text:style-name="T396">bis zu insgesamt 50 Schaden</text:span><text:span text:style-name="T394"> </text:span><text:span text:style-name="T401">absorbiert</text:span><text:span text:style-name="T394">.</text:span></text:p>
      <text:p text:style-name="P218"><text:span text:style-name="T4">2</text:span><text:span text:style-name="T239">8</text:span><text:span text:style-name="T4">-2</text:span><text:span text:style-name="T239">9</text:span><text:span text:style-name="T4"><text:tab/></text:span><text:span text:style-name="T280">Du formst für w6</text:span><text:span text:style-name="T396">+ZS</text:span><text:span text:style-name="T280"> </text:span><text:span text:style-name="T398">Stunden</text:span><text:span text:style-name="T280"> </text:span><text:span text:style-name="T394">eine </text:span><text:span text:style-name="T396">ZS</text:span><text:span text:style-name="T400">x</text:span><text:span text:style-name="T396">3</text:span><text:span text:style-name="T400">x</text:span><text:span text:style-name="T396">3 m große</text:span><text:span text:style-name="T394"> </text:span><text:span text:style-name="T396">unbewegliche </text:span><text:span text:style-name="T400">und</text:span></text:p>
      <text:p text:style-name="P218"><text:span text:style-name="T400"><text:tab/><text:tab/>undurchdringliche </text:span><text:span text:style-name="T394">Energiewand </text:span><text:span text:style-name="T402">beliebiger Form </text:span><text:span text:style-name="T394">die </text:span><text:span text:style-name="T396">bis zu insgesamt </text:span><text:span text:style-name="T402">1</text:span><text:span text:style-name="T403">5</text:span><text:span text:style-name="T396">0 Schaden</text:span></text:p>
      <text:p text:style-name="P218"><text:span text:style-name="T396"><text:tab/><text:tab/></text:span><text:span text:style-name="T401">absorbiert</text:span><text:span text:style-name="T394">.</text:span></text:p>
      <text:p text:style-name="P218"><text:span text:style-name="T239">30</text:span><text:span text:style-name="T4">-</text:span><text:span text:style-name="T239">31</text:span><text:span text:style-name="T4"><text:tab/></text:span><text:span text:style-name="T280">Du formst für </text:span><text:span text:style-name="T399">2</text:span><text:span text:style-name="T280">w6</text:span><text:span text:style-name="T396">+ZS</text:span><text:span text:style-name="T280"> </text:span><text:span text:style-name="T399">Stunden</text:span><text:span text:style-name="T280"> </text:span><text:span text:style-name="T394">eine </text:span><text:span text:style-name="T396">ZS</text:span><text:span text:style-name="T400">x</text:span><text:span text:style-name="T396">3</text:span><text:span text:style-name="T400">x</text:span><text:span text:style-name="T396">3 m große</text:span><text:span text:style-name="T394"> </text:span><text:span text:style-name="T396">unbewegliche </text:span><text:span text:style-name="T400">und</text:span></text:p>
      <text:p text:style-name="P218"><text:span text:style-name="T400"><text:tab/><text:tab/>undurchdringliche </text:span><text:span text:style-name="T394">Energiewand </text:span><text:span text:style-name="T402">beliebiger Form </text:span><text:span text:style-name="T394">die </text:span><text:span text:style-name="T396">bis zu </text:span><text:span text:style-name="T395">i</text:span><text:span text:style-name="T396">nsgesamt </text:span><text:span text:style-name="T402">1</text:span><text:span text:style-name="T403">5</text:span><text:span text:style-name="T396">0 Schaden</text:span></text:p>
      <text:p text:style-name="P218"><text:span text:style-name="T396"><text:tab/><text:tab/></text:span><text:span text:style-name="T401">absorbiert</text:span><text:span text:style-name="T394">. </text:span><text:span text:style-name="T403">Wirkt gegen alle Zauber und Drachenodem.</text:span></text:p>
      <text:p text:style-name="P218"><text:span text:style-name="T239">32+</text:span><text:span text:style-name="T4"><text:tab/><text:tab/></text:span><text:span text:style-name="T280">Du formst für </text:span><text:span text:style-name="T399">2</text:span><text:span text:style-name="T280">w6</text:span><text:span text:style-name="T396">+ZS</text:span><text:span text:style-name="T280"> </text:span><text:span text:style-name="T403">Tage</text:span><text:span text:style-name="T280"> </text:span><text:span text:style-name="T394">eine </text:span><text:span text:style-name="T396">ZS</text:span><text:span text:style-name="T400">x</text:span><text:span text:style-name="T403">6</text:span><text:span text:style-name="T400">x</text:span><text:span text:style-name="T403">6</text:span><text:span text:style-name="T396"> m große</text:span><text:span text:style-name="T394"> </text:span><text:span text:style-name="T404">mit 3 m pro Runde </text:span><text:span text:style-name="T396">bewegliche </text:span><text:span text:style-name="T400">und</text:span></text:p>
      <text:p text:style-name="P218"><text:span text:style-name="T400"><text:tab/><text:tab/>undurchdringliche </text:span><text:span text:style-name="T394">Energiewand </text:span><text:span text:style-name="T402">beliebiger Form </text:span><text:span text:style-name="T394">die </text:span><text:span text:style-name="T396">bis zu insgesamt </text:span><text:span text:style-name="T403">30</text:span><text:span text:style-name="T396">0 Schaden</text:span></text:p>
      <text:p text:style-name="P218"><text:span text:style-name="T396"><text:tab/><text:tab/></text:span><text:span text:style-name="T401">absorbiert</text:span><text:span text:style-name="T394">. </text:span><text:span text:style-name="T403">Wirkt gegen alle Zauber und Drachenodem. </text:span><text:span text:style-name="T404">Du selbst kannst durch die</text:span></text:p>
      <text:p text:style-name="P221"><text:tab/><text:tab/>Wand zaubern.</text:p>
      <text:p text:style-name="P222"><text:span text:style-name="T366">Zauberpatzer </text:span><text:span text:style-name="T367">w</text:span><text:span text:style-name="T405">4</text:span><text:span text:style-name="T366">:</text:span></text:p>
      <text:p text:style-name="P223"><text:span text:style-name="T4">1</text:span><text:tab/>D<text:span text:style-name="T406">u</text:span> <text:span text:style-name="T407">wirst von einem wuchtigen Schlag getroffen: ZÄH 13 oder du gehst zu Boden</text:span></text:p>
      <text:p text:style-name="P223"><text:span text:style-name="T4">2</text:span><text:tab/><text:span text:style-name="T408">D</text:span><text:span text:style-name="T406">u</text:span> <text:span text:style-name="T409">schwebst für 1 Stunde 7,5 cm in der Luft und kannst nicht mehr gehen</text:span></text:p>
      <text:p text:style-name="P224"><text:span text:style-name="T2">3</text:span><text:span text:style-name="T9"><text:tab/></text:span><text:span text:style-name="T410">Für w6 Runden bist du in einer Energiekugel eingeschlossen</text:span><text:span text:style-name="T9">. </text:span><text:span text:style-name="T410">Pro Runde Reflex 10 oder du rollst 9 m<text:line-break/><text:tab/>in eine zufällige Richtung</text:span></text:p>
      <text:p text:style-name="P225"><text:span text:style-name="T293">4</text:span><text:tab/><text:span text:style-name="T408">D</text:span><text:span text:style-name="T406">u</text:span> <text:span text:style-name="T411">wirst von w4 Energiekugel verprügelt, je 1 Schaden</text:span></text:p>
      <text:p text:style-name="P223"><text:span text:style-name="T376">Verderbnis w</text:span><text:span text:style-name="T412">5</text:span><text:span text:style-name="T376">:</text:span></text:p>
      <text:p text:style-name="P226"><text:span text:style-name="T4">1</text:span><text:tab/><text:span text:style-name="T413">Deine Hände sind von unsichtbaren Handschuhen umgeben: </text:span><text:span text:style-name="T414">du verlierst deinen</text:span><text:span text:style-name="T413"> Tastsinn</text:span></text:p>
      <text:p text:style-name="P226"><text:span text:style-name="T4">2</text:span><text:tab/><text:span text:style-name="T415">Kleine Objekte in deiner Nähe werden umgeworfen</text:span></text:p>
      <text:p text:style-name="P226"><text:span text:style-name="T4">3</text:span><text:tab/>Du <text:span text:style-name="T415">schwebst ständig 1cm über dem Boden als wenn du dicke </text:span><text:span text:style-name="T414">unsichtbare </text:span><text:span text:style-name="T415">Sohlen </text:span><text:span text:style-name="T414">tragen würdest</text:span></text:p>
      <text:p text:style-name="P226"><text:span text:style-name="T4">4</text:span><text:tab/>D<text:span text:style-name="T415">ein Gesicht wird gelegentlich durchsichtig, nur dein Schädel ist zu sehen</text:span></text:p>
      <text:p text:style-name="P227"><text:span text:style-name="T4">5</text:span><text:tab/><text:span text:style-name="T414">E</text:span><text:span text:style-name="T416">inmal täglich versperrt eine Energiewand dir w3 Runden lang den Weg</text:span></text:p>
      <text:p text:style-name="P228"><text:span text:style-name="T302">1-</text:span><text:span text:style-name="T382">7</text:span><text:span text:style-name="T44"> </text:span><text:span text:style-name="T39">Erstickende Wolke<text:tab/><text:tab/><text:tab/><text:tab/><text:tab/><text:tab/><text:tab/><text:tab/><text:tab/><text:tab/><text:tab/></text:span><text:span text:style-name="T417">Regeln </text:span><text:span text:style-name="T39">136, </text:span><text:span text:style-name="T417">Rules </text:span><text:span text:style-name="T39">13</text:span><text:span text:style-name="T417">3</text:span></text:p>
      <text:p text:style-name="P229"><text:span text:style-name="T271">Grad</text:span><text:span text:style-name="T51"> 1, 1 Aktion, </text:span><text:span text:style-name="T418">15 m</text:span><text:span text:style-name="T51">, variable Dauer, </text:span><text:span text:style-name="T419">kein </text:span><text:span text:style-name="T51">Rettungswurf</text:span></text:p>
      <text:p text:style-name="P230"><text:s/></text:p>
      <text:p text:style-name="P231"><text:span text:style-name="T417">Du </text:span><text:span text:style-name="T420">ruf</text:span><text:span text:style-name="T417">s</text:span><text:span text:style-name="T420">t eine Wolke aus beißenden, ätzenden Dämpfen herbei, die i</text:span><text:span text:style-name="T417">hr</text:span><text:span text:style-name="T420"> Ziel erstickt.</text:span></text:p>
      <text:p text:style-name="P232"><text:s/></text:p>
      <text:p text:style-name="P233">Zauber w20:</text:p>
      <text:p text:style-name="P234"><text:span text:style-name="T4">1</text:span><text:tab/><text:tab/><text:span text:style-name="T202">Kritischer </text:span>Fehlschlag! <text:span text:style-name="T202">w</text:span>6<text:span text:style-name="T202">+</text:span>Glück<text:span text:style-name="T202">smod</text:span>:</text:p>
      <text:p text:style-name="P234"><text:tab/><text:tab/><text:span text:style-name="T4">0-</text:span> Verderbnis <text:span text:style-name="T202">&amp;</text:span> <text:span text:style-name="T202">P</text:span>atzer<text:tab/><text:tab/><text:span text:style-name="T4">1-</text:span><text:span text:style-name="T421">2</text:span> Verderbnis<text:tab/><text:tab/><text:span text:style-name="T421">3</text:span><text:span text:style-name="T4">+</text:span> <text:span text:style-name="T202">P</text:span>atzer</text:p>
      <text:p text:style-name="P234"><text:span text:style-name="T4">2-11<text:tab/><text:tab/></text:span>Fehlschlag <text:span text:style-name="T277">&amp; Verlust</text:span></text:p>
      <text:p text:style-name="P234"><text:span text:style-name="T4">12-</text:span><text:span text:style-name="T234">1</text:span><text:span text:style-name="T4">3</text:span><text:tab/><text:span text:style-name="T422">E</text:span><text:span text:style-name="T423">in </text:span><text:span text:style-name="T424">Ziel wird </text:span><text:span text:style-name="T421">w4 Runden</text:span><text:span text:style-name="T424"> lang </text:span><text:span text:style-name="T422">in max. </text:span><text:span text:style-name="T425">15m</text:span><text:span text:style-name="T422"> Entfernung </text:span><text:span text:style-name="T424">von einer ihm folgenden<text:line-break/><text:tab/><text:tab/>Wolke eingehüllt: -1 auf alle Würfe.</text:span></text:p>
      <text:p text:style-name="P234"><text:span text:style-name="T4">14-17<text:tab/></text:span><text:span text:style-name="T421">w4</text:span><text:span text:style-name="T234"> </text:span><text:span text:style-name="T421">Ziele</text:span><text:span text:style-name="T424"> werden </text:span><text:span text:style-name="T421">w4 Runden</text:span><text:span text:style-name="T424"> lang </text:span><text:span text:style-name="T422">in max. </text:span><text:span text:style-name="T425">15m</text:span><text:span text:style-name="T422"> Entfernung </text:span><text:span text:style-name="T424">von ihnen folgenden<text:line-break/><text:tab/><text:tab/>Wolken eingehüllt: -1 auf alle Würfe.</text:span></text:p>
      <text:p text:style-name="P234"><text:span text:style-name="T4">18-19<text:tab/></text:span><text:span text:style-name="T424">Eine </text:span><text:span text:style-name="T421">12m</text:span><text:span text:style-name="T424"> durchmessende Wolke erscheint für </text:span><text:span text:style-name="T421">w4+2 Runden </text:span><text:span text:style-name="T422">in max. </text:span><text:span text:style-name="T425">15m<text:line-break/><text:tab/><text:tab/></text:span><text:span text:style-name="T422">Entfernung</text:span><text:span text:style-name="T424">: -2 auf alle Würfe und 1 Schaden/Runde,<text:line-break/><text:tab/><text:tab/>durch Konzentration mit </text:span><text:span text:style-name="T421">15m/Runde</text:span><text:span text:style-name="T424"> bewegbar.</text:span></text:p>
      <text:p text:style-name="P234"><text:span text:style-name="T4">20-23<text:tab/></text:span><text:span text:style-name="T424">Eine </text:span><text:span text:style-name="T421">12m</text:span><text:span text:style-name="T424"> durchmessende Wolke erscheint für </text:span><text:span text:style-name="T421">2w4+4 Runden </text:span><text:span text:style-name="T422">in max. </text:span><text:span text:style-name="T425">15m<text:line-break/><text:tab/><text:tab/></text:span><text:span text:style-name="T422">Entfernung</text:span><text:span text:style-name="T424">: -2 auf alle Würfe und 2 Schaden/Runde und einmal Zähigkeit oder<text:line-break/><text:tab/><text:tab/>-w4 Geschick </text:span><text:span text:style-name="T426">für 1 Tag</text:span><text:span text:style-name="T424">, durch Konzentration mit </text:span><text:span text:style-name="T421">15m/Runde</text:span><text:span text:style-name="T424"> bewegbar.</text:span></text:p>
      <text:p text:style-name="P234"><text:span text:style-name="T4">2</text:span><text:span text:style-name="T285">4</text:span><text:span text:style-name="T4">-2</text:span><text:span text:style-name="T285">7</text:span><text:span text:style-name="T4"><text:tab/></text:span><text:span text:style-name="T424">Eine </text:span><text:span text:style-name="T421">12m</text:span><text:span text:style-name="T424"> durchmessende Wolke erscheint für </text:span><text:span text:style-name="T421">2w4+4</text:span><text:span text:style-name="T424"> Runden </text:span><text:span text:style-name="T426">in max. </text:span><text:span text:style-name="T427">30m</text:span></text:p>
      <text:p text:style-name="P234"><text:span text:style-name="T426"><text:tab/><text:tab/>Entfernung</text:span><text:span text:style-name="T424">: -</text:span><text:span text:style-name="T426">4</text:span><text:span text:style-name="T424"> auf alle Würfe und </text:span><text:span text:style-name="T426">4</text:span><text:span text:style-name="T424"> Schaden/Runde und einmal Zähigkeit oder</text:span></text:p>
      <text:p text:style-name="P234"><text:span text:style-name="T424"><text:tab/><text:tab/>-</text:span><text:span text:style-name="T426">2</text:span><text:span text:style-name="T424">w4 Geschick </text:span><text:span text:style-name="T426">für 1 Tag</text:span><text:span text:style-name="T424">, durch Konzentration mit </text:span><text:span text:style-name="T421">15m/Runde</text:span><text:span text:style-name="T424"> bewegbar.</text:span></text:p>
      <text:p text:style-name="P234"><text:span text:style-name="T4">2</text:span><text:span text:style-name="T239">8</text:span><text:span text:style-name="T4">-2</text:span><text:span text:style-name="T239">9</text:span><text:span text:style-name="T4"><text:tab/></text:span><text:span text:style-name="T424">Eine </text:span><text:span text:style-name="T421">1</text:span><text:span text:style-name="T428">8</text:span><text:span text:style-name="T421">m</text:span><text:span text:style-name="T424"> durchmessende Wolke erscheint für </text:span><text:span text:style-name="T426">3</text:span><text:span text:style-name="T424">w4+</text:span><text:span text:style-name="T426">6</text:span><text:span text:style-name="T424"> Runden </text:span><text:span text:style-name="T426">in max. </text:span><text:span text:style-name="T427">60m</text:span></text:p>
      <text:p text:style-name="P234"><text:span text:style-name="T426"><text:tab/><text:tab/>Entfernung</text:span><text:span text:style-name="T424">: -</text:span><text:span text:style-name="T426">4</text:span><text:span text:style-name="T424"> auf alle Würfe und </text:span><text:span text:style-name="T426">8</text:span><text:span text:style-name="T424"> Schaden/Runde und einmal Zähigkeit oder</text:span></text:p>
      <text:p text:style-name="P234"><text:span text:style-name="T424"><text:tab/><text:tab/>-</text:span><text:span text:style-name="T426">3</text:span><text:span text:style-name="T424">w4 Geschick </text:span><text:span text:style-name="T426">für w4 Tage</text:span><text:span text:style-name="T424">, durch Konzentration mit </text:span><text:span text:style-name="T421">15m/Runde</text:span><text:span text:style-name="T424"> bewegbar</text:span></text:p>
      <text:p text:style-name="P234"><text:span text:style-name="T239">30</text:span><text:span text:style-name="T4">-</text:span><text:span text:style-name="T239">31</text:span><text:span text:style-name="T4"><text:tab/></text:span><text:span text:style-name="T428">Zwei</text:span><text:span text:style-name="T424"> </text:span><text:span text:style-name="T421">1</text:span><text:span text:style-name="T428">8</text:span><text:span text:style-name="T421">m</text:span><text:span text:style-name="T424"> durchmessende Wolke erschein</text:span><text:span text:style-name="T429">en</text:span><text:span text:style-name="T424"> für </text:span><text:span text:style-name="T427">3</text:span><text:span text:style-name="T421">w4+</text:span><text:span text:style-name="T427">6</text:span><text:span text:style-name="T421"> Runden</text:span><text:span text:style-name="T424"> </text:span><text:span text:style-name="T426">in max. </text:span><text:span text:style-name="T427">60m</text:span></text:p>
      <text:p text:style-name="P234"><text:span text:style-name="T426"><text:tab/><text:tab/>Entfernung</text:span><text:span text:style-name="T424">: -</text:span><text:span text:style-name="T426">4</text:span><text:span text:style-name="T424"> auf alle Würfe und </text:span><text:span text:style-name="T426">8</text:span><text:span text:style-name="T424"> Schaden/Runde und einmal Zähigkeit oder</text:span></text:p>
      <text:p text:style-name="P234"><text:span text:style-name="T424"><text:tab/><text:tab/>-</text:span><text:span text:style-name="T426">3</text:span><text:span text:style-name="T424">w4 Geschick </text:span><text:span text:style-name="T426">für w4 Tage</text:span><text:span text:style-name="T424">, durch Konzentration mit </text:span><text:span text:style-name="T421">15m/Runde</text:span><text:span text:style-name="T424"> bewegbar</text:span></text:p>
      <text:p text:style-name="P234"><text:span text:style-name="T239">32+</text:span><text:span text:style-name="T4"><text:tab/><text:tab/></text:span><text:span text:style-name="T428">Drei</text:span><text:span text:style-name="T424"> </text:span><text:span text:style-name="T421">1</text:span><text:span text:style-name="T428">8</text:span><text:span text:style-name="T421">m</text:span><text:span text:style-name="T424"> durchmessende Wolke</text:span><text:span text:style-name="T422">n</text:span><text:span text:style-name="T424"> erschein</text:span><text:span text:style-name="T429">en</text:span><text:span text:style-name="T424"> für </text:span><text:span text:style-name="T421">w4 </text:span><text:span text:style-name="T428">Phasen</text:span><text:span text:style-name="T424"> </text:span><text:span text:style-name="T426">in max. </text:span><text:span text:style-name="T428">150</text:span><text:span text:style-name="T427">m</text:span></text:p>
      <text:p text:style-name="P234"><text:span text:style-name="T426"><text:tab/><text:tab/>Entfernung</text:span><text:span text:style-name="T424">: -</text:span><text:span text:style-name="T429">6</text:span><text:span text:style-name="T424"> auf alle Würfe und </text:span><text:span text:style-name="T429">10</text:span><text:span text:style-name="T424"> Schaden/Runde und einmal Zähigkeit oder</text:span></text:p>
      <text:p text:style-name="P234"><text:span text:style-name="T424"><text:tab/><text:tab/></text:span><text:span text:style-name="T429">sofortiger Tod</text:span><text:span text:style-name="T424">, durch Konzentration mit </text:span><text:span text:style-name="T421">15m/Runde</text:span><text:span text:style-name="T424"> bewegbar</text:span></text:p>
      <text:p text:style-name="P235"><text:s/></text:p>
      <text:p text:style-name="P236">Zauberpatzer <text:span text:style-name="T406">w</text:span>3:</text:p>
      <text:p text:style-name="P237"><text:span text:style-name="T2">1</text:span><text:span text:style-name="T9"><text:tab/></text:span><text:span text:style-name="T430">Die</text:span><text:span text:style-name="T9"> Wolke explodiert </text:span><text:span text:style-name="T430">in bis zu w</text:span><text:span text:style-name="T9">4 x 3 m </text:span><text:span text:style-name="T431">Entfernung</text:span><text:span text:style-name="T9">: </text:span><text:span text:style-name="T430">w4 Schaden und </text:span><text:span text:style-name="T9">Zähigkeit 12 oder blind für </text:span><text:span text:style-name="T430">w</text:span><text:span text:style-name="T9">4 Runden</text:span></text:p>
      <text:p text:style-name="P238"><text:span text:style-name="T432">2</text:span><text:span text:style-name="T430"><text:tab/>Du</text:span><text:span text:style-name="T9"> erschaff</text:span><text:span text:style-name="T430">s</text:span><text:span text:style-name="T9">t </text:span><text:span text:style-name="T433">eine </text:span><text:span text:style-name="T9">Heilungswolke: </text:span><text:span text:style-name="T430">heile w</text:span><text:span text:style-name="T9">4 Schaden in </text:span><text:span text:style-name="T430">6 m </text:span><text:span text:style-name="T9">um das Ziel</text:span></text:p>
      <text:p text:style-name="P238"><text:span text:style-name="T432">3</text:span><text:span text:style-name="T430"><text:tab/></text:span><text:span text:style-name="T433">Die </text:span><text:span text:style-name="T9">Wolke fängt Feuer und verpufft: </text:span><text:span text:style-name="T433">w8 Schaden in</text:span><text:span text:style-name="T9"> 3 m </text:span><text:span text:style-name="T433">Umkreis</text:span></text:p>
      <text:p text:style-name="P239"><text:span text:style-name="T434">4</text:span><text:span text:style-name="T433"><text:tab/>Du</text:span><text:span text:style-name="T9"> erschaff</text:span><text:span text:style-name="T433">s</text:span><text:span text:style-name="T9">t eine Wolke, d</text:span><text:span text:style-name="T433">ie </text:span><text:span text:style-name="T435">nur</text:span><text:span text:style-name="T9"> einen schwachen, dunstigen Schleier </text:span><text:span text:style-name="T433">erzeugt</text:span><text:span text:style-name="T9">, der keine Auswirkungen hat.</text:span></text:p>
      <text:p text:style-name="P240"><text:s/></text:p>
      <text:p text:style-name="P241">Verderbnis w8:</text:p>
      <text:p text:style-name="P242"><text:span text:style-name="T4">1</text:span><text:tab/><text:span text:style-name="T436">D</text:span><text:span text:style-name="T437">ein </text:span><text:span text:style-name="T436">Atem ist giftig: Zähigkeit 12</text:span><text:span text:style-name="T437"> </text:span><text:span text:style-name="T436">oder jeder </text:span><text:span text:style-name="T437">Nachbar </text:span><text:span text:style-name="T436">für </text:span><text:span text:style-name="T437">w</text:span><text:span text:style-name="T436">4 Stunden krank (-1 auf alle Würfe)</text:span></text:p>
      <text:p text:style-name="P242"><text:span text:style-name="T438">2</text:span><text:span text:style-name="T436"><text:tab/></text:span><text:span text:style-name="T437">Du bist</text:span><text:span text:style-name="T436"> </text:span><text:span text:style-name="T437">w4 Stunden</text:span><text:span text:style-name="T436"> von einer giftigen Wolke umgeben: im Umkreis von 1,5m Zähigkeit 12 </text:span><text:span text:style-name="T437">oder krank</text:span></text:p>
      <text:p text:style-name="P242"><text:span text:style-name="T437"><text:tab/></text:span><text:span text:style-name="T436">(-1 auf alle Würfe)</text:span></text:p>
      <text:p text:style-name="P243"><text:span text:style-name="T439">3</text:span><text:span text:style-name="T437"><text:tab/>Deine</text:span><text:span text:style-name="T436"> Augen </text:span><text:span text:style-name="T437">werden</text:span><text:span text:style-name="T436"> durchsichtige Kugeln, hinter denen eine wirbelnde Gaswolke sichtbar wird</text:span></text:p>
      <text:p text:style-name="P242"><text:span text:style-name="T439">4</text:span><text:span text:style-name="T437"><text:tab/>B</text:span><text:span text:style-name="T436">estimmte Wesenheiten sind in der Lage, d</text:span><text:span text:style-name="T437">ich</text:span><text:span text:style-name="T436"> automatisch zu entdecken, falls </text:span><text:span text:style-name="T437">du</text:span><text:span text:style-name="T436"> </text:span><text:span text:style-name="T437">dich auf </text:span><text:span text:style-name="T436">750 m </text:span><text:span text:style-name="T437">näherst.</text:span></text:p>
      <text:p text:style-name="P242"><text:span text:style-name="T437"><text:tab/>I</text:span><text:span text:style-name="T436">nsbesondere körperlose und ätherische Wesen sowie Monster von der Elementarebene der Luft fühlen sich</text:span></text:p>
      <text:p text:style-name="P242"><text:span text:style-name="T436"><text:tab/>zu </text:span><text:span text:style-name="T437">dir </text:span><text:span text:style-name="T436">hingezogen</text:span></text:p>
      <text:p text:style-name="P244"><text:span text:style-name="T438">5-8<text:tab/></text:span><text:span text:style-name="T436">geringfügige Verderbnis</text:span></text:p>
      <text:p text:style-name="P245"/>
      <text:p text:style-name="P246"><text:span text:style-name="T302">1-</text:span><text:span text:style-name="T382">8</text:span><text:span text:style-name="T304"> </text:span><text:span text:style-name="T382">Federfall<text:tab/></text:span><text:span text:style-name="T278"><text:tab/><text:tab/><text:tab/><text:tab/><text:tab/><text:tab/><text:tab/><text:tab/><text:tab/><text:tab/><text:tab/><text:tab/></text:span><text:span text:style-name="T199">Regeln 13</text:span><text:span text:style-name="T382">7</text:span><text:span text:style-name="T199">, Rules 1</text:span><text:span text:style-name="T382">40</text:span></text:p>
      <text:p text:style-name="P247"><text:span text:style-name="T271">Grad</text:span><text:span text:style-name="T51"> 1, </text:span><text:span text:style-name="T440">unmittelbar</text:span><text:span text:style-name="T51">, </text:span><text:span text:style-name="T440">7,5m Reichweite</text:span><text:span text:style-name="T51">, </text:span><text:span text:style-name="T440">Dauer 1 Runde pro ZS </text:span><text:span text:style-name="T51">, Rettungswurf: Willen </text:span><text:span text:style-name="T440">negiert</text:span> </text:p>
      <text:p text:style-name="P248"/>
      <text:p text:style-name="P248"><text:span text:style-name="T306">Du </text:span><text:span text:style-name="T441">verlangsamst deine</text:span><text:span text:style-name="T307"> </text:span><text:span text:style-name="T441">Fallgeschwindigkeit oder die des Ziels. Kann jederzeit außerhalb der Initiativreihenfolge gewirkt werden.</text:span></text:p>
      <text:p text:style-name="P249"><text:s/></text:p>
      <text:p text:style-name="P250"><text:span text:style-name="T442">Manifestation</text:span><text:span text:style-name="T443"> </text:span><text:span text:style-name="T16">w</text:span><text:span text:style-name="T442">4</text:span><text:span text:style-name="T16">:</text:span></text:p>
      <text:p text:style-name="P251"><text:span text:style-name="T4">1</text:span><text:span text:style-name="T444"><text:tab/></text:span><text:span text:style-name="T445">Aerodynamische Hautlappen aus Fleisch wachsen aus Armen und Beinen des Ziels</text:span></text:p>
      <text:p text:style-name="P251"><text:span text:style-name="T446">2</text:span><text:span text:style-name="T447"><text:tab/></text:span><text:span text:style-name="T445">das Ziel leuchtet mit einer schwachen, federartigen Aura in Kanariengelb</text:span></text:p>
      <text:p text:style-name="P251"><text:span text:style-name="T446">3</text:span><text:span text:style-name="T447"><text:tab/></text:span><text:span text:style-name="T445">die Körperbehaarung des Ziels wird durch Daunenfedern ersetzt</text:span></text:p>
      <text:p text:style-name="P251"><text:span text:style-name="T446">4</text:span><text:span text:style-name="T447"><text:tab/></text:span><text:span text:style-name="T445">der Körper des Ziels entfaltet sich wie ein Blatt, das vom Wind getragen wird</text:span></text:p>
      <text:p text:style-name="P252"><text:s/></text:p>
      <text:p text:style-name="P253">Verderbnis <text:span text:style-name="T326">w</text:span><text:span text:style-name="T447">5</text:span>:</text:p>
      <text:p text:style-name="P254"><text:span text:style-name="T4">1</text:span><text:tab/>D<text:span text:style-name="T447">eine</text:span> Haare stehen zu Berge, als würde<text:span text:style-name="T447">st</text:span> <text:span text:style-name="T447">du</text:span> gerade nach unten stürzen</text:p>
      <text:p text:style-name="P255"><text:span text:style-name="T446">2</text:span><text:span text:style-name="T447"><text:tab/>du</text:span> <text:span text:style-name="T447">kannst jede Bewegung nach unten</text:span> noch mit halber Bewegungsrate durchführen</text:p>
      <text:p text:style-name="P255"><text:span text:style-name="T4">3</text:span><text:tab/>d<text:span text:style-name="T447">u bist</text:span> gelegentlichen Winden ausgesetzt, die von anderen Charakteren nicht bemerkt werden und<text:line-break/><text:tab/>muss<text:span text:style-name="T447">t</text:span> <text:span text:style-name="T448">je nach Windstärke </text:span><text:span text:style-name="T447">Zähigkeit 5, 10 oder 15 schaffen um nicht umzufallen</text:span></text:p>
      <text:p text:style-name="P254"><text:span text:style-name="T4">4</text:span><text:tab/>d<text:span text:style-name="T447">eine</text:span> Haare werden dauerhaft durch Federn ersetzt</text:p>
      <text:p text:style-name="P254"><text:span text:style-name="T4">5</text:span><text:tab/>das Geräusch pfeifender Winde begleitet d<text:span text:style-name="T447">ich</text:span> überall</text:p>
      <text:p text:style-name="P249"><text:s/></text:p>
      <text:p text:style-name="P248">Zauber w20:</text:p>
      <text:p text:style-name="P247"><text:span text:style-name="T4">1</text:span><text:tab/><text:tab/><text:span text:style-name="T202">Kritischer </text:span>Fehlschlag! <text:span text:style-name="T202">w</text:span><text:span text:style-name="T203">6</text:span><text:span text:style-name="T202">+</text:span>Glück<text:span text:style-name="T202">smod</text:span>:</text:p>
      <text:p text:style-name="P247"><text:tab/><text:tab/><text:span text:style-name="T4">0</text:span><text:span text:style-name="T309">–</text:span> Verderbnis, <text:span text:style-name="T449">Makel</text:span> <text:span text:style-name="T202">&amp;</text:span> <text:span text:style-name="T202">P</text:span>atzer<text:tab/><text:span text:style-name="T4">1</text:span> Verderbnis<text:tab/><text:span text:style-name="T450">2</text:span><text:span text:style-name="T449"> Makel (Verderbnis) </text:span><text:span text:style-name="T310">3</text:span><text:span text:style-name="T4">+</text:span> <text:span text:style-name="T202">P</text:span>atzer</text:p>
      <text:p text:style-name="P256"><text:span text:style-name="T4">2-11</text:span><text:tab/><text:tab/>Fehlschlag <text:span text:style-name="T277">&amp; Verlust</text:span></text:p>
      <text:p text:style-name="P257"><text:span text:style-name="T4">12-13</text:span><text:tab/>D<text:span text:style-name="T449">u</text:span> verringer<text:span text:style-name="T449">s</text:span>t <text:span text:style-name="T449">d</text:span>eine Fallgeschwindigkeit. Zähigkeit <text:span text:style-name="T449">10+1 pro 3m </text:span>Fallhöhe <text:span text:style-name="T449">und<text:line-break/><text:tab/></text:span><text:tab/><text:span text:style-name="T449">du </text:span>erleide<text:span text:style-name="T449">s</text:span>t keinen Schaden, <text:span text:style-name="T449">sonst</text:span> halbe<text:span text:style-name="T449">r</text:span> Schaden.</text:p>
      <text:p text:style-name="P257"><text:span text:style-name="T4">14-17<text:tab/></text:span>D<text:span text:style-name="T449">u</text:span> fäll<text:span text:style-name="T449">s</text:span>t mit 15m pro Runde und erleide<text:span text:style-name="T449">s</text:span>t keinen Schaden, falls <text:span text:style-name="T449">du</text:span> lande<text:span text:style-name="T449">s</text:span>t</text:p>
      <text:p text:style-name="P257"><text:tab/><text:tab/>bevor der Zauber erlischt. Andernfalls halbe<text:span text:style-name="T449">r</text:span> Schaden Zähigkeit <text:span text:style-name="T449">10</text:span>+1 pro 6<text:span text:style-name="T449">m<text:line-break/><text:tab/><text:tab/>für keinen </text:span>Schaden.</text:p>
      <text:p text:style-name="P257"><text:span text:style-name="T4">18-19</text:span><text:tab/>D<text:span text:style-name="T449">u</text:span> und bis zu <text:span text:style-name="T449">3</text:span> Wesen innerhalb der Reichweite fallen mit 15m pro Runde und</text:p>
      <text:p text:style-name="P257"><text:tab/><text:tab/>erleiden keinen Schaden, falls sie landen, bevor der Zauber erlischt.<text:line-break/><text:tab/><text:tab/>Andernfalls halbe<text:span text:style-name="T449">r</text:span> Schaden und Zähigkeit 10+1 pro 6<text:span text:style-name="T449">m</text:span> <text:span text:style-name="T449">für keinen </text:span>Schaden.</text:p>
      <text:p text:style-name="P257"><text:span text:style-name="T4">20-23</text:span><text:tab/>D<text:span text:style-name="T449">u</text:span> und <text:span text:style-name="T449">6</text:span> Wesen fallen mit 15m pro Runde und erleiden keinen Schaden, falls</text:p>
      <text:p text:style-name="P257"><text:tab/><text:tab/>sie landen, bevor der Zauber erlischt. Andernfalls halbe<text:span text:style-name="T449">r</text:span> Schaden und<text:line-break/><text:tab/><text:tab/><text:span text:style-name="T449">Z</text:span>ähigkeit 10+1 pro 6<text:span text:style-name="T449">m</text:span> <text:span text:style-name="T449">für keinen </text:span>Schaden.</text:p>
      <text:p text:style-name="P257"><text:span text:style-name="T4">24-27</text:span><text:tab/>D<text:span text:style-name="T449">u</text:span> erlang<text:span text:style-name="T449">s</text:span>t die Fähigkeit durch die Luft zu gleiten falls <text:span text:style-name="T449">du</text:span> aus einer Höhe von<text:line-break/><text:tab/><text:tab/>9m oder mehr abspring<text:span text:style-name="T449">s</text:span>t. D<text:span text:style-name="T449">u</text:span> gleite<text:span text:style-name="T449">s</text:span>t <text:span text:style-name="T449">mit 18m pro Runde und </text:span>sink<text:span text:style-name="T449">s</text:span>t mit 3m</text:p>
      <text:p text:style-name="P257"><text:tab/><text:tab/>pro Runde Richtung Boden. <text:span text:style-name="T449">W</text:span>enn der Zauber endet, stürzt <text:span text:style-name="T449">du</text:span> ab und erleide<text:span text:style-name="T449">s</text:span>t</text:p>
      <text:p text:style-name="P257"><text:tab/><text:tab/>normalen Schaden.</text:p>
      <text:p text:style-name="P257"><text:span text:style-name="T4">28-29</text:span><text:tab/>D<text:span text:style-name="T449">u</text:span> und <text:span text:style-name="T449">3</text:span> Wesen können <text:span text:style-name="T449">mit 18m pro Runde gleiten und </text:span>mit 3m pro Runde</text:p>
      <text:p text:style-name="P257"><text:tab/><text:tab/><text:span text:style-name="T449">sinken. W</text:span>enn der Zauber endet, stürzt <text:span text:style-name="T449">ihr</text:span> ab und erleidet normalen Schaden.</text:p>
      <text:p text:style-name="P257"><text:span text:style-name="T4">30-31</text:span><text:tab/>D<text:span text:style-name="T451">u</text:span> und <text:span text:style-name="T451">6</text:span> Wesen können <text:span text:style-name="T449">mit 18m pro Runde gleiten und </text:span>mit 3m pro Runde</text:p>
      <text:p text:style-name="P257"><text:tab/><text:tab/><text:span text:style-name="T449">sinken. W</text:span>enn der Zauber endet, stürzt <text:span text:style-name="T449">ihr</text:span> ab und erleidet normalen Schaden.</text:p>
      <text:p text:style-name="P257"><text:span text:style-name="T4">32+</text:span><text:tab/><text:tab/>D<text:span text:style-name="T451">u</text:span> kann<text:span text:style-name="T451">st</text:span> aus beliebige<text:span text:style-name="T451">r</text:span> <text:span text:style-name="T451">Höhe </text:span>fallen, ohne Schaden zu <text:span text:style-name="T451">nehmen. Auch bist du</text:span></text:p>
      <text:p text:style-name="P257"><text:span text:style-name="T451"><text:tab/><text:tab/>gegen zu d</text:span>ü<text:span text:style-name="T451">nne Luft, Kälte und Hitze immun.</text:span> </text:p>
      <text:p text:style-name="P228"><text:span text:style-name="T302">1-</text:span><text:span text:style-name="T382">9</text:span><text:span text:style-name="T304"> </text:span>Kalte Hand<text:span text:style-name="T278"><text:tab/><text:tab/><text:tab/><text:tab/><text:tab/><text:tab/><text:tab/><text:tab/><text:tab/><text:tab/><text:tab/><text:tab/></text:span><text:span text:style-name="T199">Regeln 138, Rules 133</text:span></text:p>
      <text:p text:style-name="P258"><text:span text:style-name="T271">Grad</text:span><text:span text:style-name="T51"> 1, 1 Aktion, </text:span><text:span text:style-name="T269">Berührung</text:span><text:span text:style-name="T51">, variable Dauer, Rettungswurf: Willen</text:span><text:span text:style-name="T452">≥</text:span><text:span text:style-name="T51">Zauberwurf</text:span> </text:p>
      <text:p text:style-name="P259"><text:s/></text:p>
      <text:p text:style-name="P260"><text:span text:style-name="T453">Nekromantie: d</text:span><text:span text:style-name="T306">u </text:span><text:span text:style-name="T453">benutzt den eiskalten Griff </text:span><text:span text:style-name="T454">der</text:span><text:span text:style-name="T453"> Toten</text:span><text:span text:style-name="T306"> </text:span><text:span text:style-name="T454">und d</text:span><text:span text:style-name="T455">eine</text:span><text:span text:style-name="T456"> Hände </text:span><text:span text:style-name="T457">laden</text:span><text:span text:style-name="T456"> </text:span><text:span text:style-name="T457">sich </text:span><text:span text:style-name="T456">mit negativer Energie auf! </text:span><text:span text:style-name="T453">Du musst mindestens 1 Zauberbrand einsetzen.</text:span></text:p>
      <text:p text:style-name="P261"><text:s/></text:p>
      <text:p text:style-name="P262">Zauber w20:</text:p>
      <text:p text:style-name="P258"><text:span text:style-name="T4">1</text:span><text:tab/><text:tab/><text:span text:style-name="T202">Kritischer </text:span>Fehlschlag! <text:span text:style-name="T202">w</text:span>6<text:span text:style-name="T202">+</text:span>Glück<text:span text:style-name="T202">smod</text:span>:</text:p>
      <text:p text:style-name="P258"><text:tab/><text:tab/><text:span text:style-name="T4">0-</text:span> Verderbnis <text:span text:style-name="T202">&amp;</text:span> <text:span text:style-name="T202">P</text:span>atzer<text:tab/><text:tab/><text:span text:style-name="T4">1-</text:span><text:span text:style-name="T391">3</text:span> Verderbnis<text:tab/><text:tab/><text:span text:style-name="T4">4+</text:span> <text:span text:style-name="T202">P</text:span>atzer</text:p>
      <text:p text:style-name="P155"><text:span text:style-name="T4">2-11<text:tab/><text:tab/></text:span>Fehlschlag</text:p>
      <text:p text:style-name="P263"><text:span text:style-name="T4">12-</text:span><text:span text:style-name="T234">1</text:span><text:span text:style-name="T4">3</text:span><text:tab/>In der nächsten Runde erleide<text:span text:style-name="T458">n</text:span> d<text:span text:style-name="T458">eine Gegner</text:span> zusätzlich <text:span text:style-name="T459">w</text:span>6 Schaden, Untote<text:line-break/><text:tab/><text:tab/>zusätzlich 2 Schaden.</text:p>
      <text:p text:style-name="P263"><text:span text:style-name="T4">14-17<text:tab/></text:span>In der nächsten Runde +2 auf Angriffswürfe und erleide<text:span text:style-name="T458">n </text:span>d<text:span text:style-name="T458">eine Gegner</text:span> zusätzlich</text:p>
      <text:p text:style-name="P263"><text:tab/><text:tab/><text:span text:style-name="T459">w</text:span>6 Schaden, Untote zusätzlich 2 Schaden.</text:p>
      <text:p text:style-name="P263"><text:span text:style-name="T4">18-19<text:tab/></text:span>Für 1 Phase <text:span text:style-name="T459">(10 Minuten)</text:span> +2 auf Angriffswürfe und <text:span text:style-name="T458">erleiden deine Gegner </text:span>zusätzlich<text:line-break/><text:tab/><text:tab/><text:span text:style-name="T459">w</text:span>6 Schaden, Untote zusätzlich 2 Schaden.</text:p>
      <text:p text:style-name="P263"><text:span text:style-name="T4">20-23<text:tab/></text:span>Für 1 Phase <text:span text:style-name="T459">(10 Minuten) </text:span>+2 auf Angriffswürfe und <text:span text:style-name="T458">erleiden deine Gegner </text:span>zusätzlich<text:line-break/><text:tab/><text:tab/>2<text:span text:style-name="T459">w</text:span>6 Schaden, Untote zusätzlich 2 Schaden.</text:p>
      <text:p text:style-name="P263"><text:span text:style-name="T4">2</text:span><text:span text:style-name="T285">4</text:span><text:span text:style-name="T4">-2</text:span><text:span text:style-name="T285">7</text:span><text:span text:style-name="T4"><text:tab/></text:span>Für 1 Phase <text:span text:style-name="T459">(10 Minuten) </text:span>+<text:span text:style-name="T460">4</text:span> auf Angriffswürfe und <text:span text:style-name="T461">erleiden deine Gegner </text:span>zusätzlich<text:line-break/><text:tab/><text:tab/>2<text:span text:style-name="T459">w</text:span>6 Schaden <text:span text:style-name="T460">und -w4 Stärke, </text:span>Untote zusätzlich <text:span text:style-name="T460">4</text:span> Schaden.</text:p>
      <text:p text:style-name="P263"><text:span text:style-name="T4">2</text:span><text:span text:style-name="T239">8</text:span><text:span text:style-name="T4">-2</text:span><text:span text:style-name="T239">9</text:span><text:span text:style-name="T4"><text:tab/></text:span>Für 1 <text:span text:style-name="T462">Stunde</text:span><text:span text:style-name="T459"> </text:span>+<text:span text:style-name="T460">4</text:span> auf Angriffswürfe und <text:span text:style-name="T463">erleiden deine Gegner </text:span>zusätzlich<text:line-break/><text:tab/><text:tab/>2<text:span text:style-name="T459">w</text:span>6 Schaden <text:span text:style-name="T460">und -w4 Stärke,</text:span> Untote zusätzlich <text:span text:style-name="T460">4</text:span> Schaden.</text:p>
      <text:p text:style-name="P264"><text:span text:style-name="T239">30</text:span><text:span text:style-name="T4">-</text:span><text:span text:style-name="T239">31</text:span><text:span text:style-name="T4"><text:tab/></text:span>Für 1 <text:span text:style-name="T462">Stunde</text:span><text:span text:style-name="T459"> </text:span>+<text:span text:style-name="T462">6</text:span> auf Angriffswürfe und <text:span text:style-name="T463">erleiden deine Gegner </text:span>zusätzlich</text:p>
      <text:p text:style-name="P264"><text:span text:style-name="T462"><text:tab/><text:tab/>3</text:span><text:span text:style-name="T459">w</text:span>6 Schaden <text:span text:style-name="T460">und -w4 Stärke,</text:span> Untote zusätzlich <text:span text:style-name="T462">6</text:span> Schaden.</text:p>
      <text:p text:style-name="P264"><text:span text:style-name="T239">32+</text:span><text:span text:style-name="T4"><text:tab/><text:tab/></text:span><text:span text:style-name="T464">Dein ganzer Körper glüht in blass-blauem Licht. Jedes Wesen im Umkreis von 3m</text:span></text:p>
      <text:p text:style-name="P264"><text:span text:style-name="T464"><text:tab/><text:tab/>erleidet w6 (Untote w6+2) Schaden pro Runde solange es darin bleibt. </text:span><text:span text:style-name="T465">Bis zum</text:span></text:p>
      <text:p text:style-name="P264"><text:span text:style-name="T465"><text:tab/><text:tab/>nächsten Sonnenaufgang </text:span>+<text:span text:style-name="T466">8</text:span> auf Angriffswürfe und <text:span text:style-name="T467">erleiden deine Gegner </text:span>zusätzlich</text:p>
      <text:p text:style-name="P264"><text:tab/><text:tab/><text:span text:style-name="T462">3</text:span><text:span text:style-name="T459">w</text:span>6 Schaden, Untote zusätzlich <text:span text:style-name="T466">8</text:span> Schaden.</text:p>
      <text:p text:style-name="P265"><text:s/></text:p>
      <text:p text:style-name="P266">Zauberpatzer <text:span text:style-name="T406">w</text:span>3:</text:p>
      <text:p text:style-name="P267"><text:span text:style-name="T4">1</text:span><text:tab/>D<text:span text:style-name="T406">u</text:span> füg<text:span text:style-name="T406">s</text:span>t <text:span text:style-name="T406">dir</text:span> selbst <text:span text:style-name="T406">w</text:span>4 Schaden durch nekromantische Energie zu</text:p>
      <text:p text:style-name="P267"><text:span text:style-name="T4">2</text:span><text:tab/><text:span text:style-name="T408">D</text:span><text:span text:style-name="T406">u</text:span> füg<text:span text:style-name="T406">s</text:span>t einem zufällig bestimmten <text:span text:style-name="T406">Gefährten</text:span> <text:span text:style-name="T406">w</text:span>4 Schaden zu</text:p>
      <text:p text:style-name="P268"><text:span text:style-name="T4">3</text:span><text:tab/><text:span text:style-name="T408">D</text:span><text:span text:style-name="T406">u</text:span> schick<text:span text:style-name="T406">s</text:span>t eine Entladung nekromantischer Energie in die nächstgelegene</text:p>
      <text:p text:style-name="P269"><text:span text:style-name="T9"><text:tab/>Leiche und erweck</text:span><text:span text:style-name="T468">s</text:span><text:span text:style-name="T9">t sie als </text:span><text:span text:style-name="T469">U</text:span><text:span text:style-name="T9">ntoten mit </text:span><text:span text:style-name="T470">w</text:span><text:span text:style-name="T9">6 </text:span><text:span text:style-name="T471">L</text:span><text:span text:style-name="T9">P. </text:span><text:span text:style-name="T472">K</text:span><text:span text:style-name="T9">eine Leiche, </text:span><text:span text:style-name="T469">kein Effekt</text:span><text:span text:style-name="T9">.</text:span></text:p>
      <text:p text:style-name="P270"><text:s/></text:p>
      <text:p text:style-name="P271">Verderbnis w8:</text:p>
      <text:p text:style-name="P272"><text:span text:style-name="T4">1</text:span><text:tab/>Dein Gesicht altert und trocknet aus, du siehst aus wie eine <text:span text:style-name="T458">verdorrte </text:span>Leiche</text:p>
      <text:p text:style-name="P258"><text:span text:style-name="T4">2</text:span><text:tab/>Knochenhände: Haut und Fleisch fallen von deinen Händen ab</text:p>
      <text:p text:style-name="P258"><text:span text:style-name="T4">3</text:span><text:tab/>Du bist dauerhaft von einer blassblauen Aura umgeben</text:p>
      <text:p text:style-name="P258"><text:span text:style-name="T4">4</text:span><text:tab/>Du ziehst Untote an wie das Licht die Motten</text:p>
      <text:p text:style-name="P273"><text:span text:style-name="T2">5-6</text:span><text:span text:style-name="T9"><text:tab/>geringfügig</text:span><text:span text:style-name="T473">e Verderbnis</text:span></text:p>
      <text:p text:style-name="P273"><text:span text:style-name="T2">7<text:tab/></text:span><text:span text:style-name="T9">ernsthaft</text:span><text:span text:style-name="T473">e Verderbnis</text:span></text:p>
      <text:p text:style-name="P273"><text:span text:style-name="T2">8<text:tab/></text:span><text:span text:style-name="T9">schwerwiegend</text:span><text:span text:style-name="T473">e Verderbnis</text:span></text:p>
      <text:p text:style-name="P274"><text:span text:style-name="T474">1-</text:span><text:span text:style-name="T475">10</text:span><text:span text:style-name="T304"> </text:span><text:span text:style-name="T476">Magie entdecken<text:tab/></text:span><text:span text:style-name="T278"><text:tab/><text:tab/><text:tab/><text:tab/><text:tab/><text:tab/><text:tab/><text:tab/><text:tab/><text:tab/></text:span><text:span text:style-name="T477">Regeln</text:span><text:span text:style-name="T199"> </text:span><text:span text:style-name="T478">2</text:span><text:span text:style-name="T476">67</text:span><text:span text:style-name="T478">,</text:span><text:span text:style-name="T199"> </text:span><text:span text:style-name="T477">Rules</text:span><text:span text:style-name="T199"> </text:span><text:span text:style-name="T478">2</text:span><text:span text:style-name="T479">6</text:span><text:span text:style-name="T476">0</text:span></text:p>
      <text:p text:style-name="P275"><text:span text:style-name="T480">Grad</text:span><text:span text:style-name="T51"> 1, </text:span><text:span text:style-name="T481">2</text:span><text:span text:style-name="T482"> Aktion</text:span><text:span text:style-name="T481">en</text:span><text:span text:style-name="T482">, </text:span><text:span text:style-name="T481">Reichweite 9 m</text:span><text:span text:style-name="T482">,</text:span><text:span text:style-name="T51"> </text:span><text:span text:style-name="T481">2</text:span><text:span text:style-name="T482"> Phase</text:span><text:span text:style-name="T481">n</text:span><text:span text:style-name="T51"> Dauer, </text:span><text:span text:style-name="T481">Willen </text:span><text:span text:style-name="T483">≥ </text:span><text:span text:style-name="T484">ZW negiert </text:span><text:span text:style-name="T485">manchmal<text:line-break/></text:span><text:span text:style-name="T486"><text:tab/><text:tab/><text:tab/><text:tab/><text:tab/><text:tab/><text:tab/><text:tab/><text:tab/><text:tab/><text:tab/><text:tab/><text:tab/><text:tab/></text:span><text:span text:style-name="T487">(</text:span><text:span text:style-name="T488">-</text:span><text:span text:style-name="T489">2 </text:span><text:span text:style-name="T490">weil</text:span><text:span text:style-name="T489"> Klerikerzauber</text:span><text:span text:style-name="T491">)</text:span></text:p>
      <text:p text:style-name="P276"/>
      <text:p text:style-name="P276"><text:span text:style-name="T492">Du siehst </text:span><text:span text:style-name="T493">Magie</text:span><text:span text:style-name="T492"> von Personen, Objekten und Orten in einem Kegel </text:span><text:span text:style-name="T494">von dir ausgehend</text:span><text:span text:style-name="T492">.</text:span></text:p>
      <text:p text:style-name="P277"><text:s/></text:p>
      <text:p text:style-name="P278"><text:span text:style-name="T495">Zauber </text:span>w20:</text:p>
      <text:p text:style-name="P279"><text:span text:style-name="T4">1</text:span><text:tab/><text:tab/><text:span text:style-name="T496">Patzer</text:span> <text:span text:style-name="T496">w2+Glücksmod:<text:tab/><text:tab/></text:span><text:span text:style-name="T497">1-</text:span><text:span text:style-name="T496"> ernsthafte Verderbnis<text:tab/></text:span><text:span text:style-name="T497">2+</text:span><text:span text:style-name="T496"> </text:span>Fehlschlag <text:span text:style-name="T496">&amp; Verlust</text:span></text:p>
      <text:p text:style-name="P279"><text:span text:style-name="T497">2</text:span><text:span text:style-name="T4">-11</text:span><text:tab/><text:tab/>Fehlschlag <text:span text:style-name="T496">&amp; Verlust</text:span></text:p>
      <text:p text:style-name="P279"><text:span text:style-name="T4">1</text:span><text:span text:style-name="T497">2</text:span><text:span text:style-name="T4">-1</text:span><text:span text:style-name="T497">3</text:span><text:tab/>Fehlschlag</text:p>
      <text:p text:style-name="P279"><text:span text:style-name="T4">1</text:span><text:span text:style-name="T497">4</text:span><text:span text:style-name="T4">-1</text:span><text:span text:style-name="T497">5</text:span><text:tab/>D<text:span text:style-name="T498">u </text:span><text:span text:style-name="T492">siehst </text:span><text:span text:style-name="T493">Magie</text:span><text:span text:style-name="T492">, aber nur grob, d.h. du siehst etwas als magisch auch wenn nur ein<text:line-break/><text:tab/><text:tab/>kleiner Teil magisch ist</text:span><text:span text:style-name="T499">. </text:span><text:span text:style-name="T492">Du siehst nicht die Art der Magie. </text:span><text:span text:style-name="T500">Magische </text:span><text:span text:style-name="T493">Wesen können<text:line-break/><text:tab/><text:tab/></text:span><text:span text:style-name="T501">mit </text:span><text:span text:style-name="T502">Willen </text:span><text:span text:style-name="T503">≥ </text:span><text:span text:style-name="T504">ZW </text:span><text:span text:style-name="T505">widerstehen. 1 m Holz, 2,5 cm Metall oder 30 cm Stein blockieren.</text:span></text:p>
      <text:p text:style-name="P275"><text:span text:style-name="T4">1</text:span><text:span text:style-name="T497">6</text:span><text:span text:style-name="T4">-1</text:span><text:span text:style-name="T497">9</text:span><text:tab/><text:span text:style-name="T493">Wie oben aber </text:span><text:span text:style-name="T506">kein Rettungwurf</text:span><text:span text:style-name="T499">.</text:span></text:p>
      <text:p text:style-name="P275"><text:span text:style-name="T497">20</text:span><text:span text:style-name="T4">-</text:span><text:span text:style-name="T497">2</text:span><text:span text:style-name="T4">1</text:span><text:tab/>D<text:span text:style-name="T498">u </text:span><text:span text:style-name="T492">siehst </text:span><text:span text:style-name="T493">Magie </text:span><text:span text:style-name="T507">im Detail</text:span><text:span text:style-name="T492">, d.h. </text:span><text:span text:style-name="T507">welcher Teil</text:span><text:span text:style-name="T492"> magisch ist</text:span><text:span text:style-name="T499">. </text:span><text:span text:style-name="T492">Du </text:span><text:span text:style-name="T507">erkennst </text:span><text:span text:style-name="T508">grob </text:span><text:span text:style-name="T507">die Stärke<text:line-break/><text:tab/><text:tab/></text:span><text:span text:style-name="T492">der Magie, </text:span><text:span text:style-name="T509">d.h. </text:span><text:span text:style-name="T510">ungefährer </text:span><text:span text:style-name="T511">Grad, Bon</text:span><text:span text:style-name="T512">i</text:span><text:span text:style-name="T511">, etc.</text:span><text:span text:style-name="T508"> </text:span><text:span text:style-name="T505">1 m Holz, 2,5 cm Metall oder 30 cm<text:line-break/><text:tab/><text:tab/>Stein blockieren.</text:span></text:p>
      <text:p text:style-name="P275"><text:span text:style-name="T4">2</text:span><text:span text:style-name="T497">2</text:span><text:span text:style-name="T4">-2</text:span><text:span text:style-name="T497">5</text:span><text:tab/>D<text:span text:style-name="T498">u </text:span><text:span text:style-name="T492">siehst </text:span><text:span text:style-name="T493">Magie </text:span><text:span text:style-name="T513">und</text:span><text:span text:style-name="T508"> </text:span><text:span text:style-name="T514">unsterbliche</text:span><text:span text:style-name="T511"> Wesen</text:span><text:span text:style-name="T508"> </text:span><text:span text:style-name="T515">und auch</text:span><text:span text:style-name="T516"> </text:span><text:span text:style-name="T507">welcher Teil </text:span><text:span text:style-name="T492">magisch ist </text:span><text:span text:style-name="T516">und<text:line-break/><text:tab/><text:tab/>ob es </text:span><text:span text:style-name="T513">un</text:span><text:span text:style-name="T516">sterblich ist</text:span><text:span text:style-name="T499">. </text:span><text:span text:style-name="T492">Du </text:span><text:span text:style-name="T507">erkennst </text:span><text:span text:style-name="T508">grob </text:span><text:span text:style-name="T507">die Stärke </text:span><text:span text:style-name="T492">der Magie, </text:span><text:span text:style-name="T509">d.h. </text:span><text:span text:style-name="T517">ungefährer </text:span><text:span text:style-name="T508">Grad,</text:span></text:p>
      <text:p text:style-name="P275"><text:span text:style-name="T508"><text:tab/><text:tab/>Bon</text:span><text:span text:style-name="T518">i</text:span><text:span text:style-name="T508">, etc. </text:span><text:span text:style-name="T505">1 m Holz, 2,5 cm Metall oder 30 cm Stein blockieren.</text:span></text:p>
      <text:p text:style-name="P275"><text:span text:style-name="T4">2</text:span><text:span text:style-name="T497">6</text:span><text:span text:style-name="T4">-2</text:span><text:span text:style-name="T497">9</text:span><text:tab/>D<text:span text:style-name="T498">u </text:span><text:span text:style-name="T492">siehst </text:span><text:span text:style-name="T493">Magie, </text:span><text:span text:style-name="T519">unsterbliche</text:span><text:span text:style-name="T508"> </text:span><text:span text:style-name="T520">und </text:span><text:span text:style-name="T521">magische </text:span><text:span text:style-name="T511">Wese</text:span><text:span text:style-name="T521">n</text:span><text:span text:style-name="T508"> </text:span><text:span text:style-name="T515">und auch</text:span><text:span text:style-name="T516"> </text:span><text:span text:style-name="T507">welcher Teil </text:span><text:span text:style-name="T492">magisch<text:line-break/><text:tab/><text:tab/>ist </text:span><text:span text:style-name="T516">und ob es </text:span><text:span text:style-name="T520">un</text:span><text:span text:style-name="T516">sterblich </text:span><text:span text:style-name="T520">oder magisch </text:span><text:span text:style-name="T516">ist</text:span><text:span text:style-name="T499">. </text:span><text:span text:style-name="T492">Du </text:span><text:span text:style-name="T507">erkennst </text:span><text:span text:style-name="T515">genau</text:span><text:span text:style-name="T508"> </text:span><text:span text:style-name="T507">die </text:span><text:span text:style-name="T515">Art und </text:span><text:span text:style-name="T507">Stärke </text:span><text:span text:style-name="T492">der<text:line-break/><text:tab/><text:tab/>Magie, </text:span><text:span text:style-name="T515">z.B. welcher Zauber </text:span><text:span text:style-name="T522">und welcher Effekt</text:span><text:span text:style-name="T515">. </text:span><text:span text:style-name="T523">Nichts kann den Zauber</text:span><text:span text:style-name="T524"> blockieren.</text:span></text:p>
      <text:p text:style-name="P275"><text:span text:style-name="T497">30</text:span><text:span text:style-name="T4">-</text:span><text:span text:style-name="T497">31</text:span><text:tab/>D<text:span text:style-name="T498">u </text:span><text:span text:style-name="T525">siehst Magie, </text:span><text:span text:style-name="T526">unsterbliche und magische Wesen</text:span><text:span text:style-name="T525"> innerhalb </text:span><text:span text:style-name="T527">36 m</text:span><text:span text:style-name="T525"> </text:span><text:span text:style-name="T526">im Detail</text:span><text:span text:style-name="T525">. </text:span><text:span text:style-name="T492">Du<text:line-break/><text:tab/><text:tab/></text:span><text:span text:style-name="T507">erkennst </text:span><text:span text:style-name="T515">genau</text:span><text:span text:style-name="T508"> </text:span><text:span text:style-name="T507">die </text:span><text:span text:style-name="T515">Art und </text:span><text:span text:style-name="T507">Stärke </text:span><text:span text:style-name="T492">der Magie, </text:span><text:span text:style-name="T515">z.B. welcher Zauber </text:span><text:span text:style-name="T522">und welcher<text:line-break/><text:tab/><text:tab/>Effekt</text:span><text:span text:style-name="T515">. Nichts kann den Zauber</text:span><text:span text:style-name="T505"> blockieren.</text:span></text:p>
      <text:p text:style-name="P275"><text:span text:style-name="T528">3</text:span><text:span text:style-name="T497">2</text:span><text:span text:style-name="T4">-</text:span><text:span text:style-name="T528">3</text:span><text:span text:style-name="T497">3</text:span><text:tab/>D<text:span text:style-name="T498">u </text:span><text:span text:style-name="T525">siehst Magie, </text:span><text:span text:style-name="T526">unsterbliche und magische Wesen</text:span><text:span text:style-name="T525"> innerhalb 36 m </text:span><text:span text:style-name="T529">für </text:span><text:span text:style-name="T530">4 Phasen</text:span><text:span text:style-name="T529"> </text:span><text:span text:style-name="T526">im<text:line-break/><text:tab/><text:tab/>Detail</text:span><text:span text:style-name="T525">. </text:span><text:span text:style-name="T492">Du </text:span><text:span text:style-name="T507">erkennst </text:span><text:span text:style-name="T515">genau</text:span><text:span text:style-name="T508"> </text:span><text:span text:style-name="T507">die </text:span><text:span text:style-name="T515">Art und </text:span><text:span text:style-name="T507">Stärke </text:span><text:span text:style-name="T492">der Magie, </text:span><text:span text:style-name="T515">z.B. welcher Zauber </text:span><text:span text:style-name="T522">und<text:line-break/><text:tab/><text:tab/>welcher Effekt</text:span><text:span text:style-name="T515">. Nichts kann den Zauber</text:span><text:span text:style-name="T505"> blockieren.</text:span></text:p>
      <text:p text:style-name="P280"><text:span text:style-name="T531">3</text:span><text:span text:style-name="T532">4</text:span><text:span text:style-name="T531">+</text:span><text:span text:style-name="T533"><text:tab/><text:tab/>D</text:span><text:span text:style-name="T534">u </text:span><text:span text:style-name="T535">siehst Magie, </text:span><text:span text:style-name="T536">unsterbliche und magische Wesen</text:span><text:span text:style-name="T535"> innerhalb </text:span><text:span text:style-name="T537">deiner gesamten<text:line-break/><text:tab/><text:tab/></text:span><text:span text:style-name="T538">Sichtlinie</text:span><text:span text:style-name="T535"> </text:span><text:span text:style-name="T539">für </text:span><text:span text:style-name="T538">1 Stunde</text:span><text:span text:style-name="T539"> </text:span><text:span text:style-name="T536">im Detail</text:span><text:span text:style-name="T535">. </text:span><text:span text:style-name="T540">Du </text:span><text:span text:style-name="T541">erkennst </text:span><text:span text:style-name="T542">genau</text:span><text:span text:style-name="T543"> </text:span><text:span text:style-name="T541">die </text:span><text:span text:style-name="T542">Art und </text:span><text:span text:style-name="T541">Stärke </text:span><text:span text:style-name="T540">der Magie,<text:line-break/><text:tab/><text:tab/></text:span><text:span text:style-name="T542">z.B. welcher Zauber </text:span><text:span text:style-name="T544">und welcher Effekt</text:span><text:span text:style-name="T542">. Nichts kann den Zauber</text:span><text:span text:style-name="T545"> blockieren.</text:span></text:p>
      <text:p text:style-name="P281"><text:span text:style-name="T302">1-</text:span><text:span text:style-name="T546">11</text:span><text:span text:style-name="T304"> </text:span>Magi<text:span text:style-name="T547">e lesen/</text:span><text:span text:style-name="T199">Magie </text:span><text:span text:style-name="T548">verschleiern</text:span><text:span text:style-name="T549"><text:tab/><text:tab/><text:tab/><text:tab/><text:tab/><text:tab/><text:tab/></text:span><text:span text:style-name="T550">Regeln 139, Rules 152</text:span></text:p>
      <text:p text:style-name="P282"><text:span text:style-name="T199">Grad</text:span> 1, <text:span text:style-name="T340">1 </text:span><text:span text:style-name="T547">Runde</text:span><text:span text:style-name="T340">, </text:span><text:span text:style-name="T547">1,5m</text:span>, <text:span text:style-name="T340">variable </text:span>Dauer, <text:span text:style-name="T340">kein </text:span>Rettungswurf</text:p>
      <text:p text:style-name="P283"/>
      <text:p text:style-name="P283"><text:span text:style-name="T473">D</text:span><text:span text:style-name="T9">u kannst magische Texte lesen und verstehen ohne sie zu aktivieren.</text:span></text:p>
      <text:p text:style-name="P283"><text:span text:style-name="T9">Durch Umkehrung kannst du magische Texte </text:span><text:span text:style-name="T551">unwiderruflich</text:span><text:span text:style-name="T9"> verschleiern.</text:span></text:p>
      <text:p text:style-name="P284"/>
      <text:p text:style-name="P285">Zauber w20, <text:span text:style-name="T275">Umkehrung</text:span> w<text:span text:style-name="T275">16</text:span>:</text:p>
      <text:p text:style-name="P286"><text:span text:style-name="T4">1<text:tab/><text:tab/></text:span><text:span text:style-name="T552">Kritischer</text:span> Fehlschlag: <text:span text:style-name="T340">w</text:span>6<text:span text:style-name="T340">+Glücksmod:<text:line-break/></text:span><text:span text:style-name="T553"><text:tab/><text:tab/></text:span><text:span text:style-name="T554">1</text:span><text:span text:style-name="T4">-</text:span> Verderbnis<text:tab/><text:tab/><text:span text:style-name="T554">2</text:span><text:span text:style-name="T4">+ </text:span><text:span text:style-name="T423">P</text:span>atzer</text:p>
      <text:p text:style-name="P287"><text:span text:style-name="T4">2-11</text:span> <text:s/><text:tab/>Fehlschlag<text:span text:style-name="T468"> </text:span><text:span text:style-name="T555">&amp; Verlust</text:span></text:p>
      <text:p text:style-name="P286"><text:span text:style-name="T4">12-13<text:tab/></text:span>D<text:span text:style-name="T340">u</text:span> <text:span text:style-name="T556">kannst 1 Runde lang magische Texte lesen, d.h. 1 Satz</text:span></text:p>
      <text:p text:style-name="P288"><text:span text:style-name="T4">14-17<text:tab/></text:span><text:span text:style-name="T16">D</text:span><text:span text:style-name="T552">u</text:span><text:span text:style-name="T16"> </text:span><text:span text:style-name="T557">kannst 1 Phase lang magische Texte lesen, d.h. 1 Spruch ZS 1</text:span></text:p>
      <text:p text:style-name="P288"><text:span text:style-name="T4">18-19<text:tab/></text:span><text:span text:style-name="T16">D</text:span><text:span text:style-name="T552">u</text:span><text:span text:style-name="T16"> </text:span><text:span text:style-name="T557">kannst 2 Phasen lang magische Texte, Runen und Glyphen lesen,</text:span></text:p>
      <text:p text:style-name="P289"><text:tab/><text:tab/>z.B. 1 Spruch ZS 2 oder 2 Sprüche ZS 1</text:p>
      <text:p text:style-name="P290"><text:span text:style-name="T4">20-23<text:tab/></text:span><text:span text:style-name="T16">D</text:span><text:span text:style-name="T552">u</text:span><text:span text:style-name="T16"> </text:span><text:span text:style-name="T557">kannst </text:span><text:span text:style-name="T558">3</text:span><text:span text:style-name="T557"> Phasen lang magische Texte, Runen und Glyphen lesen,</text:span></text:p>
      <text:p text:style-name="P290"><text:span text:style-name="T557"><text:tab/><text:tab/>z.B. 1 Spruch ZS </text:span><text:span text:style-name="T558">3</text:span><text:span text:style-name="T557"> </text:span><text:span text:style-name="T558">etc</text:span></text:p>
      <text:p text:style-name="P290"><text:span text:style-name="T4">2</text:span><text:span text:style-name="T559">4</text:span><text:span text:style-name="T4">-2</text:span><text:span text:style-name="T559">7</text:span><text:span text:style-name="T4"><text:tab/></text:span><text:span text:style-name="T16">D</text:span><text:span text:style-name="T552">u</text:span><text:span text:style-name="T16"> </text:span><text:span text:style-name="T558">und dein Nachbar können 1</text:span><text:span text:style-name="T557"> </text:span><text:span text:style-name="T558">Stunde</text:span><text:span text:style-name="T557"> lang magische Texte, Runen</text:span></text:p>
      <text:p text:style-name="P290"><text:span text:style-name="T557"><text:tab/><text:tab/>und Glyphen lesen, z.B. </text:span><text:span text:style-name="T558">beliebige</text:span><text:span text:style-name="T557"> Sprüche</text:span></text:p>
      <text:p text:style-name="P291"><text:span text:style-name="T4">2</text:span><text:span text:style-name="T559">8</text:span><text:span text:style-name="T4">-2</text:span><text:span text:style-name="T559">9</text:span><text:span text:style-name="T4"><text:tab/></text:span><text:span text:style-name="T16">D</text:span><text:span text:style-name="T552">u</text:span><text:span text:style-name="T16"> </text:span><text:span text:style-name="T558">und dein</text:span><text:span text:style-name="T560">e</text:span><text:span text:style-name="T558"> </text:span><text:span text:style-name="T560">Gefährten innerhalb 6m</text:span><text:span text:style-name="T558"> können 1</text:span><text:span text:style-name="T557"> </text:span><text:span text:style-name="T560">Tag</text:span><text:span text:style-name="T557"> lang magische</text:span></text:p>
      <text:p text:style-name="P291"><text:span text:style-name="T557"><text:tab/><text:tab/>Texte, Runen, Glyphen </text:span><text:span text:style-name="T561">und weltliche Texte in</text:span><text:span text:style-name="T557"> </text:span><text:span text:style-name="T560">max. w4 Sprachen </text:span><text:span text:style-name="T557">lesen</text:span></text:p>
      <text:p text:style-name="P292"><text:span text:style-name="T559">30</text:span><text:span text:style-name="T4">-</text:span><text:span text:style-name="T559">31</text:span><text:span text:style-name="T4"><text:tab/></text:span><text:span text:style-name="T16">D</text:span><text:span text:style-name="T552">u</text:span><text:span text:style-name="T16"> </text:span><text:span text:style-name="T558">und dein</text:span><text:span text:style-name="T560">e</text:span><text:span text:style-name="T558"> </text:span><text:span text:style-name="T560">Gefährten innerhalb 6m</text:span><text:span text:style-name="T558"> können 1</text:span><text:span text:style-name="T557"> </text:span><text:span text:style-name="T562">Woche</text:span><text:span text:style-name="T557"> lang</text:span></text:p>
      <text:p text:style-name="P292"><text:span text:style-name="T557"><text:tab/><text:tab/>magische </text:span><text:span text:style-name="T561">und weltliche Texte in</text:span><text:span text:style-name="T557"> </text:span><text:span text:style-name="T560">max. w4</text:span><text:span text:style-name="T563">+2</text:span><text:span text:style-name="T560"> Sprachen </text:span><text:span text:style-name="T557">lesen</text:span></text:p>
      <text:p text:style-name="P293"><text:span text:style-name="T559">32+</text:span><text:span text:style-name="T4"><text:tab/><text:tab/></text:span>D<text:span text:style-name="T564">u</text:span> <text:span text:style-name="T565">kannst 1 Monat lang alles in Sicht lesen, auch unsichtbare Schrift</text:span></text:p>
      <text:p text:style-name="P294"/>
      <text:p text:style-name="P295"><text:span text:style-name="T26">Verderbnis </text:span><text:span text:style-name="T366">w</text:span><text:span text:style-name="T566">6</text:span><text:span text:style-name="T26">:</text:span></text:p>
      <text:p text:style-name="P296"><text:span text:style-name="T4">1–</text:span><text:span text:style-name="T567">2</text:span><text:span text:style-name="T4"><text:tab/></text:span>geringfügig<text:span text:style-name="T568">e Verderbnis</text:span></text:p>
      <text:p text:style-name="P296"><text:span text:style-name="T567">3</text:span><text:span text:style-name="T4"><text:tab/></text:span><text:span text:style-name="T569">w6 leuchtende Runen-Tätowierungen erscheinen auf deiner Haut</text:span></text:p>
      <text:p text:style-name="P296"><text:span text:style-name="T567">4</text:span><text:span text:style-name="T4"><text:tab/></text:span><text:span text:style-name="T569">beim lesen werden deine Augen von einem gelben Film überzogen</text:span></text:p>
      <text:p text:style-name="P296"><text:span text:style-name="T567">5</text:span><text:span text:style-name="T4"><text:tab/></text:span><text:span text:style-name="T569">dauerhafte Tintenflecken erscheinen auf deinen Fingerkuppen</text:span></text:p>
      <text:p text:style-name="P296"><text:span text:style-name="T567">6</text:span><text:span text:style-name="T4"><text:tab/></text:span><text:span text:style-name="T569">ernsthafte Verderbnis</text:span></text:p>
      <text:p text:style-name="P297"/>
      <text:p text:style-name="P297"><text:span text:style-name="T202">P</text:span>atzer <text:span text:style-name="T340">w</text:span><text:span text:style-name="T570">6</text:span>:</text:p>
      <text:p text:style-name="P298"><text:span text:style-name="T4">1</text:span><text:tab/><text:span text:style-name="T571">alle Buchstaben erscheinen durcheinander, du kannst w4 Tage nicht lesen</text:span></text:p>
      <text:p text:style-name="P295"><text:span text:style-name="T4">2</text:span><text:tab/>d<text:span text:style-name="T572">u verschlüsselst </text:span><text:span text:style-name="T573">für w3 Stunden alle Schrift für dich und deine Gefährten</text:span></text:p>
      <text:p text:style-name="P299"><text:span text:style-name="T4">3</text:span><text:tab/>d<text:span text:style-name="T340">u </text:span><text:span text:style-name="T573">machst den nächsten Text magisch, er ist nicht mehr normal lesbar</text:span></text:p>
      <text:p text:style-name="P300"><text:span text:style-name="T4">4</text:span><text:tab/><text:span text:style-name="T340">du</text:span> <text:span text:style-name="T574">verschlüsselst w6 Seiten Text in deiner Umgebung</text:span></text:p>
      <text:p text:style-name="P300"><text:span text:style-name="T575">5</text:span><text:tab/><text:span text:style-name="T340">du</text:span> <text:span text:style-name="T574">übersetzt das nächste Buch in eine zufällige Sprache</text:span></text:p>
      <text:p text:style-name="P300"><text:span text:style-name="T575">6</text:span><text:tab/><text:span text:style-name="T340">du</text:span> hüll<text:span text:style-name="T340">s</text:span>t <text:span text:style-name="T340">d</text:span>ich vollständig in de<text:span text:style-name="T340">n</text:span> Schild ein, der jede <text:span text:style-name="T340">Bewegung oder</text:span></text:p>
      <text:p text:style-name="P301"/>
      <text:p text:style-name="P302"/>
      <text:p text:style-name="P303"><text:span text:style-name="T302">1-</text:span><text:span text:style-name="T149">12</text:span><text:span text:style-name="T304"> </text:span>Magischer Schild<text:span text:style-name="T549"><text:tab/><text:tab/><text:tab/><text:tab/><text:tab/><text:tab/><text:tab/><text:tab/><text:tab/><text:tab/><text:tab/></text:span><text:span text:style-name="T550">Regeln 1</text:span><text:span text:style-name="T576">41</text:span><text:span text:style-name="T550">, Rules </text:span><text:span text:style-name="T576">146</text:span></text:p>
      <text:p text:style-name="P304"><text:span text:style-name="T577">Grad</text:span> 1, <text:span text:style-name="T340">1 Aktion, </text:span>Berührung/<text:span text:style-name="T578">selbst</text:span>, <text:span text:style-name="T340">variable </text:span>Dauer, <text:span text:style-name="T340">kein </text:span>Rettungswurf</text:p>
      <text:p text:style-name="P305"/>
      <text:p text:style-name="P306"><text:span text:style-name="T473">D</text:span><text:span text:style-name="T9">u erschaffst einen magischen Schild der vor Gegnern schützt.</text:span></text:p>
      <text:p text:style-name="P307"/>
      <text:p text:style-name="P307">Zauber w20:</text:p>
      <text:p text:style-name="P308"><text:span text:style-name="T4">1<text:tab/><text:tab/></text:span><text:span text:style-name="T552">Kritischer</text:span> Fehlschlag: <text:span text:style-name="T340">w</text:span>6<text:span text:style-name="T340">+Glücksmod:<text:line-break/></text:span><text:span text:style-name="T553"><text:tab/><text:tab/></text:span><text:span text:style-name="T4">0-</text:span> Verderbnis <text:span text:style-name="T340">&amp;</text:span> <text:span text:style-name="T340">P</text:span>atzer<text:tab/><text:tab/><text:span text:style-name="T4">1–2</text:span> Verderbnis<text:tab/><text:span text:style-name="T4">3+ </text:span><text:span text:style-name="T423">P</text:span>atzer</text:p>
      <text:p text:style-name="P287"><text:span text:style-name="T4">2-11</text:span> <text:s/><text:tab/>Fehlschlag<text:span text:style-name="T468"> </text:span><text:span text:style-name="T555">&amp; Verlust</text:span></text:p>
      <text:p text:style-name="P309"><text:span text:style-name="T4">12-13<text:tab/></text:span>D<text:span text:style-name="T340">u</text:span> erschaff<text:span text:style-name="T340">s</text:span>t einen schwachen Schild: <text:span text:style-name="T553">w</text:span><text:span text:style-name="T4">6 Runden</text:span> lang <text:span text:style-name="T553">RK+2</text:span></text:p>
      <text:p text:style-name="P309"><text:span text:style-name="T4">14-17<text:tab/></text:span>D<text:span text:style-name="T340">u</text:span> erschaff<text:span text:style-name="T340">s</text:span>t einen Schild: <text:span text:style-name="T4">2</text:span><text:span text:style-name="T553">w</text:span><text:span text:style-name="T4">6 Runden</text:span> lang <text:span text:style-name="T4">RK+4</text:span></text:p>
      <text:p text:style-name="P309"><text:span text:style-name="T4">18-19<text:tab/></text:span>D<text:span text:style-name="T340">u </text:span>erschaff<text:span text:style-name="T340">s</text:span>t einen Schild: <text:span text:style-name="T553">w</text:span><text:span text:style-name="T4">3 Phasen</text:span> <text:span text:style-name="T340">(</text:span><text:span text:style-name="T564">je 10 Minuten</text:span><text:span text:style-name="T340">) </text:span>lang <text:span text:style-name="T4">RK</text:span><text:span text:style-name="T553">+4</text:span><text:span text:style-name="T340"> für</text:span></text:p>
      <text:p text:style-name="P309"><text:span text:style-name="T340"><text:tab/><text:tab/>beliebiges berührtes Wesen</text:span> </text:p>
      <text:p text:style-name="P309"><text:span text:style-name="T4">20-23<text:tab/></text:span>D<text:span text:style-name="T564">u</text:span> erschaff<text:span text:style-name="T564">s</text:span>t einen Schild: <text:span text:style-name="T579">w</text:span><text:span text:style-name="T4">3 Phasen</text:span> <text:span text:style-name="T340">(</text:span><text:span text:style-name="T564">je 10 Minuten</text:span><text:span text:style-name="T340">)</text:span> lang <text:span text:style-name="T4">RK</text:span><text:span text:style-name="T579">+</text:span><text:span text:style-name="T4">4</text:span> <text:span text:style-name="T340">für</text:span></text:p>
      <text:p text:style-name="P309"><text:span text:style-name="T340"><text:tab/><text:tab/>beliebiges berührtes Wesen. </text:span><text:span text:style-name="T564">Magische Geschosse werden geblockt.</text:span></text:p>
      <text:p text:style-name="P309"><text:span text:style-name="T4">2</text:span><text:span text:style-name="T559">4</text:span><text:span text:style-name="T4">-2</text:span><text:span text:style-name="T559">7</text:span><text:span text:style-name="T4"><text:tab/></text:span>D<text:span text:style-name="T564">u</text:span> erschaff<text:span text:style-name="T564">s</text:span>t einen Schild: <text:span text:style-name="T579">w</text:span><text:span text:style-name="T559">4+1</text:span><text:span text:style-name="T4"> Phasen</text:span> <text:span text:style-name="T340">(</text:span><text:span text:style-name="T564">je 10 Minuten</text:span><text:span text:style-name="T340">)</text:span> lang <text:span text:style-name="T4">RK</text:span><text:span text:style-name="T579">+</text:span><text:span text:style-name="T4">4</text:span></text:p>
      <text:p text:style-name="P309"><text:tab/><text:tab/><text:span text:style-name="T340">für beliebiges berührtes Wesen. </text:span><text:span text:style-name="T564">Magische Geschosse werden</text:span></text:p>
      <text:p text:style-name="P309"><text:span text:style-name="T564"><text:tab/><text:tab/>geblockt. </text:span><text:span text:style-name="T578">Schaden durch Fernwaffen jeweils -10.</text:span></text:p>
      <text:p text:style-name="P309"><text:span text:style-name="T4">2</text:span><text:span text:style-name="T559">8</text:span><text:span text:style-name="T4">-2</text:span><text:span text:style-name="T559">9</text:span><text:span text:style-name="T4"><text:tab/></text:span>D<text:span text:style-name="T564">u</text:span> erschaff<text:span text:style-name="T564">s</text:span>t <text:span text:style-name="T559">zwei</text:span> Schild<text:span text:style-name="T578">e</text:span>: <text:span text:style-name="T579">w</text:span><text:span text:style-name="T559">4+1</text:span><text:span text:style-name="T4"> </text:span><text:span text:style-name="T559">Stunden</text:span> lang <text:span text:style-name="T4">RK</text:span><text:span text:style-name="T579">+</text:span><text:span text:style-name="T4">4</text:span> <text:span text:style-name="T340">für </text:span><text:span text:style-name="T578">dich und</text:span></text:p>
      <text:p text:style-name="P309"><text:span text:style-name="T578"><text:tab/><text:tab/>Gefährten innerhalb 3m.</text:span><text:span text:style-name="T340"> </text:span><text:span text:style-name="T564">Magische Geschosse werden geblockt.</text:span></text:p>
      <text:p text:style-name="P309"><text:span text:style-name="T564"><text:tab/><text:tab/></text:span><text:span text:style-name="T578">Schaden durch Fernwaffen jeweils -20. Gegenzauber +2.</text:span></text:p>
      <text:p text:style-name="P309"><text:span text:style-name="T559">30</text:span><text:span text:style-name="T4">-</text:span><text:span text:style-name="T559">31</text:span><text:span text:style-name="T4"><text:tab/></text:span>D<text:span text:style-name="T564">u</text:span> erschaff<text:span text:style-name="T564">s</text:span>t <text:span text:style-name="T559">unzählige</text:span> Schild<text:span text:style-name="T578">e</text:span>: <text:span text:style-name="T579">w</text:span><text:span text:style-name="T559">4</text:span><text:span text:style-name="T4"> </text:span><text:span text:style-name="T559">Stunden</text:span> lang <text:span text:style-name="T4">RK</text:span><text:span text:style-name="T579">+</text:span><text:span text:style-name="T4">4</text:span><text:span text:style-name="T16"><text:tab/></text:span><text:span text:style-name="T552">f</text:span><text:span text:style-name="T340">ür </text:span><text:span text:style-name="T580">dich und</text:span></text:p>
      <text:p text:style-name="P309"><text:span text:style-name="T580"><text:tab/><text:tab/>alle Gefährten innerhalb 3m</text:span><text:span text:style-name="T340">. </text:span><text:span text:style-name="T564">Magische Geschosse werden geblockt.</text:span></text:p>
      <text:p text:style-name="P309"><text:span text:style-name="T564"><text:tab/><text:tab/></text:span><text:span text:style-name="T578">Schaden durch Fernwaffen </text:span><text:span text:style-name="T580">jeweils </text:span><text:span text:style-name="T578">-10. Gegenzauber +4.</text:span></text:p>
      <text:p text:style-name="P309"><text:span text:style-name="T559">32+</text:span><text:span text:style-name="T4"><text:tab/><text:tab/></text:span>D<text:span text:style-name="T564">u</text:span> erschaff<text:span text:style-name="T564">s</text:span>t <text:span text:style-name="T559">unzählige</text:span> Schild<text:span text:style-name="T578">e</text:span>: <text:span text:style-name="T559">bis Sonnenaufgang</text:span><text:span text:style-name="T4"> RK</text:span><text:span text:style-name="T579">+</text:span><text:span text:style-name="T581">8</text:span> <text:span text:style-name="T340">für </text:span><text:span text:style-name="T580">dich und</text:span></text:p>
      <text:p text:style-name="P309"><text:span text:style-name="T580"><text:tab/><text:tab/>alle Gefährten innerhalb 3m</text:span><text:span text:style-name="T340">. </text:span><text:span text:style-name="T564">Magische Geschosse werden geblockt.</text:span></text:p>
      <text:p text:style-name="P309"><text:span text:style-name="T564"><text:tab/><text:tab/></text:span><text:span text:style-name="T578">Schaden durch Fernwaffen </text:span><text:span text:style-name="T582">jeweils </text:span><text:span text:style-name="T578">-10 Punkte, </text:span><text:span text:style-name="T582">andere -2</text:span><text:span text:style-name="T578">. </text:span><text:span text:style-name="T582">Schilde sind</text:span></text:p>
      <text:p text:style-name="P310"><text:span text:style-name="T582"><text:tab/><text:tab/>beweglich. </text:span><text:span text:style-name="T578">Gegenzauber +4.</text:span></text:p>
      <text:p text:style-name="P309"><text:span text:style-name="T26">Verderbnis </text:span><text:span text:style-name="T366">w</text:span><text:span text:style-name="T26">8:</text:span></text:p>
      <text:p text:style-name="P311"><text:span text:style-name="T4">1–4<text:tab/></text:span>geringfügig<text:tab/><text:tab/><text:tab/><text:span text:style-name="T4">5–7<text:tab/></text:span>ernsthaft<text:span text:style-name="T583"><text:tab/><text:tab/><text:tab/></text:span><text:span text:style-name="T4">8<text:tab/></text:span>schwe<text:span text:style-name="T340">r</text:span><text:span text:style-name="T584">wiegend</text:span></text:p>
      <text:p text:style-name="P312"><text:span text:style-name="T585">P</text:span><text:span text:style-name="T26">atzer </text:span><text:span text:style-name="T366">w</text:span><text:span text:style-name="T26">4:</text:span></text:p>
      <text:p text:style-name="P313"><text:span text:style-name="T4">1</text:span><text:tab/>Kraftentladung nach innen, d<text:span text:style-name="T340">ir </text:span><text:span text:style-name="T586">wird </text:span><text:span text:style-name="T340">w</text:span>4 Schaden zufügt.</text:p>
      <text:p text:style-name="P313"><text:span text:style-name="T4">2</text:span><text:tab/><text:span text:style-name="T586">D</text:span>er beschworene Schild hilft versehentlich dem nächstgelegenen Feind</text:p>
      <text:p text:style-name="P313"><text:tab/>und verleiht diesem <text:span text:style-name="T340">w</text:span>3 Phasen lang RK<text:span text:style-name="T340">+4</text:span></text:p>
      <text:p text:style-name="P313"><text:span text:style-name="T4">3</text:span><text:tab/><text:span text:style-name="T586">D</text:span><text:span text:style-name="T340">u </text:span>beschwör<text:span text:style-name="T340">s</text:span>t den Schild versehentlich direkt unter <text:span text:style-name="T340">d</text:span>einen Füssen,</text:p>
      <text:p text:style-name="P313"><text:tab/>wodurch <text:span text:style-name="T340">du </text:span>1m in die Luft gehoben wir<text:span text:style-name="T340">st</text:span> und für die nächsten <text:span text:style-name="T340">w</text:span>3+1</text:p>
      <text:p text:style-name="P313"><text:tab/>Runden darauf „gleiten“ kann<text:span text:style-name="T340">st.</text:span> Bewegungsrate <text:span text:style-name="T340">+</text:span><text:span text:style-name="T587">3 m</text:span>, <text:span text:style-name="T340">aber</text:span> Malus von -1 auf Angriff,<text:line-break/><text:tab/>Zauber und Schaden sowie RK, da <text:span text:style-name="T340">du</text:span> planlos <text:span text:style-name="T340">herumrutschst.</text:span></text:p>
      <text:p text:style-name="P313"><text:span text:style-name="T4">4</text:span><text:tab/><text:span text:style-name="T586">D</text:span><text:span text:style-name="T340">u</text:span> hüll<text:span text:style-name="T340">s</text:span>t <text:span text:style-name="T340">d</text:span>ich vollständig in de<text:span text:style-name="T340">n</text:span> Schild ein, der jede <text:span text:style-name="T340">Bewegung ode</text:span><text:span text:style-name="T588">r</text:span></text:p>
      <text:p text:style-name="P313"><text:span text:style-name="T588"><text:tab/>Interaktion mit</text:span><text:span text:style-name="T250"> dem Rest der Welt </text:span><text:span text:style-name="T588">für w4 Runden </text:span><text:span text:style-name="T250">blockt.</text:span></text:p>
      <text:p text:style-name="P314"><text:span text:style-name="T589">1-</text:span><text:span text:style-name="T590">1</text:span><text:span text:style-name="T591">3</text:span><text:span text:style-name="T217"> </text:span><text:span text:style-name="T4">Magi</text:span><text:span text:style-name="T592">sches</text:span><text:span text:style-name="T4"> </text:span><text:span text:style-name="T592">Geschoss</text:span><text:span text:style-name="T593"><text:tab/><text:tab/><text:tab/><text:tab/><text:tab/><text:tab/><text:tab/><text:tab/><text:tab/><text:tab/></text:span><text:span text:style-name="T594">Regeln 1</text:span><text:span text:style-name="T595">4</text:span><text:span text:style-name="T596">2</text:span><text:span text:style-name="T594">, Rules </text:span><text:span text:style-name="T595">14</text:span><text:span text:style-name="T596">4</text:span></text:p>
      <text:p text:style-name="P315"><text:span text:style-name="T597">Grad</text:span><text:span text:style-name="T598"> 1, </text:span><text:span text:style-name="T599">1 Aktion, </text:span><text:span text:style-name="T600">4</text:span><text:span text:style-name="T598">5 </text:span><text:span text:style-name="T601">m</text:span><text:span text:style-name="T602">, </text:span><text:span text:style-name="T598">verfehl</text:span><text:span text:style-name="T603">t</text:span><text:span text:style-name="T598"> nie, durch Magie auf</text:span><text:span text:style-name="T604">haltbar</text:span><text:span text:style-name="T598"> (z.B. Magischer Schild)</text:span></text:p>
      <text:p text:style-name="P316"><text:s/></text:p>
      <text:p text:style-name="P306"><text:span text:style-name="T473">D</text:span><text:span text:style-name="T9">u schleuderst magische Geschosse die automatisch treffen.</text:span></text:p>
      <text:p text:style-name="P317"><text:s/></text:p>
      <text:p text:style-name="P307">Zauber w20:</text:p>
      <text:p text:style-name="P318"><text:span text:style-name="T4">1-</text:span><text:tab/><text:tab/><text:span text:style-name="T605">Kritischer</text:span><text:span text:style-name="T598"> Fehlschlag: </text:span><text:span text:style-name="T599">w</text:span>6<text:span text:style-name="T602">+</text:span><text:span text:style-name="T599">Glücksm</text:span><text:span text:style-name="T602">od</text:span>:</text:p>
      <text:p text:style-name="P318"><text:tab/><text:tab/><text:span text:style-name="T606">0</text:span><text:span text:style-name="T4">- </text:span><text:span text:style-name="T598">Verderbnis </text:span><text:span text:style-name="T605">&amp;</text:span> <text:span text:style-name="T607">Patzer</text:span><text:tab/><text:tab/><text:span text:style-name="T606">1</text:span><text:span text:style-name="T4">-</text:span><text:span text:style-name="T606">3 </text:span><text:span text:style-name="T598">Verderbnis</text:span><text:span text:style-name="T602"><text:tab/><text:tab/></text:span><text:span text:style-name="T4">4+ </text:span><text:span text:style-name="T599">Patzer</text:span></text:p>
      <text:p text:style-name="P287"><text:span text:style-name="T4">2-11<text:tab/></text:span><text:tab/><text:span text:style-name="T598">Fehlschlag</text:span><text:span text:style-name="T468"> </text:span><text:span text:style-name="T555">&amp; Verlust</text:span></text:p>
      <text:p text:style-name="P319"><text:span text:style-name="T4">12-13</text:span><text:tab/><text:span text:style-name="T608">E</text:span><text:span text:style-name="T598">in Geschoss</text:span> <text:span text:style-name="T598">das </text:span><text:span text:style-name="T4">1</text:span> <text:span text:style-name="T598">Schaden macht</text:span>.</text:p>
      <text:p text:style-name="P319"><text:span text:style-name="T4">14-17</text:span><text:tab/><text:span text:style-name="T608">E</text:span><text:span text:style-name="T603">in Geschoss das </text:span><text:span text:style-name="T609">w</text:span><text:span text:style-name="T4">4+</text:span><text:span text:style-name="T609">Z</text:span><text:span text:style-name="T610">S</text:span><text:span text:style-name="T603"> Schaden macht</text:span>.</text:p>
      <text:p text:style-name="P319"><text:span text:style-name="T4">18-19</text:span><text:tab/><text:span text:style-name="T611">w</text:span><text:span text:style-name="T4">4</text:span> <text:span text:style-name="T603">Geschosse</text:span> <text:span text:style-name="T603">die</text:span> <text:span text:style-name="T609">w</text:span><text:span text:style-name="T4">4+</text:span><text:span text:style-name="T609">Z</text:span><text:span text:style-name="T610">S</text:span><text:span text:style-name="T603"> Schaden auf </text:span><text:span text:style-name="T612">ein</text:span><text:span text:style-name="T603"> Ziel </text:span><text:span text:style-name="T613">bewirken</text:span><text:span text:style-name="T603">. </text:span></text:p>
      <text:p text:style-name="P319"><text:span text:style-name="T614">20-23</text:span><text:span text:style-name="T615"><text:tab/></text:span><text:span text:style-name="T616">w</text:span><text:span text:style-name="T614">4</text:span><text:span text:style-name="T617">+2</text:span><text:span text:style-name="T615"> </text:span><text:span text:style-name="T618">Geschosse</text:span><text:span text:style-name="T615"> </text:span><text:span text:style-name="T619">mit</text:span><text:span text:style-name="T615"> </text:span><text:span text:style-name="T620">je </text:span><text:span text:style-name="T617">w6</text:span><text:span text:style-name="T614">+</text:span><text:span text:style-name="T617">Z</text:span><text:span text:style-name="T621">S</text:span><text:span text:style-name="T618"> Schaden</text:span><text:span text:style-name="T603">.</text:span></text:p>
      <text:p text:style-name="P319"><text:span text:style-name="T614">2</text:span><text:span text:style-name="T616">4</text:span><text:span text:style-name="T614">-2</text:span><text:span text:style-name="T616">7</text:span><text:span text:style-name="T615"><text:tab/></text:span><text:span text:style-name="T622">E</text:span><text:span text:style-name="T620">in </text:span><text:span text:style-name="T618">Geschoss</text:span><text:span text:style-name="T615"> </text:span><text:span text:style-name="T618">d</text:span><text:span text:style-name="T620">as</text:span><text:span text:style-name="T615"> </text:span><text:span text:style-name="T616">4</text:span><text:span text:style-name="T617">w</text:span><text:span text:style-name="T616">12</text:span><text:span text:style-name="T614">+</text:span><text:span text:style-name="T617">Z</text:span><text:span text:style-name="T623">S</text:span><text:span text:style-name="T618"> Schaden </text:span><text:span text:style-name="T620">bewirkt</text:span><text:span text:style-name="T603">. </text:span><text:span text:style-name="T612">300 m Reichweite in Sichtlinie.</text:span></text:p>
      <text:p text:style-name="P319"><text:span text:style-name="T614">2</text:span><text:span text:style-name="T616">8</text:span><text:span text:style-name="T614">-2</text:span><text:span text:style-name="T616">9</text:span><text:span text:style-name="T615"><text:tab/></text:span><text:span text:style-name="T616">w6+3</text:span><text:span text:style-name="T620"> </text:span><text:span text:style-name="T618">Geschosse</text:span><text:span text:style-name="T615"> </text:span><text:span text:style-name="T619">mit</text:span><text:span text:style-name="T615"> </text:span><text:span text:style-name="T620">je </text:span><text:span text:style-name="T617">w</text:span><text:span text:style-name="T616">8</text:span><text:span text:style-name="T614">+</text:span><text:span text:style-name="T617">Z</text:span><text:span text:style-name="T623">S</text:span><text:span text:style-name="T618"> Schaden</text:span><text:span text:style-name="T603">. </text:span><text:span text:style-name="T624">Beliebige Reichweite in Sichtlinie.</text:span></text:p>
      <text:p text:style-name="P319"><text:span text:style-name="T625">30</text:span><text:span text:style-name="T614">-</text:span><text:span text:style-name="T625">31</text:span><text:span text:style-name="T615"><text:tab/></text:span><text:span text:style-name="T625">2</text:span><text:span text:style-name="T616">w6+</text:span><text:span text:style-name="T625">1</text:span><text:span text:style-name="T620"> </text:span><text:span text:style-name="T618">Geschosse</text:span><text:span text:style-name="T615"> </text:span><text:span text:style-name="T618">d</text:span><text:span text:style-name="T620">ie</text:span><text:span text:style-name="T615"> </text:span><text:span text:style-name="T620">je </text:span><text:span text:style-name="T617">w</text:span><text:span text:style-name="T616">8</text:span><text:span text:style-name="T614">+</text:span><text:span text:style-name="T617">Z</text:span><text:span text:style-name="T623">S</text:span><text:span text:style-name="T618"> Schaden</text:span><text:span text:style-name="T603">. </text:span><text:span text:style-name="T624">Beliebige Reichweite in Sichtlinie,</text:span></text:p>
      <text:p text:style-name="P319"><text:span text:style-name="T624"><text:tab/><text:tab/>selbst durch Portale o.</text:span><text:span text:style-name="T626">ä. </text:span><text:span text:style-name="T624">Magisches Schild schützt nur wenn höherer<text:line-break/><text:tab/><text:tab/>Zauberwurf mit 50% Wahrscheinlichkeit je Geschoss.</text:span></text:p>
      <text:p text:style-name="P319"><text:span text:style-name="T625">32+</text:span><text:span text:style-name="T615"><text:tab/><text:tab/></text:span><text:span text:style-name="T625">3</text:span><text:span text:style-name="T616">w</text:span><text:span text:style-name="T625">4</text:span><text:span text:style-name="T616">+</text:span><text:span text:style-name="T625">2</text:span><text:span text:style-name="T620"> </text:span><text:span text:style-name="T618">Geschosse</text:span><text:span text:style-name="T615"> </text:span><text:span text:style-name="T619">mit</text:span><text:span text:style-name="T615"> </text:span><text:span text:style-name="T620">je </text:span><text:span text:style-name="T617">w</text:span><text:span text:style-name="T625">10</text:span><text:span text:style-name="T614">+</text:span><text:span text:style-name="T617">Z</text:span><text:span text:style-name="T623">S</text:span><text:span text:style-name="T618"> Schaden</text:span><text:span text:style-name="T603">. </text:span><text:span text:style-name="T624">150 km Reichweite in Sichtlinie</text:span></text:p>
      <text:p text:style-name="P319"><text:span text:style-name="T624"><text:tab/><text:tab/>oder </text:span><text:span text:style-name="T627">durch</text:span><text:span text:style-name="T624"> </text:span><text:span text:style-name="T628">Material, </text:span><text:span text:style-name="T629">dann</text:span><text:span text:style-name="T624"> erst 1 Phase Konzentration, dann bis Geschosse im Ziel.</text:span></text:p>
      <text:p text:style-name="P319"><text:span text:style-name="T624"><text:tab/><text:tab/>15 km/s ohne Hindernisse, </text:span><text:span text:style-name="T630">k</text:span><text:span text:style-name="T624">eine Ebenenwechsel.</text:span></text:p>
      <text:p text:style-name="P320"><text:s/></text:p>
      <text:p text:style-name="P321">Verderbnis w8:</text:p>
      <text:p text:style-name="P322"><text:span text:style-name="T4">1-4</text:span><text:tab/><text:span text:style-name="T626">Deine Hände und Unterarme</text:span> <text:span text:style-name="T626">verändern ihre Farbe entsprechend<text:tab/>deinem Zauber:</text:span></text:p>
      <text:p text:style-name="P322"><text:span text:style-name="T626"><text:tab/></text:span><text:span text:style-name="T4">1 </text:span><text:span text:style-name="T626">Blitz:</text:span> <text:span text:style-name="T626">gelb</text:span><text:tab/><text:tab/><text:tab/><text:span text:style-name="T4">2</text:span> <text:span text:style-name="T626">Frost:</text:span> <text:span text:style-name="T626">B</text:span>l<text:span text:style-name="T626">a</text:span>u<text:tab/><text:tab/><text:tab/><text:span text:style-name="T4">3</text:span> <text:span text:style-name="T626">Säure: </text:span>grün<text:tab/><text:tab/><text:tab/><text:span text:style-name="T4">4</text:span> <text:span text:style-name="T626">Feuer:</text:span> r<text:span text:style-name="T626">ot</text:span></text:p>
      <text:p text:style-name="P318"><text:span text:style-name="T4">5</text:span><text:tab/><text:span text:style-name="T631">Deine Augen verlieren P</text:span>upil<text:span text:style-name="T631">le</text:span> <text:span text:style-name="T631">und Iris</text:span> <text:span text:style-name="T631">und deine Augäpfel sind jetzt kalkweiß</text:span></text:p>
      <text:p text:style-name="P318"><text:span text:style-name="T592">6</text:span><text:span text:style-name="T602"><text:tab/></text:span><text:span text:style-name="T632">Deine Fingerspitzen werden durchsichtig</text:span> <text:span text:style-name="T632">und geisterhaft.</text:span></text:p>
      <text:p text:style-name="P318"><text:span text:style-name="T592">7</text:span><text:span text:style-name="T602"><text:tab/></text:span><text:span text:style-name="T633">Du wirst</text:span><text:span text:style-name="T632"> jedes mal wenn du Magisches Geschoss wirkst für w6 Runden unsichtbar.</text:span></text:p>
      <text:p text:style-name="P323"><text:span text:style-name="T592">8</text:span><text:span text:style-name="T602"><text:tab/></text:span><text:span text:style-name="T632">Ab jetzt umschwirrt </text:span><text:span text:style-name="T599">d</text:span><text:span text:style-name="T632">einen Kopf ein magischer Kraftstein der jedes Wesen dass sich dir</text:span></text:p>
      <text:p text:style-name="P323"><text:span text:style-name="T632"><text:tab/>auf </text:span><text:span text:style-name="T600">1</text:span><text:span text:style-name="T632"> </text:span><text:span text:style-name="T600">m</text:span><text:span text:style-name="T632"> nähert trifft und Schmerz und 1 Schaden/Runde bewirkt. Das gilt auch für</text:span></text:p>
      <text:p text:style-name="P324"><text:tab/>Gefährten und Heilversuche.</text:p>
      <text:p text:style-name="P325"><text:s/></text:p>
      <text:p text:style-name="P326"><text:span text:style-name="T634">Patzer</text:span><text:span text:style-name="T26"> </text:span><text:span text:style-name="T635">w</text:span><text:span text:style-name="T26">6:</text:span></text:p>
      <text:p text:style-name="P327"><text:span text:style-name="T4">1</text:span><text:tab/><text:span text:style-name="T632">Wesen innerhalb </text:span><text:span text:style-name="T600">3</text:span>0 <text:span text:style-name="T600">m</text:span> <text:span text:style-name="T632">werden </text:span><text:span text:style-name="T599">von </text:span><text:span text:style-name="T636">w</text:span>4-1 <text:span text:style-name="T599">Geschossen für 1 Schaden getroffen.</text:span></text:p>
      <text:p text:style-name="P318"><text:span text:style-name="T4">2</text:span><text:tab/><text:span text:style-name="T637">Das </text:span><text:span text:style-name="T632">Geschoss</text:span> <text:span text:style-name="T637">ist ein Querschläger und trifft dich selbst:</text:span> <text:span text:style-name="T637">w</text:span>3-1 <text:span text:style-name="T637">Schaden</text:span></text:p>
      <text:p text:style-name="P328"><text:span text:style-name="T4">3</text:span><text:tab/><text:span text:style-name="T638">w</text:span>6 <text:span text:style-name="T638">Schaden auf dich und alle Wesen innerhalb </text:span><text:span text:style-name="T639">3</text:span><text:span text:style-name="T638"> </text:span><text:span text:style-name="T639">m </text:span><text:span text:style-name="T638">(Reflex 10 halbiert)</text:span></text:p>
      <text:p text:style-name="P329"><text:span text:style-name="T4">4</text:span><text:tab/><text:span text:style-name="T640">Verzögerter Effekt: nichts passiert, aber innerhalb 24 Stunden</text:span> <text:span text:style-name="T640">bewirkt </text:span><text:span text:style-name="T641">die erste</text:span></text:p>
      <text:p text:style-name="P329"><text:span text:style-name="T640"><text:tab/>natürliche 1 bei </text:span><text:span text:style-name="T641">irgendeinem</text:span><text:span text:style-name="T640"> Wurf einen Zufallstreffer für w4 Schaden innerhalb </text:span><text:span text:style-name="T642">3</text:span><text:span text:style-name="T640">0 </text:span><text:span text:style-name="T642">m</text:span><text:span text:style-name="T640">.</text:span></text:p>
      <text:p text:style-name="P330"><text:tab/>Nach 24 Stunden ist die Wirkung vergangen.</text:p>
      <text:p text:style-name="P329"><text:span text:style-name="T4">5</text:span><text:tab/><text:span text:style-name="T641">Du wirst von magischer Energie erfüllt. Das nächste Wesen dass du berührst, erfährt</text:span></text:p>
      <text:p text:style-name="P329"><text:span text:style-name="T641"><text:tab/></text:span><text:span text:style-name="T643">einen Schlag von </text:span><text:span text:style-name="T641">w6+1 Schaden und du selbst </text:span><text:span text:style-name="T643">auch </text:span><text:span text:style-name="T641">1 Schaden.</text:span></text:p>
      <text:p text:style-name="P329"><text:span text:style-name="T4">6</text:span><text:tab/><text:span text:style-name="T641">Magische Energie</text:span> <text:span text:style-name="T644">zuckt</text:span> <text:span text:style-name="T641">in den Boden unter dir. </text:span><text:span text:style-name="T644">Er</text:span><text:span text:style-name="T641"> löst </text:span><text:span text:style-name="T644">s</text:span><text:span text:style-name="T641">ich w</text:span><text:span text:style-name="T645">6</text:span><text:span text:style-name="T641"> </text:span><text:span text:style-name="T645">m</text:span><text:span text:style-name="T641"> tief auf und Du<text:line-break/><text:tab/>schwebst so weit hinunter. Sollte es darunter einen Hohlraum </text:span><text:span text:style-name="T646">geben, fällst du hinein.</text:span></text:p>
      <text:p text:style-name="P331"><text:tab/>Um herauszukommen musst du klettern.</text:p>
      <text:p text:style-name="P332"><text:span text:style-name="T589">1-</text:span><text:span text:style-name="T647">1</text:span><text:span text:style-name="T591">5</text:span><text:span text:style-name="T217"> </text:span><text:span text:style-name="T648">Person</text:span><text:span text:style-name="T4"> </text:span><text:span text:style-name="T648">bezaubern</text:span><text:span text:style-name="T593"><text:tab/><text:tab/><text:tab/><text:tab/><text:tab/><text:tab/><text:tab/><text:tab/><text:tab/><text:tab/></text:span><text:span text:style-name="T594">Regeln 1</text:span><text:span text:style-name="T595">4</text:span><text:span text:style-name="T649">7</text:span><text:span text:style-name="T594">, Rules </text:span><text:span text:style-name="T595">1</text:span><text:span text:style-name="T649">31</text:span></text:p>
      <text:p text:style-name="P333"><text:span text:style-name="T650">Grad</text:span><text:span text:style-name="T598"> 1, </text:span><text:span text:style-name="T599">1 </text:span><text:span text:style-name="T651">Runde</text:span><text:span text:style-name="T599">, </text:span><text:span text:style-name="T651">36 m</text:span><text:span text:style-name="T602">, </text:span><text:span text:style-name="T651">Dauer variabel, Rettungswurf: Willen &gt;</text:span><text:span text:style-name="T652">= Wurf negiert</text:span></text:p>
      <text:p text:style-name="P334"/>
      <text:p text:style-name="P335"><text:span text:style-name="T453">D</text:span><text:span text:style-name="T2">u </text:span><text:span text:style-name="T653">bezauberst ein Wesen und machst es zum Freund</text:span><text:span text:style-name="T2">.</text:span></text:p>
      <text:p text:style-name="P336">Untote und Monster -2, Externare und Dämonen -4.</text:p>
      <text:p text:style-name="P337"/>
      <text:p text:style-name="P338">Zauber w20:</text:p>
      <text:p text:style-name="P339"><text:span text:style-name="T4">1-</text:span><text:tab/><text:tab/><text:span text:style-name="T605">Kritischer</text:span><text:span text:style-name="T598"> Fehlschlag: </text:span><text:span text:style-name="T599">w</text:span>6<text:span text:style-name="T602">+</text:span><text:span text:style-name="T599">Glücksm</text:span><text:span text:style-name="T602">od</text:span>:</text:p>
      <text:p text:style-name="P339"><text:tab/><text:tab/><text:span text:style-name="T606">0</text:span><text:span text:style-name="T4">- </text:span><text:span text:style-name="T598">Verderbnis </text:span><text:span text:style-name="T605">&amp;</text:span> <text:span text:style-name="T607">Patzer</text:span><text:tab/><text:tab/><text:span text:style-name="T606">1</text:span><text:span text:style-name="T4">-</text:span><text:span text:style-name="T606">3 </text:span><text:span text:style-name="T598">Verderbnis</text:span><text:span text:style-name="T602"><text:tab/><text:tab/></text:span><text:span text:style-name="T4">4+ </text:span><text:span text:style-name="T599">Patzer</text:span></text:p>
      <text:p text:style-name="P287"><text:span text:style-name="T4">2-11<text:tab/></text:span><text:tab/><text:span text:style-name="T598">Fehlschlag</text:span><text:span text:style-name="T468"> </text:span><text:span text:style-name="T555">&amp; Verlust</text:span></text:p>
      <text:p text:style-name="P340"><text:span text:style-name="T4">12-13</text:span><text:tab/><text:span text:style-name="T654">Du machst ein einzelnes Wesen für w4 Runden benommen: halbe</text:span></text:p>
      <text:p text:style-name="P340"><text:span text:style-name="T654"><text:tab/><text:tab/></text:span><text:span text:style-name="T655">Bewegungsr</text:span><text:span text:style-name="T654">ate </text:span><text:span text:style-name="T652">und keine Aktionen</text:span><text:span text:style-name="T654">, Willen&gt;=Wurf negiert</text:span></text:p>
      <text:p text:style-name="P341"><text:span text:style-name="T4">14-17</text:span><text:tab/><text:span text:style-name="T654">Du machst ein einzelnes </text:span><text:span text:style-name="T652">Wesen </text:span><text:span text:style-name="T656">zu deinem </text:span><text:span text:style-name="T657">guten </text:span><text:span text:style-name="T656">Freund: -</text:span><text:span text:style-name="T657">2 Malus</text:span></text:p>
      <text:p text:style-name="P342"><text:span text:style-name="T654"><text:tab/><text:tab/></text:span><text:span text:style-name="T657">auf alle Attribute und Würfe. </text:span><text:span text:style-name="T654">Willen&gt;=Wurf negiert</text:span></text:p>
      <text:p text:style-name="P343"><text:tab/><text:tab/>erneuter Rettungswurf bei<text:tab/><text:span text:style-name="T4">INT 3-6:</text:span> 1 Monat<text:tab/><text:span text:style-name="T4">INT 7-9:</text:span> 3 Wochen</text:p>
      <text:p text:style-name="P342"><text:tab/><text:tab/><text:span text:style-name="T658">INT 10-11: </text:span><text:span text:style-name="T657">2 Wochen<text:tab/></text:span><text:span text:style-name="T658">INT 12-15:</text:span><text:span text:style-name="T657"> 1 Woche<text:tab/></text:span><text:span text:style-name="T658">INT16-17:</text:span><text:span text:style-name="T657"> 3 Tage</text:span></text:p>
      <text:p text:style-name="P343"><text:tab/><text:tab/><text:span text:style-name="T4">INT 18+:</text:span> 1 Tag</text:p>
      <text:p text:style-name="P344"><text:span text:style-name="T4">18-19</text:span><text:tab/><text:span text:style-name="T654">Du machst ein einzelnes </text:span><text:span text:style-name="T652">Wesen </text:span><text:span text:style-name="T656">zu deinem </text:span><text:span text:style-name="T657">guten </text:span><text:span text:style-name="T656">Freund,</text:span></text:p>
      <text:p text:style-name="P344"><text:span text:style-name="T654"><text:tab/><text:tab/>Willen&gt;=Wurf negiert, </text:span><text:span text:style-name="T657">erneuter Rettungswurf </text:span><text:span text:style-name="T659">wie oben</text:span></text:p>
      <text:p text:style-name="P345"><text:span text:style-name="T614">20-23</text:span><text:span text:style-name="T615"><text:tab/></text:span><text:span text:style-name="T660">Du machst </text:span><text:span text:style-name="T661">ZS</text:span><text:span text:style-name="T662">+1</text:span><text:span text:style-name="T660"> </text:span><text:span text:style-name="T663">Wesen </text:span><text:span text:style-name="T664">zu deine</text:span><text:span text:style-name="T665">n</text:span><text:span text:style-name="T664"> </text:span><text:span text:style-name="T666">guten </text:span><text:span text:style-name="T664">Freund</text:span><text:span text:style-name="T665">en,</text:span></text:p>
      <text:p text:style-name="P345"><text:span text:style-name="T665"><text:tab/><text:tab/></text:span><text:span text:style-name="T654">Willen&gt;=Wurf negiert, </text:span><text:span text:style-name="T666">erneuter Rettungswurf </text:span><text:span text:style-name="T667">wie oben</text:span></text:p>
      <text:p text:style-name="P346"><text:span text:style-name="T614">2</text:span><text:span text:style-name="T616">4</text:span><text:span text:style-name="T614">-2</text:span><text:span text:style-name="T616">7</text:span><text:span text:style-name="T615"><text:tab/></text:span><text:span text:style-name="T660">Du machst </text:span><text:span text:style-name="T661">ZS</text:span><text:span text:style-name="T662">+</text:span><text:span text:style-name="T668">w6+</text:span><text:span text:style-name="T662">1</text:span><text:span text:style-name="T660"> </text:span><text:span text:style-name="T663">Wesen </text:span><text:span text:style-name="T664">zu deine</text:span><text:span text:style-name="T665">n</text:span><text:span text:style-name="T664"> </text:span><text:span text:style-name="T666">guten </text:span><text:span text:style-name="T664">Freund</text:span><text:span text:style-name="T665">en,</text:span></text:p>
      <text:p text:style-name="P346"><text:span text:style-name="T665"><text:tab/><text:tab/></text:span><text:span text:style-name="T660">Willen&gt;=Wurf negiert, </text:span><text:span text:style-name="T666">erneuter Rettungswurf </text:span><text:span text:style-name="T667">wie oben</text:span></text:p>
      <text:p text:style-name="P347"><text:span text:style-name="T614">2</text:span><text:span text:style-name="T616">8</text:span><text:span text:style-name="T614">-2</text:span><text:span text:style-name="T616">9</text:span><text:span text:style-name="T615"><text:tab/></text:span><text:span text:style-name="T660">Du machst </text:span><text:span text:style-name="T661">ZS</text:span><text:span text:style-name="T662">+</text:span><text:span text:style-name="T669">2</text:span><text:span text:style-name="T668">w6+</text:span><text:span text:style-name="T662">1</text:span><text:span text:style-name="T660"> </text:span><text:span text:style-name="T663">Wesen </text:span><text:span text:style-name="T664">zu deine</text:span><text:span text:style-name="T665">n</text:span><text:span text:style-name="T664"> </text:span><text:span text:style-name="T666">guten </text:span><text:span text:style-name="T664">Freund</text:span><text:span text:style-name="T665">en,</text:span></text:p>
      <text:p text:style-name="P347"><text:span text:style-name="T665"><text:tab/><text:tab/></text:span><text:span text:style-name="T660">Willen&gt;=Wurf negiert, </text:span><text:span text:style-name="T666">erneuter Rettungswurf </text:span><text:span text:style-name="T667">wie oben</text:span></text:p>
      <text:p text:style-name="P348"><text:span text:style-name="T625">30</text:span><text:span text:style-name="T614">-</text:span><text:span text:style-name="T625">31</text:span><text:span text:style-name="T615"><text:tab/></text:span><text:span text:style-name="T660">Du machst </text:span><text:span text:style-name="T661">ZS</text:span><text:span text:style-name="T662">+</text:span><text:span text:style-name="T670">3</text:span><text:span text:style-name="T668">w6+</text:span><text:span text:style-name="T662">1</text:span><text:span text:style-name="T660"> </text:span><text:span text:style-name="T663">Wesen </text:span><text:span text:style-name="T664">zu deine</text:span><text:span text:style-name="T665">n</text:span><text:span text:style-name="T664"> </text:span><text:span text:style-name="T666">guten </text:span><text:span text:style-name="T664">Freund</text:span><text:span text:style-name="T665">en,</text:span></text:p>
      <text:p text:style-name="P348"><text:span text:style-name="T665"><text:tab/><text:tab/></text:span><text:span text:style-name="T660">Willen&gt;=Wurf negiert </text:span><text:span text:style-name="T670">nur wenn TW&gt;</text:span><text:span text:style-name="T671">deine </text:span><text:span text:style-name="T670">Stufe</text:span><text:span text:style-name="T660">,</text:span></text:p>
      <text:p text:style-name="P348"><text:span text:style-name="T660"><text:tab/><text:tab/></text:span><text:span text:style-name="T666">erneuter Rettungswurf </text:span><text:span text:style-name="T667">wie oben</text:span></text:p>
      <text:p text:style-name="P349"><text:span text:style-name="T625">32+</text:span><text:span text:style-name="T615"><text:tab/><text:tab/></text:span><text:span text:style-name="T660">Du machst </text:span><text:span text:style-name="T672">bis zu 100</text:span><text:span text:style-name="T660"> </text:span><text:span text:style-name="T663">Wesen </text:span><text:span text:style-name="T673">in Sicht </text:span><text:span text:style-name="T664">zu deine</text:span><text:span text:style-name="T665">n</text:span><text:span text:style-name="T664"> </text:span><text:span text:style-name="T666">guten </text:span><text:span text:style-name="T664">Freund</text:span><text:span text:style-name="T665">en,</text:span></text:p>
      <text:p text:style-name="P349"><text:span text:style-name="T665"><text:tab/><text:tab/></text:span><text:span text:style-name="T660">Willen&gt;=Wurf negiert </text:span><text:span text:style-name="T670">nur wenn TW&gt;</text:span><text:span text:style-name="T671">deine </text:span><text:span text:style-name="T670">Stufe</text:span><text:span text:style-name="T660">,</text:span></text:p>
      <text:p text:style-name="P349"><text:span text:style-name="T660"><text:tab/><text:tab/></text:span><text:span text:style-name="T666">erneuter Rettungswurf </text:span><text:span text:style-name="T667">wie oben</text:span></text:p>
      <text:p text:style-name="P350"/>
      <text:p text:style-name="P350"><text:span text:style-name="T26">Verderbnis </text:span><text:span text:style-name="T366">w</text:span><text:span text:style-name="T674">6</text:span><text:span text:style-name="T26">:</text:span></text:p>
      <text:p text:style-name="P350"><text:span text:style-name="T4">1–</text:span><text:span text:style-name="T675">3</text:span><text:span text:style-name="T4"><text:tab/></text:span>geringfügig<text:tab/><text:tab/><text:span text:style-name="T675">4–5</text:span><text:span text:style-name="T4"><text:tab/></text:span>ernsthaft<text:span text:style-name="T583"><text:tab/><text:tab/><text:tab/></text:span><text:span text:style-name="T675">6</text:span><text:span text:style-name="T4"><text:tab/></text:span>schwe<text:span text:style-name="T340">r</text:span><text:span text:style-name="T584">wiegend</text:span></text:p>
      <text:p text:style-name="P339"/>
      <text:p text:style-name="P339"><text:span text:style-name="T634">Patzer</text:span><text:span text:style-name="T26"> </text:span><text:span text:style-name="T635">w</text:span><text:span text:style-name="T674">4</text:span><text:span text:style-name="T26">:</text:span></text:p>
      <text:p text:style-name="P339"><text:span text:style-name="T4">1</text:span><text:tab/><text:span text:style-name="T676">Du verliebst dich in das Ziel</text:span></text:p>
      <text:p text:style-name="P339"><text:span text:style-name="T4">2</text:span><text:tab/><text:span text:style-name="T676">w4 umstehende zufällige Wesen verlieben sich ineinander</text:span></text:p>
      <text:p text:style-name="P339"><text:span text:style-name="T4">3</text:span><text:tab/><text:span text:style-name="T677">Du lässt das Ziel einschlafen, Willen&gt;=Wurf negiert</text:span></text:p>
      <text:p text:style-name="P339"><text:span text:style-name="T4">4</text:span><text:tab/><text:span text:style-name="T677">Du machst das Ziel wütend auf dich</text:span></text:p>
      <text:p text:style-name="P351"><text:span text:style-name="T589">1-</text:span><text:span text:style-name="T678">16</text:span><text:span text:style-name="T217"> </text:span><text:span text:style-name="T648">P</text:span><text:span text:style-name="T678">ortal versperren</text:span><text:span text:style-name="T593"><text:tab/><text:tab/><text:tab/><text:tab/><text:tab/><text:tab/><text:tab/><text:tab/><text:tab/><text:tab/><text:tab/></text:span><text:span text:style-name="T594">Regeln 1</text:span><text:span text:style-name="T595">4</text:span><text:span text:style-name="T679">9</text:span><text:span text:style-name="T594">, Rules </text:span><text:span text:style-name="T595">1</text:span><text:span text:style-name="T679">60</text:span></text:p>
      <text:p text:style-name="P352"><text:span text:style-name="T650">Grad</text:span><text:span text:style-name="T598"> 1, </text:span><text:span text:style-name="T599">1 </text:span><text:span text:style-name="T680">Aktion</text:span><text:span text:style-name="T599">, </text:span><text:span text:style-name="T651">3 m</text:span><text:span text:style-name="T602">, </text:span><text:span text:style-name="T651">Dauer variabel, </text:span><text:span text:style-name="T680">kein </text:span><text:span text:style-name="T651">Rettungswurf</text:span></text:p>
      <text:p text:style-name="P353"><text:s/></text:p>
      <text:p text:style-name="P354"><text:span text:style-name="T453">D</text:span><text:span text:style-name="T2">u unterbinde</text:span><text:span text:style-name="T681">s</text:span><text:span text:style-name="T2">t das Durchqueren eines Portals. </text:span><text:span text:style-name="T682">J</text:span><text:span text:style-name="T653">eder Durchgang k</text:span><text:span text:style-name="T682">a</text:span><text:span text:style-name="T653">nn versperrt werden.</text:span></text:p>
      <text:p text:style-name="P355"><text:s/></text:p>
      <text:p text:style-name="P356"><text:span text:style-name="T442">Manifestation</text:span><text:span text:style-name="T443"> </text:span><text:span text:style-name="T16">w</text:span><text:span text:style-name="T683">6</text:span><text:span text:style-name="T16">:</text:span></text:p>
      <text:p text:style-name="P357"><text:span text:style-name="T4">1</text:span><text:span text:style-name="T444"><text:tab/></text:span><text:span text:style-name="T445">ein in das Portal eingraviertes Siegel</text:span></text:p>
      <text:p text:style-name="P357"><text:span text:style-name="T446">2</text:span><text:span text:style-name="T447"><text:tab/>das Portal wird von einem widernatürlichen </text:span>Schatten eingehüllt</text:p>
      <text:p text:style-name="P357"><text:span text:style-name="T684">3</text:span><text:span text:style-name="T447"><text:tab/></text:span><text:span text:style-name="T445">das Portal verwandelt sich in </text:span><text:span text:style-name="T685">w4: <text:tab/></text:span><text:span text:style-name="T684">1</text:span><text:span text:style-name="T685"> </text:span><text:span text:style-name="T445">Stein <text:tab/></text:span><text:span text:style-name="T684">2</text:span><text:span text:style-name="T685"> </text:span><text:span text:style-name="T445">Eisen <text:tab/></text:span><text:span text:style-name="T684">3</text:span><text:span text:style-name="T685"> </text:span><text:span text:style-name="T445">Stahl <text:tab/></text:span><text:span text:style-name="T684">4</text:span><text:span text:style-name="T685"> </text:span><text:span text:style-name="T445">Fels</text:span></text:p>
      <text:p text:style-name="P357"><text:span text:style-name="T684">4</text:span><text:span text:style-name="T447"><text:tab/></text:span><text:span text:style-name="T445">ein magischer Zirkel umgibt das Portal</text:span></text:p>
      <text:p text:style-name="P357"><text:span text:style-name="T684">5</text:span><text:span text:style-name="T447"><text:tab/></text:span><text:span text:style-name="T445">eine Unmenge an Ketten und Seilen umschlingt das Portal</text:span></text:p>
      <text:p text:style-name="P357"><text:span text:style-name="T684">6</text:span><text:span text:style-name="T447"><text:tab/></text:span><text:span text:style-name="T445">kein sichtbarer Effekt</text:span></text:p>
      <text:p text:style-name="P358"><text:s/></text:p>
      <text:p text:style-name="P359"><text:span text:style-name="T26">Verderbnis </text:span><text:span text:style-name="T366">w</text:span><text:span text:style-name="T674">6</text:span><text:span text:style-name="T26">:</text:span></text:p>
      <text:p text:style-name="P359"><text:span text:style-name="T4">1–</text:span><text:span text:style-name="T675">3</text:span><text:span text:style-name="T4"><text:tab/></text:span>geringfügig<text:tab/><text:tab/><text:span text:style-name="T675">4–5</text:span><text:span text:style-name="T4"><text:tab/></text:span>ernsthaft<text:span text:style-name="T583"><text:tab/><text:tab/><text:tab/></text:span><text:span text:style-name="T675">6</text:span><text:span text:style-name="T4"><text:tab/></text:span>schwe<text:span text:style-name="T340">r</text:span><text:span text:style-name="T584">wiegend</text:span></text:p>
      <text:p text:style-name="P360"><text:s/></text:p>
      <text:p text:style-name="P359"><text:span text:style-name="T634">Patzer</text:span><text:span text:style-name="T26"> </text:span><text:span text:style-name="T635">w</text:span><text:span text:style-name="T674">4</text:span><text:span text:style-name="T26">:</text:span></text:p>
      <text:p text:style-name="P359"><text:span text:style-name="T4">1</text:span><text:tab/><text:span text:style-name="T686">Für w</text:span>6 Stunden schließt und verriegelt sich automatisch jede Tür, auf die d<text:span text:style-name="T686">u</text:span> triff<text:span text:style-name="T686">s</text:span>t</text:p>
      <text:p text:style-name="P361"><text:span text:style-name="T4">2</text:span><text:tab/><text:span text:style-name="T686">A</text:span>lle Türen im Umkreis von 30 m schlagen zu und verriegeln sich</text:p>
      <text:p text:style-name="P361"><text:span text:style-name="T4">3</text:span><text:tab/><text:span text:style-name="T686">A</text:span>lle Türen im Umkreis von 30 m entsperren und öffnen sich automatisch</text:p>
      <text:p text:style-name="P362"><text:span text:style-name="T4">4</text:span><text:tab/><text:span text:style-name="T686">w</text:span>4 illusionäre Türen erscheinen an einer Wand neben der nächstliegenden Tür</text:p>
      <text:p text:style-name="P363"><text:s/></text:p>
      <text:p text:style-name="P364">Zauber w20:</text:p>
      <text:p text:style-name="P365"><text:span text:style-name="T4">1-</text:span><text:tab/><text:tab/><text:span text:style-name="T599">w</text:span>6<text:span text:style-name="T602">+</text:span><text:span text:style-name="T599">Glücksm</text:span><text:span text:style-name="T602">od</text:span>:<text:tab/><text:span text:style-name="T606">0</text:span><text:span text:style-name="T4">- </text:span><text:span text:style-name="T598">Verderbnis </text:span><text:span text:style-name="T605">&amp;</text:span> <text:span text:style-name="T607">Patzer<text:tab/><text:tab/></text:span><text:span text:style-name="T606">1</text:span><text:span text:style-name="T4">-</text:span><text:span text:style-name="T687">2</text:span><text:span text:style-name="T606"> </text:span><text:span text:style-name="T598">Verderbnis<text:tab/></text:span><text:span text:style-name="T687">3</text:span><text:span text:style-name="T4">+ </text:span><text:span text:style-name="T599">Patzer</text:span></text:p>
      <text:p text:style-name="P287"><text:span text:style-name="T4">2-11<text:tab/></text:span><text:tab/><text:span text:style-name="T598">Fehlschlag</text:span><text:span text:style-name="T468"> </text:span><text:span text:style-name="T555">&amp; Verlust</text:span></text:p>
      <text:p text:style-name="P365"><text:span text:style-name="T4">12-13</text:span><text:tab/><text:span text:style-name="T654">Du machst ein einzelnes Wesen für w4 Runden benommen: halbe</text:span></text:p>
      <text:p text:style-name="P365"><text:span text:style-name="T654"><text:tab/><text:tab/></text:span><text:span text:style-name="T655">Bewegungsr</text:span><text:span text:style-name="T654">ate </text:span><text:span text:style-name="T652">und keine Aktionen</text:span><text:span text:style-name="T654">, Willen&gt;=Wurf negiert</text:span></text:p>
      <text:p text:style-name="P366"><text:span text:style-name="T4">14-17</text:span><text:tab/>Das Portal wird 2<text:span text:style-name="T688">w</text:span>6 x10 <text:span text:style-name="T4">Minuten</text:span> zugehalten <text:span text:style-name="T689">und</text:span> kann nicht durch <text:span text:style-name="T689">normale </text:span>Kräfte<text:line-break/><text:tab/><text:tab/>geöffnet werden, <text:span text:style-name="T689">nur</text:span> ein Klopfen-Zauber oder ein magisches Wesen k<text:span text:style-name="T688">a</text:span>nn die</text:p>
      <text:p text:style-name="P366"><text:tab/><text:tab/>Sperre aufheben.</text:p>
      <text:p text:style-name="P367"><text:span text:style-name="T4">18-19</text:span><text:tab/><text:span text:style-name="T690">Wie </text:span><text:span text:style-name="T691">14-17</text:span><text:span text:style-name="T690">, aber für </text:span>2<text:span text:style-name="T692">w</text:span>6 x10 <text:span text:style-name="T4">Stunden</text:span></text:p>
      <text:p text:style-name="P368"><text:span text:style-name="T614">20-23</text:span><text:span text:style-name="T615"><text:tab/></text:span><text:span text:style-name="T667">Das Portal </text:span><text:span text:style-name="T693">ist</text:span><text:span text:style-name="T667"> </text:span><text:span text:style-name="T693">für </text:span><text:span text:style-name="T667">2</text:span><text:span text:style-name="T693">w</text:span><text:span text:style-name="T667">6 x10 Stunden </text:span><text:span text:style-name="T682">unsichtbar</text:span><text:span text:style-name="T693"> und für weitere w4 x10 Stunden</text:span></text:p>
      <text:p text:style-name="P368"><text:span text:style-name="T693"><text:tab/><text:tab/></text:span><text:span text:style-name="T682">verschlossen</text:span><text:span text:style-name="T667">. </text:span><text:span text:style-name="T693">Nur „Un</text:span><text:span text:style-name="T667">sichtbares entdecken“ </text:span><text:span text:style-name="T693">und „</text:span><text:span text:style-name="T667">Klopfen“ oder ein magisches</text:span></text:p>
      <text:p text:style-name="P369"><text:tab/><text:tab/>Wesen können die Sperre aufheben. </text:p>
      <text:p text:style-name="P370"><text:span text:style-name="T614">2</text:span><text:span text:style-name="T616">4</text:span><text:span text:style-name="T614">-2</text:span><text:span text:style-name="T616">7</text:span><text:span text:style-name="T615"><text:tab/></text:span><text:span text:style-name="T694">Wie </text:span><text:span text:style-name="T695">20-23</text:span><text:span text:style-name="T694"> aber</text:span><text:span text:style-name="T667"> </text:span><text:span text:style-name="T696">jeder</text:span><text:span text:style-name="T697"> </text:span><text:span text:style-name="T696">Versuch</text:span><text:span text:style-name="T697"> bewirkt einen Fluch: </text:span><text:span text:style-name="T667">Willen </text:span><text:span text:style-name="T698">≥ </text:span><text:span text:style-name="T667">Zauberwurf oder</text:span></text:p>
      <text:p text:style-name="P371"><text:tab/><text:tab/>Glück -2.</text:p>
      <text:p text:style-name="P372"><text:span text:style-name="T614">2</text:span><text:span text:style-name="T616">8</text:span><text:span text:style-name="T614">-2</text:span><text:span text:style-name="T616">9</text:span><text:span text:style-name="T615"><text:tab/></text:span><text:span text:style-name="T699">Wie </text:span><text:span text:style-name="T700">24-27</text:span><text:span text:style-name="T699"> aber für </text:span><text:span text:style-name="T701">4</text:span><text:span text:style-name="T697">w</text:span><text:span text:style-name="T667">6 x10 Tage </text:span><text:span text:style-name="T697">unsichtbar und für weitere </text:span><text:span text:style-name="T701">4</text:span><text:span text:style-name="T697">w6 x10 Wochen</text:span></text:p>
      <text:p text:style-name="P373"><text:tab/><text:tab/>verschlossen.</text:p>
      <text:p text:style-name="P372"><text:span text:style-name="T625">30</text:span><text:span text:style-name="T614">-</text:span><text:span text:style-name="T625">31</text:span><text:span text:style-name="T615"><text:tab/></text:span><text:span text:style-name="T701">Wie </text:span><text:span text:style-name="T702">28-29</text:span><text:span text:style-name="T701">, aber</text:span><text:span text:style-name="T667"> </text:span><text:span text:style-name="T701">außerdem wird ein Wächter beschworen der bei jedem Versuch</text:span></text:p>
      <text:p text:style-name="P372"><text:span text:style-name="T701"><text:tab/><text:tab/>angreift mit w4:<text:tab/></text:span><text:span text:style-name="T702">1</text:span><text:span text:style-name="T701"> Tentakel<text:tab/></text:span><text:span text:style-name="T702">2</text:span><text:span text:style-name="T701"> Reißzähne<text:tab/></text:span><text:span text:style-name="T702">3</text:span><text:span text:style-name="T701"> Klauen<text:tab/><text:tab/></text:span><text:span text:style-name="T702">4</text:span><text:span text:style-name="T701"> Stachelschwanz<text:line-break/><text:tab/><text:tab/>Nahkampfangriff +6, w6 Schaden, RK 16, 20 TP </text:span></text:p>
      <text:p text:style-name="P374"><text:span text:style-name="T625">32+</text:span><text:span text:style-name="T615"><text:tab/><text:tab/></text:span><text:span text:style-name="T667">Das Portal </text:span><text:span text:style-name="T697">ist </text:span><text:span text:style-name="T703">permanent</text:span><text:span text:style-name="T667"> </text:span><text:span text:style-name="T697">unsichtbar und verschlossen. </text:span><text:span text:style-name="T693">Nur „Un</text:span><text:span text:style-name="T667">sichtbares<text:line-break/><text:tab/><text:tab/>entdecken“ </text:span><text:span text:style-name="T693">und „</text:span><text:span text:style-name="T667">Klopfen“ oder ein magisches Wesen können die Sperre aufheben.<text:line-break/><text:tab/><text:tab/></text:span><text:span text:style-name="T697">Ein Durchqueren bewirkt trotzdem einen Fluch: </text:span><text:span text:style-name="T667">Willen </text:span><text:span text:style-name="T698">≥ </text:span><text:span text:style-name="T667">Zauberwurf oder Glück -2.<text:line-break/><text:tab/><text:tab/></text:span><text:span text:style-name="T703">A</text:span><text:span text:style-name="T701">ußerdem wird ein Wächter beschworen der bei jedem Versuch</text:span></text:p>
      <text:p text:style-name="P374"><text:span text:style-name="T701"><text:tab/><text:tab/>angreift mit w4:<text:tab/></text:span><text:span text:style-name="T702">1</text:span><text:span text:style-name="T701"> Tentakel<text:tab/></text:span><text:span text:style-name="T702">2</text:span><text:span text:style-name="T701"> Reißzähne<text:tab/></text:span><text:span text:style-name="T702">3</text:span><text:span text:style-name="T701"> Klauen<text:tab/><text:tab/></text:span><text:span text:style-name="T702">4</text:span><text:span text:style-name="T701"> Stachelschwanz<text:line-break/><text:tab/><text:tab/>Nahkampfangriff +</text:span><text:span text:style-name="T703">12</text:span><text:span text:style-name="T701">, </text:span><text:span text:style-name="T703">2</text:span><text:span text:style-name="T701">w6 Schaden, RK 1</text:span><text:span text:style-name="T703">8</text:span><text:span text:style-name="T701">, </text:span><text:span text:style-name="T703">4</text:span><text:span text:style-name="T701">0 TP </text:span></text:p>
      <text:p text:style-name="P375"><text:span text:style-name="T589">1-</text:span><text:span text:style-name="T678">1</text:span><text:span text:style-name="T704">7</text:span><text:span text:style-name="T217"> </text:span><text:span text:style-name="T704">Runenalphabet der Sterblichen</text:span><text:span text:style-name="T593"><text:tab/><text:tab/><text:tab/><text:tab/><text:tab/><text:tab/><text:tab/><text:tab/></text:span><text:span text:style-name="T594">Regeln 1</text:span><text:span text:style-name="T705">51</text:span><text:span text:style-name="T594">, Rules </text:span><text:span text:style-name="T595">1</text:span><text:span text:style-name="T705">54</text:span></text:p>
      <text:p text:style-name="P376"><text:span text:style-name="T650">Grad</text:span><text:span text:style-name="T598"> 1, </text:span><text:span text:style-name="T706">eine Rune</text:span><text:span text:style-name="T602">, </text:span><text:span text:style-name="T706">1 Phase</text:span><text:span text:style-name="T651">, Willen&gt;</text:span><text:span text:style-name="T652">=</text:span><text:span text:style-name="T706">ZW</text:span><text:span text:style-name="T652"> negiert; -</text:span><text:span text:style-name="T706">1 für entgegengesetz</text:span><text:span text:style-name="T707">t</text:span><text:span text:style-name="T706">e Gesinnung</text:span></text:p>
      <text:p text:style-name="P377"/>
      <text:p text:style-name="P378"><text:span text:style-name="T453">D</text:span><text:span text:style-name="T2">u </text:span><text:span text:style-name="T708">zeichnest</text:span><text:span text:style-name="T2"> </text:span><text:span text:style-name="T709">ein magische Rune </text:span><text:span text:style-name="T708">in</text:span><text:span text:style-name="T709"> ein beliebige</text:span><text:span text:style-name="T708">s</text:span><text:span text:style-name="T709"> Objekt </text:span><text:span text:style-name="T710">(-2 in Luft, -</text:span><text:span text:style-name="T708">4 unsichtbar, -8 dauerhaft</text:span><text:span text:style-name="T710">)</text:span><text:span text:style-name="T709">. Benötigt Komponente für 50 Gold.</text:span></text:p>
      <text:p text:style-name="P379"><text:s/></text:p>
      <text:p text:style-name="P380"><text:span text:style-name="T26">Verderbnis </text:span><text:span text:style-name="T366">w</text:span><text:span text:style-name="T711">4</text:span><text:span text:style-name="T26">:</text:span></text:p>
      <text:p text:style-name="P381"><text:span text:style-name="T712">1<text:tab/></text:span><text:span text:style-name="T16">D</text:span><text:span text:style-name="T713">ir</text:span><text:span text:style-name="T16"> wird eine nicht magische Rune dauerhaft in eine Wange eingebrannt</text:span></text:p>
      <text:p text:style-name="P382"><text:span text:style-name="T4">2<text:tab/></text:span><text:span text:style-name="T713">Deine</text:span><text:span text:style-name="T16"> Stirn bildet Falten </text:span><text:span text:style-name="T713">wie das Augenlid eines </text:span><text:span text:style-name="T16">dritte</text:span><text:span text:style-name="T713">n</text:span><text:span text:style-name="T16"> Auge</text:span><text:span text:style-name="T713">s</text:span></text:p>
      <text:p text:style-name="P382"><text:span text:style-name="T675">3<text:tab/></text:span>geringfügig<text:span text:style-name="T714">e Verderbnis</text:span></text:p>
      <text:p text:style-name="P382"><text:span text:style-name="T675">4<text:tab/></text:span>ernsthaft<text:span text:style-name="T714">e Verderbnis</text:span></text:p>
      <text:p text:style-name="P383"><text:s/></text:p>
      <text:p text:style-name="P380"><text:span text:style-name="T634">Patzer</text:span><text:span text:style-name="T26"> </text:span><text:span text:style-name="T635">w</text:span><text:span text:style-name="T674">4</text:span><text:span text:style-name="T26">:</text:span></text:p>
      <text:p text:style-name="P380"><text:span text:style-name="T4">1</text:span><text:tab/><text:span text:style-name="T715">Eine Rune (</text:span><text:span text:style-name="T714">wie </text:span><text:span text:style-name="T715">w</text:span>10+10 a<text:span text:style-name="T714">ls Zauberwurf)</text:span> wird in <text:span text:style-name="T715">deine</text:span> Hand eingezeichnet und sofort<text:line-break/><text:tab/>ausgelöst.</text:p>
      <text:p text:style-name="P382"><text:span text:style-name="T4">2</text:span><text:tab/><text:span text:style-name="T716">E</text:span>i<text:span text:style-name="T716">n</text:span>e Rune<text:span text:style-name="T715"> (</text:span><text:span text:style-name="T714">wie </text:span><text:span text:style-name="T715">w10+10 a</text:span><text:span text:style-name="T714">ls Zauberwurf</text:span>) wird eingezeichnet, kann aber <text:span text:style-name="T716">nicht </text:span>ausgelöst<text:line-break/><text:tab/>werden.</text:p>
      <text:p text:style-name="P380"><text:span text:style-name="T4">3</text:span><text:tab/><text:span text:style-name="T716">Du</text:span> brenn<text:span text:style-name="T716">s</text:span>t <text:span text:style-name="T716">die</text:span> Silhouette <text:span text:style-name="T716">d</text:span>eines Gesichtes <text:span text:style-name="T716">als Rune.</text:span></text:p>
      <text:p text:style-name="P384"><text:span text:style-name="T4">4</text:span><text:tab/><text:span text:style-name="T716">Du</text:span> vergisst für <text:span text:style-name="T716">w</text:span>6 Phasen, wie man liest und schreibt.</text:p>
      <text:p text:style-name="P379"><text:s/></text:p>
      <text:p text:style-name="P385">Zauber w20:</text:p>
      <text:p text:style-name="P380"><text:span text:style-name="T4">1-</text:span><text:tab/><text:tab/><text:span text:style-name="T599">w</text:span>6<text:span text:style-name="T602">+</text:span><text:span text:style-name="T599">Glücksm</text:span><text:span text:style-name="T602">od</text:span>:<text:tab/><text:span text:style-name="T606">0</text:span><text:span text:style-name="T4">- </text:span><text:span text:style-name="T598">Verderbnis </text:span><text:span text:style-name="T605">&amp;</text:span> <text:span text:style-name="T607">Patzer<text:tab/><text:tab/></text:span><text:span text:style-name="T606">1</text:span><text:span text:style-name="T4">-</text:span><text:span text:style-name="T717">3</text:span><text:span text:style-name="T606"> </text:span><text:span text:style-name="T598">Verderbnis<text:tab/></text:span><text:span text:style-name="T717">4</text:span><text:span text:style-name="T4">+ </text:span><text:span text:style-name="T599">Patzer</text:span></text:p>
      <text:p text:style-name="P287"><text:span text:style-name="T4">2-11<text:tab/></text:span><text:tab/><text:span text:style-name="T598">Fehlschlag</text:span><text:span text:style-name="T468"> </text:span><text:span text:style-name="T555">&amp; Verlust</text:span></text:p>
      <text:p text:style-name="P386"><text:span text:style-name="T4">12-13</text:span><text:tab/><text:span text:style-name="T718">Lauter oder stiller </text:span><text:span text:style-name="T4">Alarm</text:span> <text:span text:style-name="T719">innerhalb 1,5 </text:span><text:span text:style-name="T720">k</text:span><text:span text:style-name="T719">m </text:span>wenn das <text:span text:style-name="T719">O</text:span>bjekt gestört wird.<text:span text:style-name="T721"><text:line-break/><text:tab/><text:tab/></text:span><text:span text:style-name="T722">Kein Rettungswurf.</text:span></text:p>
      <text:p text:style-name="P387"><text:span text:style-name="T4">14-17</text:span><text:tab/><text:span text:style-name="T723">Botschaft</text:span><text:span text:style-name="T724"> </text:span><text:span text:style-name="T723">aussprechen</text:span><text:span text:style-name="T721">, kann bis zu dreimal wiederholt werden. </text:span><text:span text:style-name="T722">Kein Rettungswurf.</text:span></text:p>
      <text:p text:style-name="P386"><text:span text:style-name="T4">18-19</text:span><text:tab/><text:span text:style-name="T725">Blockade </text:span><text:span text:style-name="T726">von bis zu menschengroßen Wesen, sie können nicht vorbei.<text:line-break/><text:tab/><text:tab/></text:span><text:span text:style-name="T727">Willen </text:span><text:span text:style-name="T728">&gt;</text:span><text:span text:style-name="T729">=</text:span><text:span text:style-name="T730">ZW</text:span><text:span text:style-name="T729"> negiert</text:span></text:p>
      <text:p text:style-name="P388"><text:span text:style-name="T614">20-23</text:span><text:span text:style-name="T615"><text:tab/></text:span><text:span text:style-name="T725">Unbeweglichkeit </text:span><text:span text:style-name="T726">von bis zu menschengroßen Wesen </text:span><text:span text:style-name="T731">oder Objekten</text:span><text:span text:style-name="T667">.<text:line-break/><text:tab/><text:tab/></text:span><text:span text:style-name="T727">Willen </text:span><text:span text:style-name="T728">&gt;</text:span><text:span text:style-name="T729">=</text:span><text:span text:style-name="T730">ZW</text:span><text:span text:style-name="T729"> negiert</text:span></text:p>
      <text:p text:style-name="P389"><text:span text:style-name="T614">2</text:span><text:span text:style-name="T616">4</text:span><text:span text:style-name="T614">-2</text:span><text:span text:style-name="T616">7</text:span><text:span text:style-name="T615"><text:tab/></text:span><text:span text:style-name="T732">Wahrhaftigkeit</text:span><text:span text:style-name="T725"> </text:span><text:span text:style-name="T733">Wesen</text:span><text:span text:style-name="T734"> </text:span><text:span text:style-name="T733">können in Sichtweise nicht lügen.</text:span><text:span text:style-name="T726"> </text:span><text:span text:style-name="T727">Willen </text:span><text:span text:style-name="T728">&gt;</text:span><text:span text:style-name="T729">=</text:span><text:span text:style-name="T730">ZW</text:span><text:span text:style-name="T729"> negiert</text:span></text:p>
      <text:p text:style-name="P389"><text:span text:style-name="T614">2</text:span><text:span text:style-name="T616">8</text:span><text:span text:style-name="T614">-2</text:span><text:span text:style-name="T616">9</text:span><text:span text:style-name="T615"><text:tab/></text:span><text:span text:style-name="T735">Vergesslichkeit</text:span><text:span text:style-name="T725"> </text:span><text:span text:style-name="T733">Wesen </text:span><text:span text:style-name="T734">(</text:span><text:span text:style-name="T726">menschengroß</text:span><text:span text:style-name="T734"> pro ZS) vergessen die Existenz der Rune.</text:span></text:p>
      <text:p text:style-name="P389"><text:span text:style-name="T736"><text:tab/><text:tab/></text:span><text:span text:style-name="T727">Willen </text:span><text:span text:style-name="T728">&gt;</text:span><text:span text:style-name="T729">=</text:span><text:span text:style-name="T730">ZW</text:span><text:span text:style-name="T729"> negiert</text:span></text:p>
      <text:p text:style-name="P390"><text:span text:style-name="T625">30</text:span><text:span text:style-name="T614">-</text:span><text:span text:style-name="T625">31</text:span><text:span text:style-name="T615"><text:tab/></text:span><text:span text:style-name="T737">Schlaf</text:span><text:span text:style-name="T725"> </text:span><text:span text:style-name="T733">Wesen </text:span><text:span text:style-name="T738">die die Rune erblicken schlafen ein. </text:span><text:span text:style-name="T727">Willen </text:span><text:span text:style-name="T728">&gt;</text:span><text:span text:style-name="T729">=</text:span><text:span text:style-name="T730">ZW</text:span><text:span text:style-name="T729"> negiert</text:span></text:p>
      <text:p text:style-name="P391"><text:span text:style-name="T625">32+</text:span><text:span text:style-name="T615"><text:tab/><text:tab/></text:span><text:span text:style-name="T739">Fluch</text:span><text:span text:style-name="T725"> </text:span><text:span text:style-name="T740">wirkt auf </text:span><text:span text:style-name="T733">Wesen: -</text:span><text:span text:style-name="T740">w3 Glück &amp; lästiger Nebeneffekt </text:span><text:span text:style-name="T741">(Anhang F, z.B. Blindheit)</text:span><text:span text:style-name="T740">.</text:span></text:p>
      <text:p text:style-name="P391"><text:span text:style-name="T740"><text:tab/><text:tab/></text:span><text:span text:style-name="T727">Willen </text:span><text:span text:style-name="T728">&gt;</text:span><text:span text:style-name="T729">=</text:span><text:span text:style-name="T730">ZW</text:span><text:span text:style-name="T729"> negiert</text:span></text:p>
      <text:p text:style-name="P392"><text:span text:style-name="T742">1-</text:span><text:span text:style-name="T44">1</text:span><text:span text:style-name="T149">8</text:span><text:span text:style-name="T44"> </text:span><text:span text:style-name="T39">Schlaf<text:tab/><text:tab/><text:tab/><text:tab/><text:tab/><text:tab/><text:tab/><text:tab/><text:tab/><text:tab/><text:tab/><text:tab/><text:tab/></text:span><text:span text:style-name="T199">Regeln <text:s/></text:span><text:span text:style-name="T39">152, </text:span><text:span text:style-name="T199">Rules </text:span><text:span text:style-name="T39">155</text:span></text:p>
      <text:p text:style-name="P393"><text:span text:style-name="T650">Grad</text:span><text:span text:style-name="T743"> </text:span>1, <text:span text:style-name="T743">1 </text:span><text:span text:style-name="T744">Aktion</text:span><text:span text:style-name="T743">, </text:span><text:span text:style-name="T745">18m</text:span>, Dauer: <text:span text:style-name="T745">variiert</text:span><text:span text:style-name="T743">, </text:span>Rettungswurf: <text:span text:style-name="T745">Willen</text:span><text:span text:style-name="T746">≥</text:span><text:span text:style-name="T747">Z</text:span><text:span text:style-name="T748">W</text:span></text:p>
      <text:p text:style-name="P394"><text:s/></text:p>
      <text:p text:style-name="P395"><text:span text:style-name="T453">D</text:span><text:span text:style-name="T2">u </text:span><text:span text:style-name="T749">versetzt </text:span><text:span text:style-name="T750">d</text:span><text:span text:style-name="T749">ein Ziel in tiefen Schlaf. </text:span><text:span text:style-name="T751">Ein </text:span><text:span text:style-name="T752">Material zum aufwachen </text:span><text:span text:style-name="T751">wird benötigt,<text:line-break/></text:span><text:span text:style-name="T753">z.B. Rose-Rosenduft.</text:span></text:p>
      <text:p text:style-name="P396"><text:s/></text:p>
      <text:p text:style-name="P397">Zauber w20:</text:p>
      <text:p text:style-name="P398"><text:span text:style-name="T4">1<text:tab/></text:span><text:tab/><text:span text:style-name="T754">Kritischer </text:span>Fehlschlag! <text:span text:style-name="T755">w</text:span>6<text:span text:style-name="T754">+</text:span>Glück<text:span text:style-name="T754">smod</text:span>:</text:p>
      <text:p text:style-name="P398"><text:tab/><text:tab/><text:span text:style-name="T4">0-</text:span> Verderbnis <text:span text:style-name="T754">&amp; Patzer<text:tab/><text:tab/></text:span><text:span text:style-name="T756">1</text:span><text:span text:style-name="T754"> Verderbnis<text:tab/><text:tab/></text:span><text:span text:style-name="T757">2</text:span><text:span text:style-name="T756">+</text:span><text:span text:style-name="T754"> Patzer</text:span></text:p>
      <text:p text:style-name="P399"><text:span text:style-name="T4">2-11<text:tab/></text:span><text:tab/>Fehlschlag<text:span text:style-name="T406"> </text:span><text:span text:style-name="T277">&amp; Verlust</text:span></text:p>
      <text:p text:style-name="P400"><text:span text:style-name="T758">1</text:span><text:span text:style-name="T4">2-1</text:span><text:span text:style-name="T758">3</text:span><text:span text:style-name="T4"><text:tab/></text:span><text:span text:style-name="T759">Dein </text:span><text:span text:style-name="T760">Ziel fällt für w6 Phasen in Schlaf</text:span><text:span text:style-name="T759"> </text:span><text:span text:style-name="T760">und kann normal geweckt werden.</text:span></text:p>
      <text:p text:style-name="P400"><text:span text:style-name="T758">14</text:span><text:span text:style-name="T4">-1</text:span><text:span text:style-name="T758">7</text:span><text:span text:style-name="T4"><text:tab/></text:span><text:span text:style-name="T761">Bis zu</text:span><text:span text:style-name="T759"> </text:span><text:span text:style-name="T762">2 </text:span><text:span text:style-name="T760">Ziele fallen für w6 Phasen in Schlaf</text:span><text:span text:style-name="T759"> </text:span><text:span text:style-name="T760">und können normal geweckt werden.</text:span></text:p>
      <text:p text:style-name="P400"><text:span text:style-name="T758">1</text:span><text:span text:style-name="T763">8</text:span><text:span text:style-name="T4">-1</text:span><text:span text:style-name="T763">9</text:span><text:span text:style-name="T4"><text:tab/></text:span><text:span text:style-name="T761">Bis zu </text:span><text:span text:style-name="T760">2</text:span><text:span text:style-name="T759"> </text:span><text:span text:style-name="T760">Ziele fallen für w</text:span><text:span text:style-name="T761">4</text:span><text:span text:style-name="T760"> </text:span><text:span text:style-name="T761">Stunden</text:span><text:span text:style-name="T760"> in Schlaf</text:span><text:span text:style-name="T759"> </text:span><text:span text:style-name="T760">und können normal geweckt werden.</text:span></text:p>
      <text:p text:style-name="P400"><text:span text:style-name="T763">20</text:span><text:span text:style-name="T4">-</text:span><text:span text:style-name="T763">23</text:span><text:span text:style-name="T4"><text:tab/></text:span><text:span text:style-name="T761">Bis zu 4</text:span><text:span text:style-name="T759"> </text:span><text:span text:style-name="T760">Ziele fallen für w</text:span><text:span text:style-name="T761">6</text:span><text:span text:style-name="T760"> </text:span><text:span text:style-name="T761">Stunden</text:span><text:span text:style-name="T760"> in Schlaf</text:span><text:span text:style-name="T759"> </text:span><text:span text:style-name="T760">und können normal geweckt werden</text:span></text:p>
      <text:p text:style-name="P400"><text:span text:style-name="T760"><text:tab/><text:tab/></text:span><text:span text:style-name="T764">oder nur 1 Ziel </text:span><text:span text:style-name="T765">für w4 Stunden </text:span><text:span text:style-name="T764">kann nur mit Magie bannen geweckt werden</text:span><text:span text:style-name="T760">.</text:span></text:p>
      <text:p text:style-name="P401"><text:span text:style-name="T763">24</text:span><text:span text:style-name="T4">-</text:span><text:span text:style-name="T763">27</text:span><text:span text:style-name="T4"><text:tab/></text:span><text:span text:style-name="T761">Bis zu </text:span><text:span text:style-name="T766">7</text:span><text:span text:style-name="T759"> </text:span><text:span text:style-name="T760">Ziele fallen für w</text:span><text:span text:style-name="T766">7</text:span><text:span text:style-name="T760"> </text:span><text:span text:style-name="T766">Tage</text:span><text:span text:style-name="T760"> in Schlaf</text:span><text:span text:style-name="T759"> </text:span><text:span text:style-name="T760">und können normal geweckt werden </text:span><text:span text:style-name="T764">oder</text:span></text:p>
      <text:p text:style-name="P401"><text:span text:style-name="T764"><text:tab/><text:tab/>nur 1 Ziel </text:span><text:span text:style-name="T765">für w</text:span><text:span text:style-name="T766">3</text:span><text:span text:style-name="T765"> </text:span><text:span text:style-name="T766">Tage</text:span><text:span text:style-name="T765"> </text:span><text:span text:style-name="T764">kann nur mit Magie bannen geweckt werden</text:span><text:span text:style-name="T760">.</text:span></text:p>
      <text:p text:style-name="P402"><text:span text:style-name="T763">2</text:span><text:span text:style-name="T767">8</text:span><text:span text:style-name="T4">-</text:span><text:span text:style-name="T763">2</text:span><text:span text:style-name="T767">9</text:span><text:span text:style-name="T4"><text:tab/></text:span><text:span text:style-name="T761">Bis zu </text:span><text:span text:style-name="T766">16</text:span><text:span text:style-name="T759"> </text:span><text:span text:style-name="T760">Ziele </text:span><text:span text:style-name="T766">in 60 m </text:span><text:span text:style-name="T760">fallen in </text:span><text:span text:style-name="T766">dauerhaften </text:span><text:span text:style-name="T760">Schlaf</text:span><text:span text:style-name="T759"> </text:span><text:span text:style-name="T760">und können normal geweckt</text:span></text:p>
      <text:p text:style-name="P402"><text:span text:style-name="T760"><text:tab/><text:tab/>werden </text:span><text:span text:style-name="T764">oder nur 1 Ziel</text:span><text:span text:style-name="T765"> </text:span><text:span text:style-name="T764">kann nur mit Magie bannen geweckt werden</text:span><text:span text:style-name="T760">.</text:span></text:p>
      <text:p text:style-name="P402"><text:span text:style-name="T768">30</text:span><text:span text:style-name="T4">-</text:span><text:span text:style-name="T768">31</text:span><text:span text:style-name="T4"><text:tab/></text:span><text:span text:style-name="T766">Alle</text:span><text:span text:style-name="T759"> </text:span><text:span text:style-name="T760">Ziele </text:span><text:span text:style-name="T766">in 60 m </text:span><text:span text:style-name="T760">fallen </text:span><text:span text:style-name="T766">für w7+1 Tage </text:span><text:span text:style-name="T760">in Schlaf</text:span><text:span text:style-name="T759"> </text:span><text:span text:style-name="T760">und können normal geweckt</text:span></text:p>
      <text:p text:style-name="P402"><text:span text:style-name="T760"><text:tab/><text:tab/>werden. </text:span><text:span text:style-name="T769">Kein Material notwendig.</text:span></text:p>
      <text:p text:style-name="P402"><text:span text:style-name="T768">3</text:span><text:span text:style-name="T770">2+</text:span><text:span text:style-name="T4"><text:tab/><text:tab/></text:span><text:span text:style-name="T766">Alle</text:span><text:span text:style-name="T759"> </text:span><text:span text:style-name="T766">Wesen</text:span><text:span text:style-name="T760"> </text:span><text:span text:style-name="T766">inklusive Gefährten und Pflanzen innerhalb 500 m </text:span><text:span text:style-name="T760">fallen in Schlaf.</text:span><text:span text:style-name="T759"> </text:span><text:span text:style-name="T766">Kein</text:span></text:p>
      <text:p text:style-name="P402"><text:span text:style-name="T766"><text:tab/><text:tab/>Rettungswurf für Wesen </text:span><text:span text:style-name="T771">≤</text:span><text:span text:style-name="T772">4TW. Sie</text:span><text:span text:style-name="T760"> können </text:span><text:span text:style-name="T766">nur mit mächtiger Magie </text:span><text:span text:style-name="T760">geweckt</text:span></text:p>
      <text:p text:style-name="P402"><text:span text:style-name="T760"><text:tab/><text:tab/>werden </text:span><text:span text:style-name="T766">oder wenn eine von dir gewählte Bedingung eintritt, z.B. 100 Jahre sind</text:span></text:p>
      <text:p text:style-name="P403"><text:span text:style-name="T766"><text:tab/><text:tab/>vergangen. </text:span><text:span text:style-name="T769">Kein Material notwendig.</text:span></text:p>
      <text:p text:style-name="P396"><text:s/></text:p>
      <text:p text:style-name="P397">Verderbnis <text:span text:style-name="T773">w</text:span><text:span text:style-name="T774">6</text:span>:</text:p>
      <text:p text:style-name="P403"><text:span text:style-name="T4">1<text:tab/></text:span><text:span text:style-name="T775">D</text:span><text:span text:style-name="T766">u</text:span><text:span text:style-name="T775"> leide</text:span><text:span text:style-name="T766">s</text:span><text:span text:style-name="T775">t unter andauernder Schlaflosigkeit: </text:span><text:span text:style-name="T766">sofort </text:span><text:span text:style-name="T775">-</text:span><text:span text:style-name="T766">1 auf alle Würfe,<text:tab/>nach 1 Woche -2</text:span></text:p>
      <text:p text:style-name="P404"><text:tab/>auf alle Würfe, nach 1 Monat -3 auf alle Würfe</text:p>
      <text:p text:style-name="P405"><text:span text:style-name="T776">2</text:span><text:span text:style-name="T766"><text:tab/>Du</text:span><text:span text:style-name="T775"> verström</text:span><text:span text:style-name="T766">s</text:span><text:span text:style-name="T775">t einen widerlichen Geruch im Umkreis von 6 m</text:span></text:p>
      <text:p text:style-name="P406"><text:span text:style-name="T777">3-4</text:span><text:span text:style-name="T775"><text:tab/>geringfügig</text:span><text:span text:style-name="T766">e Verderbnis</text:span></text:p>
      <text:p text:style-name="P406"><text:span text:style-name="T777">5-6<text:tab/></text:span><text:span text:style-name="T775">ernsthaft</text:span><text:span text:style-name="T766">e Verderbnis</text:span></text:p>
      <text:p text:style-name="P407"><text:s/></text:p>
      <text:p text:style-name="P397"><text:span text:style-name="T202">P</text:span>atzer <text:span text:style-name="T778">w</text:span><text:span text:style-name="T779">4</text:span>:</text:p>
      <text:p text:style-name="P408"><text:span text:style-name="T4">1</text:span><text:tab/>D<text:span text:style-name="T779">u</text:span> fäll<text:span text:style-name="T779">s</text:span>t sofort in einen natürlichen Schlaf</text:p>
      <text:p text:style-name="P408"><text:span text:style-name="T780">2</text:span><text:span text:style-name="T779"><text:tab/>Du </text:span>und <text:span text:style-name="T779">die w</text:span>4 nächst<text:span text:style-name="T779">en</text:span> Verbündete<text:span text:style-name="T779">n</text:span> fallen in einen natürlichen Schlaf</text:p>
      <text:p text:style-name="P408"><text:span text:style-name="T780">3</text:span><text:span text:style-name="T779"><text:tab/>Du</text:span> fäll<text:span text:style-name="T779">s</text:span>t in <text:span text:style-name="T779">ein</text:span> Koma <text:span text:style-name="T779">und kannst </text:span>nur durch <text:span text:style-name="T779">Heilung</text:span> oder <text:span text:style-name="T779">Magie</text:span> geweckt <text:span text:style-name="T779">werden</text:span></text:p>
      <text:p text:style-name="P402"><text:span text:style-name="T4">4</text:span><text:tab/><text:span text:style-name="T779">Du</text:span> rüttel<text:span text:style-name="T779">s</text:span>t alle Wesen im Umkreis von 15 m hellwach, wodurch jede Form von Schlaf</text:p>
      <text:p text:style-name="P402"><text:tab/>(auch magischer) unterbrochen wird und Zustände wie Benommenheit, Halluzinationen</text:p>
      <text:p text:style-name="P402"><text:tab/>aufgehoben werden.</text:p>
      <text:p text:style-name="P409"/>
      <text:p text:style-name="P410"><text:span text:style-name="T742">1-</text:span><text:span text:style-name="T61">19</text:span><text:span text:style-name="T304"> </text:span>S<text:span text:style-name="T61">eilmagie<text:tab/></text:span><text:span text:style-name="T278"><text:tab/><text:tab/><text:tab/><text:tab/><text:tab/><text:tab/><text:tab/><text:tab/><text:tab/><text:tab/><text:tab/></text:span><text:span text:style-name="T199">Regeln 1</text:span><text:span text:style-name="T650">5</text:span><text:span text:style-name="T61">3</text:span><text:span text:style-name="T199">, Rules </text:span><text:span text:style-name="T577">1</text:span><text:span text:style-name="T650">5</text:span><text:span text:style-name="T61">3</text:span></text:p>
      <text:p text:style-name="P411"><text:span text:style-name="T650">Grad</text:span><text:span text:style-name="T743"> </text:span>1, <text:span text:style-name="T743">1 </text:span><text:span text:style-name="T781">Runde</text:span><text:span text:style-name="T743">, </text:span><text:span text:style-name="T781">9 m oder mehr</text:span>, Dauer: <text:span text:style-name="T781">variabel</text:span><text:span text:style-name="T743">, kein </text:span>Rettungswurf</text:p>
      <text:p text:style-name="P412"><text:s/></text:p>
      <text:p text:style-name="P413"><text:span text:style-name="T453">D</text:span><text:span text:style-name="T2">u </text:span><text:span text:style-name="T782">beschwörst ein Seil aus dem Nichts und kannst es </text:span><text:span text:style-name="T783">beherrschen</text:span><text:span text:style-name="T749">. </text:span><text:span text:style-name="T782">Wähle einen Effekt bis zu deinem Zauberwurf</text:span><text:span text:style-name="T753">.</text:span></text:p>
      <text:p text:style-name="P414"><text:s/></text:p>
      <text:p text:style-name="P415"><text:span text:style-name="T442">Manifestation</text:span><text:span text:style-name="T443"> </text:span><text:span text:style-name="T16">w</text:span><text:span text:style-name="T784">4</text:span><text:span text:style-name="T16">:</text:span></text:p>
      <text:p text:style-name="P416"><text:span text:style-name="T4">1</text:span><text:span text:style-name="T444"><text:tab/></text:span><text:span text:style-name="T445">ein </text:span><text:span text:style-name="T785">normales Hanfseil erscheint aus dem Nichts</text:span></text:p>
      <text:p text:style-name="P416"><text:span text:style-name="T446">2</text:span><text:span text:style-name="T447"><text:tab/></text:span><text:span text:style-name="T445">ein </text:span><text:span text:style-name="T785">Seil lässt sich von oben herab</text:span></text:p>
      <text:p text:style-name="P416"><text:span text:style-name="T684">3</text:span><text:span text:style-name="T447"><text:tab/></text:span><text:span text:style-name="T785">eine Schlange schießt aus dem Boden und wird zum Seil</text:span></text:p>
      <text:p text:style-name="P416"><text:span text:style-name="T684">4</text:span><text:span text:style-name="T447"><text:tab/></text:span><text:span text:style-name="T785">farbige Fäden wachsen aus dem Boden und verbinden sich zu einem Seil</text:span></text:p>
      <text:p text:style-name="P417"><text:span text:style-name="T533"/></text:p>
      <text:p text:style-name="P417">Zauber w20:</text:p>
      <text:p text:style-name="P418"><text:span text:style-name="T4">1<text:tab/></text:span><text:tab/><text:span text:style-name="T754">Kritischer </text:span>Fehlschlag! <text:span text:style-name="T755">w</text:span>6<text:span text:style-name="T754">+</text:span>Glück<text:span text:style-name="T754">smod</text:span>:</text:p>
      <text:p text:style-name="P418"><text:tab/><text:tab/><text:span text:style-name="T4">0-</text:span> Verderbnis, <text:span text:style-name="T781">Makel</text:span> <text:span text:style-name="T754">&amp; Patzer<text:tab/><text:tab/></text:span><text:span text:style-name="T756">1-</text:span><text:span text:style-name="T786">2</text:span><text:span text:style-name="T754"> Verderbnis<text:tab/><text:tab/></text:span><text:span text:style-name="T786">3</text:span><text:span text:style-name="T756">+</text:span><text:span text:style-name="T754"> Patzer</text:span></text:p>
      <text:p text:style-name="P399"><text:span text:style-name="T4">2-11<text:tab/></text:span><text:tab/>Fehlschlag<text:span text:style-name="T406"> </text:span><text:span text:style-name="T277">&amp; Verlust</text:span></text:p>
      <text:p text:style-name="P418"><text:span text:style-name="T758">1</text:span><text:span text:style-name="T4">2-1</text:span><text:span text:style-name="T758">3</text:span><text:span text:style-name="T4"><text:tab/></text:span><text:span text:style-name="T759">D</text:span><text:span text:style-name="T787">u beschwörst ein Seil von bis zu 30m für 1 Phase.</text:span></text:p>
      <text:p text:style-name="P419"><text:span text:style-name="T758">14</text:span><text:span text:style-name="T4">-1</text:span><text:span text:style-name="T758">7</text:span><text:span text:style-name="T4"><text:tab/></text:span><text:span text:style-name="T759">D</text:span><text:span text:style-name="T787">u beschwörst ein Seil </text:span><text:span text:style-name="T788">und kannst in w4 Runden komplexe Zeichen und Symbole<text:line-break/><text:tab/><text:tab/></text:span><text:span text:style-name="T789">damit </text:span><text:span text:style-name="T788">formen.</text:span></text:p>
      <text:p text:style-name="P419"><text:span text:style-name="T758">1</text:span><text:span text:style-name="T763">8</text:span><text:span text:style-name="T4">-1</text:span><text:span text:style-name="T763">9</text:span><text:span text:style-name="T4"><text:tab/></text:span><text:span text:style-name="T759">D</text:span><text:span text:style-name="T787">u beschwörst ein Seil </text:span><text:span text:style-name="T788">und kannst damit ein Ziel umschlingen.</text:span></text:p>
      <text:p text:style-name="P419"><text:span text:style-name="T788"><text:tab/><text:tab/>Reflex </text:span><text:span text:style-name="T790">≥</text:span><text:span text:style-name="T788">ZW </text:span><text:span text:style-name="T791">negiert </text:span><text:span text:style-name="T792">oder später STÄ/GES </text:span><text:span text:style-name="T790">≥</text:span><text:span text:style-name="T792">ZW </text:span><text:span text:style-name="T791">sprengt die Fesseln</text:span><text:span text:style-name="T788">.</text:span></text:p>
      <text:p text:style-name="P419"><text:span text:style-name="T763">20</text:span><text:span text:style-name="T4">-</text:span><text:span text:style-name="T763">23</text:span><text:span text:style-name="T4"><text:tab/></text:span><text:span text:style-name="T759">D</text:span><text:span text:style-name="T787">u beschwörst ein Seil </text:span><text:span text:style-name="T788">und kannst </text:span><text:span text:style-name="T789">es in beliebigem Winkel in die Luft erheben</text:span><text:span text:style-name="T788">.<text:line-break/><text:tab/><text:tab/></text:span><text:span text:style-name="T789">Es braucht keine Befestigung und kann 200 Stein tragen. </text:span><text:span text:style-name="T793">Nach </text:span><text:span text:style-name="T794">1</text:span><text:span text:style-name="T793"> Phase wird es ein<text:line-break/><text:tab/><text:tab/>gewöhnliches Seil.</text:span></text:p>
      <text:p text:style-name="P420"><text:span text:style-name="T763">24</text:span><text:span text:style-name="T4">-</text:span><text:span text:style-name="T763">27</text:span><text:span text:style-name="T4"><text:tab/></text:span><text:span text:style-name="T759">D</text:span><text:span text:style-name="T787">u beschwörst ein Seil </text:span><text:span text:style-name="T788">und kannst </text:span><text:span text:style-name="T795">damit ein Ziel von 200 Stein mit 16 m/</text:span><text:span text:style-name="T796">Runde</text:span><text:span text:style-name="T795"> in<text:line-break/><text:tab/><text:tab/>die Luft heben solange ein Ende auf dem Boden bleibt. </text:span><text:span text:style-name="T793">Nach </text:span><text:span text:style-name="T794">1</text:span><text:span text:style-name="T793"> Phase wird es ein<text:line-break/><text:tab/><text:tab/>gewöhnliches Seil.</text:span></text:p>
      <text:p text:style-name="P421"><text:span text:style-name="T763">2</text:span><text:span text:style-name="T767">8</text:span><text:span text:style-name="T4">-</text:span><text:span text:style-name="T763">2</text:span><text:span text:style-name="T767">9</text:span><text:span text:style-name="T4"><text:tab/></text:span><text:span text:style-name="T759">D</text:span><text:span text:style-name="T787">u beschwörst ein Seil </text:span><text:span text:style-name="T788">und kannst </text:span><text:span text:style-name="T795">damit ein Ziel </text:span><text:span text:style-name="T797">für 1 Phase </text:span><text:span text:style-name="T795">mit </text:span><text:span text:style-name="T797">9</text:span><text:span text:style-name="T795"> m/</text:span><text:span text:style-name="T796">Runde</text:span><text:span text:style-name="T795"> in </text:span><text:span text:style-name="T797">eine<text:line-break/><text:tab/><text:tab/>beliebige Richtung ziehen solange ein Ende innerhalb 9 m von dir bleibt.</text:span></text:p>
      <text:p text:style-name="P418"><text:span text:style-name="T768">30</text:span><text:span text:style-name="T4">-</text:span><text:span text:style-name="T768">31</text:span><text:span text:style-name="T4"><text:tab/></text:span><text:span text:style-name="T798">Wie oben aber mit Reichweite 90 m</text:span><text:span text:style-name="T769">.</text:span></text:p>
      <text:p text:style-name="P418"><text:span text:style-name="T768">3</text:span><text:span text:style-name="T770">2+</text:span><text:span text:style-name="T4"><text:tab/><text:tab/></text:span><text:span text:style-name="T798">Wie oben aber mit Zauberdauer 1 Stunde</text:span><text:span text:style-name="T769">.</text:span></text:p>
      <text:p text:style-name="P414"><text:s/></text:p>
      <text:p text:style-name="P422">Verderbnis <text:span text:style-name="T773">w</text:span><text:span text:style-name="T799">4</text:span>:</text:p>
      <text:p text:style-name="P423"><text:span text:style-name="T4">1<text:tab/></text:span><text:span text:style-name="T775">D</text:span><text:span text:style-name="T800">eine Haut</text:span><text:span text:style-name="T775"> </text:span><text:span text:style-name="T800">nimmt die Beschaffenheit eines Hanfseils an</text:span></text:p>
      <text:p text:style-name="P423"><text:span text:style-name="T776">2</text:span><text:span text:style-name="T766"><text:tab/>D</text:span><text:span text:style-name="T800">eine Arme verlängern sich um w10+10cm</text:span><text:span text:style-name="T775"> </text:span><text:span text:style-name="T800">und werden tentakelartig weich.</text:span></text:p>
      <text:p text:style-name="P423"><text:span text:style-name="T777">3</text:span><text:span text:style-name="T775"><text:tab/></text:span><text:span text:style-name="T800">Dir wächst an jeder Hand ein sechster Finger.</text:span></text:p>
      <text:p text:style-name="P423"><text:span text:style-name="T777">4</text:span><text:span text:style-name="T775"><text:tab/></text:span><text:span text:style-name="T800">Dir wächst an jedem Fuß ein sechster Zeh.</text:span></text:p>
      <text:p text:style-name="P424"><text:s/></text:p>
      <text:p text:style-name="P422"><text:span text:style-name="T202">P</text:span>atzer <text:span text:style-name="T778">w</text:span><text:span text:style-name="T779">4</text:span>:</text:p>
      <text:p text:style-name="P423"><text:span text:style-name="T4">1</text:span><text:tab/><text:span text:style-name="T801">Für w4 Stunden stößt du wie durch ein Kraftfeld Seile ab.</text:span></text:p>
      <text:p text:style-name="P423"><text:span text:style-name="T780">2</text:span><text:span text:style-name="T779"><text:tab/>Du </text:span><text:span text:style-name="T802">wirst von dem beschworenen Seil gefesselt und kannst dich nur mit Stärke oder<text:line-break/><text:tab/>Geschick 15 befreien oder das Seil zerschneiden.</text:span></text:p>
      <text:p text:style-name="P425"><text:span text:style-name="T780">3</text:span><text:span text:style-name="T779"><text:tab/>Du </text:span><text:span text:style-name="T802">und w4 Gefährten werden von dem beschworenen Seil gefesselt und ihr könnt euch<text:line-break/><text:tab/>nur mit Stärke oder Geschick 15 befreien oder das Seil zerschneiden.</text:span></text:p>
      <text:p text:style-name="P423"><text:span text:style-name="T4">4</text:span><text:tab/><text:span text:style-name="T802">w4 belebte Seile greifen alle Wesen an: RK 8, 5 LP, Peitsche+3 </text:span><text:span text:style-name="T803">w3</text:span>.</text:p>
      <text:p text:style-name="P392"><text:span text:style-name="T742">1-</text:span><text:span text:style-name="T149">20</text:span><text:span text:style-name="T304"> </text:span>Spinnenklettern<text:span text:style-name="T278"><text:tab/><text:tab/><text:tab/><text:tab/><text:tab/><text:tab/><text:tab/><text:tab/><text:tab/><text:tab/><text:tab/></text:span><text:span text:style-name="T199">Regeln 1</text:span><text:span text:style-name="T650">54</text:span><text:span text:style-name="T199">, Rules </text:span><text:span text:style-name="T577">1</text:span><text:span text:style-name="T650">56</text:span></text:p>
      <text:p text:style-name="P426"><text:span text:style-name="T650">Grad</text:span><text:span text:style-name="T743"> </text:span>1, <text:span text:style-name="T743">1 </text:span><text:span text:style-name="T744">Aktion</text:span><text:span text:style-name="T743">, </text:span><text:span text:style-name="T744">selbst/</text:span>Berührung, Dauer: 1 Phase/Z<text:span text:style-name="T744">S</text:span><text:span text:style-name="T743">, kein </text:span>Rettungswurf</text:p>
      <text:p text:style-name="P427"><text:s/></text:p>
      <text:p text:style-name="P428"><text:span text:style-name="T453">D</text:span><text:span text:style-name="T2">u </text:span><text:span text:style-name="T749">kannst wie eine Spinne klettern</text:span><text:span text:style-name="T653">.</text:span></text:p>
      <text:p text:style-name="P429"><text:s/></text:p>
      <text:p text:style-name="P430">Zauber w20:</text:p>
      <text:p text:style-name="P431"><text:span text:style-name="T4">1<text:tab/></text:span><text:tab/><text:span text:style-name="T754">Kritischer </text:span>Fehlschlag! <text:span text:style-name="T755">w</text:span>6<text:span text:style-name="T754">+</text:span>Glück<text:span text:style-name="T754">smod</text:span>:</text:p>
      <text:p text:style-name="P431"><text:tab/><text:tab/><text:span text:style-name="T4">0-</text:span> Verderbnis <text:span text:style-name="T754">&amp; Patzer<text:tab/><text:tab/></text:span><text:span text:style-name="T756">1-</text:span><text:span text:style-name="T804">2</text:span><text:span text:style-name="T754"> Verderbnis<text:tab/></text:span><text:span text:style-name="T804">3</text:span><text:span text:style-name="T756">+</text:span><text:span text:style-name="T754"> Patzer</text:span></text:p>
      <text:p text:style-name="P399"><text:span text:style-name="T4">2-11<text:tab/></text:span><text:tab/>Fehlschlag<text:span text:style-name="T406"> </text:span><text:span text:style-name="T277">&amp; Verlust</text:span></text:p>
      <text:p text:style-name="P432"><text:span text:style-name="T758">1</text:span><text:span text:style-name="T4">2-1</text:span><text:span text:style-name="T758">3</text:span><text:span text:style-name="T4"><text:tab/></text:span><text:span text:style-name="T759">Deine Hände werden klebrig und du kannst besser klettern (+10). Aber Objekte</text:span></text:p>
      <text:p text:style-name="P433"><text:tab/><text:tab/>unter 2,5 kg kleben an den Händen und machen zaubern unmöglich.</text:p>
      <text:p text:style-name="P432"><text:span text:style-name="T758">14</text:span><text:span text:style-name="T4">-1</text:span><text:span text:style-name="T758">7</text:span><text:span text:style-name="T4"><text:tab/></text:span><text:span text:style-name="T759">Deine Hände werden klebrig und du kannst besser klettern (+20). Aber Objekte</text:span></text:p>
      <text:p text:style-name="P433"><text:tab/><text:tab/>unter 2,5 kg kleben an den Händen und machen zaubern unmöglich.</text:p>
      <text:p text:style-name="P432"><text:span text:style-name="T758">1</text:span><text:span text:style-name="T763">8</text:span><text:span text:style-name="T4">-1</text:span><text:span text:style-name="T763">9</text:span><text:span text:style-name="T4"><text:tab/></text:span><text:span text:style-name="T759">Du </text:span><text:span text:style-name="T805">kann</text:span><text:span text:style-name="T759">st klettern wie eine Spinne – kopfüber, an der Decke etc. Du bist gegen</text:span></text:p>
      <text:p text:style-name="P433"><text:tab/><text:tab/>Spinnennetz-Zauber immun. Aber Objekte unter 2,5 kg kleben an den Händen und</text:p>
      <text:p text:style-name="P433"><text:tab/><text:tab/>machen zaubern unmöglich.</text:p>
      <text:p text:style-name="P432"><text:span text:style-name="T763">20</text:span><text:span text:style-name="T4">-</text:span><text:span text:style-name="T763">23</text:span><text:span text:style-name="T4"><text:tab/></text:span><text:span text:style-name="T759">Du </text:span><text:span text:style-name="T805">kann</text:span><text:span text:style-name="T759">st klettern wie eine Spinne – kopfüber, an der Decke etc. Du bist gegen</text:span></text:p>
      <text:p text:style-name="P433"><text:tab/><text:tab/>Spinnennetz-Zauber immun.</text:p>
      <text:p text:style-name="P432"><text:span text:style-name="T763">24</text:span><text:span text:style-name="T4">-</text:span><text:span text:style-name="T763">27</text:span><text:span text:style-name="T4"><text:tab/></text:span><text:span text:style-name="T759">Du </text:span><text:span text:style-name="T806">und ein berührter Gefährte </text:span><text:span text:style-name="T805">könnt</text:span><text:span text:style-name="T759"> klettern wie Spinne</text:span><text:span text:style-name="T806">n</text:span><text:span text:style-name="T759"> – kopfüber, an der Decke</text:span></text:p>
      <text:p text:style-name="P432"><text:span text:style-name="T759"><text:tab/><text:tab/>etc. </text:span><text:span text:style-name="T806">Ihr seid</text:span><text:span text:style-name="T759"> gegen Spinnennetz-Zauber immun.</text:span></text:p>
      <text:p text:style-name="P432"><text:span text:style-name="T763">2</text:span><text:span text:style-name="T767">8</text:span><text:span text:style-name="T4">-</text:span><text:span text:style-name="T763">2</text:span><text:span text:style-name="T767">9</text:span><text:span text:style-name="T4"><text:tab/></text:span><text:span text:style-name="T759">Du </text:span><text:span text:style-name="T806">und </text:span><text:span text:style-name="T807">deine </text:span><text:span text:style-name="T806">Gefährte</text:span><text:span text:style-name="T807">n innerhalb 3 m</text:span><text:span text:style-name="T806"> </text:span><text:span text:style-name="T805">könnt</text:span><text:span text:style-name="T759"> klettern wie Spinne</text:span><text:span text:style-name="T806">n</text:span><text:span text:style-name="T759"> – kopfüber, an</text:span></text:p>
      <text:p text:style-name="P432"><text:span text:style-name="T759"><text:tab/><text:tab/>der Decke etc. </text:span><text:span text:style-name="T806">Ihr seid</text:span><text:span text:style-name="T759"> gegen Spinnennetz-Zauber immun.</text:span></text:p>
      <text:p text:style-name="P432"><text:span text:style-name="T768">30</text:span><text:span text:style-name="T4">-</text:span><text:span text:style-name="T768">31</text:span><text:span text:style-name="T4"><text:tab/></text:span><text:span text:style-name="T759">Du </text:span><text:span text:style-name="T806">und </text:span><text:span text:style-name="T807">deine </text:span><text:span text:style-name="T806">Gefährte</text:span><text:span text:style-name="T807">n innerhalb 3 m</text:span><text:span text:style-name="T806"> </text:span><text:span text:style-name="T805">könnt</text:span><text:span text:style-name="T759"> </text:span><text:span text:style-name="T808">für </text:span><text:span text:style-name="T809">ZS</text:span><text:span text:style-name="T808"> Stunde</text:span><text:span text:style-name="T809">n</text:span><text:span text:style-name="T808"> </text:span><text:span text:style-name="T759">klettern wie Spinne</text:span><text:span text:style-name="T806">n</text:span></text:p>
      <text:p text:style-name="P432"><text:span text:style-name="T806"><text:tab/><text:tab/></text:span><text:span text:style-name="T759">– kopfüber, an der Decke etc. </text:span><text:span text:style-name="T806">Ihr seid</text:span><text:span text:style-name="T759"> gegen Spinnennetz-Zauber immun.</text:span></text:p>
      <text:p text:style-name="P434"><text:span text:style-name="T768">3</text:span><text:span text:style-name="T770">2+</text:span><text:span text:style-name="T4"><text:tab/><text:tab/></text:span><text:span text:style-name="T759">Du </text:span><text:span text:style-name="T806">und Gefährte</text:span><text:span text:style-name="T807">n innerhalb </text:span><text:span text:style-name="T810">6</text:span><text:span text:style-name="T807"> m</text:span><text:span text:style-name="T806"> </text:span><text:span text:style-name="T805">könnt</text:span><text:span text:style-name="T759"> </text:span><text:span text:style-name="T808">für 1 </text:span><text:span text:style-name="T810">Tag</text:span><text:span text:style-name="T808"> </text:span><text:span text:style-name="T759">klettern wie Spinne</text:span><text:span text:style-name="T806">n</text:span><text:span text:style-name="T759">. </text:span><text:span text:style-name="T806">Ihr seid</text:span></text:p>
      <text:p text:style-name="P434"><text:span text:style-name="T806"><text:tab/><text:tab/></text:span><text:span text:style-name="T759">gegen Spinnennetz-Zauber immun. </text:span><text:span text:style-name="T811">Ihr könnt klebrige Spinnweben über 15m</text:span></text:p>
      <text:p text:style-name="P434"><text:span text:style-name="T811"><text:tab/><text:tab/>verschießen (Fernangriff +4) die Gegner festkleben bis Geschick</text:span><text:span text:style-name="T812">≥</text:span><text:span text:style-name="T811">16. Eure</text:span></text:p>
      <text:p text:style-name="P434"><text:span text:style-name="T811"><text:tab/><text:tab/>Nahkampfangriffe sind giftig: Zähigkeit</text:span><text:span text:style-name="T813">≥</text:span><text:span text:style-name="T811">16 oder w6 Schaden und -w4 Stärke.</text:span></text:p>
      <text:p text:style-name="P435"><text:s/></text:p>
      <text:p text:style-name="P430">Verderbnis <text:span text:style-name="T773">w</text:span><text:span text:style-name="T774">6</text:span>:</text:p>
      <text:p text:style-name="P436"><text:span text:style-name="T4">1<text:tab/></text:span><text:span text:style-name="T775">dir wachsen vier Spinnenbeine aus dem Rücken</text:span></text:p>
      <text:p text:style-name="P437"><text:span text:style-name="T4">2</text:span><text:tab/>d<text:span text:style-name="T774">u kannst kleine Netze spinnen und </text:span><text:span text:style-name="T814">sie</text:span><text:span text:style-name="T774"> 9 m werfen, </text:span><text:span text:style-name="T815">Stärke/</text:span><text:span text:style-name="T774">Geschick 12 zum befreien</text:span></text:p>
      <text:p text:style-name="P436"><text:span text:style-name="T4">3</text:span><text:tab/>d<text:span text:style-name="T815">ir wachsen kurze feine Haare auf der Haut wie bei einer Spinne</text:span></text:p>
      <text:p text:style-name="P436"><text:span text:style-name="T4">4</text:span><text:tab/>d<text:span text:style-name="T815">ir wachsen 6 zusätzliche Augen</text:span></text:p>
      <text:p text:style-name="P438"><text:span text:style-name="T4">5</text:span><text:tab/><text:span text:style-name="T815">aus deinen Händen und F</text:span><text:span text:style-name="T775">ü</text:span><text:span text:style-name="T815">ßen rinnt eine klebrige Fl</text:span><text:span text:style-name="T775">ü</text:span><text:span text:style-name="T816">ssigkeit</text:span></text:p>
      <text:p text:style-name="P436"><text:span text:style-name="T4">6</text:span><text:tab/><text:span text:style-name="T817">geringfügige</text:span><text:span text:style-name="T778"> Verderbnis</text:span></text:p>
      <text:p text:style-name="P439"><text:s/></text:p>
      <text:p text:style-name="P440"><text:span text:style-name="T202">P</text:span>atzer <text:span text:style-name="T778">w</text:span><text:span text:style-name="T818">5</text:span>:</text:p>
      <text:p text:style-name="P436"><text:span text:style-name="T4">1</text:span><text:tab/>D<text:span text:style-name="T818">u klebst am Boden fest bis dir ein Stärkewurf 16 gelingt</text:span></text:p>
      <text:p text:style-name="P441"><text:span text:style-name="T4">2</text:span><text:tab/><text:span text:style-name="T814">D</text:span><text:span text:style-name="T818">eine <text:s/></text:span><text:span text:style-name="T815">F</text:span><text:span text:style-name="T775">ü</text:span><text:span text:style-name="T815">ße </text:span><text:span text:style-name="T818">werden für w6 Runden schl</text:span><text:span text:style-name="T775">ü</text:span><text:span text:style-name="T818">pfrig, Geschick 12 oder du fällst</text:span></text:p>
      <text:p text:style-name="P442"><text:span text:style-name="T4">3</text:span><text:tab/><text:span text:style-name="T814">D</text:span><text:span text:style-name="T818">u feuerst eine klebrige Kugel auf </text:span><text:span text:style-name="T819">1</text:span><text:span text:style-name="T818"> Gefährten, </text:span><text:span text:style-name="T815">Stärke/</text:span><text:span text:style-name="T774">Geschick 12 zum befreien</text:span></text:p>
      <text:p text:style-name="P443"><text:span text:style-name="T4">4</text:span><text:tab/><text:span text:style-name="T814">D</text:span><text:span text:style-name="T818">u rufst einen Schwarm giftige Spinnen herbei: </text:span><text:span text:style-name="T820">nächste Runde müssen alle Wesen</text:span></text:p>
      <text:p text:style-name="P443"><text:span text:style-name="T820"><text:tab/>innerhalb 15m Zähigkeit</text:span><text:span text:style-name="T821">≥</text:span><text:span text:style-name="T820">8 bestehen oder 1 Schaden und für 1 Stunde -</text:span><text:span text:style-name="T814">1</text:span><text:span text:style-name="T820"> auf alle Würfe</text:span></text:p>
      <text:p text:style-name="P442"><text:span text:style-name="T822">5</text:span><text:tab/>D<text:span text:style-name="T820">u und w4 nahe Wesen laufen für w6 Stunden kopfüber in 2,5 Höhe in der Luft auf</text:span></text:p>
      <text:p text:style-name="P444"><text:tab/>einem unsichtbaren Boden</text:p>
      <text:p text:style-name="P445"><text:span text:style-name="T742">1-</text:span><text:span text:style-name="T149">21</text:span><text:span text:style-name="T304"> </text:span>Sp<text:span text:style-name="T823">rachen verstehen</text:span><text:span text:style-name="T278"><text:tab/><text:tab/><text:tab/><text:tab/><text:tab/><text:tab/><text:tab/><text:tab/><text:tab/><text:tab/></text:span><text:span text:style-name="T199">Regeln 1</text:span><text:span text:style-name="T650">56</text:span><text:span text:style-name="T199">, Rules </text:span><text:span text:style-name="T577">1</text:span><text:span text:style-name="T650">36</text:span></text:p>
      <text:p text:style-name="P446"><text:span text:style-name="T650">Grad</text:span><text:span text:style-name="T743"> </text:span>1, <text:span text:style-name="T743">1 </text:span><text:span text:style-name="T823">Phase (10 Minuten)</text:span><text:span text:style-name="T743">, </text:span><text:span text:style-name="T744">selbst</text:span>, Dauer: <text:span text:style-name="T823">variabel</text:span><text:span text:style-name="T743">, kein </text:span>Rettungswurf</text:p>
      <text:p text:style-name="P447"/>
      <text:p text:style-name="P448"><text:span text:style-name="T453">D</text:span><text:span text:style-name="T2">u </text:span><text:span text:style-name="T749">kannst </text:span><text:span text:style-name="T824">nichtmagische Worte, Bilder und Karten verstehen</text:span><text:span text:style-name="T653">.</text:span></text:p>
      <text:p text:style-name="P449"/>
      <text:p text:style-name="P449">Zauber w20:</text:p>
      <text:p text:style-name="P450"><text:span text:style-name="T4">1<text:tab/></text:span><text:tab/><text:span text:style-name="T754">Kritischer </text:span>Fehlschlag! <text:span text:style-name="T755">w</text:span>6<text:span text:style-name="T754">+</text:span>Glück<text:span text:style-name="T754">smod</text:span>:</text:p>
      <text:p text:style-name="P450"><text:tab/><text:tab/><text:span text:style-name="T825">0</text:span><text:span text:style-name="T4">-</text:span> Verderbnis <text:span text:style-name="T754">&amp; Patzer<text:tab/><text:tab/></text:span><text:span text:style-name="T756">1-</text:span><text:span text:style-name="T825">3</text:span><text:span text:style-name="T754"> Verderbnis<text:tab/></text:span><text:span text:style-name="T825">4</text:span><text:span text:style-name="T756">+</text:span><text:span text:style-name="T754"> Patzer</text:span></text:p>
      <text:p text:style-name="P399"><text:span text:style-name="T4">2-11<text:tab/></text:span><text:tab/>Fehlschlag<text:span text:style-name="T406"> </text:span><text:span text:style-name="T277">&amp; Verlust</text:span></text:p>
      <text:p text:style-name="P450"><text:span text:style-name="T758">1</text:span><text:span text:style-name="T4">2-1</text:span><text:span text:style-name="T758">3</text:span><text:span text:style-name="T4"><text:tab/></text:span><text:span text:style-name="T759">D</text:span><text:span text:style-name="T826">u kannst 1 </text:span><text:span text:style-name="T827">Phase</text:span><text:span text:style-name="T826"> lang Schrift in einer irdischen Sprache </text:span><text:span text:style-name="T827">verstehen</text:span><text:span text:style-name="T826">.</text:span></text:p>
      <text:p text:style-name="P451"><text:span text:style-name="T825">1</text:span><text:span text:style-name="T758">4</text:span><text:span text:style-name="T4">-1</text:span><text:span text:style-name="T758">7</text:span><text:span text:style-name="T4"><text:tab/></text:span><text:span text:style-name="T759">D</text:span><text:span text:style-name="T826">u kannst 1 </text:span><text:span text:style-name="T827">Phase</text:span><text:span text:style-name="T826"> lang Schrift </text:span><text:span text:style-name="T827">oder Gesprochenes </text:span><text:span text:style-name="T826">in einer irdischen Sprache<text:line-break/><text:tab/><text:tab/></text:span><text:span text:style-name="T827">verstehen</text:span><text:span text:style-name="T826">.</text:span></text:p>
      <text:p text:style-name="P452"><text:span text:style-name="T758">1</text:span><text:span text:style-name="T763">8</text:span><text:span text:style-name="T4">-1</text:span><text:span text:style-name="T763">9</text:span><text:span text:style-name="T4"><text:tab/></text:span><text:span text:style-name="T759">D</text:span><text:span text:style-name="T826">u kannst 1 </text:span><text:span text:style-name="T828">Phase</text:span><text:span text:style-name="T826"> </text:span><text:span text:style-name="T829">lang </text:span><text:span text:style-name="T830">eine</text:span><text:span text:style-name="T826"> </text:span><text:span text:style-name="T828">irdische </text:span><text:span text:style-name="T826">Sprache </text:span><text:span text:style-name="T827">lesen, verstehen, schreiben und<text:line-break/><text:tab/><text:tab/>sprechen</text:span><text:span text:style-name="T826">.</text:span></text:p>
      <text:p text:style-name="P452"><text:span text:style-name="T763">20</text:span><text:span text:style-name="T4">-</text:span><text:span text:style-name="T763">23</text:span><text:span text:style-name="T4"><text:tab/></text:span><text:span text:style-name="T759">D</text:span><text:span text:style-name="T826">u kannst 1 </text:span><text:span text:style-name="T831">Stunde</text:span><text:span text:style-name="T826"> </text:span><text:span text:style-name="T829">lang </text:span><text:span text:style-name="T830">eine</text:span><text:span text:style-name="T826"> Sprache </text:span><text:span text:style-name="T827">lesen, verstehen, schreiben und sprechen</text:span><text:span text:style-name="T826">.</text:span></text:p>
      <text:p text:style-name="P452"><text:span text:style-name="T763">24</text:span><text:span text:style-name="T4">-</text:span><text:span text:style-name="T763">27</text:span><text:span text:style-name="T4"><text:tab/></text:span><text:span text:style-name="T759">D</text:span><text:span text:style-name="T826">u kannst </text:span><text:span text:style-name="T828">Zauberstufen</text:span><text:span text:style-name="T826"> </text:span><text:span text:style-name="T831">Stunde</text:span><text:span text:style-name="T828">n</text:span><text:span text:style-name="T826"> </text:span><text:span text:style-name="T829">lang </text:span><text:span text:style-name="T830">eine</text:span><text:span text:style-name="T826"> Sprache </text:span><text:span text:style-name="T827">lesen, verstehen, schreiben und<text:line-break/><text:tab/><text:tab/>sprechen</text:span><text:span text:style-name="T826">. </text:span><text:span text:style-name="T828">Durch Berührung kannst du diese Fähigkeit an andere übertragen<text:line-break/><text:tab/><text:tab/>(Willen widersteht).</text:span></text:p>
      <text:p text:style-name="P453"><text:span text:style-name="T763">2</text:span><text:span text:style-name="T767">8</text:span><text:span text:style-name="T4">-</text:span><text:span text:style-name="T763">2</text:span><text:span text:style-name="T767">9</text:span><text:span text:style-name="T4"><text:tab/></text:span><text:span text:style-name="T759">D</text:span><text:span text:style-name="T826">u kannst </text:span><text:span text:style-name="T828">Zauberstufen</text:span><text:span text:style-name="T826"> </text:span><text:span text:style-name="T832">Tage</text:span><text:span text:style-name="T826"> </text:span><text:span text:style-name="T829">lang </text:span><text:span text:style-name="T830">eine</text:span><text:span text:style-name="T826"> Sprache </text:span><text:span text:style-name="T827">lesen, verstehen, schreiben und<text:line-break/><text:tab/><text:tab/>sprechen</text:span><text:span text:style-name="T826">. </text:span><text:span text:style-name="T828">Durch Berührung </text:span><text:span text:style-name="T832">oder im Umkreis von 6 m </text:span><text:span text:style-name="T828">kannst du diese Fähigkeit an<text:line-break/><text:tab/><text:tab/>andere übertragen (Willen widersteht).</text:span></text:p>
      <text:p text:style-name="P450"><text:span text:style-name="T768">30</text:span><text:span text:style-name="T4">-</text:span><text:span text:style-name="T768">31</text:span><text:span text:style-name="T4"><text:tab/></text:span><text:span text:style-name="T759">Du </text:span><text:span text:style-name="T830">lernst eine Sprache dauerhaft</text:span><text:span text:style-name="T759">.</text:span></text:p>
      <text:p text:style-name="P454"><text:span text:style-name="T768">3</text:span><text:span text:style-name="T770">2+</text:span><text:span text:style-name="T4"><text:tab/><text:tab/></text:span><text:span text:style-name="T759">Du </text:span><text:span text:style-name="T830">kannst Zauberstufen Tage lang eine beliebige Sprache </text:span><text:span text:style-name="T827">lesen, verstehen,<text:line-break/><text:tab/><text:tab/>schreiben und sprechen</text:span><text:span text:style-name="T811">. </text:span><text:span text:style-name="T830">Auch vergessene Sprachen un</text:span><text:span text:style-name="T833">d </text:span><text:span text:style-name="T830">mit nicht-intelligenten<text:line-break/><text:tab/><text:tab/>Wesen.</text:span></text:p>
      <text:p text:style-name="P455"/>
      <text:p text:style-name="P455">Verderbnis <text:span text:style-name="T773">w</text:span><text:span text:style-name="T834">8</text:span>:</text:p>
      <text:p text:style-name="P450"><text:span text:style-name="T4">1<text:tab/></text:span><text:span text:style-name="T835">Deine Augen leuchten dauerhaft in gelbem Licht</text:span></text:p>
      <text:p text:style-name="P450"><text:span text:style-name="T4">2</text:span><text:tab/><text:span text:style-name="T834">deine Haut bedeckt eine schwach leuchtende Schrift-Tätowierung</text:span></text:p>
      <text:p text:style-name="P450"><text:span text:style-name="T4">3</text:span><text:tab/><text:span text:style-name="T834">wenn du sprichst, werfe w12, wenn 12: du sprichst in zufälliger Sprache</text:span></text:p>
      <text:p text:style-name="P450"><text:span text:style-name="T4">4</text:span><text:tab/>d<text:span text:style-name="T834">u verstehst alle irdischen Sprachen auf Kleinkind-Stufe: Konzentration-1</text:span></text:p>
      <text:p text:style-name="P456"><text:span text:style-name="T4">5</text:span><text:tab/><text:span text:style-name="T835">wenn du liest glühen deine Augen und du erwärmst das Material:</text:span></text:p>
      <text:p text:style-name="P457"><text:tab/>wenn brennbar w4+1 Runden bis es brennt</text:p>
      <text:p text:style-name="P450"><text:span text:style-name="T4">6</text:span><text:tab/><text:span text:style-name="T834">zwei Dutzend kleine Tentakel wachsen aus deinen Augenrändern</text:span></text:p>
      <text:p text:style-name="P458"><text:span text:style-name="T4">7</text:span><text:tab/><text:span text:style-name="T817">geringfügige</text:span><text:span text:style-name="T778"> Verderbnis</text:span></text:p>
      <text:p text:style-name="P458"><text:span text:style-name="T4">8</text:span><text:tab/>ernsthafte<text:span text:style-name="T778"> Verderbnis</text:span></text:p>
      <text:p text:style-name="P459"/>
      <text:p text:style-name="P459"><text:span text:style-name="T202">P</text:span>atzer <text:span text:style-name="T778">w</text:span><text:span text:style-name="T836">4</text:span>:</text:p>
      <text:p text:style-name="P450"><text:span text:style-name="T4">1</text:span><text:tab/>D<text:span text:style-name="T818">u </text:span><text:span text:style-name="T836">sprichst w4 Stunden lang nur noch in fremden Zunge</text:span><text:span text:style-name="T837">n</text:span></text:p>
      <text:p text:style-name="P450"><text:span text:style-name="T4">2</text:span><text:tab/><text:span text:style-name="T836">Dein nächster Gefährte spricht w4 Stunden in einer zufälligen Sprache</text:span></text:p>
      <text:p text:style-name="P450"><text:span text:style-name="T4">3</text:span><text:tab/>d<text:span text:style-name="T818">u </text:span><text:span text:style-name="T838">und alle Wesen innerhalb 9 m sind w6 Minuten unfähig zu sprechen</text:span></text:p>
      <text:p text:style-name="P450"><text:span text:style-name="T4">4</text:span><text:tab/>d<text:span text:style-name="T818">u </text:span><text:span text:style-name="T839">bist für w4 Tage Analphabet</text:span></text:p>
      <text:p text:style-name="P460"><text:span text:style-name="T742">1-</text:span><text:span text:style-name="T149">22</text:span><text:span text:style-name="T44"> </text:span>Sprühende Farben<text:tab/><text:tab/><text:tab/><text:tab/><text:tab/><text:tab/><text:tab/><text:tab/><text:tab/><text:tab/><text:span text:style-name="T550">Regeln <text:s/></text:span>157, <text:span text:style-name="T840">Rules </text:span>135</text:p>
      <text:p text:style-name="P461"><text:span text:style-name="T650">Grad</text:span><text:span text:style-name="T743"> </text:span>1, <text:span text:style-name="T841">1 </text:span><text:span text:style-name="T840">Aktion</text:span><text:span text:style-name="T841">, </text:span><text:span text:style-name="T840">12</text:span><text:span text:style-name="T841"> m Reichweite, </text:span><text:span text:style-name="T840">sofort</text:span><text:span text:style-name="T743">, </text:span><text:span text:style-name="T842">Willen</text:span><text:span text:style-name="T843">≥</text:span><text:span text:style-name="T844">Z</text:span><text:span text:style-name="T845">W</text:span></text:p>
      <text:p text:style-name="P462"><text:s/></text:p>
      <text:p text:style-name="P463"><text:span text:style-name="T453">D</text:span><text:span text:style-name="T2">u </text:span><text:span text:style-name="T846">ruf</text:span><text:span text:style-name="T847">s</text:span><text:span text:style-name="T846">t einen Sprühregen aus leuchtenden Farben hervor, der </text:span><text:span text:style-name="T847">d</text:span><text:span text:style-name="T846">eine Ziele blendet. </text:span><text:span text:style-name="T848">Wesen ohne Augenlicht sind immun.</text:span></text:p>
      <text:p text:style-name="P464"><text:s/></text:p>
      <text:p text:style-name="P465">Zauber w20:</text:p>
      <text:p text:style-name="P466"><text:span text:style-name="T4">1<text:tab/></text:span><text:tab/><text:span text:style-name="T754">Kritischer </text:span>Fehlschlag! <text:span text:style-name="T849">w</text:span>6<text:span text:style-name="T754">+</text:span>Glück<text:span text:style-name="T754">smod</text:span>:</text:p>
      <text:p text:style-name="P466"><text:tab/><text:tab/><text:span text:style-name="T4">0-</text:span> Verderbnis <text:span text:style-name="T754">&amp; Patzer<text:tab/><text:tab/></text:span><text:span text:style-name="T756">1-</text:span><text:span text:style-name="T850">2</text:span><text:span text:style-name="T754"> Verderbnis<text:tab/></text:span><text:span text:style-name="T850">3</text:span><text:span text:style-name="T756">+ </text:span><text:span text:style-name="T754">Patzer</text:span></text:p>
      <text:p text:style-name="P399"><text:span text:style-name="T4">2-11<text:tab/></text:span><text:tab/>Fehlschlag<text:span text:style-name="T406"> </text:span><text:span text:style-name="T277">&amp; Verlust</text:span></text:p>
      <text:p text:style-name="P467"><text:span text:style-name="T4">12-13</text:span><text:tab/>Ein <text:span text:style-name="T851">Wesen</text:span> innerhalb <text:span text:style-name="T851">12 m ist für w4 Runden </text:span><text:span text:style-name="T852">blind oder</text:span> Willen.</text:p>
      <text:p text:style-name="P468"><text:span text:style-name="T4">1</text:span><text:span text:style-name="T853">4</text:span><text:span text:style-name="T4">-1</text:span><text:span text:style-name="T853">7</text:span><text:tab/><text:span text:style-name="T854">2</text:span> <text:span text:style-name="T851">Wesen</text:span> innerhalb <text:span text:style-name="T851">12 m sind für w4 Runden </text:span><text:span text:style-name="T852">blind oder </text:span>Willen <text:span text:style-name="T855">≥</text:span><text:span text:style-name="T856">ZW</text:span>.</text:p>
      <text:p text:style-name="P468"><text:span text:style-name="T4">1</text:span><text:span text:style-name="T857">8</text:span><text:span text:style-name="T4">-1</text:span><text:span text:style-name="T857">9</text:span><text:tab/><text:span text:style-name="T854">3</text:span> <text:span text:style-name="T851">Wesen</text:span> innerhalb <text:span text:style-name="T851">12 m sind für </text:span><text:span text:style-name="T850">2w4+1</text:span><text:span text:style-name="T851"> Runden betroffen: </text:span><text:span text:style-name="T858">1x</text:span><text:span text:style-name="T859"> Willen</text:span><text:span text:style-name="T860">≥</text:span><text:span text:style-name="T861">ZW</text:span><text:span text:style-name="T856"> </text:span><text:span text:style-name="T862">oder</text:span></text:p>
      <text:p text:style-name="P468"><text:span text:style-name="T862"><text:tab/><text:tab/>blind, </text:span><text:span text:style-name="T858">2x</text:span><text:span text:style-name="T859"> </text:span><text:span text:style-name="T4">Willen</text:span><text:span text:style-name="T860">≥</text:span><text:span text:style-name="T861">ZW</text:span><text:span text:style-name="T856"> </text:span><text:span text:style-name="T862">oder bewusstlos</text:span>.</text:p>
      <text:p text:style-name="P468"><text:span text:style-name="T857">20</text:span><text:span text:style-name="T4">-</text:span><text:span text:style-name="T857">23</text:span><text:tab/><text:span text:style-name="T852">3</text:span> <text:span text:style-name="T851">Wesen</text:span> innerhalb <text:span text:style-name="T851">12 m sind für </text:span><text:span text:style-name="T850">2w4+1</text:span><text:span text:style-name="T851"> betroffen: </text:span><text:span text:style-name="T863">≤2</text:span><text:span text:style-name="T864"> TW:</text:span><text:span text:style-name="T865"> </text:span><text:span text:style-name="T866">blind &amp; </text:span><text:span text:style-name="T865">b</text:span><text:span text:style-name="T867">ewusstlos;</text:span><text:span text:style-name="T865"><text:line-break/><text:tab/><text:tab/></text:span><text:span text:style-name="T868">≥</text:span><text:span text:style-name="T869">3 TW:</text:span><text:span text:style-name="T867"> </text:span><text:span text:style-name="T862">1x </text:span>Willen<text:span text:style-name="T855">≥</text:span><text:span text:style-name="T856">ZW</text:span> <text:span text:style-name="T862">oder blin</text:span><text:span text:style-name="T870">d</text:span><text:span text:style-name="T862">, 2x Willen</text:span><text:span text:style-name="T855">≥</text:span><text:span text:style-name="T856">ZW</text:span><text:span text:style-name="T862"> oder bewusstlos</text:span>.</text:p>
      <text:p text:style-name="P468"><text:span text:style-name="T857">2</text:span><text:span text:style-name="T871">4</text:span><text:span text:style-name="T4">-</text:span><text:span text:style-name="T857">2</text:span><text:span text:style-name="T871">7</text:span><text:tab/><text:span text:style-name="T872">Alle</text:span><text:span text:style-name="T851"> Wesen, </text:span><text:span text:style-name="T873">auch</text:span><text:span text:style-name="T874"> Gefährten </text:span>innerhalb <text:span text:style-name="T875">Kegel </text:span><text:span text:style-name="T851">12 m </text:span><text:span text:style-name="T875">lang,</text:span><text:span text:style-name="T872"> 3-9 m </text:span><text:span text:style-name="T875">b</text:span><text:span text:style-name="T872">reit</text:span><text:span text:style-name="T851"> sind betroffen:<text:line-break/><text:tab/><text:tab/></text:span><text:span text:style-name="T867">w4 Schaden, </text:span><text:span text:style-name="T876">3w4+</text:span><text:span text:style-name="T877">1</text:span><text:span text:style-name="T876"> Runden </text:span><text:span text:style-name="T865">b</text:span><text:span text:style-name="T867">ewusstlos</text:span><text:span text:style-name="T865">, </text:span><text:span text:style-name="T876">nach aufwachen w4+1 Runden blind.<text:line-break/><text:tab/><text:tab/></text:span><text:span text:style-name="T878">≥</text:span><text:span text:style-name="T867">3 TW: </text:span>Willen<text:span text:style-name="T855">≥</text:span><text:span text:style-name="T856">ZW</text:span>.</text:p>
      <text:p text:style-name="P468"><text:span text:style-name="T857">2</text:span><text:span text:style-name="T879">8</text:span><text:span text:style-name="T4">-</text:span><text:span text:style-name="T857">2</text:span><text:span text:style-name="T879">9</text:span><text:tab/><text:span text:style-name="T880">Alle</text:span><text:span text:style-name="T881"> Wesen,</text:span><text:span text:style-name="T882"> </text:span><text:span text:style-name="T883">auch</text:span><text:span text:style-name="T876"> Gefährten </text:span><text:span text:style-name="T882">innerhalb </text:span><text:span text:style-name="T884">Kegel </text:span><text:span text:style-name="T881">12 m </text:span><text:span text:style-name="T884">lang,</text:span><text:span text:style-name="T880"> 3-9 m </text:span><text:span text:style-name="T884">b</text:span><text:span text:style-name="T880">reit</text:span><text:span text:style-name="T881"> sind betroffen:<text:line-break/><text:tab/><text:tab/></text:span><text:span text:style-name="T869">w</text:span><text:span text:style-name="T885">6</text:span><text:span text:style-name="T867"> Schaden, </text:span><text:span text:style-name="T886">3w4+</text:span><text:span text:style-name="T887">3</text:span><text:span text:style-name="T876"> Runden </text:span><text:span text:style-name="T865">b</text:span><text:span text:style-name="T867">ewusstlos</text:span><text:span text:style-name="T865">, </text:span><text:span text:style-name="T876">nach aufwachen </text:span><text:span text:style-name="T887">2</text:span><text:span text:style-name="T886">w4+1</text:span><text:span text:style-name="T876"> Runden blind.<text:line-break/><text:tab/><text:tab/></text:span><text:span text:style-name="T868">≥</text:span><text:span text:style-name="T888">4</text:span><text:span text:style-name="T869"> TW:</text:span><text:span text:style-name="T867"> </text:span><text:span text:style-name="T882">Willen</text:span><text:span text:style-name="T855">≥</text:span><text:span text:style-name="T856">ZW</text:span><text:span text:style-name="T882">.</text:span></text:p>
      <text:p text:style-name="P468"><text:span text:style-name="T889">30</text:span><text:span text:style-name="T4">-</text:span><text:span text:style-name="T889">31</text:span><text:tab/><text:span text:style-name="T872">Alle</text:span><text:span text:style-name="T851"> </text:span><text:span text:style-name="T890">Wesen oder nur Feinde </text:span>innerhalb <text:span text:style-name="T890">Kegel </text:span><text:span text:style-name="T891">30</text:span><text:span text:style-name="T850"> m</text:span><text:span text:style-name="T851"> </text:span><text:span text:style-name="T890">la</text:span><text:span text:style-name="T872">ng, </text:span><text:span text:style-name="T892">3-</text:span><text:span text:style-name="T891">12</text:span><text:span text:style-name="T892"> m</text:span><text:span text:style-name="T872"> </text:span><text:span text:style-name="T890">b</text:span><text:span text:style-name="T872">reit</text:span><text:span text:style-name="T851"> sind betroffen:<text:line-break/><text:tab/><text:tab/></text:span><text:span text:style-name="T869">w</text:span><text:span text:style-name="T893">8</text:span><text:span text:style-name="T867"> Schaden, </text:span><text:span text:style-name="T876">3w4+</text:span><text:span text:style-name="T894">3</text:span><text:span text:style-name="T876"> Runden </text:span><text:span text:style-name="T865">b</text:span><text:span text:style-name="T867">ewusstlos</text:span><text:span text:style-name="T865">, </text:span><text:span text:style-name="T876">nach aufwachen </text:span><text:span text:style-name="T887">2</text:span><text:span text:style-name="T886">w4+1</text:span><text:span text:style-name="T876"> Runden </text:span><text:span text:style-name="T895">blind.<text:line-break/><text:tab/><text:tab/></text:span><text:span text:style-name="T868">≥</text:span><text:span text:style-name="T896">5</text:span><text:span text:style-name="T869"> TW:</text:span><text:span text:style-name="T867"> </text:span><text:span text:style-name="T882">Willen</text:span><text:span text:style-name="T855">≥</text:span><text:span text:style-name="T856">ZW</text:span><text:span text:style-name="T882">. </text:span></text:p>
      <text:p text:style-name="P468"><text:span text:style-name="T889">3</text:span><text:span text:style-name="T897">2+</text:span><text:span text:style-name="T889"><text:tab/></text:span><text:tab/><text:span text:style-name="T872">Alle</text:span><text:span text:style-name="T851"> </text:span><text:span text:style-name="T891">Feinde</text:span> innerhalb <text:span text:style-name="T898">6</text:span><text:span text:style-name="T891">0</text:span><text:span text:style-name="T850"> m</text:span><text:span text:style-name="T851"> </text:span><text:span text:style-name="T899">Umkreis</text:span><text:span text:style-name="T851"> sind betroffen: </text:span><text:span text:style-name="T900">2</text:span><text:span text:style-name="T869">w</text:span><text:span text:style-name="T901">6</text:span><text:span text:style-name="T902"> </text:span><text:span text:style-name="T867">Schaden, </text:span><text:span text:style-name="T903">w4+1 Phasen<text:line-break/><text:tab/><text:tab/></text:span><text:span text:style-name="T865">b</text:span><text:span text:style-name="T867">ewusstlos, </text:span><text:span text:style-name="T904">nach aufwachen </text:span><text:span text:style-name="T903">1 Phase</text:span><text:span text:style-name="T904"> blind.</text:span><text:span text:style-name="T895"> </text:span><text:span text:style-name="T868">≥</text:span><text:span text:style-name="T905">6</text:span><text:span text:style-name="T869"> TW:</text:span><text:span text:style-name="T867"> </text:span><text:span text:style-name="T882">Willen</text:span><text:span text:style-name="T855">≥</text:span><text:span text:style-name="T856">ZW. </text:span><text:span text:style-name="T906">Wesen ohne<text:line-break/><text:tab/><text:tab/>Augenlicht sind </text:span><text:span text:style-name="T907">nicht</text:span><text:span text:style-name="T908"> </text:span><text:span text:style-name="T906">immun. </text:span><text:span text:style-name="T899">Gefährten </text:span><text:span text:style-name="T909">für </text:span><text:span text:style-name="T899">w4 Runden +1 auf alle Würfe.</text:span></text:p>
      <text:p text:style-name="P469"><text:s text:c="2"/></text:p>
      <text:p text:style-name="P470">Verderbnis <text:span text:style-name="T910">w</text:span><text:span text:style-name="T911">8</text:span>:</text:p>
      <text:p text:style-name="P471"><text:span text:style-name="T4">1</text:span><text:tab/>D<text:span text:style-name="T899">eine</text:span> Haut nimmt dauerhaft ein Regenbogenmuster an</text:p>
      <text:p text:style-name="P471"><text:span text:style-name="T898">2</text:span><text:span text:style-name="T899"><text:tab/>Deine</text:span> Augen nehmen eine neue Farbe an: <text:span text:style-name="T899">w10</text:span></text:p>
      <text:p text:style-name="P471"><text:span text:style-name="T898">3</text:span><text:span text:style-name="T899"><text:tab/>Dein</text:span> Haar verändert seine Farbe: <text:span text:style-name="T899">w10<text:tab/></text:span><text:span text:style-name="T4">4</text:span><text:tab/><text:span text:style-name="T899">Deine</text:span> Haut verändert ihre Farbe: <text:span text:style-name="T899">w10</text:span></text:p>
      <text:p text:style-name="P472"><text:span text:style-name="T899">Farbe w10</text:span>:<text:span text:style-name="T9"><text:tab/></text:span><text:span text:style-name="T2">1 </text:span><text:span text:style-name="T912">blau<text:tab/><text:tab/></text:span><text:span text:style-name="T913">2</text:span><text:span text:style-name="T912"> grün<text:tab/><text:tab/></text:span><text:span text:style-name="T913">3</text:span><text:span text:style-name="T912"> gelb<text:tab/><text:tab/></text:span><text:span text:style-name="T913">4</text:span><text:span text:style-name="T912"> orange<text:tab/><text:tab/><text:tab/></text:span><text:span text:style-name="T913">5</text:span><text:span text:style-name="T912"> rot</text:span></text:p>
      <text:p text:style-name="P472"><text:span text:style-name="T912"><text:tab/><text:tab/><text:tab/></text:span><text:span text:style-name="T913">6</text:span><text:span text:style-name="T912"> purpur<text:tab/><text:tab/></text:span><text:span text:style-name="T913">7</text:span><text:span text:style-name="T912"> silber</text:span><text:span text:style-name="T914">n</text:span><text:span text:style-name="T912"><text:tab/><text:tab/></text:span><text:span text:style-name="T913">8</text:span><text:span text:style-name="T912"> gold</text:span><text:span text:style-name="T914">en</text:span><text:span text:style-name="T912"><text:tab/><text:tab/></text:span><text:span text:style-name="T913">9</text:span><text:span text:style-name="T912"> weiß<text:tab/><text:tab/><text:tab/></text:span><text:span text:style-name="T913">10</text:span><text:span text:style-name="T912"> schwarz</text:span></text:p>
      <text:p text:style-name="P473"><text:span text:style-name="T4">5-7</text:span><text:tab/>geringfügige Verderbnis</text:p>
      <text:p text:style-name="P471"><text:span text:style-name="T4">8</text:span><text:tab/>ernsthafte Verderbnis</text:p>
      <text:p text:style-name="P474"><text:s/></text:p>
      <text:p text:style-name="P465"><text:span text:style-name="T202">P</text:span>atzer <text:span text:style-name="T778">w</text:span><text:span text:style-name="T915">3</text:span>:</text:p>
      <text:p text:style-name="P475"><text:span text:style-name="T4">1</text:span><text:tab/>Farbige Energien schlagen auf d<text:span text:style-name="T915">ich</text:span> zurück und blenden <text:span text:style-name="T915">dich für w</text:span>4 Runden</text:p>
      <text:p text:style-name="P476"><text:span text:style-name="T4">2</text:span><text:tab/><text:span text:style-name="T915">Der Zauber</text:span> wird unkontrollierbar verzögert: d<text:span text:style-name="T206">ie</text:span> <text:span text:style-name="T206">SL</text:span> würfelt <text:span text:style-name="T915">verdeckt und bestimmt</text:span></text:p>
      <text:p text:style-name="P477"><text:tab/>nach wie vielen Runden er sich mit einem neuen Zauberwurf entlädt</text:p>
      <text:p text:style-name="P478"><text:span text:style-name="T4">3</text:span><text:tab/><text:span text:style-name="T915">D</text:span>ie Farben <text:span text:style-name="T915">sprühen</text:span> in <text:span text:style-name="T915">w4+1 </text:span>verschiedene Richtungen auseinander: <text:span text:style-name="T915">w</text:span>12 <text:span text:style-name="T915">für</text:span> die</text:p>
      <text:p text:style-name="P478"><text:tab/>Richtung (<text:span text:style-name="T916">wie </text:span>Uhrzei<text:span text:style-name="T917">t</text:span><text:span text:style-name="T915">): Willen 12 oder w</text:span>4 <text:span text:style-name="T915">Runden blind</text:span></text:p>
      <text:p text:style-name="P479"><text:span text:style-name="T742">1-</text:span><text:span text:style-name="T149">23</text:span><text:span text:style-name="T304"> </text:span>Tiere beschwören<text:span text:style-name="T278"><text:tab/><text:tab/><text:tab/><text:tab/><text:tab/><text:tab/><text:tab/><text:tab/><text:tab/><text:tab/><text:tab/></text:span><text:span text:style-name="T199">Regeln 1</text:span><text:span text:style-name="T650">58</text:span><text:span text:style-name="T199">, Rules </text:span><text:span text:style-name="T577">1</text:span><text:span text:style-name="T650">29</text:span></text:p>
      <text:p text:style-name="P480"><text:span text:style-name="T650">Grad</text:span><text:span text:style-name="T743"> </text:span>1, <text:span text:style-name="T841">1 Runde, 6 m Reichweite, </text:span><text:span text:style-name="T918">variable <text:s/></text:span>Dauer<text:span text:style-name="T743">, kein </text:span>Rettungswurf</text:p>
      <text:p text:style-name="P481"><text:s/></text:p>
      <text:p text:style-name="P482"><text:span text:style-name="T453">D</text:span><text:span text:style-name="T846">u </text:span><text:span text:style-name="T749">kannst </text:span><text:span text:style-name="T846">gewöhnliche Tiere </text:span><text:span text:style-name="T919">mit einer </text:span><text:span text:style-name="T920">materiellen </text:span><text:span text:style-name="T919">Probe de</text:span><text:span text:style-name="T921">s</text:span><text:span text:style-name="T919"> Tier</text:span><text:span text:style-name="T921">s</text:span><text:span text:style-name="T919"> </text:span><text:span text:style-name="T846">beschwören </text:span><text:span text:style-name="T922">und befehligen</text:span><text:span text:style-name="T846">. </text:span><text:span text:style-name="T922">Du kannst ihnen nicht schaden.</text:span></text:p>
      <text:p text:style-name="P483"><text:s/></text:p>
      <text:p text:style-name="P484">Zauber w20:</text:p>
      <text:p text:style-name="P485"><text:span text:style-name="T4">1<text:tab/></text:span><text:tab/><text:span text:style-name="T754">Kritischer </text:span>Fehlschlag! <text:span text:style-name="T849">w</text:span>6<text:span text:style-name="T754">+</text:span>Glück<text:span text:style-name="T754">smod</text:span>:</text:p>
      <text:p text:style-name="P485"><text:tab/><text:tab/><text:span text:style-name="T4">0-</text:span> Verderbnis <text:span text:style-name="T754">&amp; Patzer<text:tab/><text:tab/></text:span><text:span text:style-name="T756">1-</text:span><text:span text:style-name="T391">3</text:span><text:span text:style-name="T754"> Verderbnis<text:tab/></text:span><text:span text:style-name="T391">4</text:span><text:span text:style-name="T756">+ </text:span><text:span text:style-name="T754">Patzer</text:span></text:p>
      <text:p text:style-name="P399"><text:span text:style-name="T4">2-11<text:tab/></text:span><text:tab/>Fehlschlag<text:span text:style-name="T406"> </text:span><text:span text:style-name="T277">&amp; Verlust</text:span></text:p>
      <text:p text:style-name="P486"><text:span text:style-name="T4">12-13</text:span><text:tab/>D<text:span text:style-name="T923">u rufst ein Tier mit 1 TW für 1 Stunde herbei. </text:span><text:span text:style-name="T924">W</text:span><text:span text:style-name="T925">enn Du etwas U</text:span><text:span text:style-name="T923">nnatürliches<text:line-break/><text:tab/><text:tab/></text:span><text:span text:style-name="T925">befiehlst</text:span><text:span text:style-name="T923"> wird </text:span><text:span text:style-name="T924">es </text:span><text:span text:style-name="T925">zu 50% verschwinden.</text:span></text:p>
      <text:p text:style-name="P486"><text:span text:style-name="T4">1</text:span><text:span text:style-name="T853">4</text:span><text:span text:style-name="T4">-1</text:span><text:span text:style-name="T853">7</text:span><text:tab/>D<text:span text:style-name="T923">u rufst ein Tier mit </text:span><text:span text:style-name="T926">2</text:span><text:span text:style-name="T923"> TW </text:span><text:span text:style-name="T926">oder 2 Tiere mit 1 TW </text:span><text:span text:style-name="T923">für 1 Stunde herbei. </text:span><text:span text:style-name="T924">W</text:span><text:span text:style-name="T925">enn Du<text:line-break/><text:tab/><text:tab/>etwas U</text:span><text:span text:style-name="T923">nnatürliches </text:span><text:span text:style-name="T925">befiehlst</text:span><text:span text:style-name="T923"> wird </text:span><text:span text:style-name="T924">es </text:span><text:span text:style-name="T925">zu 50% verschwinden.</text:span></text:p>
      <text:p text:style-name="P486"><text:span text:style-name="T4">1</text:span><text:span text:style-name="T857">8</text:span><text:span text:style-name="T4">-1</text:span><text:span text:style-name="T857">9</text:span><text:tab/>D<text:span text:style-name="T923">u rufst ein Tier mit </text:span><text:span text:style-name="T926">2</text:span><text:span text:style-name="T923"> TW </text:span><text:span text:style-name="T926">oder 2 Tiere mit 1 TW </text:span><text:span text:style-name="T923">für </text:span><text:span text:style-name="T927">2</text:span><text:span text:style-name="T923"> Stunde</text:span><text:span text:style-name="T927">n</text:span><text:span text:style-name="T923"> herbei. </text:span><text:span text:style-name="T924">W</text:span><text:span text:style-name="T925">enn Du<text:line-break/><text:tab/><text:tab/>etwas U</text:span><text:span text:style-name="T923">nnatürliches </text:span><text:span text:style-name="T925">befiehlst</text:span><text:span text:style-name="T923"> wird </text:span><text:span text:style-name="T924">es </text:span><text:span text:style-name="T925">zu 50% verschwinden.</text:span></text:p>
      <text:p text:style-name="P486"><text:span text:style-name="T857">20</text:span><text:span text:style-name="T4">-</text:span><text:span text:style-name="T857">23</text:span><text:tab/>D<text:span text:style-name="T923">u rufst ein Tier mit </text:span><text:span text:style-name="T927">4</text:span><text:span text:style-name="T923"> TW </text:span><text:span text:style-name="T926">oder 2 Tiere mit </text:span><text:span text:style-name="T927">2</text:span><text:span text:style-name="T926"> TW </text:span><text:span text:style-name="T927">oder 4 Tiere mit 1 TW </text:span><text:span text:style-name="T923">für<text:line-break/><text:tab/><text:tab/></text:span><text:span text:style-name="T927">2 </text:span><text:span text:style-name="T923">Stunde</text:span><text:span text:style-name="T927">n</text:span><text:span text:style-name="T923"> herbei. </text:span><text:span text:style-name="T924">W</text:span><text:span text:style-name="T925">enn Du etwas U</text:span><text:span text:style-name="T923">nnatürliches </text:span><text:span text:style-name="T925">befiehlst</text:span><text:span text:style-name="T923"> wird </text:span><text:span text:style-name="T924">es </text:span><text:span text:style-name="T925">zu </text:span><text:span text:style-name="T924">2</text:span><text:span text:style-name="T925">5%<text:line-break/><text:tab/><text:tab/>verschwinden.</text:span></text:p>
      <text:p text:style-name="P486"><text:span text:style-name="T857">2</text:span><text:span text:style-name="T871">4</text:span><text:span text:style-name="T4">-</text:span><text:span text:style-name="T857">2</text:span><text:span text:style-name="T871">7</text:span><text:tab/>D<text:span text:style-name="T923">u rufst ein Tier mit </text:span><text:span text:style-name="T928">8</text:span><text:span text:style-name="T923"> TW </text:span><text:span text:style-name="T926">oder 2 Tiere mit </text:span><text:span text:style-name="T928">4</text:span><text:span text:style-name="T926"> TW </text:span><text:span text:style-name="T927">oder 4 Tiere mit </text:span><text:span text:style-name="T928">2</text:span><text:span text:style-name="T927"> TW </text:span><text:span text:style-name="T928">oder 8 Tiere<text:line-break/><text:tab/><text:tab/>mit 1 TW </text:span><text:span text:style-name="T923">für </text:span><text:span text:style-name="T927">2</text:span><text:span text:style-name="T923"> Stunde</text:span><text:span text:style-name="T927">n</text:span><text:span text:style-name="T923"> herbei. </text:span><text:span text:style-name="T924">W</text:span><text:span text:style-name="T925">enn Du etwas U</text:span><text:span text:style-name="T923">nnatürliches </text:span><text:span text:style-name="T925">befiehlst</text:span><text:span text:style-name="T923"> wird </text:span><text:span text:style-name="T924">es </text:span><text:span text:style-name="T925">zu<text:line-break/><text:tab/><text:tab/></text:span><text:span text:style-name="T924">2</text:span><text:span text:style-name="T925">5% verschwinden.</text:span></text:p>
      <text:p text:style-name="P486"><text:span text:style-name="T857">2</text:span><text:span text:style-name="T879">8</text:span><text:span text:style-name="T4">-</text:span><text:span text:style-name="T857">2</text:span><text:span text:style-name="T879">9</text:span><text:tab/>D<text:span text:style-name="T923">u rufst ein Tier mit </text:span><text:span text:style-name="T928">8</text:span><text:span text:style-name="T923"> TW </text:span><text:span text:style-name="T926">oder 2 Tiere mit </text:span><text:span text:style-name="T928">4</text:span><text:span text:style-name="T926"> TW </text:span><text:span text:style-name="T927">oder 4 Tiere mit </text:span><text:span text:style-name="T928">2</text:span><text:span text:style-name="T927"> TW </text:span><text:span text:style-name="T928">oder 8 Tiere<text:line-break/><text:tab/><text:tab/>mit 1 TW </text:span><text:span text:style-name="T923">für </text:span><text:span text:style-name="T927">2</text:span><text:span text:style-name="T923"> Stunde</text:span><text:span text:style-name="T927">n</text:span><text:span text:style-name="T923"> herbei. </text:span><text:span text:style-name="T924">W</text:span><text:span text:style-name="T925">enn Du etwas U</text:span><text:span text:style-name="T923">nnatürliches </text:span><text:span text:style-name="T925">befiehlst</text:span><text:span text:style-name="T923"> wird </text:span><text:span text:style-name="T924">es </text:span><text:span text:style-name="T925">zu<text:line-break/><text:tab/><text:tab/></text:span><text:span text:style-name="T929">10</text:span><text:span text:style-name="T925">% verschwinden.</text:span></text:p>
      <text:p text:style-name="P486"><text:span text:style-name="T889">30</text:span><text:span text:style-name="T4">-</text:span><text:span text:style-name="T889">31</text:span><text:tab/>D<text:span text:style-name="T923">u rufst ein Tier mit </text:span><text:span text:style-name="T930">16</text:span><text:span text:style-name="T923"> TW </text:span><text:span text:style-name="T926">oder 2 Tiere mit </text:span><text:span text:style-name="T930">8</text:span><text:span text:style-name="T926"> TW </text:span><text:span text:style-name="T927">oder 4 Tiere mit </text:span><text:span text:style-name="T930">4</text:span><text:span text:style-name="T927"> TW </text:span><text:span text:style-name="T928">oder<text:line-break/><text:tab/><text:tab/>8 Tiere mit </text:span><text:span text:style-name="T930">2</text:span><text:span text:style-name="T928"> TW</text:span><text:span text:style-name="T930"> </text:span><text:span text:style-name="T923">für </text:span><text:span text:style-name="T930">1 Tag </text:span><text:span text:style-name="T923">herbei. </text:span><text:span text:style-name="T924">W</text:span><text:span text:style-name="T925">enn Du etwas U</text:span><text:span text:style-name="T923">nnatürliches </text:span><text:span text:style-name="T925">befiehlst</text:span><text:span text:style-name="T923"> wird </text:span><text:span text:style-name="T924">es<text:line-break/><text:tab/><text:tab/></text:span><text:span text:style-name="T925">zu </text:span><text:span text:style-name="T929">10</text:span><text:span text:style-name="T925">% verschwinden.</text:span></text:p>
      <text:p text:style-name="P486"><text:span text:style-name="T889">3</text:span><text:span text:style-name="T897">2+</text:span><text:span text:style-name="T889"><text:tab/></text:span><text:tab/>D<text:span text:style-name="T923">u rufst ein</text:span><text:span text:style-name="T931">e große</text:span><text:span text:style-name="T923"> </text:span><text:span text:style-name="T931">Gruppe von </text:span><text:span text:style-name="T923">Tier</text:span><text:span text:style-name="T931">en gleicher Art (z.B. Löwenrudel) mit insgesamt<text:line-break/><text:tab/><text:tab/>100 TW für 1 Woche herbei</text:span><text:span text:style-name="T923">. </text:span><text:span text:style-name="T929">S</text:span><text:span text:style-name="T931">ie</text:span><text:span text:style-name="T923"> </text:span><text:span text:style-name="T931">tun alles und gehen auch in den Tod </text:span><text:span text:style-name="T932">für dich</text:span><text:span text:style-name="T931">.</text:span></text:p>
      <text:p text:style-name="P487"><text:s/></text:p>
      <text:p text:style-name="P488"><text:span text:style-name="T933">Manifestation</text:span> <text:span text:style-name="T910">w</text:span><text:span text:style-name="T933">4</text:span>:</text:p>
      <text:p text:style-name="P489"><text:span text:style-name="T4">1</text:span><text:tab/><text:tab/><text:span text:style-name="T911">D</text:span><text:span text:style-name="T933">as Tier schlüpft aus einem schimmernden Ei.</text:span></text:p>
      <text:p text:style-name="P489"><text:span text:style-name="T934">2</text:span><text:tab/><text:tab/><text:span text:style-name="T911">D</text:span><text:span text:style-name="T933">as Tier kommt aus einer dunklen Wolke.</text:span></text:p>
      <text:p text:style-name="P489"><text:span text:style-name="T934">3</text:span><text:tab/><text:tab/><text:span text:style-name="T911">D</text:span><text:span text:style-name="T933">as Skelett erscheint zuerst, dann wächst Fleisch, dann Haut und Fell.</text:span></text:p>
      <text:p text:style-name="P490"><text:span text:style-name="T935">4</text:span><text:span text:style-name="T9"><text:tab/><text:tab/></text:span><text:span text:style-name="T936">D</text:span><text:span text:style-name="T937">as Tier bricht aus dem Boden hervor.</text:span></text:p>
      <text:p text:style-name="P488">Verderbnis <text:span text:style-name="T910">w</text:span><text:span text:style-name="T911">8</text:span>:</text:p>
      <text:p text:style-name="P489"><text:span text:style-name="T4">1</text:span><text:tab/><text:tab/><text:span text:style-name="T911">Du erhältst ein Gesichtsmerkmal des beschworenen Tieres, z.B. Sch</text:span><text:span text:style-name="T938">n</text:span><text:span text:style-name="T911">urrhaare, Ohren, Katzenaugen, ...</text:span></text:p>
      <text:p text:style-name="P489"><text:span text:style-name="T939">2</text:span><text:tab/><text:tab/><text:span text:style-name="T940">Du erhältst einen seltsamen Geruch der für Tiere unwiderstehlich ist</text:span></text:p>
      <text:p text:style-name="P491"><text:span text:style-name="T939">3-5</text:span><text:tab/><text:tab/><text:span text:style-name="T910">g</text:span>eringfügige Verderbnis</text:p>
      <text:p text:style-name="P491"><text:span text:style-name="T939">6-7</text:span><text:tab/><text:tab/>ernsthafte Verderbnis</text:p>
      <text:p text:style-name="P492"><text:span text:style-name="T939">8</text:span><text:tab/><text:tab/>schwerwiegende Verderbnis</text:p>
      <text:p text:style-name="P493"><text:span text:style-name="T202">P</text:span>atzer <text:span text:style-name="T778">w</text:span><text:span text:style-name="T941">4</text:span>:</text:p>
      <text:p text:style-name="P491"><text:span text:style-name="T4">1</text:span><text:tab/>D<text:span text:style-name="T818">u </text:span><text:span text:style-name="T941">rufst einen Schwarm aggressiver Insekten herbei</text:span></text:p>
      <text:p text:style-name="P494"><text:span text:style-name="T4">2</text:span><text:tab/><text:span text:style-name="T941">Du lässt das nächststehende Tier für w4 Runden verschwinden, </text:span><text:span text:style-name="T942">es</text:span><text:span text:style-name="T941"> kommt schmutzig, nass und wütend zurück</text:span></text:p>
      <text:p text:style-name="P491"><text:span text:style-name="T4">3</text:span><text:tab/><text:span text:style-name="T943">D</text:span><text:span text:style-name="T818">u </text:span><text:span text:style-name="T943">rufst nur einen Haufen Tierteile herbei</text:span></text:p>
      <text:p text:style-name="P495"><text:span text:style-name="T4">4</text:span><text:tab/><text:span text:style-name="T943">Du rufst das Tier herbei, doch es </text:span><text:span text:style-name="T942">erscheint</text:span><text:span text:style-name="T943"> </text:span><text:span text:style-name="T942">in</text:span><text:span text:style-name="T943"> einem Objekt in der Umgebung und stirbt.</text:span></text:p>
      <text:p text:style-name="P496"><text:span text:style-name="T149">23</text:span><text:span text:style-name="T304"> </text:span>Tiere beschwören <text:span text:style-name="T944">(Fortsetzung)</text:span></text:p>
      <text:p text:style-name="P497"><text:s/></text:p>
      <text:p text:style-name="P498"><text:span text:style-name="T945">Rabe</text:span><text:span text:style-name="T946"> </text:span><text:span text:style-name="T947">(½ TW)</text:span><text:span text:style-name="T946">:<text:line-break/></text:span><text:span text:style-name="T948">INI +</text:span><text:span text:style-name="T949">2</text:span><text:span text:style-name="T948">; A </text:span><text:span text:style-name="T949">Klaue</text:span><text:span text:style-name="T948"> </text:span><text:span text:style-name="T949">+4</text:span><text:span text:style-name="T948"> nah (</text:span><text:span text:style-name="T849">w</text:span><text:span text:style-name="T949">4-3</text:span><text:span text:style-name="T948">); RK 1</text:span><text:span text:style-name="T949">4</text:span><text:span text:style-name="T948">; TW </text:span><text:span text:style-name="T949">¼</text:span><text:span text:style-name="T849">w</text:span><text:span text:style-name="T949">8</text:span><text:span text:style-name="T948"> </text:span><text:span text:style-name="T950">(</text:span><text:span text:style-name="T949">1</text:span><text:span text:style-name="T950">)</text:span><text:span text:style-name="T948">; BW </text:span><text:span text:style-name="T949">fliegen </text:span><text:span text:style-name="T948">12 m; AW </text:span><text:span text:style-name="T849">w</text:span><text:span text:style-name="T948">20; </text:span><text:span text:style-name="T951">spezial: Glänzendes sammeln</text:span><text:span text:style-name="T948"><text:line-break/>RW ZÄH -2, REF +</text:span><text:span text:style-name="T949">4</text:span><text:span text:style-name="T948">, WIL </text:span><text:span text:style-name="T949">+2</text:span><text:span text:style-name="T948">; </text:span>N<text:span text:style-name="T950">eutral</text:span><text:span text:style-name="T4"><text:line-break/></text:span><text:span text:style-name="T952">Echsenmensch</text:span><text:span text:style-name="T946"> </text:span><text:span text:style-name="T947">(</text:span><text:span text:style-name="T953">1</text:span><text:span text:style-name="T947"> TW):<text:line-break/></text:span><text:span text:style-name="T948">INI -</text:span><text:span text:style-name="T954">2</text:span><text:span text:style-name="T948">; A </text:span><text:span text:style-name="T954">Biss</text:span><text:span text:style-name="T948">+</text:span><text:span text:style-name="T954">3</text:span><text:span text:style-name="T948">(</text:span><text:span text:style-name="T849">w</text:span><text:span text:style-name="T954">4</text:span><text:span text:style-name="T948">) </text:span><text:span text:style-name="T954">oder Keule+2(w4)</text:span><text:span text:style-name="T948">; RK 1</text:span><text:span text:style-name="T954">4</text:span><text:span text:style-name="T948">; TW </text:span><text:span text:style-name="T849">w</text:span><text:span text:style-name="T948">8</text:span><text:span text:style-name="T954">(5)</text:span><text:span text:style-name="T948">; BW </text:span><text:span text:style-name="T954">9</text:span><text:span text:style-name="T948"> m/</text:span><text:span text:style-name="T954">schwimmen</text:span><text:span text:style-name="T948">; AW </text:span><text:span text:style-name="T849">w</text:span><text:span text:style-name="T948">20;<text:line-break/>RW ZÄH +</text:span><text:span text:style-name="T955">2</text:span><text:span text:style-name="T948">, REF -</text:span><text:span text:style-name="T955">1</text:span><text:span text:style-name="T948">, WIL -</text:span><text:span text:style-name="T955">1</text:span><text:span text:style-name="T948">; </text:span><text:span text:style-name="T955">Neutral</text:span></text:p>
      <text:p text:style-name="P499"><text:span text:style-name="T952">Riesenameise-Arbeiter</text:span><text:span text:style-name="T946"> </text:span><text:span text:style-name="T947">(</text:span><text:span text:style-name="T953">1</text:span><text:span text:style-name="T947"> TW):<text:line-break/></text:span><text:span text:style-name="T948">INI +</text:span><text:span text:style-name="T956">0</text:span><text:span text:style-name="T948">; A </text:span><text:span text:style-name="T957">Biss</text:span><text:span text:style-name="T948"> +</text:span><text:span text:style-name="T956">2</text:span><text:span text:style-name="T948"> (</text:span><text:span text:style-name="T849">w</text:span><text:span text:style-name="T948">4+</text:span><text:span text:style-name="T956">1</text:span><text:span text:style-name="T948">); RK 1</text:span><text:span text:style-name="T956">6</text:span><text:span text:style-name="T948">; TW </text:span><text:span text:style-name="T849">w</text:span><text:span text:style-name="T948">8</text:span><text:span text:style-name="T956">+2 (7)</text:span><text:span text:style-name="T948">; BW 1</text:span><text:span text:style-name="T956">5</text:span><text:span text:style-name="T948"> m/</text:span><text:span text:style-name="T956">klettern</text:span><text:span text:style-name="T948">; AW </text:span><text:span text:style-name="T849">w</text:span><text:span text:style-name="T948">20;<text:line-break/>RW ZÄH +</text:span><text:span text:style-name="T956">5</text:span><text:span text:style-name="T948">, REF +</text:span><text:span text:style-name="T956">1</text:span><text:span text:style-name="T948">, WIL -</text:span><text:span text:style-name="T956">3</text:span><text:span text:style-name="T948">; </text:span><text:span text:style-name="T956">Ordnung</text:span></text:p>
      <text:p text:style-name="P499"><text:span text:style-name="T946">Pony </text:span><text:span text:style-name="T947">(1 TW)</text:span><text:span text:style-name="T946">:<text:line-break/></text:span><text:span text:style-name="T948">INI +1; A Huf -2 nah (</text:span><text:span text:style-name="T849">w</text:span><text:span text:style-name="T948">2); RK 11; TW </text:span><text:span text:style-name="T849">w</text:span><text:span text:style-name="T948">8 + 2 </text:span><text:span text:style-name="T950">(8)</text:span><text:span text:style-name="T948">; BW 12 m; AW </text:span><text:span text:style-name="T849">w</text:span><text:span text:style-name="T948">20;<text:line-break/>RW ZÄH +2, REF +3, WIL -1; </text:span>N<text:span text:style-name="T950">eutral</text:span></text:p>
      <text:p text:style-name="P499"><text:span text:style-name="T946">G</text:span><text:span text:style-name="T4">ewöhnlicher Wolf </text:span><text:span text:style-name="T958">(1 TW)</text:span><text:span text:style-name="T4">:<text:line-break/></text:span>INI +3; A Biss +2 nah (<text:span text:style-name="T849">w</text:span>4); RK 12; <text:s/>TW <text:span text:style-name="T849">w</text:span>6 <text:span text:style-name="T950">(4)</text:span>; BW 12 m; AW <text:span text:style-name="T849">w</text:span>20;<text:line-break/>RW ZÄH +3, REF +2, WIL +1; N<text:span text:style-name="T950">eutral</text:span></text:p>
      <text:p text:style-name="P499"><text:span text:style-name="T958">Schreckensw</text:span><text:span text:style-name="T4">olf </text:span><text:span text:style-name="T958">(2 TW)</text:span><text:span text:style-name="T4">:<text:line-break/></text:span>INI +5; A Biss +6 nah (<text:span text:style-name="T849">w</text:span>6 + 2); RK 14; TW 2<text:span text:style-name="T849">w</text:span>6 <text:span text:style-name="T950">(7)</text:span>; BW 12 m; AW <text:span text:style-name="T849">w</text:span>20;<text:line-break/>RW ZÄH +4, REF +4, WIL +3; N<text:span text:style-name="T950">eutral</text:span></text:p>
      <text:p text:style-name="P499"><text:span text:style-name="T946">Esel/Maultier </text:span><text:span text:style-name="T947">(2 TW)</text:span><text:span text:style-name="T946">:<text:line-break/></text:span><text:span text:style-name="T948">INI -1; A Biss -1 nah (</text:span><text:span text:style-name="T849">w</text:span><text:span text:style-name="T948">2); RK 11; TW 2</text:span><text:span text:style-name="T849">w</text:span><text:span text:style-name="T948">8 </text:span><text:span text:style-name="T950">(9)</text:span><text:span text:style-name="T948">; BW 9 m; AW </text:span><text:span text:style-name="T849">w</text:span><text:span text:style-name="T948">20;<text:line-break/>RW ZÄH +4, REF +2, WIL +2; </text:span>N<text:span text:style-name="T950">eutral</text:span></text:p>
      <text:p text:style-name="P499"><text:span text:style-name="T946">Killerbiene </text:span><text:span text:style-name="T947">(2 TW)</text:span><text:span text:style-name="T946">:<text:line-break/></text:span><text:span text:style-name="T948">INI +1; A Stachel +3 nah (</text:span><text:span text:style-name="T849">w</text:span><text:span text:style-name="T948">4 + Gift); RK 12; TW 2</text:span><text:span text:style-name="T849">w</text:span><text:span text:style-name="T948">8 </text:span><text:span text:style-name="T959">(9)</text:span><text:span text:style-name="T948">; BW fliegen 9 m; AW </text:span><text:span text:style-name="T849">w</text:span><text:span text:style-name="T948">20;<text:line-break/>BES Gift (ZÄH-RW mit SG 8 oder Tod); RW ZÄH +2, REF +3, WIL +1; </text:span><text:span text:style-name="T950">Chaos</text:span></text:p>
      <text:p text:style-name="P499"><text:span text:style-name="T960">Fledermausschwarm</text:span><text:span text:style-name="T946"> </text:span><text:span text:style-name="T947">(</text:span><text:span text:style-name="T960">2</text:span><text:span text:style-name="T947"> TW):<text:line-break/></text:span><text:span text:style-name="T948">INI </text:span><text:span text:style-name="T961">+4</text:span><text:span text:style-name="T948">; A </text:span><text:span text:style-name="T954">Biss</text:span><text:span text:style-name="T948">+</text:span><text:span text:style-name="T961">1</text:span><text:span text:style-name="T948">(</text:span><text:span text:style-name="T849">w</text:span><text:span text:style-name="T961">3+krank</text:span><text:span text:style-name="T948">); </text:span><text:span text:style-name="T961">RK</text:span><text:span text:style-name="T948">1</text:span><text:span text:style-name="T961">0 </text:span><text:span text:style-name="T962">halber Schaden</text:span><text:span text:style-name="T948">; TW </text:span><text:span text:style-name="T961">2</text:span><text:span text:style-name="T849">w</text:span><text:span text:style-name="T948">8</text:span><text:span text:style-name="T954">(</text:span><text:span text:style-name="T961">9</text:span><text:span text:style-name="T954">)</text:span><text:span text:style-name="T948">; BW </text:span><text:span text:style-name="T961">12</text:span><text:span text:style-name="T948"> m/</text:span><text:span text:style-name="T961">fliegen</text:span><text:span text:style-name="T948">;<text:line-break/>AW </text:span><text:span text:style-name="T961">alle in 6x6 m</text:span><text:span text:style-name="T948">; RW ZÄH +</text:span><text:span text:style-name="T961">0</text:span><text:span text:style-name="T948">, REF </text:span><text:span text:style-name="T961">+10</text:span><text:span text:style-name="T948">, WIL -</text:span><text:span text:style-name="T961">2</text:span><text:span text:style-name="T948">; </text:span><text:span text:style-name="T961">Ordnung</text:span></text:p>
      <text:p text:style-name="P499"><text:span text:style-name="T946">Pferd </text:span><text:span text:style-name="T947">(3 TW):<text:line-break/></text:span><text:span text:style-name="T948">INI +1; A Huf +2 nah (</text:span><text:span text:style-name="T849">w</text:span><text:span text:style-name="T948">4 + 2); RK 14; TW 3</text:span><text:span text:style-name="T849">w</text:span><text:span text:style-name="T948">8 </text:span><text:span text:style-name="T959">(14)</text:span><text:span text:style-name="T948">; BW 18 m; AW </text:span><text:span text:style-name="T849">w</text:span><text:span text:style-name="T948">20;<text:line-break/>RW ZÄH +4, REF +3, WIL +1; N</text:span><text:span text:style-name="T950">eutral</text:span></text:p>
      <text:p text:style-name="P499"><text:span text:style-name="T4">Höhlengrille </text:span><text:span text:style-name="T947">(3 TW)</text:span><text:span text:style-name="T4">:<text:line-break/></text:span>INI -1; A Biss -2 nah (<text:span text:style-name="T849">w</text:span>3); RK 13; TW 3<text:span text:style-name="T849">w</text:span>8 <text:span text:style-name="T959">(14)</text:span>; BW Sprung 24 m oder fliegen 9 m; AW <text:span text:style-name="T849">w</text:span>20;<text:line-break/>BES Zirpen <text:span text:style-name="T849">w</text:span>4; RW ZÄH +2, REF +0, WIL -3; N<text:span text:style-name="T950">eutral</text:span></text:p>
      <text:p text:style-name="P500"><text:span text:style-name="T4">Insektenschwarm </text:span><text:span text:style-name="T963">(4 TW)</text:span><text:span text:style-name="T4">:<text:line-break/></text:span><text:span text:style-name="T16">INI +5; A Schwarmbiss +1 nah (1+Stachel); RK 11; TW 4</text:span><text:span text:style-name="T964">w</text:span><text:span text:style-name="T16">8; BW fliegen 12m; alle Ziele innerhalb 6 m, </text:span><text:span text:style-name="T964">½</text:span><text:span text:style-name="T16"> Schaden durch Nichtflächenangriffe, Stachel: ZÄH-RW </text:span><text:span text:style-name="T964">5 | w</text:span><text:span text:style-name="T16">4 Schaden; RW ZÄH +0, REF +10, WIL -2; G Neutral</text:span><text:span text:style-name="T553"><text:line-break/></text:span><text:span text:style-name="T4">Berglöwe</text:span><text:span text:style-name="T553"> </text:span><text:span text:style-name="T965">(</text:span><text:span text:style-name="T4">4</text:span><text:span text:style-name="T965"> TW)</text:span><text:span text:style-name="T553">:<text:line-break/></text:span><text:span text:style-name="T340">INI +</text:span>3<text:span text:style-name="T340">; A Biss +</text:span>2 nah w8,<text:span text:style-name="T340"> </text:span>2x <text:span text:style-name="T340">Klaue +</text:span>5<text:span text:style-name="T340"> nah (</text:span><text:span text:style-name="T966">w</text:span>6<text:span text:style-name="T340">); RK 1</text:span>4<text:span text:style-name="T340">; TW </text:span>4<text:span text:style-name="T849">w</text:span>8 (14)<text:span text:style-name="T340">; BW </text:span>12<text:span text:style-name="T340"> m, AW 2</text:span><text:span text:style-name="T849">w</text:span><text:span text:style-name="T340">20;<text:line-break/>RW ZÄH +</text:span>6<text:span text:style-name="T340">, REF +</text:span>7<text:span text:style-name="T340">, WIL +</text:span>2<text:span text:style-name="T340">; N</text:span>eutral</text:p>
      <text:p text:style-name="P499"><text:span text:style-name="T946">Schlachtross </text:span><text:span text:style-name="T947">(4 TW)</text:span><text:span text:style-name="T946">:<text:line-break/></text:span><text:span text:style-name="T948">INI <text:s/>+1; <text:s/>A <text:s/>Huf <text:s/>+5 <text:s/>nah <text:s/>(</text:span><text:span text:style-name="T966">w</text:span><text:span text:style-name="T948">6 + 3); <text:s/>RK <text:s/>14; <text:s/>TW 4</text:span><text:span text:style-name="T849">w</text:span><text:span text:style-name="T948">8 </text:span><text:span text:style-name="T959">(18)</text:span><text:span text:style-name="T948">; BW 18 m; AW </text:span><text:span text:style-name="T849">w</text:span><text:span text:style-name="T948">20;<text:line-break/>RW ZÄH +6, REF +4, WIL +2; N</text:span><text:span text:style-name="T950">eutral</text:span></text:p>
      <text:p text:style-name="P499"><text:span text:style-name="T967">Löwe</text:span><text:span text:style-name="T4"> </text:span><text:span text:style-name="T965">(</text:span><text:span text:style-name="T967">5</text:span><text:span text:style-name="T965"> TW)</text:span><text:span text:style-name="T4">:<text:line-break/></text:span>INI +<text:span text:style-name="T950">3</text:span>; A Biss +<text:span text:style-name="T950">2 nah w8+2,</text:span> <text:span text:style-name="T950">2x </text:span>Klaue +<text:span text:style-name="T950">7</text:span> nah (<text:span text:style-name="T966">w</text:span><text:span text:style-name="T950">4+5</text:span>); RK 1<text:span text:style-name="T950">5</text:span>; TW <text:span text:style-name="T950">5</text:span><text:span text:style-name="T849">w</text:span><text:span text:style-name="T950">8 </text:span><text:span text:style-name="T959">(23)</text:span>; BW <text:span text:style-name="T950">12</text:span> m,<text:line-break/>AW 2<text:span text:style-name="T849">w</text:span>20; RW ZÄH +<text:span text:style-name="T950">6</text:span>, REF +<text:span text:style-name="T950">7</text:span>, WIL +<text:span text:style-name="T950">2</text:span>; N<text:span text:style-name="T950">eutral</text:span></text:p>
      <text:p text:style-name="P499"><text:span text:style-name="T4">Greif </text:span><text:span text:style-name="T965">(7 TW)</text:span><text:span text:style-name="T4">:<text:line-break/></text:span>INI +2; A Biss +9 nah (2<text:span text:style-name="T849">w</text:span>6) und Klaue +5 nah (<text:span text:style-name="T966">w</text:span>6); RK 17; TW 7<text:span text:style-name="T849">w</text:span>10 <text:span text:style-name="T959">(39)</text:span>;<text:line-break/>BW <text:span text:style-name="T950">12</text:span> m, fliegen 24 m; AW 2<text:span text:style-name="T849">w</text:span>20; RW ZÄH +7, REF +8, WIL +4; N<text:span text:style-name="T950">eutral</text:span></text:p>
      <text:p text:style-name="P499"><text:span text:style-name="T968">Riesen</text:span><text:span text:style-name="T969">s</text:span><text:span text:style-name="T968">korpion </text:span><text:span text:style-name="T969">(12 TW)</text:span><text:span text:style-name="T968">:<text:line-break/></text:span><text:span text:style-name="T970">INI +3; A Schere +12 nah (</text:span><text:span text:style-name="T971">w</text:span><text:span text:style-name="T970">10 + 4) oder Stachel +7 nah (</text:span><text:span text:style-name="T971">w</text:span><text:span text:style-name="T970">6 + 2 + Gift); RK 18;<text:line-break/>TW 2</text:span><text:span text:style-name="T971">w</text:span><text:span text:style-name="T970">10+12 </text:span><text:span text:style-name="T972">(23)</text:span><text:span text:style-name="T970">; BW 15 m oder klettern 9 m; AW 3</text:span><text:span text:style-name="T971">w</text:span><text:span text:style-name="T970">20;<text:line-break/></text:span><text:span text:style-name="T973">BES Gift (ZÄH-RW mit SG 15 oder tot in </text:span><text:span text:style-name="T974">w</text:span><text:span text:style-name="T973">4 Runden); RW ZÄH +9, REF +4, WIL -2; N</text:span><text:span text:style-name="T970">eutral</text:span></text:p>
      <text:p text:style-name="P501"><text:span text:style-name="T742">1-</text:span><text:span text:style-name="T149">24</text:span><text:span text:style-name="T304"> </text:span>Vergrößern/<text:span text:style-name="T975">Schrumpfen</text:span><text:span text:style-name="T278"><text:tab/><text:tab/><text:tab/><text:tab/><text:tab/><text:tab/><text:tab/><text:tab/><text:tab/></text:span><text:span text:style-name="T199">Regeln 1</text:span><text:span text:style-name="T650">60</text:span><text:span text:style-name="T199">, Rules </text:span><text:span text:style-name="T577">1</text:span><text:span text:style-name="T650">39</text:span></text:p>
      <text:p text:style-name="P480"><text:span text:style-name="T650">Grad</text:span><text:span text:style-name="T743"> </text:span>1, <text:span text:style-name="T743">1 Runde, </text:span>Berührung, Dauer: 1 Phase/Z<text:span text:style-name="T976">S</text:span><text:span text:style-name="T743">, kein </text:span>Rettungswurf</text:p>
      <text:p text:style-name="P502"><text:s/></text:p>
      <text:p text:style-name="P503"><text:span text:style-name="T453">D</text:span><text:span text:style-name="T2">u </text:span><text:span text:style-name="T749">kannst </text:span><text:span text:style-name="T977">ein Wesen, Objekt oder dich selbst (einmal) vergrößern </text:span><text:span text:style-name="T978">oder schrumpfen</text:span><text:span text:style-name="T977">.</text:span></text:p>
      <text:p text:style-name="P504"><text:s/></text:p>
      <text:p text:style-name="P285">Zauber w20, <text:span text:style-name="T275">Umkehrung</text:span> w<text:span text:style-name="T275">16</text:span>:</text:p>
      <text:p text:style-name="P505"><text:span text:style-name="T4">1<text:tab/></text:span><text:tab/><text:span text:style-name="T754">Kritischer </text:span>Fehlschlag! <text:span text:style-name="T966">w</text:span>6<text:span text:style-name="T754">+</text:span>Glück<text:span text:style-name="T754">smod</text:span>:</text:p>
      <text:p text:style-name="P506"><text:tab/><text:tab/><text:span text:style-name="T4">0-</text:span> Verderbnis <text:span text:style-name="T754">&amp; Patzer<text:tab/><text:tab/></text:span><text:span text:style-name="T756">1-</text:span><text:span text:style-name="T391">3</text:span><text:span text:style-name="T754"> Verderbnis<text:tab/></text:span><text:span text:style-name="T391">4</text:span><text:span text:style-name="T756">+ </text:span><text:span text:style-name="T754">Patzer</text:span></text:p>
      <text:p text:style-name="P399"><text:span text:style-name="T4">2-11<text:tab/></text:span><text:tab/>Fehlschlag<text:span text:style-name="T406"> </text:span><text:span text:style-name="T277">&amp; Verlust</text:span></text:p>
      <text:p text:style-name="P507"><text:span text:style-name="T4">12-13</text:span><text:tab/>Das Ziel erhöht seine Größe und Masse um 10%. Es wird sichtbar größer, aber <text:span text:style-name="T979">nicht</text:span></text:p>
      <text:p text:style-name="P507"><text:span text:style-name="T979"><text:tab/><text:tab/>so, </text:span>dass dies einen Bonus im Spiel verleiht. Je nach Situation könnte dadurch <text:span text:style-name="T754">e</text:span>ine</text:p>
      <text:p text:style-name="P508"><text:tab/><text:tab/>Kante erreicht und überwunden werden. Ausrüstungsgegenstände werden <text:span text:style-name="T980">auch</text:span></text:p>
      <text:p text:style-name="P508"><text:tab/><text:tab/>vergrößert.</text:p>
      <text:p text:style-name="P505"><text:span text:style-name="T4">14-17</text:span><text:tab/>Das Ziel erhöht seine Größe um 25%, +1 auf Angriffe, Schaden und <text:span text:style-name="T981">RK</text:span>.</text:p>
      <text:p text:style-name="P509"><text:span text:style-name="T4">18-19<text:tab/></text:span>Das Ziel erhöht seine Größe um 50%, +<text:span text:style-name="T981">2</text:span> auf Angriffe, Schaden und <text:span text:style-name="T981">RK</text:span>.</text:p>
      <text:p text:style-name="P509"><text:span text:style-name="T4">20-23<text:tab/></text:span>Das Ziel verdoppelt seine Größe. +<text:span text:style-name="T981">4</text:span> auf Angriffe, Schaden und <text:span text:style-name="T981">RK</text:span>. <text:span text:style-name="T981">+</text:span>10 TP.<text:span text:style-name="T982">*</text:span></text:p>
      <text:p text:style-name="P509"><text:span text:style-name="T4">2</text:span><text:span text:style-name="T983">4</text:span><text:span text:style-name="T4">-2</text:span><text:span text:style-name="T983">7</text:span><text:span text:style-name="T4"><text:tab/></text:span>Das Ziel verd<text:span text:style-name="T982">reifacht</text:span> seine Größe. +<text:span text:style-name="T981">6</text:span> auf Angriffe, Schaden und <text:span text:style-name="T981">RK</text:span>. <text:span text:style-name="T981">+2</text:span>0 TP.<text:span text:style-name="T982">*</text:span></text:p>
      <text:p text:style-name="P510"><text:span text:style-name="T4">2</text:span><text:span text:style-name="T983">8</text:span><text:span text:style-name="T4">-2</text:span><text:span text:style-name="T983">9</text:span><text:span text:style-name="T4"><text:tab/></text:span><text:span text:style-name="T984">3</text:span><text:span text:style-name="T16"> </text:span>Ziel<text:span text:style-name="T982">e</text:span> verd<text:span text:style-name="T982">reifachen</text:span> <text:span text:style-name="T982">ihre</text:span> Größe. +<text:span text:style-name="T981">6</text:span> auf Angriffe, Schaden und <text:span text:style-name="T981">RK</text:span>. <text:span text:style-name="T981">+2</text:span>0 TP.<text:span text:style-name="T982">*</text:span></text:p>
      <text:p text:style-name="P510"><text:span text:style-name="T985">30</text:span><text:span text:style-name="T4">-</text:span><text:span text:style-name="T985">31</text:span><text:span text:style-name="T4"><text:tab/></text:span><text:span text:style-name="T984">3</text:span><text:span text:style-name="T16"> Ziel</text:span><text:span text:style-name="T986">e</text:span><text:span text:style-name="T16"> verd</text:span><text:span text:style-name="T986">reifachen</text:span><text:span text:style-name="T16"> </text:span><text:span text:style-name="T986">ihre</text:span><text:span text:style-name="T16"> Größe. +</text:span><text:span text:style-name="T987">6</text:span><text:span text:style-name="T16"> auf Angriffe, Schaden und </text:span><text:span text:style-name="T987">RK</text:span><text:span text:style-name="T16">. </text:span><text:span text:style-name="T987">+2</text:span><text:span text:style-name="T16">0 TP.</text:span><text:span text:style-name="T986">*</text:span></text:p>
      <text:p text:style-name="P510"><text:span text:style-name="T986"><text:tab/><text:tab/></text:span><text:span text:style-name="T988">Die Dauer ist </text:span><text:span text:style-name="T989">max. </text:span><text:span text:style-name="T988">1 Tag pro ZS.</text:span></text:p>
      <text:p text:style-name="P511"><text:span text:style-name="T985">32+</text:span><text:span text:style-name="T4"><text:tab/><text:tab/></text:span><text:span text:style-name="T990">Das</text:span><text:span text:style-name="T16"> </text:span>Ziel ver-<text:span text:style-name="T991">17-</text:span><text:span text:style-name="T982">fach</text:span><text:span text:style-name="T991">t</text:span> <text:span text:style-name="T991">seine</text:span> Größe. Ein normaler Mensch wächst <text:span text:style-name="T991">auf 30m.</text:span></text:p>
      <text:p text:style-name="P511"><text:span text:style-name="T16"><text:tab/><text:tab/>+</text:span><text:span text:style-name="T992">10</text:span><text:span text:style-name="T16"> auf Angriffe, Schaden und </text:span><text:span text:style-name="T987">RK</text:span><text:span text:style-name="T16">. </text:span><text:span text:style-name="T987">+</text:span><text:span text:style-name="T992">10</text:span><text:span text:style-name="T16">0 TP.</text:span><text:span text:style-name="T986">* </text:span><text:span text:style-name="T988">Dauer 1 </text:span><text:span text:style-name="T989">Phase/</text:span><text:span text:style-name="T988">ZS.</text:span></text:p>
      <text:p text:style-name="P511"><text:span text:style-name="T988"><text:tab/><text:tab/></text:span><text:span text:style-name="T993">Wenn nicht voll ausgenutzt: </text:span><text:span text:style-name="T989">Größe*Dauer=</text:span><text:span text:style-name="T992">k</text:span><text:span text:style-name="T989">onst</text:span><text:span text:style-name="T992">ant</text:span><text:span text:style-name="T989"> <text:s/>Größe/Bonus= </text:span><text:span text:style-name="T992">k</text:span><text:span text:style-name="T989">onst</text:span><text:span text:style-name="T992">ant</text:span></text:p>
      <text:p text:style-name="P512"><text:span text:style-name="T994">*<text:tab/><text:tab/></text:span><text:span text:style-name="T103">Diese TP werden bei Verletzungen als erstes reduziert.</text:span></text:p>
      <text:p text:style-name="P513"><text:s/></text:p>
      <text:p text:style-name="P514">Verderbnis <text:span text:style-name="T910">w</text:span>16:</text:p>
      <text:p text:style-name="P515"><text:span text:style-name="T4">1-6</text:span><text:tab/><text:tab/>Ein<text:span text:style-name="T910">es deiner</text:span> Körperteil<text:span text:style-name="T910">e</text:span> wächst dauerhaft auf <text:span text:style-name="T910">w</text:span>3<text:span text:style-name="T910">+</text:span>1 fache Größe:</text:p>
      <text:p text:style-name="P515"><text:tab/><text:tab/><text:span text:style-name="T4">1</text:span> Augen<text:tab/><text:tab/><text:span text:style-name="T4">2</text:span> Ohren<text:tab/><text:tab/><text:span text:style-name="T4">3</text:span> Nase<text:tab/><text:span text:style-name="T4">4 </text:span>Hände<text:tab/><text:tab/><text:span text:style-name="T4">5</text:span> Beine<text:tab/><text:tab/><text:span text:style-name="T4">6</text:span> Füße</text:p>
      <text:p text:style-name="P515"><text:span text:style-name="T4">7-10</text:span><text:tab/><text:tab/>ein<text:span text:style-name="T910">es Deiner</text:span> Körperteil<text:span text:style-name="T910">e</text:span> <text:span text:style-name="T910">schrumpft</text:span> dauerhaft um die Hälfte:</text:p>
      <text:p text:style-name="P515"><text:tab/><text:tab/><text:span text:style-name="T4">7 </text:span>Augen<text:tab/><text:tab/><text:span text:style-name="T4">8</text:span> Nase<text:tab/><text:tab/><text:span text:style-name="T4">9</text:span> Arme: -<text:span text:style-name="T995">1 </text:span>Stärke<text:tab/><text:tab/><text:span text:style-name="T4">10</text:span> Beine: -<text:span text:style-name="T995">1,5 m </text:span>Bewegung</text:p>
      <text:p text:style-name="P515"><text:span text:style-name="T4">11</text:span><text:tab/><text:tab/><text:span text:style-name="T910">w</text:span>4 Tage wächst <text:span text:style-name="T910">deine</text:span> Körperbehaarung <text:span text:style-name="T996">zu</text:span> einem Gorilla<text:span text:style-name="T996">fell</text:span></text:p>
      <text:p text:style-name="P516"><text:span text:style-name="T4">12</text:span><text:tab/><text:tab/>d<text:span text:style-name="T910">u</text:span> wächst um 2<text:span text:style-name="T910">w</text:span>16 cm, <text:span text:style-name="T910">d</text:span>ein Gewicht <text:span text:style-name="T996">nimmt </text:span>um (<text:span text:style-name="T910">w</text:span>6+1)x5 kg zu und <text:span text:style-name="T996">+1 </text:span>Stärke</text:p>
      <text:p text:style-name="P515"><text:span text:style-name="T4">13</text:span><text:tab/><text:tab/>d<text:span text:style-name="T910">eine</text:span> Finger wachsen um <text:span text:style-name="T910">w</text:span>16 cm (<text:span text:style-name="T910">5 mal würfeln)</text:span>, <text:span text:style-name="T910">Geschick</text:span>-1</text:p>
      <text:p text:style-name="P515"><text:span text:style-name="T4">14</text:span><text:tab/><text:tab/><text:span text:style-name="T910">g</text:span>eringfügige Verderbnis<text:tab/><text:span text:style-name="T4">15 </text:span>ernsthafte Verderbnis<text:tab/><text:span text:style-name="T4">16 </text:span>schwerwiegende Verd.</text:p>
      <text:p text:style-name="P517"><text:s/></text:p>
      <text:p text:style-name="P518">Zauberpatzer <text:span text:style-name="T997">w</text:span>4:</text:p>
      <text:p text:style-name="P519"><text:span text:style-name="T4">1</text:span><text:tab/>Der nächstgelegene Feind wird um 50% größer, <text:span text:style-name="T998">erhält </text:span>+2 auf Stärke. <text:span text:style-name="T997">W</text:span>enn kein Feind in<text:line-break/><text:tab/>der Nähe ist <text:span text:style-name="T997">passiert nichts.</text:span></text:p>
      <text:p text:style-name="P520"><text:span text:style-name="T4">2</text:span><text:tab/><text:span text:style-name="T999">A</text:span>lle Feinde im Umkreis von 15 m verdoppeln ihre Größe und <text:span text:style-name="T999">erhalten </text:span>+3 auf ihre Stärke</text:p>
      <text:p text:style-name="P520"><text:span text:style-name="T4">3</text:span><text:tab/><text:span text:style-name="T999">D</text:span>as Ziel wird verkleinert statt vergrößert und schrumpft um 25% <text:span text:style-name="T997">für -</text:span><text:span text:style-name="T1000">1 </text:span>Stärke</text:p>
      <text:p text:style-name="P519"><text:span text:style-name="T4">4</text:span><text:tab/><text:span text:style-name="T1000">Für 1 Tag schrumpft </text:span>alles im Umkreis von 30m auf Mausgröße <text:span text:style-name="T1001">(1/12)</text:span>: <text:span text:style-name="T997">Wesen</text:span>,<text:line-break/><text:tab/>Gegenstände, Pflanzen, Gebäude und ähnliche Dinge – d.h. Menschen sind <text:span text:style-name="T1000">ca.</text:span> 15cm</text:p>
      <text:p text:style-name="P519"><text:tab/>groß. Betroffene bleiben verkleinert wenn sie sich aus dem Bereich herausbewegen.</text:p>
      <text:p text:style-name="P521"/>
      <text:p text:style-name="P522"><text:span text:style-name="T742">1-</text:span><text:span text:style-name="T149">2</text:span><text:span text:style-name="T63">6</text:span><text:span text:style-name="T304"> </text:span><text:span text:style-name="T63">Zaubertrick</text:span><text:span text:style-name="T278"><text:tab/><text:tab/><text:tab/><text:tab/><text:tab/><text:tab/><text:tab/><text:tab/><text:tab/><text:tab/><text:tab/><text:tab/></text:span><text:span text:style-name="T199">Regeln 1</text:span><text:span text:style-name="T63">62</text:span><text:span text:style-name="T199">, Rules </text:span><text:span text:style-name="T577">1</text:span><text:span text:style-name="T63">30</text:span></text:p>
      <text:p text:style-name="P523"><text:span text:style-name="T650">Grad</text:span><text:span text:style-name="T743"> </text:span>1, <text:span text:style-name="T743">1 </text:span><text:span text:style-name="T1002">Aktion</text:span><text:span text:style-name="T743">, </text:span><text:span text:style-name="T1002">6m/ZS</text:span>, Dauer: <text:span text:style-name="T1002">verschieden</text:span><text:span text:style-name="T743">, </text:span><text:span text:style-name="T1002">Willen</text:span><text:span text:style-name="T1003">≥</text:span><text:span text:style-name="T1004">ZW</text:span></text:p>
      <text:p text:style-name="P524"><text:s/></text:p>
      <text:p text:style-name="P525"><text:span text:style-name="T453">D</text:span><text:span text:style-name="T2">u </text:span><text:span text:style-name="T749">kannst </text:span><text:span text:style-name="T1005">kleinere Zaubertricks ohne Verderbnis wirken</text:span><text:span text:style-name="T977">.</text:span></text:p>
      <text:p text:style-name="P526"><text:s/></text:p>
      <text:p text:style-name="P527">Zauber w20:</text:p>
      <text:p text:style-name="P528"><text:span text:style-name="T4">1<text:tab/></text:span><text:tab/>Fehlschlag <text:span text:style-name="T754">&amp; Patzer</text:span></text:p>
      <text:p text:style-name="P399"><text:span text:style-name="T4">2-11<text:tab/></text:span><text:tab/>Fehlschlag<text:span text:style-name="T406"> </text:span><text:span text:style-name="T277">&amp; Verlust</text:span></text:p>
      <text:p text:style-name="P529"><text:span text:style-name="T4">12-13</text:span><text:tab/>D<text:span text:style-name="T1006">u</text:span> erzeug<text:span text:style-name="T1006">s</text:span>t einen einfachen <text:span text:style-name="T4">visuellen</text:span> Effekt in einer Entfernung von bis zu 6 m pro<text:line-break/><text:tab/><text:tab/>Zauberstufe, <text:span text:style-name="T1007">z.B.</text:span> einen Lichtblitz, tanzende Lichter, einen Strahl Mondlicht oder</text:p>
      <text:p text:style-name="P529"><text:tab/><text:tab/>einen Flecken aus Dunkelheit.</text:p>
      <text:p text:style-name="P530"><text:span text:style-name="T4">14-17</text:span><text:tab/><text:span text:style-name="T1008">Du erzeugst </text:span>einen einfachen <text:span text:style-name="T1009">visuellen oder akustischen</text:span><text:span text:style-name="T1008"> </text:span>Effekt in <text:span text:style-name="T1008">6 m pro</text:span></text:p>
      <text:p text:style-name="P530"><text:span text:style-name="T1008"><text:tab/><text:tab/>Zauberstufe, z.B. </text:span>einen geflüsterten Satz, das <text:span text:style-name="T1008">Verstärken</text:span> <text:span text:style-name="T1008">d</text:span>einer Stimme zu</text:p>
      <text:p text:style-name="P530"><text:tab/><text:tab/>donnernder Lautstärke, ein falsches Hundebellen oder Bauchred<text:span text:style-name="T1008">en</text:span>.</text:p>
      <text:p text:style-name="P531"><text:span text:style-name="T4">18-19<text:tab/></text:span><text:span text:style-name="T1010">Du</text:span><text:span text:style-name="T16"> erzeug</text:span><text:span text:style-name="T1010">s</text:span><text:span text:style-name="T16">t einen einfachen </text:span><text:span text:style-name="T1011">visuellen, akustischen oder </text:span><text:span text:style-name="T4">kinetischen</text:span><text:span text:style-name="T16"> Effekt in </text:span><text:span text:style-name="T1010">6 m</text:span></text:p>
      <text:p text:style-name="P531"><text:span text:style-name="T1010"><text:tab/><text:tab/>pro Zauberstufe, z.B.</text:span><text:span text:style-name="T16"> lässt </text:span><text:span text:style-name="T1010">du</text:span><text:span text:style-name="T16"> einen Becher vom Tisch fallen, reißt von einem</text:span></text:p>
      <text:p text:style-name="P531"><text:span text:style-name="T16"><text:tab/><text:tab/>Kleidungsstück die Knöpfe ab, dreh</text:span><text:span text:style-name="T1010">s</text:span><text:span text:style-name="T16">t einen Türgriff oder bring</text:span><text:span text:style-name="T1010">s</text:span><text:span text:style-name="T16">t ein</text:span><text:span text:style-name="T1012">en</text:span><text:span text:style-name="T16"> Kartenstoß<text:line-break/><text:tab/><text:tab/>dazu, sich selbst zu mischen.</text:span></text:p>
      <text:p text:style-name="P528"><text:span text:style-name="T4">20</text:span><text:span text:style-name="T985">+</text:span><text:span text:style-name="T4"><text:tab/><text:tab/></text:span><text:span text:style-name="T1010">Du</text:span><text:span text:style-name="T992"> erzeug</text:span><text:span text:style-name="T1010">s</text:span><text:span text:style-name="T992">t eine</text:span><text:span text:style-name="T1010">n Effekt wie oben oder eine</text:span><text:span text:style-name="T992"> </text:span><text:span text:style-name="T1013">gefährliche Flüssigkeit oder Energie</text:span><text:span text:style-name="T992"><text:line-break/><text:tab/><text:tab/>einer bestimmten Art, die </text:span><text:span text:style-name="T1010">w</text:span><text:span text:style-name="T992">3 Schaden verursacht, z.B. einen Säurespritzer oder<text:line-break/><text:tab/><text:tab/>eisige Kälte.</text:span></text:p>
      <text:p text:style-name="P532"/>
      <text:p text:style-name="P532"/>
      <text:p text:style-name="P533">Zauberpatzer <text:span text:style-name="T997">w</text:span>4:</text:p>
      <text:p text:style-name="P534"><text:span text:style-name="T4">1</text:span><text:tab/>D<text:span text:style-name="T1014">u rufst versehentlich eine große Biene herbei, die dich jagt.</text:span></text:p>
      <text:p text:style-name="P535"><text:span text:style-name="T4">2</text:span><text:tab/><text:span text:style-name="T1015">Du kleb</text:span><text:span text:style-name="T1016">st</text:span><text:span text:style-name="T1015"> a</text:span><text:span text:style-name="T1016">m</text:span><text:span text:style-name="T1015"> Boden </text:span><text:span text:style-name="T1016">fest </text:span><text:span text:style-name="T1015">und brauchst </text:span><text:span text:style-name="T1017">Stärke 15</text:span><text:span text:style-name="T1015"> um dich loszureißen.</text:span></text:p>
      <text:p text:style-name="P536"><text:span text:style-name="T4">3</text:span><text:tab/><text:span text:style-name="T1018">Deine Haare wechseln die Farbe nach Entscheidung de</text:span><text:span text:style-name="T206">r</text:span><text:span text:style-name="T1018"> </text:span><text:span text:style-name="T206">SL</text:span><text:span text:style-name="T1018">.</text:span></text:p>
      <text:p text:style-name="P536"><text:span text:style-name="T4">4</text:span><text:tab/><text:span text:style-name="T1018">Deine Auge</text:span><text:span text:style-name="T206">n</text:span><text:span text:style-name="T1018"> wechseln die Farbe nach Entscheidung de</text:span><text:span text:style-name="T206">r</text:span><text:span text:style-name="T1018"> </text:span><text:span text:style-name="T206">SL</text:span><text:span text:style-name="T1018">.</text:span></text:p>
      <text:p text:style-name="P537"/>
      <text:p text:style-name="P538"><text:span text:style-name="T1019">Große B</text:span><text:span text:style-name="T948">iene </text:span><text:span text:style-name="T1020">(2 TW)</text:span></text:p>
      <text:p text:style-name="P539">I<text:span text:style-name="T1019">ni</text:span>+1 Stachel+3 <text:span text:style-name="T1021">w</text:span><text:span text:style-name="T4">4</text:span>+Gift:Zäh 8<text:span text:style-name="T1019">|</text:span><text:span text:style-name="T1022">+w4</text:span> RK<text:span text:style-name="T4">12</text:span> TW2<text:span text:style-name="T849">w</text:span>8<text:span text:style-name="T959">(9)</text:span> fliegen 9m <text:span text:style-name="T1021">w</text:span><text:span text:style-name="T4">20 </text:span>Zäh+2 Ref<text:span text:style-name="T1019">lex</text:span>+3 Wil<text:span text:style-name="T1019">len</text:span>+1 <text:span text:style-name="T950">Chaos</text:span></text:p>
      <text:p text:style-name="P540"/>
      <text:p text:style-name="P541"><text:span text:style-name="T1023">2</text:span><text:span text:style-name="T1024">-</text:span><text:span text:style-name="T1023">2</text:span><text:span text:style-name="T1025"> </text:span><text:span text:style-name="T1026">Böses entdecken</text:span><text:span text:style-name="T1027"><text:tab/><text:tab/><text:tab/><text:tab/><text:tab/><text:tab/><text:tab/><text:tab/><text:tab/><text:tab/><text:tab/></text:span><text:span text:style-name="T1026">Regeln</text:span><text:span text:style-name="T1028"> </text:span><text:span text:style-name="T1029">260,</text:span><text:span text:style-name="T1028"> </text:span><text:span text:style-name="T1026">Rules</text:span><text:span text:style-name="T1028"> </text:span><text:span text:style-name="T1029">25</text:span><text:span text:style-name="T1026">9</text:span></text:p>
      <text:p text:style-name="P542"><text:span text:style-name="T1030">Grad</text:span><text:span text:style-name="T51"> </text:span><text:span text:style-name="T1031">2</text:span><text:span text:style-name="T51">, </text:span><text:span text:style-name="T1032">1 Aktion, </text:span><text:span text:style-name="T1033">18m</text:span><text:span text:style-name="T51">, </text:span><text:span text:style-name="T1033">6 Phasen</text:span><text:span text:style-name="T51"> </text:span><text:span text:style-name="T1032">Dauer, </text:span><text:span text:style-name="T51">Willen</text:span><text:span text:style-name="T1034">≥</text:span><text:span text:style-name="T1035">ZW</text:span><text:span text:style-name="T51"><text:tab/><text:tab/><text:tab/><text:tab/><text:tab/></text:span><text:span text:style-name="T4">-</text:span><text:span text:style-name="T1036">2 weil Klerikerzauber</text:span></text:p>
      <text:p text:style-name="P543"><text:s/></text:p>
      <text:p text:style-name="P544"><text:span text:style-name="T1037">Du erkennst Böses in einem </text:span>1,5 m breite<text:span text:style-name="T1038">n und 18 m langen</text:span> Strahl von <text:span text:style-name="T1039">dir</text:span> ausgehend.<text:line-break/><text:span text:style-name="T1040">Böses ist alles was von </text:span><text:span text:style-name="T1041">e</text:span><text:span text:style-name="T1040">ntgegengesetzter Gesinnung </text:span><text:span text:style-name="T1041">oder </text:span><text:span text:style-name="T1040">dir feindlich gesinnt ist.</text:span></text:p>
      <text:p text:style-name="P545"><text:s/></text:p>
      <text:p text:style-name="P546"><text:span text:style-name="T1042">Manifestation</text:span> w<text:span text:style-name="T1042">3</text:span>:</text:p>
      <text:p text:style-name="P547"><text:span text:style-name="T4">1<text:tab/></text:span><text:tab/><text:span text:style-name="T1042">Böse Wesen leuchten schwach</text:span></text:p>
      <text:p text:style-name="P547"><text:span text:style-name="T1043">2</text:span><text:span text:style-name="T4"><text:tab/></text:span><text:tab/><text:span text:style-name="T1042">Himmlische Trompeten warnen vor bösen Wesen.</text:span></text:p>
      <text:p text:style-name="P547"><text:span text:style-name="T1043">3</text:span><text:span text:style-name="T4"><text:tab/></text:span><text:tab/><text:span text:style-name="T1042">Böse Wesen verströmen dunkle Schatten in alle Richtungen.</text:span></text:p>
      <text:p text:style-name="P548"><text:s/></text:p>
      <text:p text:style-name="P549">Zauber w20, <text:span text:style-name="T275">Umkehrung</text:span> w<text:span text:style-name="T275">16</text:span>:</text:p>
      <text:p text:style-name="P550"><text:span text:style-name="T4">1</text:span><text:tab/><text:tab/><text:span text:style-name="T1044">Patzer w2</text:span><text:span text:style-name="T1045">+Glücksmod</text:span><text:span text:style-name="T1044">:<text:tab/><text:tab/></text:span><text:span text:style-name="T1046">1-</text:span><text:span text:style-name="T1044"> ernsthafte Verderbnis<text:tab/></text:span><text:span text:style-name="T1046">2+</text:span><text:span text:style-name="T1044"> Fehlschlag &amp; Verlust</text:span></text:p>
      <text:p text:style-name="P550"><text:span text:style-name="T1046">2</text:span><text:span text:style-name="T4">-1</text:span><text:span text:style-name="T1046">0</text:span><text:tab/><text:tab/>Fehlschlag<text:span text:style-name="T1044"> &amp; Verlust</text:span></text:p>
      <text:p text:style-name="P550"><text:span text:style-name="T4">1</text:span><text:span text:style-name="T1046">1</text:span><text:span text:style-name="T4">-1</text:span><text:span text:style-name="T1046">2</text:span><text:tab/>Fehlschlag</text:p>
      <text:p text:style-name="P551"><text:span text:style-name="T4">1</text:span><text:span text:style-name="T1047">4</text:span><text:span text:style-name="T4">-1</text:span><text:span text:style-name="T1047">5</text:span><text:span text:style-name="T16"><text:tab/></text:span><text:span text:style-name="T1048">Wesen entgegengesetzter Gesinnung und gefährliche Gegenstände </text:span><text:span text:style-name="T1049">bis 18 m</text:span></text:p>
      <text:p text:style-name="P550"><text:span text:style-name="T1050"><text:tab/><text:tab/></text:span><text:span text:style-name="T1051">werden </text:span><text:span text:style-name="T1050">möglicherweise </text:span><text:span text:style-name="T1051">offenbar, Willen&gt;=Wurf negiert</text:span></text:p>
      <text:p text:style-name="P550"><text:span text:style-name="T4">1</text:span><text:span text:style-name="T1047">6</text:span><text:span text:style-name="T4">-1</text:span><text:span text:style-name="T1047">9</text:span><text:tab/><text:span text:style-name="T1051">Wesen entgegengesetzter Gesinnung und gefährliche Gegenstände </text:span><text:span text:style-name="T1050">bis 18 m</text:span></text:p>
      <text:p text:style-name="P550"><text:span text:style-name="T1050"><text:tab/><text:tab/></text:span><text:span text:style-name="T1051">werden </text:span><text:span text:style-name="T1050">immer </text:span><text:span text:style-name="T1051">offenbar, </text:span><text:span text:style-name="T1050">kein Rettungswurf</text:span></text:p>
      <text:p text:style-name="P550"><text:span text:style-name="T1047">20</text:span><text:span text:style-name="T4">-</text:span><text:span text:style-name="T1047">2</text:span><text:span text:style-name="T4">1</text:span><text:tab/><text:span text:style-name="T1051">Wesen entgegengesetzter Gesinnung und gefährliche Gegenstände </text:span><text:span text:style-name="T1050">bis 36 m</text:span></text:p>
      <text:p text:style-name="P550"><text:span text:style-name="T1050"><text:tab/><text:tab/></text:span><text:span text:style-name="T1051">werden </text:span><text:span text:style-name="T1050">immer </text:span><text:span text:style-name="T1051">offenbar, </text:span><text:span text:style-name="T1050">kein Rettungswurf</text:span></text:p>
      <text:p text:style-name="P550"><text:span text:style-name="T4">2</text:span><text:span text:style-name="T1047">2</text:span><text:span text:style-name="T4">-2</text:span><text:span text:style-name="T1047">5</text:span><text:tab/><text:span text:style-name="T1051">Wesen entgegengesetzter Gesinnung und gefährliche Gegenstände </text:span><text:span text:style-name="T1050">bis </text:span><text:span text:style-name="T1052">54</text:span><text:span text:style-name="T1050"> m</text:span></text:p>
      <text:p text:style-name="P550"><text:span text:style-name="T1050"><text:tab/><text:tab/></text:span><text:span text:style-name="T1051">werden </text:span><text:span text:style-name="T1052">auch für Gefährten </text:span><text:span text:style-name="T1051">offenbar, </text:span><text:span text:style-name="T1050">kein Rettungswurf</text:span></text:p>
      <text:p text:style-name="P550"><text:span text:style-name="T4">2</text:span><text:span text:style-name="T1047">6</text:span><text:span text:style-name="T4">-2</text:span><text:span text:style-name="T1047">9</text:span><text:tab/><text:span text:style-name="T1053">G</text:span><text:span text:style-name="T1051">efährliche Wesen und Gegenstände </text:span><text:span text:style-name="T1050">bis </text:span><text:span text:style-name="T1052">54</text:span><text:span text:style-name="T1050"> m </text:span><text:span text:style-name="T1051">werden </text:span><text:span text:style-name="T1052">auch für Gefährten </text:span><text:span text:style-name="T1051">offenbar,</text:span></text:p>
      <text:p text:style-name="P550"><text:span text:style-name="T1051"><text:tab/><text:tab/></text:span><text:span text:style-name="T1050">kein Rettungswurf</text:span></text:p>
      <text:p text:style-name="P550"><text:span text:style-name="T1047">30</text:span><text:span text:style-name="T4">-</text:span><text:span text:style-name="T1047">31</text:span><text:tab/><text:span text:style-name="T1053">G</text:span><text:span text:style-name="T1051">efährliche Wesen und Gegenstände </text:span><text:span text:style-name="T1050">bis </text:span><text:span text:style-name="T1052">54</text:span><text:span text:style-name="T1050"> m </text:span><text:span text:style-name="T1051">werden </text:span><text:span text:style-name="T1052">auch für Gefährten </text:span><text:span text:style-name="T1051">offenbar,</text:span></text:p>
      <text:p text:style-name="P550"><text:span text:style-name="T1051"><text:tab/><text:tab/></text:span><text:span text:style-name="T1054">Wesen erhalten -1 auf alle Würfe </text:span><text:span text:style-name="T1055">(auch Schaden)</text:span></text:p>
      <text:p text:style-name="P550"><text:span text:style-name="T1056">3</text:span><text:span text:style-name="T1047">2</text:span><text:span text:style-name="T4">-</text:span><text:span text:style-name="T1056">3</text:span><text:span text:style-name="T1047">3</text:span><text:tab/><text:span text:style-name="T1053">G</text:span><text:span text:style-name="T1051">efährliche Wesen und Gegenstände </text:span><text:span text:style-name="T1050">bis </text:span><text:span text:style-name="T1055">72</text:span><text:span text:style-name="T1050"> m </text:span><text:span text:style-name="T1051">werden </text:span><text:span text:style-name="T1052">auch für Gefährten </text:span><text:span text:style-name="T1051">offenbar,</text:span></text:p>
      <text:p text:style-name="P550"><text:span text:style-name="T1051"><text:tab/><text:tab/></text:span><text:span text:style-name="T1054">Wesen erhalten -</text:span><text:span text:style-name="T1055">2</text:span><text:span text:style-name="T1054"> auf alle Würfe </text:span><text:span text:style-name="T1055">(auch Schaden)</text:span></text:p>
      <text:p text:style-name="P550"><text:span text:style-name="T1056">3</text:span><text:span text:style-name="T1047">4</text:span><text:span text:style-name="T1056">+</text:span><text:tab/><text:tab/><text:span text:style-name="T1053">G</text:span><text:span text:style-name="T1051">efährliche Wesen und Gegenstände </text:span><text:span text:style-name="T1050">bis </text:span><text:span text:style-name="T1055">90</text:span><text:span text:style-name="T1050"> m </text:span><text:span text:style-name="T1051">werden </text:span><text:span text:style-name="T1052">auch für Gefährten </text:span><text:span text:style-name="T1051">offenbar,</text:span></text:p>
      <text:p text:style-name="P550"><text:span text:style-name="T1051"><text:tab/><text:tab/></text:span><text:span text:style-name="T1054">Wesen erhalten -</text:span><text:span text:style-name="T1055">4</text:span><text:span text:style-name="T1054"> auf alle Würfe </text:span><text:span text:style-name="T1055">(auch Schaden)</text:span></text:p>
      <text:p text:style-name="P552"><text:s/></text:p>
      <text:p text:style-name="P549"><text:span text:style-name="T1057">Tabelle 5-6 </text:span><text:span text:style-name="T1058">Allgemeine Zauberpatzer</text:span> w<text:span text:style-name="T1058">8</text:span>:</text:p>
      <text:p text:style-name="P550"><text:span text:style-name="T4">1<text:tab/></text:span><text:tab/><text:span text:style-name="T1058">Der nächste Gefährte wird teilweise in ein Tier verwandelt | Willen 10+2*Grad, w6:<text:line-break/><text:tab/><text:tab/></text:span><text:span text:style-name="T1059">1</text:span><text:span text:style-name="T1058"> Arme<text:tab/></text:span><text:span text:style-name="T1059">2</text:span><text:span text:style-name="T1058"> Beine<text:tab/></text:span><text:span text:style-name="T1059">3</text:span><text:span text:style-name="T1058"> Haut<text:tab/></text:span><text:span text:style-name="T1059">4</text:span><text:span text:style-name="T1058"> Kopf<text:tab/></text:span><text:span text:style-name="T1059">5-6</text:span><text:span text:style-name="T1058"> Körper<text:tab/></text:span><text:span text:style-name="T1060">für w7 Tage </text:span><text:span text:style-name="T1061">in </text:span><text:span text:style-name="T1060">Tier w8:</text:span></text:p>
      <text:p text:style-name="P550"><text:tab/><text:tab/><text:span text:style-name="T1059">1</text:span><text:span text:style-name="T1058"> Huhn<text:tab/></text:span><text:span text:style-name="T1059">2</text:span><text:span text:style-name="T1058"> Gorilla<text:tab/></text:span><text:span text:style-name="T1059">3</text:span><text:span text:style-name="T1058"> Kuh<text:tab/></text:span><text:span text:style-name="T1059">4</text:span><text:span text:style-name="T1058"> Echse<text:tab/></text:span><text:span text:style-name="T1059">5</text:span><text:span text:style-name="T1058"> Schlange<text:tab/></text:span><text:span text:style-name="T1059">6</text:span><text:span text:style-name="T1058"> Pferd<text:tab/></text:span><text:span text:style-name="T1059">7</text:span><text:span text:style-name="T1058"> Drache<text:tab/><text:tab/></text:span><text:span text:style-name="T1059">8</text:span><text:span text:style-name="T1058"> Adler</text:span></text:p>
      <text:p text:style-name="P550"><text:span text:style-name="T1043">2</text:span><text:span text:style-name="T4"><text:tab/></text:span><text:tab/><text:span text:style-name="T1058">Anderer Zaubereffekt: zufälligen Zauber gleichen Grades neu würfeln</text:span></text:p>
      <text:p text:style-name="P550"><text:span text:style-name="T1043">3</text:span><text:span text:style-name="T4"><text:tab/></text:span><text:tab/><text:span text:style-name="T1058">Es regnet w6:<text:tab/></text:span><text:span text:style-name="T1059">1</text:span><text:span text:style-name="T1058"> Blütenblätter<text:tab/><text:tab/></text:span><text:span text:style-name="T1059">2</text:span><text:span text:style-name="T1058"> Weinbergschnecken<text:tab/></text:span><text:span text:style-name="T1059">3</text:span><text:span text:style-name="T1058"> Kuhmist<text:line-break/><text:tab/><text:tab/><text:tab/><text:tab/><text:tab/></text:span><text:span text:style-name="T1059">4</text:span><text:span text:style-name="T1058"> fauliges Gemüse<text:tab/><text:tab/></text:span><text:span text:style-name="T1059">5</text:span><text:span text:style-name="T1058"> Eisenbarren<text:tab/><text:tab/></text:span><text:span text:style-name="T1059">6</text:span><text:span text:style-name="T1058"> Schlangen (w20=20 giftig)</text:span></text:p>
      <text:p text:style-name="P550"><text:span text:style-name="T1059">4</text:span><text:span text:style-name="T4"><text:tab/></text:span><text:tab/><text:span text:style-name="T1058">Das nächste Wesen explodiert: w3 Schaden pro Grad</text:span></text:p>
      <text:p text:style-name="P550"><text:span text:style-name="T1059">5</text:span><text:span text:style-name="T4"><text:tab/></text:span><text:tab/><text:span text:style-name="T1062">Ein zufälliges unter den nächsten 6 Wesen wird verwandelt | Willen 10+</text:span><text:span text:style-name="T1058">2*Grad </text:span><text:span text:style-name="T1062">w6:<text:line-break/><text:tab/><text:tab/></text:span><text:span text:style-name="T1063">1</text:span><text:span text:style-name="T1062"> Stein<text:tab/><text:tab/></text:span><text:span text:style-name="T1063">2</text:span><text:span text:style-name="T1062"> Kristall<text:tab/><text:tab/></text:span><text:span text:style-name="T1063">3</text:span><text:span text:style-name="T1062"> Erde<text:tab/><text:tab/></text:span><text:span text:style-name="T1063">4</text:span><text:span text:style-name="T1062"> Eisen<text:tab/><text:tab/></text:span><text:span text:style-name="T1063">5</text:span><text:span text:style-name="T1062"> Wasser<text:tab/><text:tab/></text:span><text:span text:style-name="T1063">6</text:span><text:span text:style-name="T1062"> Feuer</text:span></text:p>
      <text:p text:style-name="P550"><text:span text:style-name="T1059">6</text:span><text:span text:style-name="T4"><text:tab/></text:span><text:tab/><text:span text:style-name="T1062">Ein zufälliges unter den nächsten 6 Wesen </text:span><text:span text:style-name="T1064">erhält w12+5 geringfügige Verderbnis.</text:span></text:p>
      <text:p text:style-name="P550"><text:span text:style-name="T1059">7</text:span><text:span text:style-name="T4"><text:tab/></text:span><text:tab/><text:span text:style-name="T1065">Ein großes Feuerwerk lenkt alle Aufmerksamkeit auf dich</text:span><text:span text:style-name="T1042">.</text:span></text:p>
      <text:p text:style-name="P553"><text:span text:style-name="T1058">8</text:span><text:span text:style-name="T1066"><text:tab/></text:span><text:span text:style-name="T1067"><text:tab/></text:span><text:span text:style-name="T1068">Aschewolke in 6 m Umkreis wird alles von feiner Asche bedeckt.</text:span></text:p>
      <text:p text:style-name="P554"><text:span text:style-name="T1069">2-</text:span><text:span text:style-name="T1070">6</text:span><text:span text:style-name="T304"> </text:span><text:span text:style-name="T1070">Klopfen</text:span><text:span text:style-name="T1071"><text:tab/><text:tab/><text:tab/><text:tab/><text:tab/></text:span><text:span text:style-name="T278"><text:tab/><text:tab/><text:tab/><text:tab/><text:tab/><text:tab/><text:tab/><text:tab/></text:span><text:span text:style-name="T199">Regeln 1</text:span><text:span text:style-name="T1072">7</text:span><text:span text:style-name="T1070">2</text:span><text:span text:style-name="T199">, Rules </text:span><text:span text:style-name="T577">1</text:span><text:span text:style-name="T1070">75</text:span></text:p>
      <text:p text:style-name="P555"><text:span text:style-name="T1073">Grad</text:span> 2, <text:span text:style-name="T1074">1 </text:span><text:span text:style-name="T1070">Runde</text:span><text:span text:style-name="T1074">, </text:span><text:span text:style-name="T1070">9 m</text:span>, <text:span text:style-name="T1070">sofort</text:span><text:span text:style-name="T1072">, kein </text:span>Rettungswurf</text:p>
      <text:p text:style-name="P555"><text:span text:style-name="T251">D</text:span><text:span text:style-name="T1075">u</text:span><text:span text:style-name="T251"> öffne</text:span><text:span text:style-name="T1075">s</text:span><text:span text:style-name="T251">t ein verschlossenes Portal oder einen verschlossenen Gegenstand.</text:span></text:p>
      <text:p text:style-name="P556"><text:span text:style-name="T1042">Manifestation</text:span> w<text:span text:style-name="T1076">4</text:span>:</text:p>
      <text:p text:style-name="P557"><text:span text:style-name="T4">1<text:tab/></text:span><text:span text:style-name="T1077">lautes Klopfen<text:tab/><text:tab/><text:tab/></text:span><text:span text:style-name="T1043">2</text:span><text:span text:style-name="T4"><text:tab/></text:span><text:span text:style-name="T1077">Scheppern<text:tab/><text:tab/></text:span><text:span text:style-name="T1043">3</text:span><text:span text:style-name="T4"><text:tab/></text:span><text:span text:style-name="T1077">leises Klicken<text:tab/><text:tab/><text:tab/></text:span><text:span text:style-name="T1078">4</text:span><text:span text:style-name="T4"><text:tab/></text:span><text:span text:style-name="T1077">Lichtblitz</text:span></text:p>
      <text:p text:style-name="P558"><text:span text:style-name="T366">Verderbnis </text:span><text:span text:style-name="T1079">w</text:span><text:span text:style-name="T1080">6</text:span><text:span text:style-name="T366">:</text:span></text:p>
      <text:p text:style-name="P559"><text:span text:style-name="T4">1-</text:span><text:span text:style-name="T1078">3</text:span><text:tab/><text:span text:style-name="T1076">geringfügige Verderbnis<text:tab/></text:span><text:span text:style-name="T1078">4-5</text:span><text:tab/><text:span text:style-name="T1076">ernsthafte</text:span><text:span text:style-name="T1081"> </text:span><text:span text:style-name="T1076">Verderbnis</text:span><text:span text:style-name="T1082"><text:tab/></text:span><text:span text:style-name="T1078">6</text:span><text:span text:style-name="T1081"><text:tab/></text:span><text:span text:style-name="T1076">schwerwiegende Verderbnis</text:span></text:p>
      <text:p text:style-name="P560"><text:s/></text:p>
      <text:p text:style-name="P556"><text:span text:style-name="T202">P</text:span>atzer <text:span text:style-name="T778">w</text:span><text:span text:style-name="T1083">3</text:span>:</text:p>
      <text:p text:style-name="P559"><text:span text:style-name="T4">1</text:span><text:tab/>D<text:span text:style-name="T1084">as</text:span><text:span text:style-name="T1081"> S</text:span><text:span text:style-name="T1084">chloss wird um 4 schwieriger zu knacken.</text:span></text:p>
      <text:p text:style-name="P561"><text:span text:style-name="T4">2</text:span><text:tab/><text:span text:style-name="T1084">Das Ziel wird fuer w6 Runden unsichtbar.</text:span></text:p>
      <text:p text:style-name="P562"><text:span text:style-name="T4">3</text:span><text:tab/><text:span text:style-name="T1084">Alle</text:span><text:span text:style-name="T1085"> </text:span><text:span text:style-name="T1084">verschlossene Ausrüstung der Gruppe öffnet sich: Gürtel, Flaschen, Rucksäcke, Schnürsenkel.</text:span></text:p>
      <text:p text:style-name="P563">Zauber w20:</text:p>
      <text:p text:style-name="P564"><text:span text:style-name="T4">1</text:span><text:tab/><text:tab/><text:span text:style-name="T1086">Kritischer</text:span> Fehlschlag <text:span text:style-name="T1086">w</text:span>6<text:span text:style-name="T1086">+Glücksmod</text:span>:</text:p>
      <text:p text:style-name="P565"><text:span text:style-name="T553"><text:tab/><text:tab/></text:span><text:span text:style-name="T4">0-</text:span> Verderbnis, <text:span text:style-name="T1087">Patzer</text:span> <text:span text:style-name="T340">&amp;</text:span> <text:span text:style-name="T1087">Makel</text:span><text:tab/><text:span text:style-name="T4">1-</text:span><text:span text:style-name="T1088">3</text:span> Verderbnis<text:tab/><text:span text:style-name="T1088">4</text:span><text:span text:style-name="T1089"> </text:span><text:span text:style-name="T1090">Makel (Verderbnis)<text:tab/></text:span><text:span text:style-name="T1089">5+ </text:span><text:span text:style-name="T1090">Patzer</text:span></text:p>
      <text:p text:style-name="P565"><text:span text:style-name="T1091">2-11<text:tab/></text:span><text:span text:style-name="T1092"><text:tab/></text:span><text:span text:style-name="T1093">Fehlschlag</text:span><text:span text:style-name="T468"> </text:span><text:span text:style-name="T555">&amp; Verlust</text:span></text:p>
      <text:p text:style-name="P564"><text:span text:style-name="T4">12-13</text:span><text:tab/><text:span text:style-name="T1094">Fehlschlag</text:span>, aber Zauber ist nicht verloren</text:p>
      <text:p text:style-name="P566"><text:span text:style-name="T4">14-15</text:span><text:tab/>D<text:span text:style-name="T1095">u öffnest </text:span>ein <text:span text:style-name="T1095">Seil, </text:span>Truhe, Tür, <text:span text:style-name="T1095">Riegel oder Portal sofern es</text:span><text:span text:style-name="T1096"> nicht magisch oder sehr<text:line-break/><text:tab/><text:tab/>groß oder sehr komplex </text:span><text:span text:style-name="T1095">verschlossen ist.</text:span></text:p>
      <text:p text:style-name="P566"><text:span text:style-name="T4">16-19<text:tab/></text:span><text:span text:style-name="T16">D</text:span><text:span text:style-name="T1096">u öffnest </text:span><text:span text:style-name="T16">ein </text:span><text:span text:style-name="T1096">Seil, </text:span><text:span text:style-name="T16">Truhe, Tür, </text:span><text:span text:style-name="T1096">Riegel oder Portal sofern es nicht magisch<text:line-break/><text:tab/><text:tab/>verschlossen ist.</text:span></text:p>
      <text:p text:style-name="P567"><text:span text:style-name="T4">20 – 21<text:tab/></text:span><text:span text:style-name="T16">D</text:span><text:span text:style-name="T1096">u öffnest </text:span><text:span text:style-name="T16">ein </text:span><text:span text:style-name="T1096">Seil, </text:span><text:span text:style-name="T16">Truhe, Tür, </text:span><text:span text:style-name="T1096">Riegel oder Portal </text:span><text:span text:style-name="T1097">auch wenn</text:span><text:span text:style-name="T1096"> es magisch<text:line-break/><text:tab/><text:tab/>verschlossen ist, </text:span><text:span text:style-name="T1098">aber dein Wurf muss &gt; ZW zum Verschließen sein</text:span><text:span text:style-name="T1096">.</text:span></text:p>
      <text:p text:style-name="P568"><text:span text:style-name="T4">22 – 25<text:tab/></text:span><text:span text:style-name="T16">D</text:span><text:span text:style-name="T1096">u öffnest </text:span><text:span text:style-name="T1098">alle</text:span><text:span text:style-name="T16"> </text:span><text:span text:style-name="T1096">Seil</text:span><text:span text:style-name="T1098">e</text:span><text:span text:style-name="T1096">, </text:span><text:span text:style-name="T16">Truhe</text:span><text:span text:style-name="T1098">n</text:span><text:span text:style-name="T16">, Tür</text:span><text:span text:style-name="T1098">en</text:span><text:span text:style-name="T16">, </text:span><text:span text:style-name="T1096">Riegel oder Portal</text:span><text:span text:style-name="T1098">e innerhalb 9 m</text:span><text:span text:style-name="T1096"> </text:span><text:span text:style-name="T1097">auch wenn<text:line-break/><text:tab/><text:tab/></text:span><text:span text:style-name="T1098">sie </text:span><text:span text:style-name="T1096">magisch verschlossen </text:span><text:span text:style-name="T1098">s</text:span><text:span text:style-name="T1096">i</text:span><text:span text:style-name="T1098">nd</text:span><text:span text:style-name="T1096">, </text:span><text:span text:style-name="T1098">aber dein Wurf muss &gt; ZW zum Verschließen sein</text:span><text:span text:style-name="T1096">.</text:span></text:p>
      <text:p text:style-name="P568"><text:span text:style-name="T4">2</text:span><text:span text:style-name="T1099">6</text:span><text:span text:style-name="T4"> – 2</text:span><text:span text:style-name="T1099">9<text:tab/></text:span><text:span text:style-name="T16">D</text:span><text:span text:style-name="T1096">u öffnest </text:span><text:span text:style-name="T1098">entweder alle</text:span><text:span text:style-name="T16"> </text:span><text:span text:style-name="T1096">Seil</text:span><text:span text:style-name="T1098">e</text:span><text:span text:style-name="T1096">, </text:span><text:span text:style-name="T16">Truhe</text:span><text:span text:style-name="T1098">n</text:span><text:span text:style-name="T16">, Tür</text:span><text:span text:style-name="T1098">en</text:span><text:span text:style-name="T16">, </text:span><text:span text:style-name="T1096">Riegel oder Portal</text:span><text:span text:style-name="T1098">e innerhalb 18 m</text:span></text:p>
      <text:p text:style-name="P568"><text:span text:style-name="T1096"><text:tab/><text:tab/></text:span><text:span text:style-name="T1098">oder alle Objekte an einem einzelnen Ziel </text:span><text:span text:style-name="T1097">auch wenn </text:span><text:span text:style-name="T1098">sie </text:span><text:span text:style-name="T1096">magisch verschlossen </text:span><text:span text:style-name="T1098">sind</text:span><text:span text:style-name="T1096">,<text:line-break/><text:tab/><text:tab/></text:span><text:span text:style-name="T1098">aber dein Wurf muss &gt; ZW zum Verschließen sein</text:span><text:span text:style-name="T1096">. </text:span><text:span text:style-name="T1098">Ein einzelnes Ziel steht nackt da,<text:line-break/><text:tab/><text:tab/>bei 18 m Umkreis kannst du auswählen was genau geöffnet wird. Du entdeckst auch<text:line-break/><text:tab/><text:tab/>alle Geheimtüren im Umkreis.</text:span></text:p>
      <text:p text:style-name="P569"><text:span text:style-name="T1100">30</text:span><text:span text:style-name="T4"> – </text:span><text:span text:style-name="T1100">31<text:tab/></text:span><text:span text:style-name="T16">D</text:span><text:span text:style-name="T1096">u </text:span><text:span text:style-name="T1101">wirst dir aller</text:span><text:span text:style-name="T1096"> </text:span><text:span text:style-name="T1101">Schlösser und</text:span><text:span text:style-name="T1096"> Portal</text:span><text:span text:style-name="T1098">e innerhalb </text:span><text:span text:style-name="T1101">36</text:span><text:span text:style-name="T1098"> m</text:span><text:span text:style-name="T1096"> </text:span><text:span text:style-name="T1101">bewusst und öffnest sie <text:tab/>falls<text:line-break/><text:tab/><text:tab/></text:span><text:span text:style-name="T1098">dein Wurf &gt; ZW zum Verschließen </text:span><text:span text:style-name="T1101">ist</text:span><text:span text:style-name="T1096">. </text:span><text:span text:style-name="T1101">Außerdem kannst du ein Portal zerstören.</text:span></text:p>
      <text:p text:style-name="P569"><text:span text:style-name="T1100">3</text:span><text:span text:style-name="T1102">2</text:span><text:span text:style-name="T4"> – </text:span><text:span text:style-name="T1100">3</text:span><text:span text:style-name="T1102">3</text:span><text:span text:style-name="T1100"><text:tab/></text:span><text:span text:style-name="T16">D</text:span><text:span text:style-name="T1096">u </text:span><text:span text:style-name="T1101">wirst dir aller</text:span><text:span text:style-name="T1096"> </text:span><text:span text:style-name="T1101">Schlösser und</text:span><text:span text:style-name="T1096"> Portal</text:span><text:span text:style-name="T1098">e innerhalb </text:span><text:span text:style-name="T1101">36</text:span><text:span text:style-name="T1098"> m</text:span><text:span text:style-name="T1096"> </text:span><text:span text:style-name="T1101">bewusst und öffnest sie <text:tab/>falls<text:line-break/><text:tab/><text:tab/></text:span><text:span text:style-name="T1098">dein Wurf &gt; ZW zum Verschließen </text:span><text:span text:style-name="T1101">ist</text:span><text:span text:style-name="T1096">. </text:span><text:span text:style-name="T1101">Außerdem kannst du 3 Portale zerstören.</text:span></text:p>
      <text:p text:style-name="P570"><text:span text:style-name="T1100">3</text:span><text:span text:style-name="T1102">4+</text:span><text:span text:style-name="T1100"><text:tab/><text:tab/></text:span><text:span text:style-name="T16">D</text:span><text:span text:style-name="T1096">u </text:span><text:span text:style-name="T1101">wirst dir aller</text:span><text:span text:style-name="T1096"> </text:span><text:span text:style-name="T1101">Schlösser und</text:span><text:span text:style-name="T1096"> Portal</text:span><text:span text:style-name="T1098">e innerhalb </text:span><text:span text:style-name="T1101">1,5 km</text:span><text:span text:style-name="T1096"> </text:span><text:span text:style-name="T1101">bewusst und öffnest sie</text:span><text:span text:style-name="T1096">.<text:line-break/><text:tab/><text:tab/></text:span><text:span text:style-name="T1103">Du kannst die Heftigkeit des Öffnens kontrollieren. Mit 25%</text:span><text:span text:style-name="T1101"> </text:span><text:span text:style-name="T1103">werden</text:span><text:span text:style-name="T1101"> Portale<text:line-break/><text:tab/><text:tab/>zerstör</text:span><text:span text:style-name="T1103">t</text:span><text:span text:style-name="T1101">. </text:span></text:p>
      <text:p text:style-name="P571"/>
      <text:p text:style-name="P572"><text:s/></text:p>
      <text:p text:style-name="P573"/>
      <text:p text:style-name="P574"><text:span text:style-name="T1069">2-</text:span><text:span text:style-name="T1104">9</text:span><text:span text:style-name="T304"> </text:span><text:span text:style-name="T1105">Nythuuls Stachel</text:span><text:span text:style-name="T1071">schweinmantel</text:span><text:span text:style-name="T278"><text:tab/><text:tab/><text:tab/><text:tab/><text:tab/><text:tab/><text:tab/><text:tab/></text:span><text:span text:style-name="T199">Regeln 1</text:span><text:span text:style-name="T1072">7</text:span><text:span text:style-name="T1073">8</text:span><text:span text:style-name="T199">, Rules </text:span><text:span text:style-name="T577">1</text:span><text:span text:style-name="T1072">86</text:span></text:p>
      <text:p text:style-name="P575"><text:span text:style-name="T1073">Grad</text:span> 2, <text:span text:style-name="T1074">1 Aktion, </text:span><text:span text:style-name="T1072">selbst</text:span>, <text:span text:style-name="T1072">1 Runde pro ZS, kein </text:span>Rettungswurf<text:tab/><text:span text:style-name="T1106">deutsche </text:span><text:span text:style-name="T1107">Version </text:span><text:span text:style-name="T1106">Übersetzungsfehler?</text:span></text:p>
      <text:p text:style-name="P576"><text:s/></text:p>
      <text:p text:style-name="P577"><text:span text:style-name="T453">D</text:span><text:span text:style-name="T1108">u wirst von spitzen Stacheln umhüllt</text:span><text:span text:style-name="T977">.</text:span></text:p>
      <text:p text:style-name="P576"><text:s/></text:p>
      <text:p text:style-name="P578">Zauber w20:</text:p>
      <text:p text:style-name="P579"><text:span text:style-name="T4">1</text:span><text:tab/><text:tab/><text:span text:style-name="T1086">Kritischer</text:span> Fehlschlag <text:span text:style-name="T1086">w</text:span>6<text:span text:style-name="T1086">+Glücksmod</text:span>:</text:p>
      <text:p text:style-name="P580"><text:span text:style-name="T553"><text:tab/><text:tab/></text:span><text:span text:style-name="T4">0-</text:span> Verderbnis, <text:span text:style-name="T1087">Patzer</text:span> <text:span text:style-name="T340">&amp;</text:span> <text:span text:style-name="T1087">Makel</text:span><text:tab/><text:span text:style-name="T4">1-</text:span><text:span text:style-name="T1088">3</text:span> Verderbnis<text:tab/><text:span text:style-name="T1088">4</text:span><text:span text:style-name="T1089"> </text:span><text:span text:style-name="T1090">Makel (Verderbnis)<text:tab/></text:span><text:span text:style-name="T1089">5+ </text:span><text:span text:style-name="T1090">Patzer</text:span></text:p>
      <text:p text:style-name="P581"><text:span text:style-name="T1091">2-11<text:tab/></text:span><text:span text:style-name="T1092"><text:tab/></text:span><text:span text:style-name="T1093">Fehlschlag</text:span><text:span text:style-name="T468"> </text:span><text:span text:style-name="T555">&amp; Verlust</text:span></text:p>
      <text:p text:style-name="P579"><text:span text:style-name="T4">12-13</text:span><text:tab/><text:span text:style-name="T1094">Fehlschlag</text:span>, aber Zauber ist nicht verloren</text:p>
      <text:p text:style-name="P579"><text:span text:style-name="T4">14-15</text:span><text:tab/><text:span text:style-name="T1109">Du wirst von Stacheln geschützt. RK +1</text:span></text:p>
      <text:p text:style-name="P582"><text:span text:style-name="T4">16-19<text:tab/></text:span><text:span text:style-name="T1110">Du wirst von Stacheln geschützt. RK +1 und für alle Angreifer im Nahkampf<text:line-break/><text:tab/><text:tab/>Reflex 10 oder w3 Schaden</text:span></text:p>
      <text:p text:style-name="P583"><text:span text:style-name="T4">20 – 21<text:tab/></text:span><text:span text:style-name="T1110">Du wirst von Stacheln geschützt. RK +</text:span><text:span text:style-name="T1111">2</text:span><text:span text:style-name="T1110"> und für alle Angreifer im Nahkampf<text:line-break/><text:tab/><text:tab/>Reflex 1</text:span><text:span text:style-name="T1111">5</text:span><text:span text:style-name="T1110"> oder w</text:span><text:span text:style-name="T1111">4</text:span><text:span text:style-name="T1110"> Schaden. </text:span><text:span text:style-name="T1111">Stachelhand ist normale Waffe mit w6 Schaden.</text:span></text:p>
      <text:p text:style-name="P583"><text:span text:style-name="T4">22 – 25<text:tab/></text:span><text:span text:style-name="T1110">Du wirst von Stacheln geschützt. RK +</text:span><text:span text:style-name="T1111">2</text:span><text:span text:style-name="T1110"> und für alle Angreifer im Nahkampf<text:line-break/><text:tab/><text:tab/>Reflex </text:span><text:span text:style-name="T1111">20</text:span><text:span text:style-name="T1110"> oder w</text:span><text:span text:style-name="T1111">4</text:span><text:span text:style-name="T1110"> Schaden. </text:span><text:span text:style-name="T1111">Stachelhand ist normale Waffe mit w6 Schaden.<text:line-break/><text:tab/><text:tab/>Du kannst Stacheln 6/12/18 m weit schleudern: w6 Schaden</text:span></text:p>
      <text:p text:style-name="P584"><text:span text:style-name="T4">2</text:span><text:span text:style-name="T1099">6</text:span><text:span text:style-name="T4"> – 2</text:span><text:span text:style-name="T1099">9<text:tab/></text:span><text:span text:style-name="T1110">Du wirst von Stacheln geschützt. RK +</text:span><text:span text:style-name="T1111">3</text:span><text:span text:style-name="T1110"> und für alle Angreifer im Nahkampf<text:line-break/><text:tab/><text:tab/>Reflex </text:span><text:span text:style-name="T1111">20</text:span><text:span text:style-name="T1110"> oder w</text:span><text:span text:style-name="T1111">4+ZS</text:span><text:span text:style-name="T1110"> Schaden. </text:span><text:span text:style-name="T1111">Stachelhand ist magische Waffe </text:span><text:span text:style-name="T1112">+2 </text:span><text:span text:style-name="T1111">mit w</text:span><text:span text:style-name="T1112">8+2<text:line-break/><text:tab/><text:tab/></text:span><text:span text:style-name="T1111">Schaden. Du kannst</text:span><text:span text:style-name="T1113"> </text:span><text:span text:style-name="T1111">Stacheln 6/12/18 m weit schleudern: w</text:span><text:span text:style-name="T1112">6</text:span><text:span text:style-name="T1111"> Schaden</text:span></text:p>
      <text:p text:style-name="P585"><text:span text:style-name="T1100">30</text:span><text:span text:style-name="T4"> – </text:span><text:span text:style-name="T1100">31<text:tab/></text:span><text:span text:style-name="T1110">Du wirst von Stacheln geschützt. RK +</text:span><text:span text:style-name="T1114">4</text:span><text:span text:style-name="T1110"> und für alle Angreifer im Nahkampf<text:line-break/><text:tab/><text:tab/>Reflex </text:span><text:span text:style-name="T1111">20</text:span><text:span text:style-name="T1110"> oder w</text:span><text:span text:style-name="T1114">6</text:span><text:span text:style-name="T1111">+ZS</text:span><text:span text:style-name="T1110"> Schaden. </text:span><text:span text:style-name="T1111">Stachelhand ist magische Waffe </text:span><text:span text:style-name="T1112">+</text:span><text:span text:style-name="T1114">4</text:span><text:span text:style-name="T1112"> </text:span><text:span text:style-name="T1111">mit w</text:span><text:span text:style-name="T1112">8+</text:span><text:span text:style-name="T1114">4</text:span><text:span text:style-name="T1112"><text:line-break/><text:tab/><text:tab/></text:span><text:span text:style-name="T1111">Schaden. Du kannst</text:span><text:span text:style-name="T1113"> </text:span><text:span text:style-name="T1111">Stacheln </text:span><text:span text:style-name="T1114">+4 </text:span><text:span text:style-name="T1111">6/12/18 m weit schleudern: w</text:span><text:span text:style-name="T1114">8+4</text:span><text:span text:style-name="T1111"> Schaden</text:span></text:p>
      <text:p text:style-name="P585"><text:span text:style-name="T1100">3</text:span><text:span text:style-name="T1102">2</text:span><text:span text:style-name="T4"> – </text:span><text:span text:style-name="T1100">3</text:span><text:span text:style-name="T1102">3</text:span><text:span text:style-name="T1100"><text:tab/></text:span><text:span text:style-name="T1110">Du wirst von Stacheln geschützt. RK +</text:span><text:span text:style-name="T1115">5</text:span><text:span text:style-name="T1110"> und für alle Angreifer im Nahkampf<text:line-break/><text:tab/><text:tab/>Reflex </text:span><text:span text:style-name="T1111">20</text:span><text:span text:style-name="T1110"> oder w</text:span><text:span text:style-name="T1115">8</text:span><text:span text:style-name="T1111">+ZS</text:span><text:span text:style-name="T1110"> Schaden. </text:span><text:span text:style-name="T1111">Stachelhand ist magische Waffe </text:span><text:span text:style-name="T1112">+</text:span><text:span text:style-name="T1115">5</text:span><text:span text:style-name="T1112"> </text:span><text:span text:style-name="T1111">mit w</text:span><text:span text:style-name="T1112">8+</text:span><text:span text:style-name="T1115">5</text:span><text:span text:style-name="T1112"><text:line-break/><text:tab/><text:tab/></text:span><text:span text:style-name="T1111">Schaden. Du kannst</text:span><text:span text:style-name="T1113"> </text:span><text:span text:style-name="T1111">Stacheln </text:span><text:span text:style-name="T1114">+</text:span><text:span text:style-name="T1115">5</text:span><text:span text:style-name="T1114"> </text:span><text:span text:style-name="T1111">6/12/18 m weit schleudern: w</text:span><text:span text:style-name="T1114">8+</text:span><text:span text:style-name="T1115">5</text:span><text:span text:style-name="T1111"> Schaden</text:span></text:p>
      <text:p text:style-name="P585"><text:span text:style-name="T1100">3</text:span><text:span text:style-name="T1102">4+</text:span><text:span text:style-name="T1100"><text:tab/><text:tab/></text:span><text:span text:style-name="T1110">Du wirst von Stacheln geschützt. RK +</text:span><text:span text:style-name="T1115">6</text:span><text:span text:style-name="T1110"> und für alle Angreifer im Nahkampf<text:line-break/><text:tab/><text:tab/>Reflex </text:span><text:span text:style-name="T1111">2</text:span><text:span text:style-name="T1116">5</text:span><text:span text:style-name="T1110"> oder w</text:span><text:span text:style-name="T1116">10</text:span><text:span text:style-name="T1111">+ZS</text:span><text:span text:style-name="T1110"> Schaden. </text:span><text:span text:style-name="T1111">Stachelhand ist magische Waffe </text:span><text:span text:style-name="T1112">+</text:span><text:span text:style-name="T1116">6</text:span><text:span text:style-name="T1112"> </text:span><text:span text:style-name="T1111">mit w</text:span><text:span text:style-name="T1112">8+</text:span><text:span text:style-name="T1116">6</text:span><text:span text:style-name="T1112"><text:line-break/><text:tab/><text:tab/></text:span><text:span text:style-name="T1111">Schaden. Du kannst</text:span><text:span text:style-name="T1113"> </text:span><text:span text:style-name="T1111">Stacheln </text:span><text:span text:style-name="T1114">+</text:span><text:span text:style-name="T1116">6</text:span><text:span text:style-name="T1114"> </text:span><text:span text:style-name="T1111">6/12/18 m weit schleudern: w</text:span><text:span text:style-name="T1114">8+</text:span><text:span text:style-name="T1116">6</text:span><text:span text:style-name="T1111"> Schaden.<text:line-break/><text:tab/><text:tab/></text:span><text:span text:style-name="T1116">Du kannst alle Stacheln gleichzeitig verschissen: alle Ziele bis 9 m ZS*w10 Schaden,<text:line-break/><text:tab/><text:tab/>nur hinter fester Deckung Reflex 20 für halben Schaden, </text:span><text:span text:style-name="T1117">hinter Magischem Schild<text:line-break/><text:tab/><text:tab/>24+ unverletzt.</text:span></text:p>
      <text:p text:style-name="P586"><text:s/></text:p>
      <text:p text:style-name="P587">Verderbnis <text:span text:style-name="T773">w</text:span><text:span text:style-name="T1081">4</text:span>:</text:p>
      <text:p text:style-name="P588"><text:span text:style-name="T4">1</text:span><text:tab/><text:span text:style-name="T1081">dein Haar wird stachelig.</text:span></text:p>
      <text:p text:style-name="P588"><text:span text:style-name="T1118">2</text:span><text:tab/><text:span text:style-name="T1081">dir wachsen Stacheln im Gesicht und deine Nase wir</text:span><text:span text:style-name="T1082">d Igel-</text:span><text:span text:style-name="T1119">art</text:span><text:span text:style-name="T1081">ig.</text:span></text:p>
      <text:p text:style-name="P588"><text:span text:style-name="T1118">3</text:span><text:tab/><text:span text:style-name="T1081">deine Haut juckt und du bekommst -1 auf Würfe die Konzentration erfordern.</text:span></text:p>
      <text:p text:style-name="P589"><text:span text:style-name="T4">4</text:span><text:tab/>du bekommst Appetit auf Würmer und Maden.</text:p>
      <text:p text:style-name="P590"><text:s/></text:p>
      <text:p text:style-name="P591"><text:span text:style-name="T202">P</text:span>atzer <text:span text:style-name="T778">w</text:span><text:span text:style-name="T1081">5</text:span>:</text:p>
      <text:p text:style-name="P588"><text:span text:style-name="T4">1</text:span><text:tab/>D<text:span text:style-name="T1081">ie Stacheln kleben zusammen und machen dich w4 Runden bewegungsunfähig.</text:span></text:p>
      <text:p text:style-name="P588"><text:span text:style-name="T4">2</text:span><text:tab/><text:span text:style-name="T1120">D</text:span><text:span text:style-name="T1121">ie Stacheln wachsen durch deine Haut und verursachen 1 Schaden pro 1,5 m Bewegung oder Angriff</text:span><text:span text:style-name="T1122">.</text:span></text:p>
      <text:p text:style-name="P592"><text:span text:style-name="T4">3</text:span><text:tab/><text:span text:style-name="T1120">D</text:span><text:span text:style-name="T1085">ie Stacheln sind weich und fettig, kein Schutz, bei mehr als halber Bewegung oder Objekte<text:line-break/><text:tab/>aufnehmen Reflex 8 oder du oder das Objekt fällt hin. </text:span></text:p>
      <text:p text:style-name="P588"><text:span text:style-name="T4">4</text:span><text:tab/><text:span text:style-name="T1120">D</text:span><text:span text:style-name="T1085">u bekommst kleine Knopfaugen: -2 auf alle Zauber und Angriffe über mehr als 3 m.</text:span></text:p>
      <text:p text:style-name="P593"><text:span text:style-name="T4">5</text:span><text:tab/>Stacheln schießen aus deinem Körper und alle innerhalb 4,5 m Reflex 10 oder w4 Schaden.</text:p>
      <text:p text:style-name="P594"><text:span text:style-name="T1069">2-</text:span><text:span text:style-name="T1123">10</text:span><text:span text:style-name="T304"> </text:span><text:span text:style-name="T1123">Schrecken</text:span><text:span text:style-name="T278"><text:tab/><text:tab/><text:tab/><text:tab/><text:tab/><text:tab/><text:tab/><text:tab/><text:tab/><text:tab/><text:tab/><text:tab/></text:span><text:span text:style-name="T199">Regeln 1</text:span><text:span text:style-name="T1072">7</text:span><text:span text:style-name="T1123">9</text:span><text:span text:style-name="T199">, Rules </text:span><text:span text:style-name="T577">1</text:span><text:span text:style-name="T1123">91</text:span></text:p>
      <text:p text:style-name="P595"><text:span text:style-name="T1073">Grad</text:span> 2, <text:span text:style-name="T1074">1 </text:span><text:span text:style-name="T1123">Runde</text:span><text:span text:style-name="T1074">, </text:span><text:span text:style-name="T1124">≥</text:span><text:span text:style-name="T1123">9 m</text:span>, <text:span text:style-name="T1124">≥</text:span><text:span text:style-name="T1072">1 Runde, </text:span><text:span text:style-name="T1123">Willen</text:span><text:span text:style-name="T1124">≥ZW</text:span></text:p>
      <text:p text:style-name="P596"><text:s/></text:p>
      <text:p text:style-name="P597"><text:span text:style-name="T453">D</text:span><text:span text:style-name="T1108">u </text:span><text:span text:style-name="T1125">versetzt ein Wesen in abgrundtiefe Angst</text:span><text:span text:style-name="T977">. </text:span><text:span text:style-name="T1125">Untote und Konstrukte sind immun.</text:span></text:p>
      <text:p text:style-name="P596"><text:s/></text:p>
      <text:p text:style-name="P598">Zauber w20:</text:p>
      <text:p text:style-name="P599"><text:span text:style-name="T4">1</text:span><text:tab/><text:tab/><text:span text:style-name="T1086">Kritischer</text:span> Fehlschlag <text:span text:style-name="T1086">w</text:span>6<text:span text:style-name="T1086">+Glücksmod</text:span>:</text:p>
      <text:p text:style-name="P600"><text:span text:style-name="T553"><text:tab/><text:tab/></text:span><text:span text:style-name="T4">0-</text:span> Verderbnis, <text:span text:style-name="T1087">Patzer</text:span> <text:span text:style-name="T340">&amp;</text:span> <text:span text:style-name="T1087">Makel</text:span><text:tab/><text:span text:style-name="T4">1-</text:span><text:span text:style-name="T1088">3</text:span> Verderbnis<text:tab/><text:span text:style-name="T1088">4</text:span><text:span text:style-name="T1089"> </text:span><text:span text:style-name="T1090">Makel (Verderbnis)<text:tab/></text:span><text:span text:style-name="T1089">5+ </text:span><text:span text:style-name="T1090">Patzer</text:span></text:p>
      <text:p text:style-name="P600"><text:span text:style-name="T1091">2-11<text:tab/></text:span><text:span text:style-name="T1092"><text:tab/></text:span><text:span text:style-name="T1093">Fehlschlag</text:span><text:span text:style-name="T468"> </text:span><text:span text:style-name="T555">&amp; Verlust</text:span></text:p>
      <text:p text:style-name="P599"><text:span text:style-name="T4">12-13</text:span><text:tab/><text:span text:style-name="T1094">Fehlschlag</text:span>, aber Zauber ist nicht verloren</text:p>
      <text:p text:style-name="P601"><text:span text:style-name="T4">14-15<text:tab/></text:span>D<text:span text:style-name="T1126">u</text:span> <text:span text:style-name="T1126">vertreibst ein Wesen innerhalb 9 m für 1 Runde oder Willen</text:span><text:span text:style-name="T1127">≥</text:span><text:span text:style-name="T1128">ZW</text:span><text:span text:style-name="T1126"><text:line-break/></text:span><text:span text:style-name="T4">1</text:span><text:span text:style-name="T1129">6</text:span><text:span text:style-name="T4">-1</text:span><text:span text:style-name="T1129">9</text:span><text:span text:style-name="T4"><text:tab/></text:span>D<text:span text:style-name="T1126">u</text:span> <text:span text:style-name="T1126">vertreibst ein Wesen innerhalb 9 m für w4+1 Runden oder Willen</text:span><text:span text:style-name="T1127">≥</text:span><text:span text:style-name="T1128">ZW</text:span><text:span text:style-name="T1126"><text:line-break/></text:span><text:span text:style-name="T1129">20</text:span><text:span text:style-name="T4">-</text:span><text:span text:style-name="T1129">2</text:span><text:span text:style-name="T4">1<text:tab/></text:span>D<text:span text:style-name="T1126">u</text:span> <text:span text:style-name="T1126">vertreibst 2 Wesen innerhalb 18 m für w6+1 Runden oder Willen</text:span><text:span text:style-name="T1127">≥</text:span><text:span text:style-name="T1128">ZW</text:span><text:span text:style-name="T1126"><text:line-break/></text:span><text:span text:style-name="T1129">22</text:span><text:span text:style-name="T4">-</text:span><text:span text:style-name="T1129">25</text:span><text:span text:style-name="T4"><text:tab/></text:span>D<text:span text:style-name="T1126">u</text:span> <text:span text:style-name="T1126">vertreibst 3 Wesen innerhalb 18 m für w6+1 Runden oder Willen</text:span><text:span text:style-name="T1127">≥</text:span><text:span text:style-name="T1128">ZW</text:span><text:span text:style-name="T1126"><text:line-break/></text:span><text:span text:style-name="T1129">22</text:span><text:span text:style-name="T4">-</text:span><text:span text:style-name="T1129">25</text:span><text:span text:style-name="T4"><text:tab/></text:span>D<text:span text:style-name="T1126">u</text:span> <text:span text:style-name="T1126">vertreibst alle Feinde innerhalb 18 m für w6+1 Runden, nur &gt;1 TW: Willen</text:span><text:span text:style-name="T1127">≥</text:span><text:span text:style-name="T1128">ZW</text:span><text:span text:style-name="T1126"><text:line-break/></text:span><text:span text:style-name="T1129">30</text:span><text:span text:style-name="T4">-</text:span><text:span text:style-name="T1129">31</text:span><text:span text:style-name="T4"><text:tab/></text:span>D<text:span text:style-name="T1126">u</text:span> <text:span text:style-name="T1126">vertreibst alle Feinde innerhalb 18 m für 2w6+1 Runden, w4 Schaden,<text:line-break/><text:tab/><text:tab/>nur &gt;2 TW: Willen</text:span><text:span text:style-name="T1127">≥</text:span><text:span text:style-name="T1128">ZW</text:span><text:span text:style-name="T1126"><text:line-break/></text:span><text:span text:style-name="T1129">32</text:span><text:span text:style-name="T4">-</text:span><text:span text:style-name="T1129">33</text:span><text:span text:style-name="T4"><text:tab/></text:span>D<text:span text:style-name="T1126">u</text:span> <text:span text:style-name="T1126">vertreibst alle Feinde innerhalb 27 m für 3w6+1 Runden, w8 Schaden,<text:line-break/><text:tab/><text:tab/>nur &gt;2 TW: Willen</text:span><text:span text:style-name="T1127">≥</text:span><text:span text:style-name="T1128">ZW</text:span><text:span text:style-name="T1126"><text:line-break/></text:span><text:span text:style-name="T1129">34+</text:span><text:span text:style-name="T4"><text:tab/><text:tab/></text:span>D<text:span text:style-name="T1126">u</text:span> <text:span text:style-name="T1126">vertreibst alle Feinde innerhalb 36 m für 3w6+1 Runden, 2w8 Schaden,<text:line-break/><text:tab/><text:tab/>nur &gt;3 TW: Willen</text:span><text:span text:style-name="T1127">≥</text:span><text:span text:style-name="T1128">ZW</text:span><text:span text:style-name="T1126"><text:line-break/></text:span></text:p>
      <text:p text:style-name="P602"><text:span text:style-name="T1123">Manifestation</text:span> <text:span text:style-name="T773">w</text:span><text:span text:style-name="T1081">4</text:span>:</text:p>
      <text:p text:style-name="P603"><text:span text:style-name="T4">1</text:span><text:tab/><text:span text:style-name="T1123">D</text:span><text:span text:style-name="T1081">ein </text:span><text:span text:style-name="T1123">Gesicht verwandelt sich in eine grauenhafte Fratze</text:span><text:span text:style-name="T1081">.</text:span></text:p>
      <text:p text:style-name="P603"><text:span text:style-name="T1118">2</text:span><text:tab/><text:span text:style-name="T1123">Der Alptraum deines Gegners entsteht kurz vor seinen Augen</text:span><text:span text:style-name="T1081">.</text:span></text:p>
      <text:p text:style-name="P603"><text:span text:style-name="T1118">3</text:span><text:tab/><text:span text:style-name="T1123">Es geschieht nichts Sichtbares</text:span><text:span text:style-name="T1081">.</text:span></text:p>
      <text:p text:style-name="P604"><text:span text:style-name="T4">4</text:span><text:tab/><text:span text:style-name="T1123">Das Bildnis eines schrecklichen Monsters entsteht für einen kurzen Moment</text:span>.</text:p>
      <text:p text:style-name="P605"><text:s/></text:p>
      <text:p text:style-name="P602">Verderbnis <text:span text:style-name="T773">w</text:span><text:span text:style-name="T1130">12</text:span>:</text:p>
      <text:p text:style-name="P606"><text:span text:style-name="T4">1-</text:span><text:span text:style-name="T1131">6</text:span><text:tab/><text:span text:style-name="T1130">Angst: Willen</text:span><text:span text:style-name="T1132">≥</text:span><text:span text:style-name="T1133">10 oder weglaufen vor</text:span><text:span text:style-name="T1130"> </text:span><text:span text:style-name="T1131">1</text:span><text:span text:style-name="T1130"> Hühnern </text:span><text:span text:style-name="T1131">2</text:span><text:span text:style-name="T1130"> Pferden </text:span><text:span text:style-name="T1131">3</text:span><text:span text:style-name="T1130"> </text:span>Felsen <text:span text:style-name="T4">4</text:span> Wolken <text:span text:style-name="T4">5</text:span> Äpfeln <text:span text:style-name="T4">6</text:span> Schlangen</text:p>
      <text:p text:style-name="P603"><text:span text:style-name="T1134">7</text:span><text:tab/><text:span text:style-name="T1135">Du wirst ängstlich: permanent -2 auf Rettungswürfe gegen Furcht.</text:span></text:p>
      <text:p text:style-name="P603"><text:span text:style-name="T1134">8</text:span><text:tab/><text:span text:style-name="T1135">D</text:span><text:span text:style-name="T1081">ein </text:span><text:span text:style-name="T1135">Gesicht wird zu dem deines Alptraums</text:span><text:span text:style-name="T1081">.</text:span></text:p>
      <text:p text:style-name="P607"><text:span text:style-name="T1134">9-10</text:span><text:tab/><text:span text:style-name="T1135">ernsthafte Verderbnis<text:tab/><text:tab/><text:tab/><text:tab/></text:span><text:span text:style-name="T1134">11-12 </text:span><text:span text:style-name="T1135">schwerwiegende Verderbnis</text:span></text:p>
      <text:p text:style-name="P605"><text:s/></text:p>
      <text:p text:style-name="P602"><text:span text:style-name="T202">P</text:span>atzer <text:span text:style-name="T778">w</text:span><text:span text:style-name="T1136">4</text:span>:</text:p>
      <text:p text:style-name="P603"><text:span text:style-name="T4">1-</text:span><text:span text:style-name="T1137">2</text:span><text:tab/>D<text:span text:style-name="T1136">ein nächster Gefährte bekommt Angst: Willen</text:span><text:span text:style-name="T1138">≥</text:span><text:span text:style-name="T1136">12 oder </text:span><text:span text:style-name="T1081">w4</text:span><text:span text:style-name="T1136">+1</text:span><text:span text:style-name="T1081"> Runden </text:span><text:span text:style-name="T1136">weglaufen</text:span><text:span text:style-name="T1081">.</text:span></text:p>
      <text:p text:style-name="P603"><text:span text:style-name="T4">3-</text:span><text:span text:style-name="T1137">4</text:span><text:tab/><text:span text:style-name="T1120">D</text:span><text:span text:style-name="T1139">ein</text:span><text:span text:style-name="T1085"> </text:span><text:span text:style-name="T1139">Gesicht wird so grauenhaft, dass dein Vertrauter für 24 Stunden wegläuft.</text:span></text:p>
      <text:p text:style-name="P594"><text:span text:style-name="T1069">2-13</text:span><text:span text:style-name="T304"> </text:span>Sengender Strahl<text:tab/><text:tab/><text:tab/><text:span text:style-name="T278"><text:tab/><text:tab/><text:tab/><text:tab/><text:tab/><text:tab/><text:tab/><text:tab/></text:span><text:span text:style-name="T199">Regeln 1</text:span><text:span text:style-name="T1073">83</text:span><text:span text:style-name="T199">, Rules </text:span><text:span text:style-name="T577">1</text:span><text:span text:style-name="T1073">92</text:span></text:p>
      <text:p text:style-name="P608"><text:span text:style-name="T1073">Grad</text:span> 2, <text:span text:style-name="T1074">1 Aktion, </text:span>Reichweite 24m, Rettungswurf: <text:span text:style-name="T1140">Reflex 15 oder brennt*</text:span></text:p>
      <text:p text:style-name="P609"/>
      <text:p text:style-name="P610"><text:span text:style-name="T453">D</text:span><text:span text:style-name="T2">u </text:span><text:span text:style-name="T1141">beschwörst die Flammen der Hölle um deine Feinde zu verbrennen</text:span><text:span text:style-name="T977">.</text:span></text:p>
      <text:p text:style-name="P609"/>
      <text:p text:style-name="P611">Zauber w20:</text:p>
      <text:p text:style-name="P609"><text:span text:style-name="T4">1</text:span><text:tab/><text:tab/><text:span text:style-name="T1086">Kritischer</text:span> Fehlschlag <text:span text:style-name="T1086">w</text:span>6<text:span text:style-name="T1086">+Glücksmod</text:span>:</text:p>
      <text:p text:style-name="P612"><text:span text:style-name="T553"><text:tab/><text:tab/></text:span><text:span text:style-name="T4">0-</text:span> Verderbnis <text:span text:style-name="T340">&amp;</text:span> <text:span text:style-name="T340">P</text:span>atzer<text:tab/><text:tab/><text:span text:style-name="T4">1-</text:span><text:span text:style-name="T1088">3</text:span> Verderbnis<text:tab/><text:tab/><text:span text:style-name="T1088">4</text:span><text:span text:style-name="T4">+ </text:span><text:span text:style-name="T423">P</text:span>atzer</text:p>
      <text:p text:style-name="P612"><text:span text:style-name="T1091">2-11<text:tab/></text:span><text:span text:style-name="T1092"><text:tab/></text:span><text:span text:style-name="T1093">Fehlschlag</text:span><text:span text:style-name="T468"> </text:span><text:span text:style-name="T555">&amp; Verlust</text:span></text:p>
      <text:p text:style-name="P609"><text:span text:style-name="T4">12-13</text:span><text:tab/><text:span text:style-name="T1094">Fehlschlag</text:span>, aber Zauber ist nicht verloren</text:p>
      <text:p text:style-name="P609"><text:span text:style-name="T4">14-15</text:span><text:tab/><text:span text:style-name="T1086">Ein </text:span>Ziel erleidet <text:span text:style-name="T1086">w</text:span>6+Z<text:span text:style-name="T1086">auberstufe</text:span> Schaden. Reflex <text:span text:style-name="T1140">15</text:span> oder <text:span text:style-name="T1142">es </text:span>geht in Flammen auf.<text:span text:style-name="T1140">*</text:span></text:p>
      <text:p text:style-name="P609"><text:span text:style-name="T4">16-19<text:tab/></text:span><text:span text:style-name="T1143">Ein</text:span><text:span text:style-name="T1088"> </text:span>Ziel erleidet <text:span text:style-name="T1086">w</text:span>8+Z<text:span text:style-name="T1086">auberstufe</text:span> Schaden. Reflex 15 oder <text:span text:style-name="T1142">es </text:span>geht in Flammen auf.<text:span text:style-name="T1140">*</text:span></text:p>
      <text:p text:style-name="P609"><text:span text:style-name="T4">20 – 21</text:span> <text:s text:c="2"/>D<text:span text:style-name="T1140">u</text:span> kann<text:span text:style-name="T1140">st</text:span> zwei Strahlen verschießen <text:span text:style-name="T1144">mit </text:span><text:span text:style-name="T1140">w</text:span>10+Z<text:span text:style-name="T1140">auberstufe</text:span> Schaden.</text:p>
      <text:p text:style-name="P609"><text:tab/><text:tab/>Reflex 15 oder <text:span text:style-name="T1145">die Ziele</text:span> geh<text:span text:style-name="T1146">en</text:span> in Flammen auf.<text:span text:style-name="T1140">*</text:span></text:p>
      <text:p text:style-name="P609"><text:span text:style-name="T4">22 – 25</text:span> <text:s text:c="2"/>D<text:span text:style-name="T1147">u</text:span> kann<text:span text:style-name="T1147">st</text:span> drei Strahlen verschießen <text:span text:style-name="T1147">mit</text:span> <text:span text:style-name="T1140">w</text:span>12+Z<text:span text:style-name="T1140">auberstufe</text:span> Schaden.</text:p>
      <text:p text:style-name="P609"><text:tab/><text:tab/>Reflex <text:span text:style-name="T1140">1</text:span>5 oder <text:span text:style-name="T1148">die Ziele</text:span> geh<text:span text:style-name="T1148">en</text:span> in Flammen auf.<text:span text:style-name="T1140">*</text:span></text:p>
      <text:p text:style-name="P613"/>
      <text:p text:style-name="P614"><text:span text:style-name="T1140">* </text:span>Jede folgende Runde erleidet <text:span text:style-name="T1140">das Ziel</text:span> weitere <text:span text:style-name="T1086">w</text:span>6 Schaden, <text:span text:style-name="T1140">bis </text:span>Reflex 15 um zu löschen.<text:line-break/> <text:s/><text:span text:style-name="T1140">Brenn</text:span>bare Gegenstände <text:span text:style-name="T1140">werden zu 75% vernichtet.</text:span></text:p>
      <text:p text:style-name="P615"/>
      <text:p text:style-name="P611">Verderbnis <text:span text:style-name="T773">w</text:span>8:</text:p>
      <text:p text:style-name="P609"><text:span text:style-name="T4">1<text:tab/></text:span><text:span text:style-name="T773">alle Haare </text:span><text:span text:style-name="T1149">a</text:span><text:span text:style-name="T773">uf deinem Kopf werden</text:span> <text:span text:style-name="T773">dauerhaft</text:span> weggebrannt</text:p>
      <text:p text:style-name="P609"><text:span text:style-name="T4">2</text:span><text:tab/>d<text:span text:style-name="T773">eine</text:span> Hände und Arme <text:span text:style-name="T773">werden </text:span>schw<text:span text:style-name="T773">a</text:span>rz, <text:span text:style-name="T773">wie</text:span> <text:span text:style-name="T773">vom Feuer </text:span>verkohlt</text:p>
      <text:p text:style-name="P609"><text:span text:style-name="T4">3</text:span><text:tab/>d<text:span text:style-name="T773">eine</text:span> Haut leidet unter dauerhaftem <text:span text:style-name="T773">starkem </text:span>Sonnenbrand</text:p>
      <text:p text:style-name="P609"><text:span text:style-name="T4">4</text:span><text:tab/>d<text:span text:style-name="T773">ein</text:span> Gesicht <text:span text:style-name="T773">w</text:span>ird von einer Flammeneruption eingehüllt, <text:span text:style-name="T773">das</text:span> Fleisch zu einer grauenhaft<text:line-break/><text:tab/>grotesken Fratze verschm<text:span text:style-name="T773">olzen</text:span> </text:p>
      <text:p text:style-name="P609"><text:span text:style-name="T4">5</text:span><text:tab/>d<text:span text:style-name="T773">u</text:span> entwickel<text:span text:style-name="T773">s</text:span>t eine extreme Empfindlichkeit gegenüber Hitze und erhältst fortan<text:line-break/><text:tab/><text:span text:style-name="T773">+</text:span>1 Schaden <text:span text:style-name="T773">durch</text:span> Feuer</text:p>
      <text:p text:style-name="P609"><text:span text:style-name="T4">6</text:span><text:tab/>schwerwiegend<text:span text:style-name="T778">e Verderbnis</text:span></text:p>
      <text:p text:style-name="P609"><text:span text:style-name="T4">7</text:span><text:tab/>ernsthaft<text:span text:style-name="T778">e Verderbnis</text:span></text:p>
      <text:p text:style-name="P609"><text:span text:style-name="T4">8</text:span><text:tab/>geringfügig<text:span text:style-name="T778">e Verderbnis</text:span></text:p>
      <text:p text:style-name="P611"/>
      <text:p text:style-name="P611"><text:span text:style-name="T202">P</text:span>atzer <text:span text:style-name="T778">w</text:span>4:</text:p>
      <text:p text:style-name="P609"><text:span text:style-name="T4">1</text:span><text:tab/>D<text:span text:style-name="T1122">u</text:span> lässt eine Feuerkugel direkt bei <text:span text:style-name="T1122">dir</text:span> explodieren: <text:span text:style-name="T1122">w</text:span>6 Schaden und alle entzündlichen</text:p>
      <text:p text:style-name="P609"><text:tab/>Gegenstände an <text:span text:style-name="T1122">d</text:span>einer Person verbrennen.</text:p>
      <text:p text:style-name="P609"><text:span text:style-name="T4">2</text:span><text:tab/><text:span text:style-name="T1120">D</text:span><text:span text:style-name="T1122">u</text:span> schick<text:span text:style-name="T1122">s</text:span>t einen fehlgeleiteten Feuerstrahl auf einen zufällig bestimmten Verbündeten</text:p>
      <text:p text:style-name="P609"><text:tab/>im Umkreis von <text:span text:style-name="T1150">9</text:span><text:span text:style-name="T1122"> </text:span><text:span text:style-name="T1151">m</text:span>, <text:span text:style-name="T1122">für w6 Schaden.</text:span></text:p>
      <text:p text:style-name="P609"><text:span text:style-name="T4">3</text:span><text:tab/><text:span text:style-name="T1120">D</text:span><text:span text:style-name="T1122">u</text:span> steck<text:span text:style-name="T1122">s</text:span>t den <text:span text:style-name="T1122">nächsten </text:span>Verbündeten in Brand <text:span text:style-name="T1122">für</text:span> <text:span text:style-name="T1122">w</text:span>4 Schaden.</text:p>
      <text:p text:style-name="P609"><text:span text:style-name="T4">4</text:span><text:tab/><text:span text:style-name="T1120">D</text:span><text:span text:style-name="T1122">u</text:span> kehr<text:span text:style-name="T1122">s</text:span>t den Zauber unbeabsichtigt um und ruf<text:span text:style-name="T1122">s</text:span>t eine Welle beißender <text:span text:style-name="T250">Kälte herbei,</text:span></text:p>
      <text:p text:style-name="P616"><text:tab/>die automatisch alle Flammen im Umkreis von 30m löscht.</text:p>
      <text:p text:style-name="P617"><text:span text:style-name="T1069">2-1</text:span><text:span text:style-name="T1152">4</text:span><text:span text:style-name="T304"> </text:span>S<text:span text:style-name="T1152">piegelbild<text:tab/></text:span><text:tab/><text:tab/><text:tab/><text:span text:style-name="T278"><text:tab/><text:tab/><text:tab/><text:tab/><text:tab/><text:tab/><text:tab/><text:tab/></text:span><text:span text:style-name="T199">Regeln 1</text:span><text:span text:style-name="T1073">8</text:span><text:span text:style-name="T1152">4</text:span><text:span text:style-name="T199">, Rules </text:span><text:span text:style-name="T577">1</text:span><text:span text:style-name="T1152">8</text:span><text:span text:style-name="T1073">2</text:span></text:p>
      <text:p text:style-name="P618"><text:span text:style-name="T1073">Grad</text:span> 2, <text:span text:style-name="T1074">1 </text:span><text:span text:style-name="T1152">Runde</text:span><text:span text:style-name="T1074">, </text:span>Reichweite <text:span text:style-name="T1152">selbst/Berührung</text:span>, <text:span text:style-name="T1074">1</text:span><text:span text:style-name="T1152">+</text:span><text:span text:style-name="T1074"> </text:span><text:span text:style-name="T1152">Runde</text:span><text:span text:style-name="T1074">, </text:span>Rettungswurf: <text:span text:style-name="T1152">Willen</text:span><text:span text:style-name="T1140"> </text:span><text:span text:style-name="T1153">≥</text:span><text:span text:style-name="T1154">ZW</text:span></text:p>
      <text:p text:style-name="P619"/>
      <text:p text:style-name="P620"><text:span text:style-name="T453">D</text:span><text:span text:style-name="T2">u </text:span><text:span text:style-name="T1155">erzeugst illusionäre Ebenbilder </text:span><text:span text:style-name="T1156">die zuerst getroffen werden</text:span><text:span text:style-name="T1155">.</text:span><text:span text:style-name="T1091"> </text:span><text:span text:style-name="T1157">Ein </text:span><text:span text:style-name="T1158">Gegner kann sich für 1 Runde konzentrieren um </text:span><text:span text:style-name="T1157">dich </text:span><text:span text:style-name="T1158">mit Willen </text:span><text:span text:style-name="T1159">≥</text:span><text:span text:style-name="T1160"> ZW zu durchschauen. </text:span><text:span text:style-name="T1161">Flächenangriffe zerstören die Spiegelbilder und treffen auch dich.</text:span></text:p>
      <text:p text:style-name="P619"/>
      <text:p text:style-name="P621">Zauber w20:</text:p>
      <text:p text:style-name="P619"><text:span text:style-name="T4">1</text:span><text:tab/><text:tab/><text:span text:style-name="T1086">Kritischer</text:span> Fehlschlag <text:span text:style-name="T1086">w</text:span>6<text:span text:style-name="T1086">+Glücksmod</text:span>:</text:p>
      <text:p text:style-name="P622"><text:span text:style-name="T553"><text:tab/><text:tab/></text:span><text:span text:style-name="T4">0-</text:span> Verderbnis, <text:span text:style-name="T340">P</text:span>atzer <text:span text:style-name="T1162">&amp; Makel</text:span><text:tab/><text:span text:style-name="T4">1-</text:span><text:span text:style-name="T1088">3</text:span> Verderbnis<text:tab/><text:span text:style-name="T1088">4</text:span><text:span text:style-name="T4"> </text:span><text:span text:style-name="T1163">Makel (Verderbnis)<text:tab/></text:span><text:span text:style-name="T1164">5+</text:span><text:span text:style-name="T1163"> Patzer</text:span></text:p>
      <text:p text:style-name="P622"><text:span text:style-name="T1091">2-11<text:tab/></text:span><text:span text:style-name="T1092"><text:tab/></text:span><text:span text:style-name="T1093">Fehlschlag</text:span><text:span text:style-name="T468"> </text:span><text:span text:style-name="T555">&amp; Verlust</text:span></text:p>
      <text:p text:style-name="P619"><text:span text:style-name="T4">12-13</text:span><text:tab/><text:span text:style-name="T1094">Fehlschlag</text:span>, aber Zauber ist nicht verloren</text:p>
      <text:p text:style-name="P623"><text:span text:style-name="T4">14-15</text:span><text:tab/><text:span text:style-name="T1165">Du erzeugst</text:span><text:span text:style-name="T1086"> </text:span><text:span text:style-name="T1165">ein </text:span><text:span text:style-name="T1166">Spiegelbild </text:span><text:span text:style-name="T1165">von dir </text:span><text:span text:style-name="T1166">in 1,5 m </text:span><text:span text:style-name="T1167">Abstand </text:span><text:span text:style-name="T1168">für w4 Runden</text:span>.<text:line-break/><text:span text:style-name="T4">16-19<text:tab/></text:span><text:span text:style-name="T1169">Du erzeugst</text:span><text:span text:style-name="T1143"> </text:span><text:span text:style-name="T1170">w4+1</text:span><text:span text:style-name="T1143"> </text:span><text:span text:style-name="T1171">Spiegelbild</text:span><text:span text:style-name="T1172">er</text:span><text:span text:style-name="T1171"> </text:span><text:span text:style-name="T1169">von dir</text:span><text:span text:style-name="T1171"> in 1,5 m </text:span><text:span text:style-name="T1173">Abstand</text:span><text:span text:style-name="T1171"> </text:span><text:span text:style-name="T1174">für </text:span><text:span text:style-name="T1175">w</text:span><text:span text:style-name="T1176">6+1</text:span><text:span text:style-name="T1175"> Runden</text:span><text:span text:style-name="T16">.</text:span></text:p>
      <text:p text:style-name="P623"><text:span text:style-name="T4">20-21<text:tab/></text:span><text:span text:style-name="T1169">Du erzeugst</text:span><text:span text:style-name="T1143"> </text:span><text:span text:style-name="T1170">w</text:span><text:span text:style-name="T1177">6</text:span><text:span text:style-name="T1170">+1</text:span><text:span text:style-name="T1143"> </text:span><text:span text:style-name="T1171">Spiegelbild</text:span><text:span text:style-name="T1172">er</text:span><text:span text:style-name="T1171"> </text:span><text:span text:style-name="T1169">von dir</text:span><text:span text:style-name="T1171"> in 1,5 m </text:span><text:span text:style-name="T1173">Abstand</text:span><text:span text:style-name="T1171"> </text:span><text:span text:style-name="T1174">für </text:span><text:span text:style-name="T1175">w</text:span><text:span text:style-name="T1177">4</text:span><text:span text:style-name="T1175"> </text:span><text:span text:style-name="T1177">Phasen</text:span><text:span text:style-name="T16">.</text:span></text:p>
      <text:p text:style-name="P623"><text:span text:style-name="T4">22-25<text:tab/></text:span><text:span text:style-name="T1169">Du erzeugst</text:span><text:span text:style-name="T1143"> </text:span><text:span text:style-name="T1172">w</text:span><text:span text:style-name="T1169">6</text:span><text:span text:style-name="T1172">+1</text:span><text:span text:style-name="T1143"> </text:span><text:span text:style-name="T1171">Spiegelbild</text:span><text:span text:style-name="T1172">er</text:span><text:span text:style-name="T1171"> </text:span><text:span text:style-name="T1169">von </text:span><text:span text:style-name="T1178">dir oder einem </text:span><text:span text:style-name="T1179">berührten Wesen</text:span><text:span text:style-name="T1171"> in 1,5 m<text:line-break/><text:tab/><text:tab/></text:span><text:span text:style-name="T1173">Abstand</text:span><text:span text:style-name="T1171"> </text:span><text:span text:style-name="T1174">für w</text:span><text:span text:style-name="T1169">4</text:span><text:span text:style-name="T1174"> </text:span><text:span text:style-name="T1169">Phasen</text:span><text:span text:style-name="T16">.</text:span></text:p>
      <text:p text:style-name="P624"><text:span text:style-name="T4">2</text:span><text:span text:style-name="T1179">6</text:span><text:span text:style-name="T4">-2</text:span><text:span text:style-name="T1179">9</text:span><text:span text:style-name="T4"><text:tab/></text:span><text:span text:style-name="T1169">Du erzeugst</text:span><text:span text:style-name="T1143"> </text:span><text:span text:style-name="T1170">w</text:span><text:span text:style-name="T1179">8</text:span><text:span text:style-name="T1170">+1</text:span><text:span text:style-name="T1143"> </text:span><text:span text:style-name="T1171">Spiegelbild</text:span><text:span text:style-name="T1172">er</text:span><text:span text:style-name="T1171"> </text:span><text:span text:style-name="T1169">von </text:span><text:span text:style-name="T1178">dir oder einem berührten Wesen</text:span><text:span text:style-name="T1171"> in 1,5 m<text:line-break/><text:tab/><text:tab/></text:span><text:span text:style-name="T1173">Abstand </text:span><text:span text:style-name="T1174">für </text:span><text:span text:style-name="T1179">1 Stunde</text:span><text:span text:style-name="T16">.</text:span></text:p>
      <text:p text:style-name="P623"><text:span text:style-name="T1179">30</text:span><text:span text:style-name="T4">-</text:span><text:span text:style-name="T1179">31</text:span><text:span text:style-name="T4"><text:tab/></text:span><text:span text:style-name="T1169">Du erzeugst</text:span><text:span text:style-name="T1143"> </text:span><text:span text:style-name="T1170">w</text:span><text:span text:style-name="T1179">10</text:span><text:span text:style-name="T1170">+</text:span><text:span text:style-name="T1179">2</text:span><text:span text:style-name="T1143"> </text:span><text:span text:style-name="T1171">Spiegelbild</text:span><text:span text:style-name="T1172">er</text:span><text:span text:style-name="T1171"> </text:span><text:span text:style-name="T1169">von </text:span><text:span text:style-name="T1179">Wesen</text:span><text:span text:style-name="T1180"> </text:span><text:span text:style-name="T1179">und Gegenständen </text:span><text:span text:style-name="T1180">in </text:span><text:span text:style-name="T1181">9 m Umkreis</text:span><text:span text:style-name="T1171"><text:line-break/><text:tab/><text:tab/></text:span><text:span text:style-name="T1173">in </text:span><text:span text:style-name="T1171">1,5 m </text:span><text:span text:style-name="T1173">Abstand </text:span><text:span text:style-name="T1174">für </text:span><text:span text:style-name="T1178">1 Stunde</text:span><text:span text:style-name="T16">. </text:span><text:span text:style-name="T1178">Alle Kombinationen sind möglich.</text:span></text:p>
      <text:p text:style-name="P623"><text:span text:style-name="T1179">3</text:span><text:span text:style-name="T1181">2</text:span><text:span text:style-name="T4">-</text:span><text:span text:style-name="T1179">3</text:span><text:span text:style-name="T1181">3</text:span><text:span text:style-name="T4"><text:tab/></text:span><text:span text:style-name="T1169">Du erzeugst</text:span><text:span text:style-name="T1143"> </text:span><text:span text:style-name="T1170">w</text:span><text:span text:style-name="T1179">1</text:span><text:span text:style-name="T1181">2</text:span><text:span text:style-name="T1170">+</text:span><text:span text:style-name="T1181">4</text:span><text:span text:style-name="T1143"> </text:span><text:span text:style-name="T1171">Spiegelbild</text:span><text:span text:style-name="T1172">er</text:span><text:span text:style-name="T1171"> </text:span><text:span text:style-name="T1169">von </text:span><text:span text:style-name="T1178">Wesen</text:span><text:span text:style-name="T1171"> </text:span><text:span text:style-name="T1178">und Gegenständen </text:span><text:span text:style-name="T1171">in </text:span><text:span text:style-name="T1173">9 m Umkreis</text:span><text:span text:style-name="T1171"><text:line-break/><text:tab/><text:tab/></text:span><text:span text:style-name="T1173">in </text:span><text:span text:style-name="T1171">1,5 m </text:span><text:span text:style-name="T1173">Abstand </text:span><text:span text:style-name="T1174">für </text:span><text:span text:style-name="T1178">1 Stunde</text:span><text:span text:style-name="T16">. </text:span><text:span text:style-name="T1178">Alle Kombinationen sind möglich. </text:span><text:span text:style-name="T1173">Durch<text:line-break/><text:tab/><text:tab/>Konzentration kannst du deine eigenen Spiegelbilder bis 15 m weit bewegen,<text:line-break/><text:tab/><text:tab/>sprechen und gestikulieren lassen.</text:span></text:p>
      <text:p text:style-name="P623"><text:span text:style-name="T1179">3</text:span><text:span text:style-name="T1181">4+</text:span><text:span text:style-name="T4"><text:tab/><text:tab/></text:span><text:span text:style-name="T1169">Du erzeugst</text:span><text:span text:style-name="T1143"> </text:span><text:span text:style-name="T1181">INT</text:span><text:span text:style-name="T1143"> </text:span><text:span text:style-name="T1171">Spiegelbild</text:span><text:span text:style-name="T1172">er</text:span><text:span text:style-name="T1171"> </text:span><text:span text:style-name="T1169">von </text:span><text:span text:style-name="T1179">Wesen</text:span><text:span text:style-name="T1180"> </text:span><text:span text:style-name="T1179">und Gegenständen</text:span><text:span text:style-name="T1178"> </text:span><text:span text:style-name="T1171">in </text:span><text:span text:style-name="T1173">9 m Umkreis</text:span><text:span text:style-name="T1171"><text:line-break/><text:tab/><text:tab/></text:span><text:span text:style-name="T1173">in </text:span><text:span text:style-name="T1171">1,5 m </text:span><text:span text:style-name="T1173">Abstand </text:span><text:span text:style-name="T1174">für </text:span><text:span text:style-name="T1179">1 </text:span><text:span text:style-name="T1182">Tag</text:span><text:span text:style-name="T16">. </text:span><text:span text:style-name="T1178">Alle Kombinationen sind möglich. </text:span><text:span text:style-name="T1173">Durch<text:line-break/><text:tab/><text:tab/>Konzentration kannst du deine eigenen Spiegelbilder bis 15 m weit bewegen,<text:line-break/><text:tab/><text:tab/>sprechen und gestikulieren lassen.</text:span></text:p>
      <text:p text:style-name="P625"><text:span text:style-name="T1178"/></text:p>
      <text:p text:style-name="P621">Verderbnis <text:span text:style-name="T773">w</text:span><text:span text:style-name="T1152">6</text:span>:</text:p>
      <text:p text:style-name="P619"><text:span text:style-name="T4">1-</text:span><text:span text:style-name="T1183">3</text:span><text:span text:style-name="T16"><text:tab/>ernsthaft</text:span><text:span text:style-name="T1184">e Verderbnis<text:tab/><text:tab/><text:tab/></text:span><text:span text:style-name="T4">4-</text:span><text:span text:style-name="T1183">6</text:span><text:span text:style-name="T4"><text:tab/></text:span>geringfügig<text:span text:style-name="T778">e Verderbnis</text:span></text:p>
      <text:p text:style-name="P621"/>
      <text:p text:style-name="P621"><text:span text:style-name="T202">P</text:span>atzer <text:span text:style-name="T778">w</text:span>4:</text:p>
      <text:p text:style-name="P626"><text:span text:style-name="T4">1</text:span><text:tab/>D<text:span text:style-name="T1185">ein Ebenbild ist spiegelverkehrt und bleibt für w6 Runden.</text:span></text:p>
      <text:p text:style-name="P619"><text:span text:style-name="T4">2</text:span><text:tab/><text:span text:style-name="T1120">D</text:span><text:span text:style-name="T1122">u</text:span> <text:span text:style-name="T1185">erzeugst w6 Spiegelbilder für w6+1 Runden, aber jedes sieht anders aus und hat<text:line-break/><text:tab/>einen Tick</text:span><text:span text:style-name="T1122">.</text:span></text:p>
      <text:p text:style-name="P626"><text:span text:style-name="T4">3</text:span><text:tab/><text:span text:style-name="T1120">D</text:span><text:span text:style-name="T1122">u</text:span> <text:span text:style-name="T1185">erzeugst für den Rest des Tages zusätzliche w4+1 Schatten.</text:span></text:p>
      <text:p text:style-name="P627"><text:span text:style-name="T4">4</text:span><text:tab/><text:span text:style-name="T1186">D</text:span><text:span text:style-name="T1187">u</text:span><text:span text:style-name="T250"> </text:span><text:span text:style-name="T1188">erzeugst </text:span><text:span text:style-name="T1189">für w6 </text:span><text:span text:style-name="T1190">Runden</text:span><text:span text:style-name="T1189"> ein verzerrtes Spiegelbild dass halb so groß und doppelt so<text:line-break/><text:tab/>dick ist.</text:span></text:p>
      <text:p text:style-name="P628"><text:span text:style-name="T1069">2-1</text:span><text:span text:style-name="T1191">5</text:span><text:span text:style-name="T304"> </text:span>S<text:span text:style-name="T1152">pi</text:span><text:span text:style-name="T1191">nnennetz</text:span><text:span text:style-name="T1152"><text:tab/></text:span><text:tab/><text:tab/><text:tab/><text:span text:style-name="T278"><text:tab/><text:tab/><text:tab/><text:tab/><text:tab/><text:tab/><text:tab/><text:tab/></text:span><text:span text:style-name="T199">Regeln 1</text:span><text:span text:style-name="T1073">8</text:span><text:span text:style-name="T1191">6</text:span><text:span text:style-name="T199">, Rules </text:span><text:span text:style-name="T577">1</text:span><text:span text:style-name="T1191">96</text:span></text:p>
      <text:p text:style-name="P629"><text:span text:style-name="T1030">Grad</text:span><text:span text:style-name="T51"> 2, </text:span><text:span text:style-name="T1192">1 </text:span><text:span text:style-name="T1193">Aktion</text:span><text:span text:style-name="T1192">, </text:span><text:span text:style-name="T51">Reichweite </text:span><text:span text:style-name="T1193">variabel</text:span><text:span text:style-name="T51">, </text:span><text:span text:style-name="T1193">Dauer variabel,</text:span><text:span text:style-name="T1192"> </text:span><text:span text:style-name="T51">Rettungswurf: </text:span><text:span text:style-name="T1194">verschieden</text:span></text:p>
      <text:p text:style-name="P630"><text:span text:style-name="T453">D</text:span><text:span text:style-name="T2">u </text:span><text:span text:style-name="T1155">erzeugst </text:span><text:span text:style-name="T1195">ein fast unsichtbares Spinnennetz </text:span><text:span text:style-name="T1196">und kannst es wie eine Falle platzieren</text:span><text:span text:style-name="T1195">.</text:span><text:span text:style-name="T1155"> </text:span><text:span text:style-name="T1195">Es </text:span><text:span text:style-name="T1197">ist</text:span><text:span text:style-name="T1195"> brenn</text:span><text:span text:style-name="T1197">bar</text:span><text:span text:style-name="T1195"> und kann von außen </text:span><text:span text:style-name="T1198">mit einer Klinge </text:span><text:span text:style-name="T1195">zerstört werden (RK 16, 5 HP </text:span><text:span text:style-name="T1198">pro gefangenem Wesen</text:span><text:span text:style-name="T1195">), </text:span><text:span text:style-name="T1198">mit 25% wird dabei die Klinge verstrickt</text:span><text:span text:style-name="T1195">. </text:span><text:span text:style-name="T1198">Bei Angriff auf im Netz gefangene Wesen 10% Verstrickung. </text:span><text:span text:style-name="T1195">Gefangene Wesen </text:span><text:span text:style-name="T1197">befreien </text:span><text:span text:style-name="T1195">sich mit STÄ oder G</text:span><text:span text:style-name="T1197">ES</text:span><text:span text:style-name="T1195"> 20.</text:span></text:p>
      <text:p text:style-name="P631">Zauber w20:</text:p>
      <text:p text:style-name="P632"><text:span text:style-name="T4">1</text:span><text:tab/><text:tab/><text:span text:style-name="T1086">Kritischer</text:span> Fehlschlag <text:span text:style-name="T1086">w</text:span>6<text:span text:style-name="T1086">+Glücksmod</text:span>:</text:p>
      <text:p text:style-name="P633"><text:span text:style-name="T553"><text:tab/><text:tab/></text:span><text:span text:style-name="T4">0-</text:span> Verderbnis, <text:span text:style-name="T340">P</text:span>atzer <text:span text:style-name="T1162">&amp; Makel</text:span><text:tab/><text:span text:style-name="T4">1-</text:span><text:span text:style-name="T1199">2</text:span> Verderbnis<text:tab/><text:span text:style-name="T1199">3</text:span><text:span text:style-name="T4"> </text:span><text:span text:style-name="T1163">Makel (Verderbnis)<text:tab/></text:span><text:span text:style-name="T1199">4</text:span><text:span text:style-name="T1164">+</text:span><text:span text:style-name="T1163"> Patzer</text:span></text:p>
      <text:p text:style-name="P633"><text:span text:style-name="T1091">2-11<text:tab/></text:span><text:span text:style-name="T1092"><text:tab/></text:span><text:span text:style-name="T1093">Fehlschlag</text:span><text:span text:style-name="T468"> </text:span><text:span text:style-name="T555">&amp; Verlust</text:span></text:p>
      <text:p text:style-name="P632"><text:span text:style-name="T4">12-13</text:span><text:tab/><text:span text:style-name="T1094">Fehlschlag</text:span>, aber Zauber ist nicht verloren</text:p>
      <text:p text:style-name="P634"><text:span text:style-name="T4">14-15</text:span><text:tab/><text:span text:style-name="T1165">Du erzeugst</text:span><text:span text:style-name="T1086"> </text:span><text:span text:style-name="T1165">ein </text:span><text:span text:style-name="T1166">Spi</text:span><text:span text:style-name="T1200">nnennetz</text:span><text:span text:style-name="T1166"> </text:span><text:span text:style-name="T1200">mit</text:span><text:span text:style-name="T1165"> </text:span><text:span text:style-name="T1199">3</text:span><text:span text:style-name="T1180"> m</text:span><text:span text:style-name="T1166"> </text:span><text:span text:style-name="T1200">Durchmesser</text:span><text:span text:style-name="T1167"> </text:span><text:span text:style-name="T1168">für w</text:span><text:span text:style-name="T1200">6</text:span><text:span text:style-name="T1168"> </text:span><text:span text:style-name="T1200">Stunden</text:span>.<text:line-break/><text:span text:style-name="T4">16-19<text:tab/></text:span><text:span text:style-name="T1169">Du erzeugst</text:span><text:span text:style-name="T1143"> </text:span><text:span text:style-name="T1169">ein </text:span><text:span text:style-name="T1171">Spi</text:span><text:span text:style-name="T1201">nnennetz</text:span><text:span text:style-name="T1171"> </text:span><text:span text:style-name="T1201">mit</text:span><text:span text:style-name="T1169"> </text:span><text:span text:style-name="T1202">6</text:span><text:span text:style-name="T1180"> m</text:span><text:span text:style-name="T1171"> </text:span><text:span text:style-name="T1201">Durchmesser</text:span><text:span text:style-name="T1173"> </text:span><text:span text:style-name="T1174">für w</text:span><text:span text:style-name="T1201">6</text:span><text:span text:style-name="T1174"> </text:span><text:span text:style-name="T1201">Stunden</text:span><text:span text:style-name="T16">.</text:span></text:p>
      <text:p text:style-name="P634"><text:span text:style-name="T4">20-21<text:tab/></text:span><text:span text:style-name="T1169">Du erzeugst</text:span><text:span text:style-name="T1143"> </text:span><text:span text:style-name="T1169">ein </text:span><text:span text:style-name="T1171">Spi</text:span><text:span text:style-name="T1201">nnennetz</text:span><text:span text:style-name="T1171"> </text:span><text:span text:style-name="T1201">mit</text:span><text:span text:style-name="T1169"> </text:span><text:span text:style-name="T1202">9</text:span><text:span text:style-name="T1180"> m</text:span><text:span text:style-name="T1171"> </text:span><text:span text:style-name="T1201">Durchmesser</text:span><text:span text:style-name="T1173"> </text:span><text:span text:style-name="T1174">für </text:span><text:span text:style-name="T1175">w</text:span><text:span text:style-name="T1199">6</text:span><text:span text:style-name="T1175"> </text:span><text:span text:style-name="T1202">Tage</text:span><text:span text:style-name="T16">.</text:span></text:p>
      <text:p text:style-name="P635"><text:span text:style-name="T4">22-25<text:tab/></text:span><text:span text:style-name="T1169">Du erzeugst</text:span><text:span text:style-name="T1143"> </text:span><text:span text:style-name="T1169">ein </text:span><text:span text:style-name="T1171">Spi</text:span><text:span text:style-name="T1201">nnennetz</text:span><text:span text:style-name="T1171"> </text:span><text:span text:style-name="T1201">mit</text:span><text:span text:style-name="T1169"> </text:span><text:span text:style-name="T1202">9</text:span><text:span text:style-name="T1180"> m</text:span><text:span text:style-name="T1171"> </text:span><text:span text:style-name="T1201">Durchmesser</text:span><text:span text:style-name="T1173"> </text:span><text:span text:style-name="T1174">für </text:span><text:span text:style-name="T1175">w</text:span><text:span text:style-name="T1199">6</text:span><text:span text:style-name="T1175"> </text:span><text:span text:style-name="T1202">Tage</text:span><text:span text:style-name="T16"> </text:span><text:span text:style-name="T1203">und kannst es 15 m<text:line-break/><text:tab/><text:tab/>weit </text:span><text:span text:style-name="T1202">schleudern</text:span><text:span text:style-name="T1203"> (Fernkampfangriff +6, bei Verfehlen w10 m weit in Zufallsrichtung).<text:line-break/></text:span><text:span text:style-name="T4">2</text:span><text:span text:style-name="T1204">6</text:span><text:span text:style-name="T4">-2</text:span><text:span text:style-name="T1204">9</text:span><text:span text:style-name="T4"><text:tab/></text:span><text:span text:style-name="T1169">Du erzeugst</text:span><text:span text:style-name="T1143"> </text:span><text:span text:style-name="T1169">ein </text:span><text:span text:style-name="T1171">Spi</text:span><text:span text:style-name="T1201">nnennetz</text:span><text:span text:style-name="T1171"> </text:span><text:span text:style-name="T1201">mit</text:span><text:span text:style-name="T1169"> </text:span><text:span text:style-name="T1202">9</text:span><text:span text:style-name="T1204">*9*0.3</text:span><text:span text:style-name="T1180"> m </text:span><text:span text:style-name="T1204">Volumen</text:span><text:span text:style-name="T1173"> </text:span><text:span text:style-name="T1205">oder </text:span><text:span text:style-name="T1206">27</text:span><text:span text:style-name="T1204">0 m Länge</text:span><text:span text:style-name="T1205"> </text:span><text:span text:style-name="T1174">für<text:line-break/><text:tab/><text:tab/></text:span><text:span text:style-name="T1204">2w</text:span><text:span text:style-name="T1199">6</text:span><text:span text:style-name="T1204">+ZS</text:span><text:span text:style-name="T1175"> </text:span><text:span text:style-name="T1202">Tage</text:span><text:span text:style-name="T16"> </text:span><text:span text:style-name="T1203">und kannst es </text:span><text:span text:style-name="T1207">60</text:span><text:span text:style-name="T1202"> m weit schleudern</text:span><text:span text:style-name="T1203"> (Fernkampfangriff +6, bei<text:line-break/><text:tab/><text:tab/>Verfehlen w10 m weit in Zufallsrichtung).</text:span></text:p>
      <text:p text:style-name="P636"><text:span text:style-name="T1206">30</text:span><text:span text:style-name="T4">-</text:span><text:span text:style-name="T1206">31</text:span><text:span text:style-name="T4"><text:tab/></text:span><text:span text:style-name="T1169">Du erzeugst</text:span><text:span text:style-name="T1143"> </text:span><text:span text:style-name="T1206">drei</text:span><text:span text:style-name="T1169"> </text:span><text:span text:style-name="T1171">Spi</text:span><text:span text:style-name="T1201">nnennetz</text:span><text:span text:style-name="T1208">e</text:span><text:span text:style-name="T1171"> </text:span><text:span text:style-name="T1201">mit </text:span><text:span text:style-name="T1208">je</text:span><text:span text:style-name="T1169"> </text:span><text:span text:style-name="T1203">9</text:span><text:span text:style-name="T1205">*9*0.3</text:span><text:span text:style-name="T1171"> m </text:span><text:span text:style-name="T1205">Volumen</text:span><text:span text:style-name="T1173"> </text:span><text:span text:style-name="T1205">oder </text:span><text:span text:style-name="T1208">2</text:span><text:span text:style-name="T1205">70 m Länge </text:span><text:span text:style-name="T1174">für<text:line-break/><text:tab/><text:tab/></text:span><text:span text:style-name="T1205">2w</text:span><text:span text:style-name="T1201">6</text:span><text:span text:style-name="T1205">+ZS</text:span><text:span text:style-name="T1174"> </text:span><text:span text:style-name="T1203">Tage</text:span><text:span text:style-name="T16"> </text:span><text:span text:style-name="T1203">und kannst es </text:span><text:span text:style-name="T1207">60</text:span><text:span text:style-name="T1202"> m weit schleudern</text:span><text:span text:style-name="T1203"> (Fernkampfangriff </text:span><text:span text:style-name="T1202">+</text:span><text:span text:style-name="T1206">8</text:span><text:span text:style-name="T1203">, bei<text:line-break/><text:tab/><text:tab/>Verfehlen w10 m weit in Zufallsrichtung).</text:span></text:p>
      <text:p text:style-name="P636"><text:span text:style-name="T1206">3</text:span><text:span text:style-name="T1209">2</text:span><text:span text:style-name="T4">-</text:span><text:span text:style-name="T1206">3</text:span><text:span text:style-name="T1209">3</text:span><text:span text:style-name="T4"><text:tab/></text:span><text:span text:style-name="T1169">Du erzeugst</text:span><text:span text:style-name="T1143"> </text:span><text:span text:style-name="T1208">drei</text:span><text:span text:style-name="T1169"> </text:span><text:span text:style-name="T1171">Spi</text:span><text:span text:style-name="T1201">nnennetz</text:span><text:span text:style-name="T1208">e</text:span><text:span text:style-name="T1171"> </text:span><text:span text:style-name="T1201">mit </text:span><text:span text:style-name="T1208">je</text:span><text:span text:style-name="T1169"> </text:span><text:span text:style-name="T1203">9</text:span><text:span text:style-name="T1205">*9*0.3</text:span><text:span text:style-name="T1171"> m </text:span><text:span text:style-name="T1205">Volumen</text:span><text:span text:style-name="T1173"> </text:span><text:span text:style-name="T1205">oder </text:span><text:span text:style-name="T1208">2</text:span><text:span text:style-name="T1205">70 m Länge </text:span><text:span text:style-name="T1174">für<text:line-break/><text:tab/><text:tab/></text:span><text:span text:style-name="T1204">w</text:span><text:span text:style-name="T1199">6</text:span><text:span text:style-name="T1204">+ZS</text:span><text:span text:style-name="T1175"> </text:span><text:span text:style-name="T1209">Monate</text:span><text:span text:style-name="T16"> </text:span><text:span text:style-name="T1203">und kannst es </text:span><text:span text:style-name="T1210">60</text:span><text:span text:style-name="T1203"> m weit schleudern (Fernkampfangriff +</text:span><text:span text:style-name="T1208">8</text:span><text:span text:style-name="T1203">, bei<text:line-break/><text:tab/><text:tab/>Verfehlen w10 m weit in Zufallsrichtung).</text:span></text:p>
      <text:p text:style-name="P637"><text:span text:style-name="T1206">3</text:span><text:span text:style-name="T1209">4+<text:tab/></text:span><text:span text:style-name="T4"><text:tab/></text:span><text:span text:style-name="T1169">Du </text:span><text:span text:style-name="T1211">füllst einen Raum von maximal 1,5 km Durchmesser mit Spinnweben oder<text:line-break/><text:tab/><text:tab/>erzeugst bis 10 menschengroße Netze. </text:span><text:span text:style-name="T1212">Gefangene Wesen können sich </text:span><text:span text:style-name="T1211">nur </text:span><text:span text:style-name="T1212">mit<text:line-break/><text:tab/><text:tab/>Stärke oder Geschick 2</text:span><text:span text:style-name="T1211">5</text:span><text:span text:style-name="T1212"> befreien. </text:span><text:span text:style-name="T1211">25% Feuerresistenz. </text:span><text:span text:style-name="T1213">Das Netz ist permanent.</text:span></text:p>
      <text:p text:style-name="P638">Verderbnis <text:span text:style-name="T773">w</text:span><text:span text:style-name="T1214">8</text:span>:</text:p>
      <text:p text:style-name="P639"><text:span text:style-name="T4">1</text:span><text:span text:style-name="T16"><text:tab/></text:span><text:span text:style-name="T1215">Spinnweben erscheinen zwischen deinen Fingern</text:span></text:p>
      <text:p text:style-name="P639"><text:span text:style-name="T1216">2</text:span><text:span text:style-name="T1215"><text:tab/>Wenn du sprichst erscheinen Spinnweben</text:span><text:span text:style-name="T1184"><text:tab/></text:span><text:span text:style-name="T1215">in deinen Mundwinkeln</text:span></text:p>
      <text:p text:style-name="P639"><text:span text:style-name="T1216">3</text:span><text:span text:style-name="T16"><text:tab/></text:span><text:span text:style-name="T1215">Dein Haar wird klebrig wie Spinnfäden.</text:span></text:p>
      <text:p text:style-name="P639"><text:span text:style-name="T1216">4</text:span><text:span text:style-name="T16"><text:tab/></text:span><text:span text:style-name="T1215">Auf deinem Kopf wachsen 6 Facettenaugen.</text:span></text:p>
      <text:p text:style-name="P639"><text:span text:style-name="T1216">5</text:span><text:span text:style-name="T16"><text:tab/></text:span><text:span text:style-name="T1215">In deinen Mundwinkeln wachsen 2 kleine Mandibeln.</text:span></text:p>
      <text:p text:style-name="P639"><text:span text:style-name="T1216">6</text:span><text:span text:style-name="T16"><text:tab/></text:span><text:span text:style-name="T1215">Auf deiner Haut bildet sich eine ölige Schicht. Du wirst nie wieder festkleben, aber mit<text:line-break/><text:tab/>10% rutscht du beim Klettern ab.</text:span></text:p>
      <text:p text:style-name="P640"><text:span text:style-name="T1216">7</text:span><text:span text:style-name="T16"><text:tab/></text:span><text:span text:style-name="T1215">geringfügige Verderbnis<text:tab/><text:tab/><text:tab/><text:tab/><text:tab/></text:span><text:span text:style-name="T1216">8</text:span><text:span text:style-name="T16"><text:tab/></text:span><text:span text:style-name="T1215">ernsthafte Verderbnis</text:span></text:p>
      <text:p text:style-name="P638"><text:span text:style-name="T202">P</text:span>atzer <text:span text:style-name="T778">w</text:span>4:</text:p>
      <text:p text:style-name="P641"><text:span text:style-name="T4">1</text:span><text:tab/>D<text:span text:style-name="T1217">u verstrickst alles in 3 m Umkreis für w6 Minuten. </text:span><text:span text:style-name="T1212">Stärke oder Geschick 2</text:span><text:span text:style-name="T1211">5</text:span><text:span text:style-name="T1212"> befrei</text:span><text:span text:style-name="T1218">t.</text:span></text:p>
      <text:p text:style-name="P642"><text:span text:style-name="T4">2</text:span><text:tab/><text:span text:style-name="T1120">D</text:span><text:span text:style-name="T1122">u</text:span> <text:span text:style-name="T1217">rufst eine Giftspinne für w4+1 Runden. </text:span><text:span text:style-name="T1219">Biss +3 </text:span><text:span text:style-name="T1220">w3 </text:span><text:span text:style-name="T1221">Zäh 20 oder -2w4 AUS; RK 8 HP 6</text:span></text:p>
      <text:p text:style-name="P642"><text:span text:style-name="T4">3</text:span><text:tab/><text:span text:style-name="T1120">D</text:span><text:span text:style-name="T1122">u</text:span> <text:span text:style-name="T1222">wirst w7+1 Tage lang immer wieder von Spinnen heimgesucht die nur dich angreifen</text:span><text:span text:style-name="T1185">.</text:span></text:p>
      <text:p text:style-name="P643"><text:span text:style-name="T1223">4</text:span><text:span text:style-name="T1189"><text:tab/></text:span><text:span text:style-name="T1224">Du wirfst mit Klumpen um dich. A</text:span><text:span text:style-name="T1225">lle in </text:span><text:span text:style-name="T1224">7,5</text:span><text:span text:style-name="T1225"> m Umkreis </text:span><text:span text:style-name="T1224">Reflex 10 oder </text:span><text:span text:style-name="T1225">für w</text:span><text:span text:style-name="T1224">4</text:span><text:span text:style-name="T1225"> </text:span><text:span text:style-name="T1224">Runden<text:line-break/><text:tab/>-2 auf alle Aktionen</text:span><text:span text:style-name="T1225">.</text:span></text:p>
      <text:p text:style-name="P644"><text:span text:style-name="T1069">2-1</text:span><text:span text:style-name="T95">7</text:span><text:span text:style-name="T304"> </text:span><text:span text:style-name="T95">Trugbild<text:tab/></text:span><text:span text:style-name="T1152"><text:tab/></text:span><text:tab/><text:tab/><text:tab/><text:span text:style-name="T278"><text:tab/><text:tab/><text:tab/><text:tab/><text:tab/><text:tab/><text:tab/><text:tab/></text:span><text:span text:style-name="T199">Regeln 1</text:span><text:span text:style-name="T1073">8</text:span><text:span text:style-name="T1191">6</text:span><text:span text:style-name="T199">, Rules </text:span><text:span text:style-name="T577">1</text:span><text:span text:style-name="T1191">96</text:span></text:p>
      <text:p text:style-name="P645"><text:span text:style-name="T1030">Grad</text:span><text:span text:style-name="T51"> 2<text:tab/></text:span><text:span text:style-name="T1192">1 </text:span><text:span text:style-name="T1226">Runde</text:span><text:span text:style-name="T1192"><text:tab/></text:span><text:span text:style-name="T51">Reichweite </text:span><text:span text:style-name="T1227">≥</text:span><text:span text:style-name="T1228">30m<text:tab/></text:span><text:span text:style-name="T1193">Dauer </text:span><text:span text:style-name="T1227">≥1 Runde </text:span><text:span text:style-name="T1229">(Konzentration)</text:span><text:span text:style-name="T1230"><text:tab/></text:span><text:span text:style-name="T51">Rettungsw.: </text:span><text:span text:style-name="T1228">Willen</text:span><text:span text:style-name="T1227">≥ZW</text:span></text:p>
      <text:p text:style-name="P646"><text:span text:style-name="T453">D</text:span><text:span text:style-name="T2">u erschaff</text:span><text:span text:style-name="T1231">s</text:span><text:span text:style-name="T2">t </text:span><text:span text:style-name="T1232">d</text:span><text:span text:style-name="T1233">as</text:span><text:span text:style-name="T2"> </text:span><text:span text:style-name="T1233">Trugbild</text:span><text:span text:style-name="T2"> </text:span><text:span text:style-name="T1232">eines Objektes oder Wesens</text:span><text:span text:style-name="T2">. Die </text:span><text:span text:style-name="T1233">Illusion</text:span><text:span text:style-name="T2"> ist rein visuell </text:span><text:span text:style-name="T1233">und</text:span><text:span text:style-name="T2"> hat keine hörbaren, greifbaren oder riechbaren Bestandteile. Indem </text:span><text:span text:style-name="T1231">du</text:span><text:span text:style-name="T2"> </text:span><text:span text:style-name="T1231">d</text:span><text:span text:style-name="T2">ich konzentrier</text:span><text:span text:style-name="T1231">s</text:span><text:span text:style-name="T2">t, kann</text:span><text:span text:style-name="T1231">st</text:span><text:span text:style-name="T2"> d</text:span><text:span text:style-name="T1231">u</text:span><text:span text:style-name="T2"> die Illusion </text:span><text:span text:style-name="T1233">bewegen und animieren</text:span><text:span text:style-name="T2">. </text:span><text:span text:style-name="T1234">Das Trugbild durchschaut wer Grund hat es anzuzweifeln und </text:span><text:span text:style-name="T1235">Willen</text:span><text:span text:style-name="T1236">≥</text:span><text:span text:style-name="T1237">ZW wirft und wer die Illusion berührt.</text:span></text:p>
      <text:p text:style-name="P647">Zauber w20:</text:p>
      <text:p text:style-name="P648"><text:span text:style-name="T4">1</text:span><text:tab/><text:tab/><text:span text:style-name="T1086">Kritischer</text:span> Fehlschlag <text:span text:style-name="T1086">w</text:span>6<text:span text:style-name="T1086">+Glücksmod</text:span>:</text:p>
      <text:p text:style-name="P649"><text:span text:style-name="T553"><text:tab/><text:tab/></text:span><text:span text:style-name="T4">0-</text:span> Verderbnis, <text:span text:style-name="T340">P</text:span>atzer <text:span text:style-name="T1162">&amp; Makel</text:span><text:tab/><text:span text:style-name="T4">1-</text:span><text:span text:style-name="T1238">3</text:span> Verderbnis<text:tab/><text:span text:style-name="T1238">4</text:span><text:span text:style-name="T4"> </text:span><text:span text:style-name="T1163">Makel (Verderbnis)<text:tab/></text:span><text:span text:style-name="T1238">5</text:span><text:span text:style-name="T1164">+</text:span><text:span text:style-name="T1163"> Patzer</text:span></text:p>
      <text:p text:style-name="P649"><text:span text:style-name="T1091">2-11<text:tab/></text:span><text:span text:style-name="T1092"><text:tab/></text:span><text:span text:style-name="T1093">Fehlschlag</text:span><text:span text:style-name="T468"> </text:span><text:span text:style-name="T555">&amp; Verlust</text:span></text:p>
      <text:p text:style-name="P648"><text:span text:style-name="T4">12-13</text:span><text:tab/><text:span text:style-name="T1094">Fehlschlag</text:span>, aber Zauber ist nicht verloren</text:p>
      <text:p text:style-name="P650"><text:span text:style-name="T4">14-15</text:span><text:tab/><text:span text:style-name="T1165">Du erzeugst</text:span><text:span text:style-name="T1086"> </text:span><text:span text:style-name="T1239">ein</text:span><text:span text:style-name="T1165"> </text:span><text:span text:style-name="T1239">M</text:span><text:span text:style-name="T1240">enschen-große</text:span><text:span text:style-name="T1239">s</text:span><text:span text:style-name="T1240"> Trugbild</text:span><text:span text:style-name="T1166"> </text:span><text:span text:style-name="T1239">von etwas B</text:span><text:span text:style-name="T1240">ekannte</text:span><text:span text:style-name="T1239">m</text:span><text:span text:style-name="T1240"> innerhalb 30m in<text:line-break/><text:tab/><text:tab/>Sichtlinie. Es bewegt sich nicht und bleibt bei Konzentration für 2 Phasen.</text:span><text:line-break/><text:span text:style-name="T4">16-19<text:tab/></text:span><text:span text:style-name="T1169">Du erzeugst</text:span><text:span text:style-name="T1143"> </text:span><text:span text:style-name="T1241">ein</text:span><text:span text:style-name="T1169"> </text:span><text:span text:style-name="T1241">M</text:span><text:span text:style-name="T1242">enschen-große</text:span><text:span text:style-name="T1241">s</text:span><text:span text:style-name="T1242"> Trugbild</text:span><text:span text:style-name="T1171"> </text:span><text:span text:style-name="T1241">von etwas B</text:span><text:span text:style-name="T1242">ekannte</text:span><text:span text:style-name="T1241">m</text:span><text:span text:style-name="T1242"> innerhalb 30m in<text:line-break/><text:tab/><text:tab/>Sichtlinie. Es bewegt sich </text:span><text:span text:style-name="T1241">nicht-animiert </text:span><text:span text:style-name="T1243">mit </text:span><text:span text:style-name="T1244">1,5m</text:span><text:span text:style-name="T1242"> bei Konzentration für 2 Phasen.</text:span></text:p>
      <text:p text:style-name="P650"><text:span text:style-name="T4">20-21<text:tab/></text:span><text:span text:style-name="T1169">Du erzeugst</text:span><text:span text:style-name="T1143"> </text:span><text:span text:style-name="T1241">ein</text:span><text:span text:style-name="T1169"> </text:span><text:span text:style-name="T1241">M</text:span><text:span text:style-name="T1242">enschen-große</text:span><text:span text:style-name="T1241">s</text:span><text:span text:style-name="T1242"> Trugbild</text:span><text:span text:style-name="T1171"> </text:span><text:span text:style-name="T1241">von etwas B</text:span><text:span text:style-name="T1242">ekannte</text:span><text:span text:style-name="T1241">m</text:span><text:span text:style-name="T1242"> innerhalb 30m in<text:line-break/><text:tab/><text:tab/>Sichtlinie. Es bewegt sich </text:span><text:span text:style-name="T1245">animiert</text:span><text:span text:style-name="T1241"> </text:span><text:span text:style-name="T1243">mit </text:span><text:span text:style-name="T1246">9</text:span><text:span text:style-name="T1244">m </text:span><text:span text:style-name="T1242">bei Konzentration für 2 Phasen.</text:span></text:p>
      <text:p text:style-name="P650"><text:span text:style-name="T4">22-25<text:tab/></text:span><text:span text:style-name="T1169">Du erzeugst</text:span><text:span text:style-name="T1143"> </text:span><text:span text:style-name="T1247">ein </text:span><text:span text:style-name="T1246">Riesen-</text:span><text:span text:style-name="T1238">große</text:span><text:span text:style-name="T1246">s</text:span><text:span text:style-name="T1242"> Trugbild</text:span><text:span text:style-name="T1171"> </text:span><text:span text:style-name="T1241">von etwas B</text:span><text:span text:style-name="T1242">ekannte</text:span><text:span text:style-name="T1241">m</text:span><text:span text:style-name="T1242"> innerhalb </text:span><text:span text:style-name="T1238">3</text:span><text:span text:style-name="T1246">0</text:span><text:span text:style-name="T1238">0m</text:span><text:span text:style-name="T1242"> in<text:line-break/><text:tab/><text:tab/>Sichtlinie. Es bewegt sich </text:span><text:span text:style-name="T1241">animiert </text:span><text:span text:style-name="T1243">mit </text:span><text:span text:style-name="T1247">9</text:span><text:span text:style-name="T1243">m </text:span><text:span text:style-name="T1247">und </text:span><text:span text:style-name="T1245">nur</text:span><text:span text:style-name="T1246"> anfänglicher </text:span><text:span text:style-name="T1238">Konzentration </text:span><text:span text:style-name="T1242">für<text:line-break/><text:tab/><text:tab/></text:span><text:span text:style-name="T1247">insgesamt </text:span><text:span text:style-name="T1246">1 Stunde</text:span><text:span text:style-name="T1242">.</text:span><text:span text:style-name="T1203"><text:line-break/></text:span><text:span text:style-name="T4">2</text:span><text:span text:style-name="T1204">6</text:span><text:span text:style-name="T4">-2</text:span><text:span text:style-name="T1204">9</text:span><text:span text:style-name="T4"><text:tab/></text:span><text:span text:style-name="T1169">Du erzeugst</text:span><text:span text:style-name="T1143"> </text:span><text:span text:style-name="T1247">ein </text:span><text:span text:style-name="T1248">Burg</text:span><text:span text:style-name="T1246">-</text:span><text:span text:style-name="T1238">große</text:span><text:span text:style-name="T1246">s</text:span><text:span text:style-name="T1242"> Trugbild</text:span><text:span text:style-name="T1171"> </text:span><text:span text:style-name="T1241">von etwas B</text:span><text:span text:style-name="T1242">ekannte</text:span><text:span text:style-name="T1241">m</text:span><text:span text:style-name="T1242"> innerhalb </text:span><text:span text:style-name="T1238">3</text:span><text:span text:style-name="T1246">0</text:span><text:span text:style-name="T1238">0m</text:span><text:span text:style-name="T1242"> in Sichtlinie.<text:line-break/><text:tab/><text:tab/>Es bewegt </text:span><text:span text:style-name="T1241">animiert </text:span><text:span text:style-name="T1242">sich </text:span><text:span text:style-name="T1243">mit </text:span><text:span text:style-name="T1248">18</text:span><text:span text:style-name="T1244">m</text:span><text:span text:style-name="T1242"> </text:span><text:span text:style-name="T1247">und </text:span><text:span text:style-name="T1241">nur </text:span><text:span text:style-name="T1247">anfänglicher </text:span><text:span text:style-name="T1242">Konzentration für </text:span><text:span text:style-name="T1247">insgesamt </text:span><text:span text:style-name="T1246">1 </text:span><text:span text:style-name="T1248">Tag</text:span><text:span text:style-name="T1242">.</text:span></text:p>
      <text:p text:style-name="P650"><text:span text:style-name="T1206">30</text:span><text:span text:style-name="T4">-</text:span><text:span text:style-name="T1206">31</text:span><text:span text:style-name="T4"><text:tab/></text:span><text:span text:style-name="T1169">Du erzeugst</text:span><text:span text:style-name="T1143"> </text:span><text:span text:style-name="T1247">ein </text:span><text:span text:style-name="T1249">Burg</text:span><text:span text:style-name="T1247">-</text:span><text:span text:style-name="T1242">große</text:span><text:span text:style-name="T1247">s</text:span><text:span text:style-name="T1242"> </text:span><text:span text:style-name="T1250">komplexes</text:span><text:span text:style-name="T1251"> </text:span><text:span text:style-name="T1242">Trugbild</text:span><text:span text:style-name="T1171"> </text:span><text:span text:style-name="T1241">von etwas B</text:span><text:span text:style-name="T1242">ekannte</text:span><text:span text:style-name="T1241">m</text:span><text:span text:style-name="T1242"> innerhalb 3</text:span><text:span text:style-name="T1247">0</text:span><text:span text:style-name="T1242">0m in<text:line-break/><text:tab/><text:tab/>Sichtlinie. Es bewegt sich </text:span><text:span text:style-name="T1241">animiert </text:span><text:span text:style-name="T1243">mit </text:span><text:span text:style-name="T1249">18</text:span><text:span text:style-name="T1243">m </text:span><text:span text:style-name="T1247">und </text:span><text:span text:style-name="T1241">nur </text:span><text:span text:style-name="T1247">anfänglicher </text:span><text:span text:style-name="T1242">Konzentration für<text:line-break/><text:tab/><text:tab/></text:span><text:span text:style-name="T1247">insgesamt </text:span><text:span text:style-name="T1246">1 </text:span><text:span text:style-name="T1250">Woche</text:span><text:span text:style-name="T1242">.</text:span></text:p>
      <text:p text:style-name="P650"><text:span text:style-name="T1206">3</text:span><text:span text:style-name="T1209">2</text:span><text:span text:style-name="T4">-</text:span><text:span text:style-name="T1206">3</text:span><text:span text:style-name="T1209">3</text:span><text:span text:style-name="T4"><text:tab/></text:span><text:span text:style-name="T1169">Du erzeugst</text:span><text:span text:style-name="T1143"> </text:span><text:span text:style-name="T1247">ein </text:span><text:span text:style-name="T1249">Burg</text:span><text:span text:style-name="T1247">-</text:span><text:span text:style-name="T1242">große</text:span><text:span text:style-name="T1247">s</text:span><text:span text:style-name="T1242"> </text:span><text:span text:style-name="T1251">komplexes </text:span><text:span text:style-name="T1242">Trugbild</text:span><text:span text:style-name="T1171"> </text:span><text:span text:style-name="T1241">von etwas B</text:span><text:span text:style-name="T1242">ekannte</text:span><text:span text:style-name="T1241">m</text:span><text:span text:style-name="T1242"> innerhalb 3</text:span><text:span text:style-name="T1247">0</text:span><text:span text:style-name="T1242">0m in<text:line-break/><text:tab/><text:tab/>Sichtlinie. Es bewegt sich </text:span><text:span text:style-name="T1241">animiert </text:span><text:span text:style-name="T1243">mit </text:span><text:span text:style-name="T1249">18</text:span><text:span text:style-name="T1243">m </text:span><text:span text:style-name="T1247">und </text:span><text:span text:style-name="T1241">nur </text:span><text:span text:style-name="T1247">anfänglicher </text:span><text:span text:style-name="T1242">Konzentration für<text:line-break/><text:tab/><text:tab/></text:span><text:span text:style-name="T1247">insgesamt </text:span><text:span text:style-name="T1246">1 </text:span><text:span text:style-name="T1252">Monat</text:span><text:span text:style-name="T1242">.</text:span></text:p>
      <text:p text:style-name="P651"><text:span text:style-name="T1206">3</text:span><text:span text:style-name="T1209">4+<text:tab/></text:span><text:span text:style-name="T4"><text:tab/></text:span><text:span text:style-name="T1169">Du erzeugst</text:span><text:span text:style-name="T1143"> </text:span><text:span text:style-name="T1247">ein </text:span><text:span text:style-name="T1253">beliebig</text:span><text:span text:style-name="T1247"> </text:span><text:span text:style-name="T1242">große</text:span><text:span text:style-name="T1247">s</text:span><text:span text:style-name="T1242"> </text:span><text:span text:style-name="T1253">und </text:span><text:span text:style-name="T1251">komplexes </text:span><text:span text:style-name="T1242">Trugbild </text:span><text:span text:style-name="T1252">deiner Vorstellung </text:span><text:span text:style-name="T1245">überall </text:span><text:span text:style-name="T1241">i</text:span><text:span text:style-name="T1242">n<text:line-break/><text:tab/><text:tab/>Sichtlinie. Es bewegt sich </text:span><text:span text:style-name="T1241">animiert </text:span><text:span text:style-name="T1243">mit </text:span><text:span text:style-name="T1252">30</text:span><text:span text:style-name="T1244">m</text:span><text:span text:style-name="T1243"> </text:span><text:span text:style-name="T1247">und </text:span><text:span text:style-name="T1241">nur </text:span><text:span text:style-name="T1247">anfänglicher </text:span><text:span text:style-name="T1242">Konzentration für<text:line-break/><text:tab/><text:tab/></text:span><text:span text:style-name="T1247">insgesamt </text:span><text:span text:style-name="T1246">1 </text:span><text:span text:style-name="T1252">Jahr</text:span><text:span text:style-name="T1242">.</text:span></text:p>
      <text:p text:style-name="P647">Verderbnis <text:span text:style-name="T773">w</text:span><text:span text:style-name="T1254">6</text:span>:</text:p>
      <text:p text:style-name="P652"><text:span text:style-name="T4">1</text:span><text:span text:style-name="T16"><text:tab/></text:span><text:span text:style-name="T1215">D</text:span><text:span text:style-name="T1255">e</text:span><text:span text:style-name="T1215">i</text:span><text:span text:style-name="T1255">n</text:span><text:span text:style-name="T1215">e linke Hand verwandelt sich in ein körperlos</text:span><text:span text:style-name="T1255">es</text:span><text:span text:style-name="T1215"> Trugbild und </text:span><text:span text:style-name="T1255">kann nichts mehr greifen.</text:span></text:p>
      <text:p text:style-name="P653"><text:span text:style-name="T4">2</text:span><text:tab/><text:span text:style-name="T1254">J</text:span>ede<text:span text:style-name="T1254">r</text:span> Illusion die <text:span text:style-name="T1254">du</text:span> berühr<text:span text:style-name="T1254">s</text:span>t <text:span text:style-name="T1254">wird</text:span> „echte“ Festigkeit verli<text:span text:style-name="T1254">e</text:span>h<text:span text:style-name="T1254">en.</text:span></text:p>
      <text:p text:style-name="P654"><text:span text:style-name="T4">3–5</text:span><text:span text:style-name="T16"><text:tab/>geringfügig</text:span><text:span text:style-name="T1255">e Verderbnis<text:line-break/></text:span><text:span text:style-name="T4">6</text:span><text:span text:style-name="T16"><text:tab/>ernsthaft</text:span><text:span text:style-name="T1255">e Verderbnis</text:span></text:p>
      <text:p text:style-name="P647"><text:span text:style-name="T202">P</text:span>atzer <text:span text:style-name="T778">w</text:span>4:</text:p>
      <text:p text:style-name="P655"><text:span text:style-name="T4">1</text:span><text:tab/>D<text:span text:style-name="T1217">u </text:span><text:span text:style-name="T1218">verwandel</text:span><text:span text:style-name="T1256">s</text:span><text:span text:style-name="T1218">t einen nahen Verbündeten in ein Trugbild, w</text:span><text:span text:style-name="T1256">elches die</text:span><text:span text:style-name="T1218"> </text:span><text:span text:style-name="T1256">letzten </text:span><text:span text:style-name="T1218">Bewegungen<text:line-break/><text:tab/>wiederholt bis der Betroffene nach </text:span><text:span text:style-name="T1256">w</text:span><text:span text:style-name="T1218">6+1 Runden </text:span><text:span text:style-name="T1256">ohne Erinnerung wieder real wird.</text:span></text:p>
      <text:p text:style-name="P655"><text:span text:style-name="T4">2</text:span><text:tab/><text:span text:style-name="T1120">D</text:span><text:span text:style-name="T1122">u</text:span> <text:span text:style-name="T1221">erschaff</text:span><text:span text:style-name="T1256">s</text:span><text:span text:style-name="T1221">t ein vollkommen unglaubwürdiges Trugbild, z. B. </text:span><text:span text:style-name="T1256">halb-</text:span><text:span text:style-name="T1221">durchsichtig oder </text:span><text:span text:style-name="T1256">mit </text:span><text:span text:style-name="T1221">schlecht</text:span><text:span text:style-name="T1256">er<text:line-break/><text:tab/>A</text:span><text:span text:style-name="T1221">nim</text:span><text:span text:style-name="T1256">ation welches dir</text:span><text:span text:style-name="T1221"> den Rest des Tages folgt.</text:span></text:p>
      <text:p text:style-name="P655"><text:span text:style-name="T4">3</text:span><text:tab/><text:span text:style-name="T1120">D</text:span><text:span text:style-name="T1122">u</text:span> ruf<text:span text:style-name="T1257">s</text:span>t <text:span text:style-name="T1257">ein</text:span> glaubwürdige<text:span text:style-name="T1257">s</text:span> lebensgefährliche<text:span text:style-name="T1257">s</text:span> Tier hervor (<text:span text:style-name="T1257">z.B.</text:span> Löwe), das <text:span text:style-name="T1257">dich</text:span> anspringt <text:span text:style-name="T1257">und sich<text:line-break/><text:tab/>dann </text:span>auflöst. Zähigkeit 10 <text:span text:style-name="T1257">oder du </text:span>erleide<text:span text:style-name="T1257">s</text:span>t <text:span text:style-name="T1257">vor Schreck w</text:span>6 Runden <text:span text:style-name="T1257">Malus -1 auf alles.</text:span></text:p>
      <text:p text:style-name="P655"><text:span text:style-name="T1258">4</text:span><text:span text:style-name="T1259"><text:tab/></text:span><text:span text:style-name="T1260">Du kann</text:span><text:span text:style-name="T1257">st</text:span><text:span text:style-name="T1260"> </text:span><text:span text:style-name="T1257">d</text:span><text:span text:style-name="T1260">eine Illusionen nicht kontrollieren und erschaff</text:span><text:span text:style-name="T1257">s</text:span><text:span text:style-name="T1260">t Trugbilder </text:span><text:span text:style-name="T1257">von</text:span><text:span text:style-name="T1260"> Feen, Gnomen und<text:line-break/><text:tab/>Einhörnern, die </text:span><text:span text:style-name="T1257">w</text:span><text:span text:style-name="T1260">4 Stunden lang um </text:span><text:span text:style-name="T1257">dich</text:span><text:span text:style-name="T1260"> herumtollen und </text:span><text:span text:style-name="T1257">große</text:span><text:span text:style-name="T1260"> Aufmerksamkeit </text:span><text:span text:style-name="T1257">erregen</text:span><text:span text:style-name="T1260">.</text:span></text:p>
      <text:p text:style-name="P656"><text:span text:style-name="T1069">2-</text:span><text:span text:style-name="T1261">20</text:span><text:span text:style-name="T304"> </text:span><text:span text:style-name="T1261">Unsichtbarkeit</text:span><text:span text:style-name="T1152"><text:tab/></text:span><text:tab/><text:tab/><text:span text:style-name="T278"><text:tab/><text:tab/><text:tab/><text:tab/><text:tab/><text:tab/><text:tab/><text:tab/></text:span><text:span text:style-name="T199">Regeln 1</text:span><text:span text:style-name="T1261">95</text:span><text:span text:style-name="T199">, Rules </text:span><text:span text:style-name="T577">1</text:span><text:span text:style-name="T1261">72</text:span></text:p>
      <text:p text:style-name="P657"><text:span text:style-name="T1030">Grad</text:span><text:span text:style-name="T51"> 2, </text:span><text:span text:style-name="T1192">1 </text:span><text:span text:style-name="T1193">Aktion</text:span><text:span text:style-name="T1192">, </text:span><text:span text:style-name="T51">Reichweite </text:span><text:span text:style-name="T1262">selbst+</text:span><text:span text:style-name="T51">, </text:span><text:span text:style-name="T1193">Dauer variabel,</text:span><text:span text:style-name="T1192"> </text:span><text:span text:style-name="T51">Rettungswurf: </text:span><text:span text:style-name="T1262">Willen</text:span><text:span text:style-name="T1263">≥</text:span><text:span text:style-name="T1264">ZW</text:span></text:p>
      <text:p text:style-name="P658"><text:span text:style-name="T453">D</text:span><text:span text:style-name="T2">u </text:span><text:span text:style-name="T1265">machst dich oder andere unsichtbar</text:span><text:span text:style-name="T1195">.</text:span></text:p>
      <text:p text:style-name="P659">Zauber w20:</text:p>
      <text:p text:style-name="P660"><text:span text:style-name="T4">1</text:span><text:tab/><text:tab/><text:span text:style-name="T1086">Kritischer</text:span> Fehlschlag <text:span text:style-name="T1086">w</text:span>6<text:span text:style-name="T1086">+Glücksmod</text:span>:</text:p>
      <text:p text:style-name="P661"><text:span text:style-name="T553"><text:tab/><text:tab/></text:span><text:span text:style-name="T4">0-</text:span> Verderbnis, <text:span text:style-name="T340">P</text:span>atzer <text:span text:style-name="T1162">&amp; Makel</text:span><text:tab/><text:span text:style-name="T4">1-</text:span><text:span text:style-name="T1266">3</text:span> Verderbnis<text:tab/><text:span text:style-name="T1266">4</text:span><text:span text:style-name="T4"> </text:span><text:span text:style-name="T1163">Makel (Verderbnis)<text:tab/></text:span><text:span text:style-name="T1266">5</text:span><text:span text:style-name="T1164">+</text:span><text:span text:style-name="T1163"> Patzer</text:span></text:p>
      <text:p text:style-name="P661"><text:span text:style-name="T1091">2-11<text:tab/></text:span><text:span text:style-name="T1092"><text:tab/></text:span><text:span text:style-name="T1093">Fehlschlag</text:span><text:span text:style-name="T468"> </text:span><text:span text:style-name="T555">&amp; Verlust</text:span></text:p>
      <text:p text:style-name="P660"><text:span text:style-name="T4">12-13</text:span><text:tab/><text:span text:style-name="T1094">Fehlschlag</text:span>, aber Zauber ist nicht verloren</text:p>
      <text:p text:style-name="P662"><text:span text:style-name="T4">14-15</text:span><text:tab/><text:span text:style-name="T1165">Du </text:span><text:span text:style-name="T1267">bist für 1 Phase unsichtbar solange du dich konzentrierst und mit max. halber<text:line-break/><text:tab/><text:tab/>Geschwindigkeit bewegst </text:span><text:span text:style-name="T1268">und k</text:span><text:span text:style-name="T1267">eine Angriffe oder Zauber </text:span><text:span text:style-name="T1268">verwendest</text:span><text:span text:style-name="T1267">.</text:span><text:line-break/><text:span text:style-name="T4">16-19<text:tab/></text:span><text:span text:style-name="T1169">Du </text:span><text:span text:style-name="T1269">bist für 1 Phase unsichtbar, </text:span><text:span text:style-name="T1270">k</text:span><text:span text:style-name="T1269">eine Angriffe oder Zauber.</text:span></text:p>
      <text:p text:style-name="P662"><text:span text:style-name="T4">20-21<text:tab/></text:span><text:span text:style-name="T1169">Du </text:span><text:span text:style-name="T1270">machst 1 Wesen</text:span><text:span text:style-name="T1269"> </text:span><text:span text:style-name="T1270">oder Objekt </text:span><text:span text:style-name="T1269">für 1 Phase unsichtbar, </text:span><text:span text:style-name="T1270">k</text:span><text:span text:style-name="T1269">eine Angriffe oder Zauber.</text:span></text:p>
      <text:p text:style-name="P663"><text:span text:style-name="T4">22-25<text:tab/></text:span><text:span text:style-name="T1169">Du </text:span><text:span text:style-name="T1270">machst </text:span><text:span text:style-name="T1271">dich und alle Gefährten</text:span><text:span text:style-name="T1270"> </text:span><text:span text:style-name="T1271">innerhalb 3 m </text:span><text:span text:style-name="T1269">für 1 Phase unsichtbar </text:span><text:span text:style-name="T1271">solange ihr<text:line-break/><text:tab/><text:tab/>zusammenbleibt</text:span><text:span text:style-name="T1269">, </text:span><text:span text:style-name="T1271">mit Konzentration auch Objekte, </text:span><text:span text:style-name="T1270">k</text:span><text:span text:style-name="T1269">eine Angriffe oder Zauber.</text:span><text:span text:style-name="T1203"><text:line-break/></text:span><text:span text:style-name="T4">2</text:span><text:span text:style-name="T1204">6</text:span><text:span text:style-name="T4">-2</text:span><text:span text:style-name="T1204">9</text:span><text:span text:style-name="T4"><text:tab/></text:span><text:span text:style-name="T1169">Du </text:span><text:span text:style-name="T1270">machst </text:span><text:span text:style-name="T1271">dich und alle Gefährten</text:span><text:span text:style-name="T1270"> </text:span><text:span text:style-name="T1271">innerhalb </text:span><text:span text:style-name="T1272">6</text:span><text:span text:style-name="T1273"> m</text:span><text:span text:style-name="T1271"> </text:span><text:span text:style-name="T1269">für 1 Phase unsichtbar </text:span><text:span text:style-name="T1271">solange ihr<text:line-break/><text:tab/><text:tab/>zusammenbleibt</text:span><text:span text:style-name="T1269">, </text:span><text:span text:style-name="T1271">mit Konzentration auch Objekte, </text:span><text:span text:style-name="T1270">k</text:span><text:span text:style-name="T1269">eine Angriffe oder Zauber.<text:line-break/><text:tab/><text:tab/></text:span><text:span text:style-name="T1274">Alternativ machst du nur dich für 1 Stunde unsichtbar.</text:span></text:p>
      <text:p text:style-name="P660"><text:span text:style-name="T1206">30</text:span><text:span text:style-name="T4">-</text:span><text:span text:style-name="T1206">31</text:span><text:span text:style-name="T4"><text:tab/></text:span><text:span text:style-name="T1169">Du erzeugst</text:span><text:span text:style-name="T1143"> </text:span><text:span text:style-name="T1274">für 1 Phase einen Unsichtbarkeitsschild </text:span><text:span text:style-name="T1275">für dich, einen Gefährten oder<text:line-break/><text:tab/><text:tab/>ein Objekt. Der Unsichtbare kann angreifen und zaubern und Unsichtbarkeit<text:line-break/><text:tab/><text:tab/>entdecken mit Willen widerstehen.</text:span></text:p>
      <text:p text:style-name="P664"><text:span text:style-name="T1206">3</text:span><text:span text:style-name="T1209">2</text:span><text:span text:style-name="T4">-</text:span><text:span text:style-name="T1206">3</text:span><text:span text:style-name="T1209">3</text:span><text:span text:style-name="T4"><text:tab/></text:span><text:span text:style-name="T1169">Du erzeugst</text:span><text:span text:style-name="T1143"> </text:span><text:span text:style-name="T1274">für 1 Phase einen Unsichtbarkeitsschild </text:span><text:span text:style-name="T1275">von 3 m für dich und deine<text:line-break/><text:tab/><text:tab/>Gefährten. Unsichtbare können angreifen und zaubern und Unsichtbarkeit<text:line-break/><text:tab/><text:tab/>entdecken mit Willen widerstehen.</text:span></text:p>
      <text:p text:style-name="P665"><text:span text:style-name="T1206">3</text:span><text:span text:style-name="T1209">4+<text:tab/></text:span><text:span text:style-name="T4"><text:tab/></text:span><text:span text:style-name="T1169">Du erzeugst</text:span><text:span text:style-name="T1143"> </text:span><text:span text:style-name="T1274">für 1 Phase einen Unsichtbarkeitsschild </text:span><text:span text:style-name="T1275">von 3 m für dich und deine<text:line-break/><text:tab/><text:tab/>Gefährten. </text:span><text:span text:style-name="T1276">Du kannst den Schild 30 m weit werfen und 30 m pro Runde bewegen.<text:line-break/><text:tab/><text:tab/></text:span><text:span text:style-name="T1275">Unsichtbare können angreifen und zaubern und Unsichtbarkeit entdecken mit<text:line-break/><text:tab/><text:tab/>Willen widerstehen.</text:span></text:p>
      <text:p text:style-name="P659">Verderbnis <text:span text:style-name="T773">w</text:span><text:span text:style-name="T1277">16</text:span>:</text:p>
      <text:p text:style-name="P666"><text:span text:style-name="T4">1-</text:span><text:span text:style-name="T1278">6</text:span><text:span text:style-name="T16"><text:tab/><text:tab/></text:span><text:span text:style-name="T1279">Ein Körperteil wird unsichtbar:</text:span><text:span text:style-name="T1215"> </text:span><text:span text:style-name="T1278">1</text:span><text:span text:style-name="T1279"> Hand </text:span><text:span text:style-name="T1278">2</text:span><text:span text:style-name="T1279"> Arm </text:span><text:span text:style-name="T1278">3</text:span><text:span text:style-name="T1279"> Ohren </text:span><text:span text:style-name="T1278">4</text:span><text:span text:style-name="T1279"> Torso </text:span><text:span text:style-name="T1278">5</text:span><text:span text:style-name="T1279"> Augen </text:span><text:span text:style-name="T1278">6</text:span><text:span text:style-name="T1279"> Bein</text:span></text:p>
      <text:p text:style-name="P666"><text:span text:style-name="T1278">7</text:span><text:span text:style-name="T1279"><text:tab/><text:tab/>Dein Kopf wird dauerhaft sichtbar.</text:span></text:p>
      <text:p text:style-name="P660"><text:span text:style-name="T1280">8-11</text:span><text:span text:style-name="T1215"><text:tab/><text:tab/>W</text:span><text:span text:style-name="T1281">ährend du unsichtbar bist verwandelt sich dein Körper in:</text:span><text:span text:style-name="T1215"><text:line-break/><text:tab/><text:tab/></text:span><text:span text:style-name="T1280">8</text:span><text:span text:style-name="T1281"> Bär<text:tab/><text:tab/><text:tab/></text:span><text:span text:style-name="T1280">9</text:span><text:span text:style-name="T1281"> Affenmensch<text:tab/><text:tab/></text:span><text:span text:style-name="T1280">10</text:span><text:span text:style-name="T1281"> Wolfsmensch<text:tab/><text:tab/></text:span><text:span text:style-name="T1280">11</text:span><text:span text:style-name="T1281"> Pferdemensch</text:span></text:p>
      <text:p text:style-name="P667"><text:span text:style-name="T1280">12-14</text:span><text:span text:style-name="T16"><text:tab/></text:span><text:span text:style-name="T1215">geringfügige Verderbnis<text:tab/></text:span><text:span text:style-name="T1280">15</text:span><text:span text:style-name="T1281"> </text:span><text:span text:style-name="T1215">ernsthafte Verderbnis<text:tab/></text:span><text:span text:style-name="T1280">16</text:span><text:span text:style-name="T1281"> schwerwiegende Verd.</text:span></text:p>
      <text:p text:style-name="P659"><text:span text:style-name="T202">P</text:span>atzer <text:span text:style-name="T778">w</text:span>4:</text:p>
      <text:p text:style-name="P668"><text:span text:style-name="T4">1</text:span><text:tab/><text:span text:style-name="T1282">Ein wandelnder Geist wird in 4,5 m sichtbar. </text:span><text:span text:style-name="T1283">(Seite 325)</text:span></text:p>
      <text:p text:style-name="P669"><text:span text:style-name="T4">2</text:span><text:tab/><text:span text:style-name="T1284">Ein </text:span><text:span text:style-name="T1285">zufällig bestimmter Gegner innerhalb 6 m wird</text:span><text:span text:style-name="T1284"> </text:span><text:span text:style-name="T1285">für 1 Phase un</text:span><text:span text:style-name="T1284">sichtbar.</text:span></text:p>
      <text:p text:style-name="P670"><text:span text:style-name="T4">3</text:span><text:tab/><text:span text:style-name="T1286">Alle</text:span><text:span text:style-name="T1285"> Gegner innerhalb </text:span><text:span text:style-name="T1287">15</text:span><text:span text:style-name="T1285"> m w</text:span><text:span text:style-name="T1287">e</text:span><text:span text:style-name="T1285">rd</text:span><text:span text:style-name="T1287">en</text:span><text:span text:style-name="T1284"> </text:span><text:span text:style-name="T1285">für 1 Phase un</text:span><text:span text:style-name="T1284">sichtbar.</text:span></text:p>
      <text:p text:style-name="P670"><text:span text:style-name="T1223">4</text:span><text:span text:style-name="T1189"><text:tab/></text:span><text:span text:style-name="T1288">Ein </text:span><text:span text:style-name="T1289">zufällig bestimmter </text:span><text:span text:style-name="T1290">Gefährte</text:span><text:span text:style-name="T1289"> innerhalb </text:span><text:span text:style-name="T1290">15</text:span><text:span text:style-name="T1289"> m </text:span><text:span text:style-name="T1291">leuchtet</text:span><text:span text:style-name="T1288"> </text:span><text:span text:style-name="T1289">für 1 </text:span><text:span text:style-name="T1290">Tag </text:span><text:span text:style-name="T1291">und wird von<text:line-break/><text:tab/>Angreifern bevorzugt</text:span><text:span text:style-name="T1288">.</text:span></text:p>
      <text:p text:style-name="P671"><text:span text:style-name="T1069">2-</text:span><text:span text:style-name="T1261">20</text:span><text:span text:style-name="T304"> </text:span><text:span text:style-name="T1292">Zauberstecken</text:span><text:span text:style-name="T1152"><text:tab/></text:span><text:tab/><text:tab/><text:span text:style-name="T278"><text:tab/><text:tab/><text:tab/><text:tab/><text:tab/><text:tab/><text:tab/><text:tab/></text:span><text:span text:style-name="T199">Regeln 1</text:span><text:span text:style-name="T1261">9</text:span><text:span text:style-name="T97">8</text:span><text:span text:style-name="T199">, Rules </text:span><text:span text:style-name="T577">1</text:span><text:span text:style-name="T1293">99</text:span></text:p>
      <text:p text:style-name="P672"><text:span text:style-name="T1030">Grad</text:span><text:span text:style-name="T51"> 2, </text:span><text:span text:style-name="T1192">1 </text:span><text:span text:style-name="T1294">Woche pro ZS</text:span><text:span text:style-name="T1192">, </text:span><text:span text:style-name="T51">Reichweite </text:span><text:span text:style-name="T1262">selbst</text:span><text:span text:style-name="T51">, </text:span><text:span text:style-name="T1193">Dauer </text:span><text:span text:style-name="T1294">permanent</text:span><text:span text:style-name="T1193">,</text:span><text:span text:style-name="T1192"> </text:span><text:span text:style-name="T51">Rettungswurf: </text:span><text:span text:style-name="T1264">-</text:span></text:p>
      <text:p text:style-name="P673"><text:span text:style-name="T453">D</text:span><text:span text:style-name="T2">u </text:span><text:span text:style-name="T1295">schaffst einen mächtigen Zauberstab. 1000 Gold pro ZS, </text:span><text:span text:style-name="T1296">ein Stab als</text:span><text:span text:style-name="T1295"> Material und ein Zauberbrand von 2*ZS, von dem 1 Punkt nie wieder heilt sind notwendig.</text:span></text:p>
      <text:p text:style-name="P674">Zauber w20:</text:p>
      <text:p text:style-name="P675"><text:span text:style-name="T1091">1</text:span><text:span text:style-name="T1092"><text:tab/><text:tab/></text:span><text:span text:style-name="T1297">Verlust, Fehlschlag, </text:span>Verderbnis <text:span text:style-name="T1298">und</text:span><text:span text:style-name="T1162"> Makel </text:span><text:span text:style-name="T1298">des Patrons</text:span></text:p>
      <text:p text:style-name="P675"><text:span text:style-name="T1091">2-11<text:tab/></text:span><text:span text:style-name="T1092"><text:tab/></text:span><text:span text:style-name="T1093">Fehlschlag</text:span><text:span text:style-name="T468"> </text:span><text:span text:style-name="T555">&amp; Verlust</text:span></text:p>
      <text:p text:style-name="P676"><text:span text:style-name="T4">12-13</text:span><text:tab/><text:span text:style-name="T1094">Fehlschlag</text:span>, aber Zauber ist nicht verloren</text:p>
      <text:p text:style-name="P677"><text:span text:style-name="T4">14-15</text:span><text:tab/><text:span text:style-name="T1165">D</text:span><text:span text:style-name="T1299">ein Stab </text:span><text:span text:style-name="T1300">erhält</text:span><text:span text:style-name="T1299"> +1 </text:span><text:span text:style-name="T1300">auf </text:span><text:span text:style-name="T1299">Angriff,</text:span><text:span text:style-name="T1300"> bewirkt w4+ZS+1 Schaden und kann bis zu 6m Licht<text:line-break/><text:tab/><text:tab/>spenden</text:span><text:span text:style-name="T1267">. </text:span><text:span text:style-name="T1300">Bei Verlust erleidest du w4 pro ursprünglicher ZS Schaden.</text:span><text:line-break/><text:span text:style-name="T4">16-19<text:tab/></text:span><text:span text:style-name="T1169">D</text:span><text:span text:style-name="T1301">ein Stab </text:span><text:span text:style-name="T1302">erhält</text:span><text:span text:style-name="T1301"> +1 </text:span><text:span text:style-name="T1302">auf </text:span><text:span text:style-name="T1301">Angriff,</text:span><text:span text:style-name="T1302"> bewirkt w4+ZS+1 Schaden und kann bis zu 6m Licht<text:line-break/><text:tab/><text:tab/>spenden</text:span><text:span text:style-name="T1269">. </text:span><text:span text:style-name="T1302">Bei Verlust erleidest du w4 pro ursprünglicher ZS Schaden. </text:span><text:span text:style-name="T1303">Bei der<text:line-break/><text:tab/><text:tab/>Erschaffung kannst du einen Zauber wirken, bei Gelingen erhält dieser in Zukunft<text:line-break/><text:tab/><text:tab/>einen Bonus von +1 oder +2 falls deine ursprüngliche ZS mindestens 4 ist.</text:span></text:p>
      <text:p text:style-name="P678"><text:span text:style-name="T4">20-21<text:tab/></text:span><text:span text:style-name="T1169">D</text:span><text:span text:style-name="T1301">ein Stab </text:span><text:span text:style-name="T1302">erhält</text:span><text:span text:style-name="T1301"> +1 </text:span><text:span text:style-name="T1302">auf </text:span><text:span text:style-name="T1301">Angriff,</text:span><text:span text:style-name="T1302"> bewirkt w4+ZS+1 Schaden und kann bis zu 6m Licht<text:line-break/><text:tab/><text:tab/>spenden</text:span><text:span text:style-name="T1269">. </text:span><text:span text:style-name="T1302">Bei Verlust erleidest du w4 pro ursprünglicher ZS Schaden. Bei der<text:line-break/><text:tab/><text:tab/>Erschaffung kannst du einen Zauber wirken, bei Gelingen erhält dieser </text:span><text:span text:style-name="T1304">und </text:span><text:span text:style-name="T1305">alle<text:line-break/><text:tab/><text:tab/>Rettungswürfe</text:span><text:span text:style-name="T1304"> </text:span><text:span text:style-name="T1302">in Zukunft einen Bonus von +1 oder +2 falls deine ursprüngliche ZS<text:line-break/><text:tab/><text:tab/>mindestens 4 ist.</text:span></text:p>
      <text:p text:style-name="P679"><text:span text:style-name="T4">22-25<text:tab/></text:span><text:span text:style-name="T1169">D</text:span><text:span text:style-name="T1301">ein Stab </text:span><text:span text:style-name="T1302">erhält</text:span><text:span text:style-name="T1301"> +1 </text:span><text:span text:style-name="T1302">auf </text:span><text:span text:style-name="T1301">Angriff,</text:span><text:span text:style-name="T1302"> bewirkt w4+ZS+1 Schaden und kann bis zu 6m Licht<text:line-break/><text:tab/><text:tab/>spenden</text:span><text:span text:style-name="T1269">. </text:span><text:span text:style-name="T1302">Bei Verlust erleidest du w4 pro ursprünglicher ZS Schaden. Bei der<text:line-break/><text:tab/><text:tab/>Erschaffung kannst du </text:span><text:span text:style-name="T1306">zwei</text:span><text:span text:style-name="T1302"> Zauber wirken, bei Gelingen erh</text:span><text:span text:style-name="T1307">a</text:span><text:span text:style-name="T1302">lt</text:span><text:span text:style-name="T1307">en</text:span><text:span text:style-name="T1302"> diese </text:span><text:span text:style-name="T1304">und alle<text:line-break/><text:tab/><text:tab/>Rettungswürfe </text:span><text:span text:style-name="T1302">in Zukunft einen Bonus von +1 oder +2 falls deine ursprüngliche ZS<text:line-break/><text:tab/><text:tab/>mindestens 4 ist.</text:span><text:span text:style-name="T1203"><text:line-break/></text:span><text:span text:style-name="T4">2</text:span><text:span text:style-name="T1204">6</text:span><text:span text:style-name="T4">-2</text:span><text:span text:style-name="T1204">9</text:span><text:span text:style-name="T4"><text:tab/></text:span><text:span text:style-name="T1169">D</text:span><text:span text:style-name="T1301">ein Stab </text:span><text:span text:style-name="T1302">erhält</text:span><text:span text:style-name="T1301"> +1 </text:span><text:span text:style-name="T1302">auf </text:span><text:span text:style-name="T1301">Angriff,</text:span><text:span text:style-name="T1302"> bewirkt w4+ZS+1 Schaden und kann bis zu 6m Licht<text:line-break/><text:tab/><text:tab/>spenden</text:span><text:span text:style-name="T1269">. </text:span><text:span text:style-name="T1302">Bei Verlust erleidest du w4 pro ursprünglicher ZS Schaden. Bei der<text:line-break/><text:tab/><text:tab/>Erschaffung kannst du </text:span><text:span text:style-name="T1307">zwei</text:span><text:span text:style-name="T1302"> Zauber wirken, bei Gelingen erh</text:span><text:span text:style-name="T1307">a</text:span><text:span text:style-name="T1302">lt</text:span><text:span text:style-name="T1307">en</text:span><text:span text:style-name="T1302"> diese </text:span><text:span text:style-name="T1304">und alle<text:line-break/><text:tab/><text:tab/>Rettungswürfe </text:span><text:span text:style-name="T1307">und </text:span><text:span text:style-name="T1306">Rüstungsklasse</text:span><text:span text:style-name="T1307"> </text:span><text:span text:style-name="T1302">in Zukunft einen Bonus von +1 oder +2 falls<text:line-break/><text:tab/><text:tab/>deine ursprüngliche ZS mindestens 4 ist.</text:span></text:p>
      <text:p text:style-name="P680"><text:span text:style-name="T1206">30</text:span><text:span text:style-name="T4">-</text:span><text:span text:style-name="T1206">31</text:span><text:span text:style-name="T4"><text:tab/></text:span><text:span text:style-name="T1169">D</text:span><text:span text:style-name="T1301">ein Stab </text:span><text:span text:style-name="T1302">erhält</text:span><text:span text:style-name="T1301"> +1 </text:span><text:span text:style-name="T1302">auf </text:span><text:span text:style-name="T1301">Angriff,</text:span><text:span text:style-name="T1302"> bewirkt w4+ZS+1 Schaden und kann bis zu 6m Licht<text:line-break/><text:tab/><text:tab/>spenden</text:span><text:span text:style-name="T1269">. </text:span><text:span text:style-name="T1302">Bei Verlust erleidest du w4 pro ursprünglicher ZS Schaden. Bei der<text:line-break/><text:tab/><text:tab/>Erschaffung kannst du </text:span><text:span text:style-name="T1308">drei</text:span><text:span text:style-name="T1302"> Zauber wirken, bei Gelingen erh</text:span><text:span text:style-name="T1307">a</text:span><text:span text:style-name="T1302">lt</text:span><text:span text:style-name="T1307">en</text:span><text:span text:style-name="T1302"> diese </text:span><text:span text:style-name="T1304">und alle<text:line-break/><text:tab/><text:tab/>Rettungswürfe </text:span><text:span text:style-name="T1307">und Rüstungsklasse </text:span><text:span text:style-name="T1302">in Zukunft einen Bonus von +1 oder +2 falls<text:line-break/><text:tab/><text:tab/>deine ursprüngliche ZS mindestens 4 ist.</text:span></text:p>
      <text:p text:style-name="P681"><text:span text:style-name="T1206">3</text:span><text:span text:style-name="T1209">2</text:span><text:span text:style-name="T4">-</text:span><text:span text:style-name="T1206">3</text:span><text:span text:style-name="T1209">3</text:span><text:span text:style-name="T4"><text:tab/></text:span><text:span text:style-name="T1309">Wie 30-31</text:span><text:span text:style-name="T1302">. </text:span><text:span text:style-name="T1310">Du kannst Zauber im Stab speichern, </text:span><text:span text:style-name="T1311">dazu würfelst du die 3 Zauber bis<text:line-break/><text:tab/><text:tab/>zu ZS mal oder bis zum ersten Fehlschlag. </text:span><text:span text:style-name="T1312">Die Gelungenen sind gespeichert.</text:span></text:p>
      <text:p text:style-name="P682"><text:span text:style-name="T1206">3</text:span><text:span text:style-name="T1209">4+<text:tab/></text:span><text:span text:style-name="T4"><text:tab/></text:span><text:span text:style-name="T1309">Wie 32-33</text:span><text:span text:style-name="T1302">. </text:span><text:span text:style-name="T1177">Du </text:span><text:span text:style-name="T1312">verleihst dem Stab in Absprache mit der SL eine einzigartige<text:line-break/><text:tab/><text:tab/>Fähigkeit, z.B. Glieder verschrumpeln lassen oder in eine Schlange zu verwandeln.</text:span></text:p>
      <text:p text:style-name="P683">Verderbnis <text:span text:style-name="T773">w</text:span><text:span text:style-name="T1299">8</text:span>:</text:p>
      <text:p text:style-name="P684"><text:span text:style-name="T1280">1-4</text:span><text:span text:style-name="T16"><text:tab/></text:span><text:span text:style-name="T1215">geringfügige Verderbnis<text:tab/><text:tab/></text:span><text:span text:style-name="T1280">5-</text:span><text:span text:style-name="T1313">6</text:span><text:span text:style-name="T1281"> </text:span><text:span text:style-name="T1215">ernsthafte Verderbnis<text:tab/></text:span><text:span text:style-name="T1313">7-8</text:span><text:span text:style-name="T1281"> schwerwiegende Verd</text:span><text:span text:style-name="T1314">erbnis</text:span></text:p>
      <text:p text:style-name="P685"/>
      <text:p text:style-name="P686"><text:span text:style-name="T1315">3</text:span><text:span text:style-name="T1316">-</text:span><text:span text:style-name="T1317">3</text:span><text:span text:style-name="T1318"> </text:span><text:span text:style-name="T1317">Blitzstrahl<text:tab/><text:tab/></text:span><text:span text:style-name="T269"><text:tab/><text:tab/><text:tab/><text:tab/><text:tab/><text:tab/><text:tab/><text:tab/><text:tab/><text:tab/></text:span><text:span text:style-name="T1319">Regeln </text:span><text:span text:style-name="T1320">2</text:span><text:span text:style-name="T1317">06</text:span><text:span text:style-name="T1321">, </text:span><text:span text:style-name="T1319">Rules </text:span><text:span text:style-name="T1320">2</text:span><text:span text:style-name="T1317">22</text:span></text:p>
      <text:p text:style-name="P687"><text:span text:style-name="T480">Grad</text:span><text:span text:style-name="T51"> </text:span><text:span text:style-name="T1322">3</text:span><text:span text:style-name="T51">, </text:span><text:span text:style-name="T482">1 </text:span><text:span text:style-name="T1323">Runde</text:span><text:span text:style-name="T482">, </text:span><text:span text:style-name="T1323">variable Reichweite</text:span><text:span text:style-name="T482">,</text:span><text:span text:style-name="T51"> </text:span><text:span text:style-name="T1324">variable</text:span><text:span text:style-name="T51"> Dauer, </text:span><text:span text:style-name="T1323">Reflex </text:span><text:span text:style-name="T1325">≥</text:span><text:span text:style-name="T1326"> ZW</text:span></text:p>
      <text:p text:style-name="P688"><text:s/></text:p>
      <text:p text:style-name="P689"><text:span text:style-name="T1327">Du </text:span><text:span text:style-name="T1328">erzeugst eine Entladung elektrischer Energie</text:span><text:span text:style-name="T1329">.</text:span></text:p>
      <text:p text:style-name="P690"><text:s/></text:p>
      <text:p text:style-name="P691"><text:span text:style-name="T1330">Verderbnis</text:span><text:span text:style-name="T443"> </text:span><text:span text:style-name="T16">w</text:span><text:span text:style-name="T1330">8</text:span><text:span text:style-name="T16">:</text:span></text:p>
      <text:p text:style-name="P692"><text:span text:style-name="T4">1</text:span><text:span text:style-name="T444"><text:tab/></text:span><text:span text:style-name="T1331">Du lädst dich selbst auf: 1 Schaden für Metall berühren, 1 Schaden für berührte Wesen.</text:span></text:p>
      <text:p text:style-name="P692"><text:span text:style-name="T1332">2</text:span><text:span text:style-name="T444"><text:tab/></text:span><text:span text:style-name="T1331">Deine Haare stehen dauerhaft zu Berge.</text:span></text:p>
      <text:p text:style-name="P692"><text:span text:style-name="T1332">3</text:span><text:span text:style-name="T444"><text:tab/></text:span><text:span text:style-name="T1331">Du bist zeitlebens empfindlich gegen Elektrizität: +1 Schaden pro Schadenswürfel und<text:line-break/><text:tab/>du kannst verborgene Wasserläufe spüren.</text:span></text:p>
      <text:p text:style-name="P692"><text:span text:style-name="T1332">4</text:span><text:span text:style-name="T444"><text:tab/></text:span><text:span text:style-name="T1333">Dein Gehirn wird umgepolt: PER und INT Werte vertauschen.</text:span></text:p>
      <text:p text:style-name="P693"><text:span text:style-name="T4">5-6</text:span><text:tab/>ernsthafte Verderbnis<text:tab/><text:tab/><text:tab/><text:tab/><text:tab/><text:tab/><text:span text:style-name="T4">7-8</text:span> schwerwiegende Verderbnis</text:p>
      <text:p text:style-name="P694"><text:span text:style-name="T202">P</text:span>atzer <text:span text:style-name="T778">w</text:span><text:span text:style-name="T1334">3</text:span>:</text:p>
      <text:p text:style-name="P695"><text:span text:style-name="T4">1</text:span><text:tab/>D<text:span text:style-name="T1334">u bekommst selbst einen Schlag: 2w4 Schaden</text:span><text:span text:style-name="T1185">.</text:span></text:p>
      <text:p text:style-name="P695"><text:span text:style-name="T4">2</text:span><text:tab/>D<text:span text:style-name="T1334">u versetzt einem Gefährten innerhalb 9 m einen Schlag: 2w4 Schaden</text:span><text:span text:style-name="T1185">.</text:span></text:p>
      <text:p text:style-name="P695"><text:span text:style-name="T4">3</text:span><text:tab/><text:span text:style-name="T1334">In der nächsten Runde erfolgt ein Blitzschlag innerhalb 3 m deiner jetzigen Position.<text:line-break/><text:tab/>2w6 Schaden für jeden in Metallrüstung oder mit Metallwaffe</text:span><text:span text:style-name="T1185">.</text:span></text:p>
      <text:p text:style-name="P691"><text:span text:style-name="T443">Zauber </text:span><text:span text:style-name="T16">w20:</text:span></text:p>
      <text:p text:style-name="P692"><text:span text:style-name="T4">1</text:span><text:tab/><text:tab/><text:span text:style-name="T1044">Patzer w</text:span><text:span text:style-name="T1335">6</text:span><text:span text:style-name="T1045">+Glücksmod</text:span><text:span text:style-name="T1044">:<text:tab/></text:span><text:span text:style-name="T1336">0-</text:span><text:span text:style-name="T1335"> Verderbnis, Patzer &amp; Makel<text:tab/></text:span><text:span text:style-name="T1336">1-2</text:span><text:span text:style-name="T1044"> Verderbnis<text:line-break/><text:tab/><text:tab/><text:tab/><text:tab/><text:tab/><text:tab/><text:tab/></text:span><text:span text:style-name="T1337">3</text:span><text:span text:style-name="T1046"> </text:span><text:span text:style-name="T1335">Makel (Verderbnis)<text:tab/><text:tab/><text:tab/></text:span><text:span text:style-name="T1336">4+</text:span><text:span text:style-name="T1335"> Patzer</text:span></text:p>
      <text:p text:style-name="P696"><text:span text:style-name="T1338">2</text:span><text:span text:style-name="T4">-1</text:span><text:span text:style-name="T1336">1</text:span><text:span text:style-name="T444"><text:tab/><text:tab/></text:span>Fehlschlag, <text:span text:style-name="T1339">Verlust</text:span></text:p>
      <text:p text:style-name="P696"><text:span text:style-name="T1336">1</text:span><text:span text:style-name="T1338">2</text:span><text:span text:style-name="T4">-1</text:span><text:span text:style-name="T1336">5</text:span><text:span text:style-name="T444"><text:tab/></text:span>Fehlschlag, <text:span text:style-name="T1335">aber kein </text:span><text:span text:style-name="T1339">Verlust</text:span></text:p>
      <text:p text:style-name="P697"><text:span text:style-name="T4">1</text:span><text:span text:style-name="T1336">6</text:span><text:span text:style-name="T4">-1</text:span><text:span text:style-name="T1336">7</text:span><text:span text:style-name="T16"><text:tab/></text:span><text:span text:style-name="T1340">Ein Blitzstrahl auf ein Ziel </text:span><text:span text:style-name="T1341">bis in</text:span><text:span text:style-name="T1340"> 30 m: 3w6 Schaden </text:span><text:span text:style-name="T1341">für Ziel</text:span><text:span text:style-name="T1340">.</text:span></text:p>
      <text:p text:style-name="P698"><text:span text:style-name="T4">1</text:span><text:span text:style-name="T1338">8</text:span><text:span text:style-name="T4">-</text:span><text:span text:style-name="T1342">2</text:span><text:span text:style-name="T4">1</text:span><text:span text:style-name="T16"><text:tab/></text:span><text:span text:style-name="T1340">Ein Blitzstrahl auf ein Ziel </text:span><text:span text:style-name="T1341">bis in</text:span><text:span text:style-name="T1340"> 30 m: </text:span><text:span text:style-name="T1341">4</text:span><text:span text:style-name="T1340">w6 Schaden </text:span><text:span text:style-name="T1341">für Ziel</text:span><text:span text:style-name="T1340">.</text:span></text:p>
      <text:p text:style-name="P698"><text:span text:style-name="T1342">22</text:span><text:span text:style-name="T4">-</text:span><text:span text:style-name="T1342">23</text:span><text:span text:style-name="T16"><text:tab/></text:span><text:span text:style-name="T1340">Ein Blitzstrahl auf ein Ziel </text:span><text:span text:style-name="T1341">bis in</text:span><text:span text:style-name="T1340"> 30 m: </text:span><text:span text:style-name="T1341">2</text:span><text:span text:style-name="T1340">w6 Schaden </text:span><text:span text:style-name="T1341">für </text:span><text:span text:style-name="T1342">alle</text:span><text:span text:style-name="T1341"> im Umkreis von 9 m</text:span><text:span text:style-name="T1340">.</text:span></text:p>
      <text:p text:style-name="P699"><text:span text:style-name="T1338">2</text:span><text:span text:style-name="T1343">4</text:span><text:span text:style-name="T4">-</text:span><text:span text:style-name="T1344">2</text:span><text:span text:style-name="T1343">6</text:span><text:span text:style-name="T16"><text:tab/></text:span><text:span text:style-name="T1345">Ein </text:span><text:span text:style-name="T1346">Kettenblitz</text:span><text:span text:style-name="T1345"> auf ein </text:span><text:span text:style-name="T1346">1. </text:span><text:span text:style-name="T1345">Ziel </text:span><text:span text:style-name="T1347">bis in</text:span><text:span text:style-name="T1345"> </text:span><text:span text:style-name="T1346">15</text:span><text:span text:style-name="T1345"> m, </text:span><text:span text:style-name="T1346">3 weitere je 9 m</text:span><text:span text:style-name="T1345">: </text:span><text:span text:style-name="T1346">N</text:span><text:span text:style-name="T1345">w6 Schaden </text:span><text:span text:style-name="T1347">für </text:span><text:span text:style-name="T1346">N. Ziel</text:span><text:span text:style-name="T1345">.</text:span></text:p>
      <text:p text:style-name="P699"><text:span text:style-name="T444">2</text:span><text:span text:style-name="T1343">7</text:span><text:span text:style-name="T4">-</text:span><text:span text:style-name="T1343">31</text:span><text:span text:style-name="T16"> <text:tab/></text:span><text:span text:style-name="T1345">Ein </text:span><text:span text:style-name="T1346">Gabelblitz</text:span><text:span text:style-name="T1345"> auf </text:span><text:span text:style-name="T1346">bis zu 5 </text:span><text:span text:style-name="T1345">Ziel</text:span><text:span text:style-name="T1346">e</text:span><text:span text:style-name="T1345"> </text:span><text:span text:style-name="T1347">bis in</text:span><text:span text:style-name="T1345"> </text:span><text:span text:style-name="T1346">45</text:span><text:span text:style-name="T1345"> m </text:span><text:span text:style-name="T1346">und innerhalb 45 Grad</text:span><text:span text:style-name="T1345">: </text:span><text:span text:style-name="T1346">5</text:span><text:span text:style-name="T1345">w6 Schaden.<text:line-break/><text:tab/><text:tab/></text:span><text:span text:style-name="T1346">Nur ein Blitz pro Ziel.</text:span></text:p>
      <text:p text:style-name="P699"><text:span text:style-name="T1343">32</text:span><text:span text:style-name="T4">-</text:span><text:span text:style-name="T1343">33</text:span><text:span text:style-name="T16"> <text:tab/></text:span><text:span text:style-name="T1345">Ein </text:span><text:span text:style-name="T1346">Kugelblitz</text:span><text:span text:style-name="T1345"> auf </text:span><text:span text:style-name="T1346">ein Ziel</text:span><text:span text:style-name="T1345"> </text:span><text:span text:style-name="T1347">bis in</text:span><text:span text:style-name="T1345"> </text:span><text:span text:style-name="T1346">60</text:span><text:span text:style-name="T1345"> m: </text:span><text:span text:style-name="T1346">10w6 Schaden</text:span><text:span text:style-name="T1345"> </text:span><text:span text:style-name="T1346">und innerhalb 6 m</text:span><text:span text:style-name="T1345"><text:line-break/><text:tab/><text:tab/></text:span><text:span text:style-name="T1346">6</text:span><text:span text:style-name="T1345">w6 Schaden.</text:span></text:p>
      <text:p text:style-name="P699"><text:span text:style-name="T1348">34</text:span><text:span text:style-name="T4">-</text:span><text:span text:style-name="T1348">35</text:span><text:span text:style-name="T16"><text:tab/></text:span><text:span text:style-name="T1349">Blitzgewitter auf bis zu 6 Ziele</text:span><text:span text:style-name="T1350"> </text:span><text:span text:style-name="T1351">in Sichtlinie bis zu 150 m:</text:span><text:span text:style-name="T1352"> </text:span><text:span text:style-name="T1351">w7*w12 Schaden.</text:span></text:p>
      <text:p text:style-name="P700"><text:span text:style-name="T1353">3</text:span><text:span text:style-name="T1338">6</text:span><text:span text:style-name="T1348">+</text:span><text:span text:style-name="T16"><text:tab/><text:tab/></text:span><text:span text:style-name="T1345">Ein </text:span><text:span text:style-name="T1346">Gabelblitz</text:span><text:span text:style-name="T1345"> auf </text:span><text:span text:style-name="T1351">einen Punkt in bis 300 m Entfernung, von dem aus auf bis zu<text:line-break/><text:tab/><text:tab/>8 Ziele innerhalb 120 m. 24</text:span><text:span text:style-name="T1345">w6 </text:span><text:span text:style-name="T1351">Gesamts</text:span><text:span text:style-name="T1345">chaden </text:span><text:span text:style-name="T1351">kann verteilt werden</text:span><text:span text:style-name="T1345">.</text:span></text:p>
      <text:p text:style-name="P701"/>
      <text:p text:style-name="P702"><text:span text:style-name="T1354">3-5 </text:span><text:span text:style-name="T1355">E</text:span><text:span text:style-name="T1356">benenwe</text:span><text:span text:style-name="T1355">c</text:span><text:span text:style-name="T1356">h</text:span><text:span text:style-name="T1355">s</text:span><text:span text:style-name="T1356">el<text:tab/><text:tab/><text:tab/><text:tab/><text:tab/><text:tab/><text:tab/><text:tab/><text:tab/><text:tab/><text:tab/></text:span><text:span text:style-name="T1354">Regeln 209, Rules 225<text:line-break/></text:span><text:span text:style-name="T1357">Grad: 3, </text:span><text:span text:style-name="T1358">≥</text:span><text:span text:style-name="T1359">1 Runde, permanent, </text:span><text:span text:style-name="T1357">Reichweite </text:span><text:span text:style-name="T1360">bis </text:span><text:span text:style-name="T1361">∞</text:span><text:span text:style-name="T1357">, Rettungswurf: </text:span><text:span text:style-name="T1362">unfreiwillig </text:span><text:span text:style-name="T1356">Willen </text:span><text:span text:style-name="T1363">≥</text:span><text:span text:style-name="T1356">Z</text:span><text:span text:style-name="T1355">W</text:span></text:p>
      <text:p text:style-name="P703"><text:span text:style-name="T1364">Du</text:span><text:span text:style-name="T1365"> </text:span><text:span text:style-name="T1366">und gegebenenfalls andere Wesen wechseln mit Ausrüstung zu</text:span><text:span text:style-name="T1365"> eine</text:span><text:span text:style-name="T1366">m</text:span><text:span text:style-name="T1365"> Ort </text:span><text:span text:style-name="T1366">auf derselben oder einer anderen Ebene oder Dimension. Entfernung und Präzision hängen vom ZW ab und davon wie gut du den Zielort kennst. </text:span><text:span text:style-name="T1367">Du musst das Ziel vor dem Zauber bestimmen.</text:span></text:p>
      <text:p text:style-name="P704"><text:span text:style-name="T1368">Manifestation <text:s/></text:span><text:span text:style-name="T1369">w</text:span><text:span text:style-name="T1368">3:<text:line-break/></text:span><text:span text:style-name="T1370">1</text:span><text:span text:style-name="T1365"><text:tab/></text:span><text:span text:style-name="T1371">Ihr</text:span><text:span text:style-name="T1365"> verschwinde</text:span><text:span text:style-name="T1371">t</text:span><text:span text:style-name="T1365"> einfach und tauch</text:span><text:span text:style-name="T1371">t</text:span><text:span text:style-name="T1365"> am Ziel wieder auf.<text:line-break/></text:span><text:span text:style-name="T1370">2</text:span><text:span text:style-name="T1365"><text:tab/></text:span><text:span text:style-name="T1371">Ihr</text:span><text:span text:style-name="T1365"> verschwinde</text:span><text:span text:style-name="T1371">t</text:span><text:span text:style-name="T1365"> in einer stinkenden Schwefelwolke und tauch</text:span><text:span text:style-name="T1371">t</text:span><text:span text:style-name="T1365"> in einer Explosion wieder auf.<text:line-break/></text:span><text:span text:style-name="T1370">3</text:span><text:span text:style-name="T1365"><text:tab/></text:span><text:span text:style-name="T1371">Ihr</text:span><text:span text:style-name="T1365"> verblass</text:span><text:span text:style-name="T1371">t</text:span><text:span text:style-name="T1365"> langsam, werde</text:span><text:span text:style-name="T1371">t</text:span><text:span text:style-name="T1365"> zu </text:span><text:span text:style-name="T1371">sich auflösendem </text:span><text:span text:style-name="T1365">Nebel, der am Zielort wieder </text:span><text:span text:style-name="T1371">materialisiert</text:span><text:span text:style-name="T1365">.</text:span></text:p>
      <text:p text:style-name="P704"><text:span text:style-name="T1368">Verderbnis </text:span><text:span text:style-name="T1369">w</text:span><text:span text:style-name="T1368">8:<text:line-break/></text:span><text:span text:style-name="T1372">1</text:span><text:span text:style-name="T1373"><text:tab/></text:span><text:span text:style-name="T1365">D</text:span><text:span text:style-name="T1366">ein</text:span><text:span text:style-name="T1365"> Aussehen altert um 100 Jahre, und obwohl </text:span><text:span text:style-name="T1366">d</text:span><text:span text:style-name="T1365">ein Körper keinen Verfall erleidet.<text:line-break/></text:span><text:span text:style-name="T1370">2</text:span><text:span text:style-name="T1365"><text:tab/></text:span><text:span text:style-name="T1367">Immer </text:span><text:span text:style-name="T1374">w</text:span><text:span text:style-name="T1365">enn eine 13 gewürfelt wird </text:span><text:span text:style-name="T1375">beginnst du zu flackern und </text:span><text:span text:style-name="T1366">verschwindest </text:span><text:span text:style-name="T1367">für w4 Runden und 1 Schaden</text:span><text:span text:style-name="T1366">.<text:line-break/></text:span><text:span text:style-name="T1370">3</text:span><text:span text:style-name="T1365"><text:tab/></text:span><text:span text:style-name="T1367">Dimensionsmagnet: </text:span><text:span text:style-name="T1365">Dämonen, Elementare</text:span><text:span text:style-name="T1375"> </text:span><text:span text:style-name="T1365">und Externare</text:span><text:span text:style-name="T1375"> </text:span><text:span text:style-name="T1367">g</text:span><text:span text:style-name="T1375">r</text:span><text:span text:style-name="T1367">ei</text:span><text:span text:style-name="T1375">f</text:span><text:span text:style-name="T1367">en dich manchmal an</text:span><text:span text:style-name="T1365"> (SL </text:span><text:span text:style-name="T1376">entscheidet</text:span><text:span text:style-name="T1365">).<text:line-break/></text:span><text:span text:style-name="T1370">4-5</text:span><text:span text:style-name="T1365"><text:tab/>ernsthaft</text:span><text:span text:style-name="T1367">e Verderbnis</text:span><text:span text:style-name="T1365"><text:tab/><text:tab/><text:tab/><text:tab/><text:tab/></text:span><text:span text:style-name="T1370">6-8</text:span><text:span text:style-name="T1365"><text:tab/>schwerwiegend</text:span><text:span text:style-name="T1367">e Verderbnis</text:span></text:p>
      <text:p text:style-name="P704"><text:span text:style-name="T1368">Zauberpatzer </text:span><text:span text:style-name="T1377">w</text:span><text:span text:style-name="T1368">4:<text:line-break/></text:span><text:span text:style-name="T1370">1</text:span><text:span text:style-name="T1365"><text:tab/>D</text:span><text:span text:style-name="T1376">u</text:span><text:span text:style-name="T1365"> und nahe </text:span><text:span text:style-name="T1376">Gefährten</text:span><text:span text:style-name="T1365"> werden </text:span><text:span text:style-name="T1378">w</text:span><text:span text:style-name="T1365">16 <text:s/>km in eine zufällige Richtung transportiert.<text:line-break/></text:span><text:span text:style-name="T1370">2</text:span><text:span text:style-name="T1365"><text:tab/></text:span><text:span text:style-name="T1378">Du</text:span><text:span text:style-name="T1365"> und nahe </text:span><text:span text:style-name="T1376">Gefährten</text:span><text:span text:style-name="T1365"> tauschen auf zufällige Weise ihre Plätze.<text:line-break/></text:span><text:span text:style-name="T1370">3</text:span><text:span text:style-name="T1365"><text:tab/></text:span><text:span text:style-name="T1378">Deine</text:span><text:span text:style-name="T1365"> Kleidung und </text:span><text:span text:style-name="T1379">Ausrüstung</text:span><text:span text:style-name="T1365"> w</text:span><text:span text:style-name="T1379">i</text:span><text:span text:style-name="T1365">rd </text:span><text:span text:style-name="T1373">w</text:span><text:span text:style-name="T1365">30 km in eine zufällige Richtung transportiert, </text:span><text:span text:style-name="T1378">du</text:span><text:span text:style-name="T1365"> </text:span><text:span text:style-name="T1378">bleibst </text:span><text:span text:style-name="T1365">nackt zurück.<text:line-break/></text:span><text:span text:style-name="T1370">4</text:span><text:span text:style-name="T1365"><text:tab/></text:span><text:span text:style-name="T1380">S</text:span><text:span text:style-name="T1365">ämtliche Waffen der Gruppe werden an einen unbekannten Ort teleportiert.</text:span></text:p>
      <text:p text:style-name="P705"><text:span text:style-name="T1381">Zauber:</text:span><text:span text:style-name="T1380"><text:line-break/></text:span><text:span text:style-name="T1370">1</text:span><text:span text:style-name="T1365"><text:tab/><text:tab/>Kritischer Fehlschlag! w6+Glücksmod:<text:line-break/><text:tab/><text:tab/></text:span><text:span text:style-name="T1370">0-</text:span><text:span text:style-name="T1365"> Verderbnis </text:span><text:span text:style-name="T1382">&amp;</text:span><text:span text:style-name="T1365"> </text:span><text:span text:style-name="T1382">P</text:span><text:span text:style-name="T1365">atzer </text:span><text:span text:style-name="T1382">&amp;</text:span><text:span text:style-name="T1365"> Makel<text:tab/></text:span><text:span text:style-name="T1370">1-2</text:span><text:span text:style-name="T1365"> Verderbnis<text:tab/></text:span><text:span text:style-name="T1370">3</text:span><text:span text:style-name="T1365"> Makel des Patrons (Verderbnis)<text:tab/></text:span><text:span text:style-name="T1370">4+</text:span><text:span text:style-name="T1365"> </text:span><text:span text:style-name="T1382">P</text:span><text:span text:style-name="T1365">atzer<text:line-break/></text:span><text:span text:style-name="T1370">2-11</text:span><text:span text:style-name="T1365"><text:tab/><text:tab/>Fehlschlag </text:span><text:span text:style-name="T1382">&amp; </text:span><text:span text:style-name="T1365">Verlust<text:tab/><text:tab/><text:tab/><text:tab/></text:span><text:span text:style-name="T1370">12-15</text:span><text:span text:style-name="T1365"><text:tab/>Fehlschlag<text:line-break/></text:span><text:span text:style-name="T1370">16-17</text:span><text:span text:style-name="T1365"><text:tab/></text:span><text:span text:style-name="T1383">Du reist </text:span><text:span text:style-name="T1365">150 km </text:span><text:span text:style-name="T1383">zu einem </text:span><text:span text:style-name="T1384">bereits besuchten</text:span><text:span text:style-name="T1383"> Ort. Abweichung </text:span><text:span text:style-name="T1385">von </text:span><text:span text:style-name="T1373">w</text:span><text:span text:style-name="T1365">1</text:span><text:span text:style-name="T1385">0-ZS</text:span><text:span text:style-name="T1365"> km</text:span><text:span text:style-name="T1385">. </text:span><text:span text:style-name="T1386">*</text:span><text:span text:style-name="T1385"><text:line-break/></text:span><text:span text:style-name="T1370">18-21</text:span><text:span text:style-name="T1365"><text:tab/></text:span><text:span text:style-name="T1383">Du reist </text:span><text:span text:style-name="T1387">30</text:span><text:span text:style-name="T1365">0 km </text:span><text:span text:style-name="T1383">zu einem </text:span><text:span text:style-name="T1384">bekannten</text:span><text:span text:style-name="T1388"> </text:span><text:span text:style-name="T1383">Ort</text:span><text:span text:style-name="T1387"> und kannst ein menschengroßes Wesen durch<text:line-break/><text:tab/><text:tab/>Berührung mitnehmen</text:span><text:span text:style-name="T1383">. Abweichung </text:span><text:span text:style-name="T1385">von </text:span><text:span text:style-name="T1387">w6 km falls </text:span><text:span text:style-name="T1388">besucht </text:span><text:span text:style-name="T1387">oder w1</text:span><text:span text:style-name="T1389">2</text:span><text:span text:style-name="T1387">-ZS km falls nicht. </text:span><text:span text:style-name="T1386">*</text:span><text:span text:style-name="T1387"><text:line-break/></text:span><text:span text:style-name="T1370">22-23</text:span><text:span text:style-name="T1365"><text:tab/></text:span><text:span text:style-name="T1383">Du reist </text:span><text:span text:style-name="T1390">75</text:span><text:span text:style-name="T1365">0 km </text:span><text:span text:style-name="T1383">zu einem </text:span><text:span text:style-name="T1391">bekannten</text:span><text:span text:style-name="T1392"> </text:span><text:span text:style-name="T1383">Ort </text:span><text:span text:style-name="T1387">und kannst </text:span><text:span text:style-name="T1390">vier </text:span><text:span text:style-name="T1387">menschengroße Wesen durch<text:line-break/><text:tab/><text:tab/>Berührung mitnehmen</text:span><text:span text:style-name="T1383">. Abweichung </text:span><text:span text:style-name="T1387">w</text:span><text:span text:style-name="T1390">5</text:span><text:span text:style-name="T1387"> km falls </text:span><text:span text:style-name="T1386">besucht</text:span><text:span text:style-name="T1387">, </text:span><text:span text:style-name="T1386">ode</text:span><text:span text:style-name="T1387">r w1</text:span><text:span text:style-name="T1389">0</text:span><text:span text:style-name="T1387">-ZS km falls nicht. </text:span><text:span text:style-name="T1386">*</text:span><text:span text:style-name="T1385"><text:line-break/></text:span><text:span text:style-name="T1370">24-26</text:span><text:span text:style-name="T1365"><text:tab/></text:span><text:span text:style-name="T1383">Du reist zu einem </text:span><text:span text:style-name="T1386">bekannten </text:span><text:span text:style-name="T1383">Ort </text:span><text:span text:style-name="T1393">im </text:span><text:span text:style-name="T1394">g</text:span><text:span text:style-name="T1393">leichen Sonnensystem </text:span><text:span text:style-name="T1387">und kannst </text:span><text:span text:style-name="T1390">vier</text:span><text:span text:style-name="T1387"> menschengroße<text:line-break/><text:tab/><text:tab/>Wesen durch Berührung mitnehmen</text:span><text:span text:style-name="T1383">. Abweichung </text:span><text:span text:style-name="T1387">w</text:span><text:span text:style-name="T1395">5</text:span><text:span text:style-name="T1387"> km falls </text:span><text:span text:style-name="T1386">besucht</text:span><text:span text:style-name="T1387">, w1</text:span><text:span text:style-name="T1389">0</text:span><text:span text:style-name="T1387">-ZS km falls nicht. </text:span><text:span text:style-name="T1386">*</text:span><text:span text:style-name="T1385"><text:line-break/></text:span><text:span text:style-name="T1370">27-31</text:span><text:span text:style-name="T1365"><text:tab/>D</text:span><text:span text:style-name="T1395">u</text:span><text:span text:style-name="T1365"> zieh</text:span><text:span text:style-name="T1395">s</text:span><text:span text:style-name="T1365">t einen magischen Kreis mit bis zu 12 m Durchmesser </text:span><text:span text:style-name="T1389">(</text:span><text:span text:style-name="T1365">1 Runde pro 3 m</text:span><text:span text:style-name="T1389">) </text:span><text:span text:style-name="T1396">in dem a</text:span><text:span text:style-name="T1365">lle<text:line-break/><text:tab/><text:tab/>Wesen </text:span><text:span text:style-name="T1389">zu einem bekannten </text:span><text:span text:style-name="T1365">Ort auf derselben Ebene transportiert </text:span><text:span text:style-name="T1396">werden </text:span><text:span text:style-name="T1365">oder in </text:span><text:span text:style-name="T1389">1</text:span><text:span text:style-name="T1365">50 km auf<text:line-break/><text:tab/><text:tab/>einer angrenzenden Ebene. </text:span><text:span text:style-name="T1383">Abweichung</text:span><text:span text:style-name="T1387"> </text:span><text:span text:style-name="T1389">auf gleicher/anderer Ebene </text:span><text:span text:style-name="T1387">w</text:span><text:span text:style-name="T1395">5/</text:span><text:span text:style-name="T1389">w16</text:span><text:span text:style-name="T1387"> km falls </text:span><text:span text:style-name="T1397">besucht</text:span><text:span text:style-name="T1387">,<text:line-break/><text:tab/><text:tab/></text:span><text:span text:style-name="T1395">w10/</text:span><text:span text:style-name="T1389">w20-ZS</text:span><text:span text:style-name="T1395"> km falls nicht. </text:span><text:span text:style-name="T1396">*</text:span><text:span text:style-name="T1365"><text:line-break/></text:span><text:span text:style-name="T1370">32-33</text:span><text:span text:style-name="T1365"><text:tab/></text:span><text:span text:style-name="T1389">Du</text:span><text:span text:style-name="T1365"> transportier</text:span><text:span text:style-name="T1398">s</text:span><text:span text:style-name="T1365">t </text:span><text:span text:style-name="T1398">dich und ZS </text:span><text:span text:style-name="T1365">Wesen </text:span><text:span text:style-name="T1396">(oder </text:span><text:span text:style-name="T1398">alle bis auf ZS Wesen</text:span><text:span text:style-name="T1396">) </text:span><text:span text:style-name="T1365">i</text:span><text:span text:style-name="T1398">nnerhalb </text:span><text:span text:style-name="T1365">12 m an einen<text:line-break/><text:tab/><text:tab/></text:span><text:span text:style-name="T1399">beliebigen</text:span><text:span text:style-name="T1365"> Ort</text:span><text:span text:style-name="T1398">. </text:span><text:span text:style-name="T1399">Abweichung falls </text:span><text:span text:style-name="T1397">besucht </text:span><text:span text:style-name="T1399">w5/w16/w50 km auf gleicher/angrenzender/anderer<text:line-break/><text:tab/><text:tab/>Ebene, sonst w</text:span><text:span text:style-name="T1389">1</text:span><text:span text:style-name="T1399">0/</text:span><text:span text:style-name="T1389">w30/w100. </text:span><text:span text:style-name="T1396">*</text:span><text:span text:style-name="T1365"><text:line-break/></text:span><text:span text:style-name="T1370">34-35</text:span><text:span text:style-name="T1365"><text:tab/></text:span><text:span text:style-name="T1400">Du </text:span><text:span text:style-name="T1365">transportier</text:span><text:span text:style-name="T1398">s</text:span><text:span text:style-name="T1365">t</text:span><text:span text:style-name="T1400"> dich und ZS Gefährten punktgenau transportieren. </text:span><text:span text:style-name="T1396">Mit g</text:span><text:span text:style-name="T1401">rößere</text:span><text:span text:style-name="T1396">n</text:span><text:span text:style-name="T1401"> Objekte</text:span><text:span text:style-name="T1396">n</text:span><text:span text:style-name="T1401"><text:line-break/><text:tab/><text:tab/></text:span><text:span text:style-name="T1396">ist</text:span><text:span text:style-name="T1401"> die Abweichung </text:span><text:span text:style-name="T1396">w5</text:span><text:span text:style-name="T1401">0 km. </text:span><text:span text:style-name="T1365">Boote </text:span><text:span text:style-name="T1400">erfordern 5 Zauberbrand und 1 Phase</text:span><text:span text:style-name="T1365">, Armeen </text:span><text:span text:style-name="T1400">10 und 1<text:line-break/><text:tab/><text:tab/>Stunde</text:span><text:span text:style-name="T1365">, Festungen </text:span><text:span text:style-name="T1402">15 und 1 Tag, </text:span><text:span text:style-name="T1365">kleine Städte </text:span><text:span text:style-name="T1402">20 und 1 Woche.</text:span><text:span text:style-name="T1365"><text:line-break/></text:span><text:span text:style-name="T1370">36+</text:span><text:span text:style-name="T1365"><text:tab/><text:tab/>D</text:span><text:span text:style-name="T1401">u</text:span><text:span text:style-name="T1365"> transportier</text:span><text:span text:style-name="T1401">s</text:span><text:span text:style-name="T1365">t Boote, Armeen, Festungen und sogar kleine Städte wie unter<text:line-break/><text:tab/><text:tab/>34-35 beschrieben </text:span><text:span text:style-name="T1403">ohne Abweichung. Du kannst auch G</text:span><text:span text:style-name="T1401">ö</text:span><text:span text:style-name="T1403">tter oder A</text:span><text:span text:style-name="T1365">ußerirdisch</text:span><text:span text:style-name="T1403">e<text:line-break/></text:span><text:span text:style-name="T1365"><text:tab/><text:tab/></text:span><text:span text:style-name="T1403">besuchen. </text:span><text:span text:style-name="T1365">Alternativ kann</text:span><text:span text:style-name="T1403">st</text:span><text:span text:style-name="T1365"> d</text:span><text:span text:style-name="T1403">u</text:span><text:span text:style-name="T1365"> ein dauerhaftes Portal zwischen Ebenen erschaffen.<text:line-break/><text:tab/><text:tab/>Dazu bestimm</text:span><text:span text:style-name="T1403">s</text:span><text:span text:style-name="T1365">t d</text:span><text:span text:style-name="T1403">u</text:span><text:span text:style-name="T1365"> </text:span><text:span text:style-name="T1403">auf beiden Seiten </text:span><text:span text:style-name="T1365">ein Objekt als Portal </text:span><text:span text:style-name="T1403">(z.B.</text:span><text:span text:style-name="T1365"> Tür, Fenster,<text:line-break/><text:tab/><text:tab/>Bogengang, Brunnen, </text:span><text:span text:style-name="T1403">Thron, Obelisk, Fliese, Fluss) und verbringst eine Woche auf<text:line-break/><text:tab/><text:tab/>jeder Seite und verbrauchst Material im Wert von 50 000 Gold pro Richtung und<text:line-break/><text:tab/><text:tab/>10 Punkte Zauberbrand. Kein Rettungswurf.<text:line-break/></text:span><text:span text:style-name="T1386">*) </text:span><text:span text:style-name="T1387">B</text:span><text:span text:style-name="T1385">ei Abweichung &gt;0 zu 20% Gefahr</text:span><text:span text:style-name="T1386">ensituation</text:span><text:span text:style-name="T1385"> und w4 Schaden </text:span><text:span text:style-name="T1386">(z.B. durch Sturz)</text:span><text:span text:style-name="T1385">.</text:span></text:p>
      <text:p text:style-name="P706"><text:span text:style-name="T1404">3</text:span><text:span text:style-name="T146">-</text:span><text:span text:style-name="T1405">6</text:span><text:span text:style-name="T174"> </text:span><text:span text:style-name="T1405">Emirikols entropischer Mahlstrom</text:span><text:tab/><text:tab/><text:tab/><text:tab/><text:tab/><text:tab/><text:tab/><text:span text:style-name="T1406">Regeln </text:span><text:span text:style-name="T148">2</text:span><text:span text:style-name="T1405">11</text:span><text:span text:style-name="T177">, </text:span><text:span text:style-name="T1406">Rules </text:span><text:span text:style-name="T148">2</text:span><text:span text:style-name="T1405">13</text:span></text:p>
      <text:p text:style-name="P707"><text:span text:style-name="T480">Grad</text:span><text:span text:style-name="T51"> </text:span><text:span text:style-name="T1322">3</text:span><text:span text:style-name="T51">, </text:span><text:span text:style-name="T482">1 </text:span><text:span text:style-name="T1407">Aktion</text:span><text:span text:style-name="T482">, </text:span><text:span text:style-name="T1323">Reichweite </text:span><text:span text:style-name="T1407">15 +3*ZS Schritt</text:span><text:span text:style-name="T482">,</text:span><text:span text:style-name="T51"> </text:span><text:span text:style-name="T1407">1 Runde pro ZS</text:span><text:span text:style-name="T51">, </text:span><text:span text:style-name="T1407">Zähigkeit</text:span><text:span text:style-name="T1323"> </text:span><text:span text:style-name="T1408">≥</text:span><text:span text:style-name="T1409"> ZW </text:span><text:span text:style-name="T1410">(Chaos+1, Ordnung -1)</text:span></text:p>
      <text:p text:style-name="P708"><text:s/></text:p>
      <text:p text:style-name="P709"><text:span text:style-name="T1327">Du </text:span><text:span text:style-name="T1328">erzeugst eine</text:span><text:span text:style-name="T1411">n entropischen Sturm </text:span><text:span text:style-name="T1412">in Form eines purpur-schwarzen Nebels </text:span><text:span text:style-name="T1413">in dem Blitze zucken </text:span><text:span text:style-name="T1411">auf einer Fläche von 12*12 Schritt</text:span><text:span text:style-name="T1329">.</text:span></text:p>
      <text:p text:style-name="P710"><text:s/></text:p>
      <text:p text:style-name="P711"><text:span text:style-name="T1330">Verderbnis</text:span><text:span text:style-name="T443"> </text:span><text:span text:style-name="T16">w</text:span><text:span text:style-name="T1414">4</text:span><text:span text:style-name="T16">:</text:span></text:p>
      <text:p text:style-name="P712"><text:span text:style-name="T4">1</text:span><text:span text:style-name="T444"><text:tab/></text:span><text:span text:style-name="T1331">D</text:span><text:span text:style-name="T1413">eine Augen werden zu purpur-schwarzen Kugeln durch die Blitze zucken.</text:span></text:p>
      <text:p text:style-name="P712"><text:span text:style-name="T1332">2</text:span><text:span text:style-name="T444"><text:tab/></text:span><text:span text:style-name="T1331">Deine Ha</text:span><text:span text:style-name="T1415">ut wird von purpur-schwarzen Adern durch zogen in denen </text:span><text:span text:style-name="T1413">Blitze zucken</text:span><text:span text:style-name="T1331">.</text:span></text:p>
      <text:p text:style-name="P712"><text:span text:style-name="T1332">3</text:span><text:span text:style-name="T444"><text:tab/></text:span><text:span text:style-name="T1331">Du </text:span><text:span text:style-name="T1415">alterst vorzeitig: graues Haar, Falten und Altersflecken</text:span><text:span text:style-name="T1331">.</text:span></text:p>
      <text:p text:style-name="P712"><text:span text:style-name="T1332">4</text:span><text:span text:style-name="T444"><text:tab/></text:span><text:span text:style-name="T1333">Dein</text:span><text:span text:style-name="T1415">e</text:span><text:span text:style-name="T1333"> </text:span><text:span text:style-name="T1415">Kleidung zerfällt wenn du sie trägst</text:span><text:span text:style-name="T1333">: </text:span><text:span text:style-name="T1415">jede Woche benötigst du neue</text:span><text:span text:style-name="T1333">.</text:span></text:p>
      <text:p text:style-name="P713"><text:span text:style-name="T202">P</text:span>atzer <text:span text:style-name="T778">w</text:span><text:span text:style-name="T1413">5</text:span>:</text:p>
      <text:p text:style-name="P714"><text:span text:style-name="T4">1</text:span><text:tab/><text:span text:style-name="T1416">Zähigkeit 10 oder du alterst vorübergehend 24 Stunden lang um 2w20 Jahre</text:span><text:span text:style-name="T1185">.</text:span></text:p>
      <text:p text:style-name="P714"><text:span text:style-name="T4">2</text:span><text:tab/><text:span text:style-name="T1416">All deine nicht-magischen Gegenstände zerfallen zu Rost oder verrotten</text:span><text:span text:style-name="T1185">.</text:span></text:p>
      <text:p text:style-name="P715"><text:span text:style-name="T4">3</text:span><text:tab/><text:span text:style-name="T1417">Entropischer Rückstoß wirft dich 4,5 m zurück und verursacht w4 Schaden</text:span><text:span text:style-name="T1185">.</text:span></text:p>
      <text:p text:style-name="P715"><text:span text:style-name="T1418">4</text:span><text:tab/><text:span text:style-name="T1417">Ein Regen aus Fröschen ergießt sich innerhalb 12 m: Zähigkeit 8 oder w3 Schaden</text:span><text:span text:style-name="T1185">.</text:span></text:p>
      <text:p text:style-name="P715"><text:span text:style-name="T1418">5</text:span><text:tab/><text:span text:style-name="T1417">Du und alle Wesen innerhalb 6 m ändern plötzlich ihre Position (</text:span><text:span text:style-name="T206">SL</text:span><text:span text:style-name="T1417"> entscheidet)</text:span><text:span text:style-name="T1185">.</text:span></text:p>
      <text:p text:style-name="P716"><text:s/></text:p>
      <text:p text:style-name="P717"><text:span text:style-name="T443">Zauber </text:span><text:span text:style-name="T16">w20:</text:span></text:p>
      <text:p text:style-name="P718"><text:span text:style-name="T4">1</text:span><text:tab/><text:tab/><text:span text:style-name="T1044">Patzer w</text:span><text:span text:style-name="T1335">6</text:span><text:span text:style-name="T1045">+Glücksmod</text:span><text:span text:style-name="T1044">:<text:tab/></text:span><text:span text:style-name="T1336">0-</text:span><text:span text:style-name="T1335"> Verderbnis, Patzer &amp; Makel<text:tab/></text:span><text:span text:style-name="T1336">1-2</text:span><text:span text:style-name="T1044"> Verderbnis<text:line-break/><text:tab/><text:tab/><text:tab/><text:tab/><text:tab/><text:tab/><text:tab/></text:span><text:span text:style-name="T1337">3</text:span><text:span text:style-name="T1046"> </text:span><text:span text:style-name="T1335">Makel (Verderbnis)<text:tab/><text:tab/><text:tab/></text:span><text:span text:style-name="T1336">4+</text:span><text:span text:style-name="T1335"> Patzer</text:span></text:p>
      <text:p text:style-name="P718"><text:span text:style-name="T1338">2</text:span><text:span text:style-name="T4">-1</text:span><text:span text:style-name="T1336">1</text:span><text:span text:style-name="T444"><text:tab/><text:tab/></text:span>Fehlschlag, <text:span text:style-name="T1339">Verlust</text:span></text:p>
      <text:p text:style-name="P718"><text:span text:style-name="T1336">1</text:span><text:span text:style-name="T1338">2</text:span><text:span text:style-name="T4">-1</text:span><text:span text:style-name="T1336">5</text:span><text:span text:style-name="T444"><text:tab/></text:span>Fehlschlag, <text:span text:style-name="T1335">aber kein </text:span><text:span text:style-name="T1339">Verlust</text:span></text:p>
      <text:p text:style-name="P719"><text:span text:style-name="T4">1</text:span><text:span text:style-name="T1336">6</text:span><text:span text:style-name="T4">-1</text:span><text:span text:style-name="T1336">7</text:span><text:span text:style-name="T16"><text:tab/></text:span><text:span text:style-name="T1419">Nicht lebende und nicht-magische Metalle und organisches Material verderben</text:span><text:span text:style-name="T1340">.<text:line-break/><text:tab/><text:tab/></text:span><text:span text:style-name="T1420">Ab jetzt bei Krit. </text:span><text:span text:style-name="T1421">z</text:span><text:span text:style-name="T1420">erstört. </text:span><text:span text:style-name="T1422">Zähigkeit 10</text:span><text:span text:style-name="T1419"> pro </text:span><text:span text:style-name="T1420">Waffe und Rüstung</text:span><text:span text:style-name="T1419"> </text:span><text:span text:style-name="T1420">oder Angriff -2/RK -2.</text:span></text:p>
      <text:p text:style-name="P720"><text:span text:style-name="T4">1</text:span><text:span text:style-name="T1338">8</text:span><text:span text:style-name="T4">-</text:span><text:span text:style-name="T1342">2</text:span><text:span text:style-name="T4">1</text:span><text:span text:style-name="T16"><text:tab/></text:span><text:span text:style-name="T1419">Nicht lebende und nicht-magische Metalle und organisches Material verderben</text:span><text:span text:style-name="T1340">.<text:line-break/><text:tab/><text:tab/></text:span><text:span text:style-name="T1420">Ab jetzt bei Krit. </text:span><text:span text:style-name="T1421">z</text:span><text:span text:style-name="T1420">erstört. </text:span><text:span text:style-name="T1422">Zähigkeit 1</text:span><text:span text:style-name="T1423">5</text:span><text:span text:style-name="T1419"> pro </text:span><text:span text:style-name="T1420">Waffe und Rüstung</text:span><text:span text:style-name="T1419"> </text:span><text:span text:style-name="T1420">oder Angriff -2/RK -2.<text:line-break/><text:tab/><text:tab/></text:span><text:span text:style-name="T1424">Magische Gegenstände +N brauchen </text:span><text:span text:style-name="T1422">Zähigkeit 1</text:span><text:span text:style-name="T1425">0-N. </text:span><text:span text:style-name="T1424">Konstrukte Zähigkeit ZW<text:line-break/><text:tab/><text:tab/>oder w10+ZS Schaden.</text:span></text:p>
      <text:p text:style-name="P721"><text:span text:style-name="T1342">22</text:span><text:span text:style-name="T4">-</text:span><text:span text:style-name="T1342">23</text:span><text:span text:style-name="T16"><text:tab/></text:span><text:span text:style-name="T1426">Alle Lebewesen Zähigkeit ZW (Gesinnung s.o.)</text:span><text:span text:style-name="T1340"> </text:span><text:span text:style-name="T1426">oder -w4 Stärke &amp; Ausdauer.<text:line-break/><text:tab/><text:tab/>Für Dauer des Zaubers -3 Malus auf alle Würfe.</text:span></text:p>
      <text:p text:style-name="P722"><text:span text:style-name="T1338">2</text:span><text:span text:style-name="T1343">4</text:span><text:span text:style-name="T4">-</text:span><text:span text:style-name="T1344">2</text:span><text:span text:style-name="T1343">6</text:span><text:span text:style-name="T16"><text:tab/></text:span><text:span text:style-name="T1427">Alle Lebewesen Zähigkeit ZW (Gesinnung s.o.)</text:span><text:span text:style-name="T1345"> </text:span><text:span text:style-name="T1427">oder </text:span><text:span text:style-name="T1428">Leiden </text:span><text:span text:style-name="T1429">je </text:span><text:span text:style-name="T1428">w8:<text:line-break/><text:tab/><text:tab/></text:span><text:span text:style-name="T1430">1</text:span><text:span text:style-name="T1428"> blind<text:tab/><text:tab/></text:span><text:span text:style-name="T1430">2</text:span><text:span text:style-name="T1428"> taub<text:tab/><text:tab/><text:tab/><text:tab/></text:span><text:span text:style-name="T1430">3</text:span><text:span text:style-name="T1428"> gelähmt<text:tab/><text:tab/></text:span><text:span text:style-name="T1430">4</text:span><text:span text:style-name="T1428"> nur 1,5 m Bewegungsrate</text:span></text:p>
      <text:p text:style-name="P723"><text:tab/><text:tab/><text:span text:style-name="T4">5</text:span> stumm<text:tab/><text:tab/><text:span text:style-name="T4">6</text:span> bewusstlos<text:tab/><text:tab/><text:tab/><text:span text:style-name="T4">7</text:span> wahnsinnig<text:tab/><text:tab/><text:span text:style-name="T4">8</text:span> Gedächtnisverlust</text:p>
      <text:p text:style-name="P721"><text:span text:style-name="T444">2</text:span><text:span text:style-name="T1343">7</text:span><text:span text:style-name="T4">-</text:span><text:span text:style-name="T1343">31</text:span><text:span text:style-name="T16"> <text:tab/></text:span><text:span text:style-name="T1431">Nicht Zauberkundige: w3+ZS Schaden. Zauberkundige Willen </text:span><text:span text:style-name="T1432">≥</text:span><text:span text:style-name="T1433"> ZW oder </text:span><text:span text:style-name="T1431">müssen<text:line-break/><text:tab/><text:tab/>jede Runde zaubern um Mahlstrom zu nähren: bei Misserfolg w6+ZS Schaden</text:span><text:span text:style-name="T1346">.</text:span></text:p>
      <text:p text:style-name="P721"><text:span text:style-name="T1343">32</text:span><text:span text:style-name="T4">-</text:span><text:span text:style-name="T1343">33</text:span><text:span text:style-name="T16"> <text:tab/></text:span><text:span text:style-name="T1434">Lebewesen altern um 2w10 Jahre (*10 für Elfen):</text:span><text:span text:style-name="T1345"> -</text:span><text:span text:style-name="T1435">1 Stärke, Ausdauer &amp; Geschick.</text:span></text:p>
      <text:p text:style-name="P724"><text:span text:style-name="T1348">34</text:span><text:span text:style-name="T4">-</text:span><text:span text:style-name="T1348">35</text:span><text:span text:style-name="T16"><text:tab/></text:span><text:span text:style-name="T1436">Zähigkeit </text:span><text:span text:style-name="T1431"><text:s/></text:span><text:span text:style-name="T1432">≥</text:span><text:span text:style-name="T1433"> ZW </text:span><text:span text:style-name="T1437">oder </text:span><text:span text:style-name="T1438">dauerhafte </text:span><text:span text:style-name="T1437">Verwandlung in w8:<text:tab/></text:span><text:span text:style-name="T1439">1</text:span><text:span text:style-name="T1437"> </text:span><text:span text:style-name="T1438">Glas<text:tab/></text:span><text:span text:style-name="T1440">2</text:span><text:span text:style-name="T1438"> Galle<text:tab/></text:span><text:span text:style-name="T1440">3</text:span><text:span text:style-name="T1438"> Sand<text:line-break/><text:tab/><text:tab/></text:span><text:span text:style-name="T1440">4</text:span><text:span text:style-name="T1438"> Urschleim<text:tab/><text:tab/></text:span><text:span text:style-name="T1440">5</text:span><text:span text:style-name="T1438"> Spucke<text:tab/><text:tab/></text:span><text:span text:style-name="T1440">6</text:span><text:span text:style-name="T1438"> Zinn<text:tab/><text:tab/></text:span><text:span text:style-name="T1440">7</text:span><text:span text:style-name="T1438"> totes Ungeziefer<text:tab/><text:tab/></text:span><text:span text:style-name="T1440">8</text:span><text:span text:style-name="T1438"> Geschwür<text:line-break/><text:tab/><text:tab/></text:span><text:span text:style-name="T1441">Zurückverwandeln ist möglich </text:span><text:span text:style-name="T1442">(sofern Material noch vorhanden) </text:span><text:span text:style-name="T1441">aber schwierig.</text:span></text:p>
      <text:p text:style-name="P721"><text:span text:style-name="T1353">3</text:span><text:span text:style-name="T1338">6</text:span><text:span text:style-name="T1348">+</text:span><text:span text:style-name="T16"><text:tab/><text:tab/></text:span><text:span text:style-name="T1443">Alle sterblichen Wesen lösen sich in Schlamm auf und ihre Ausrüstung zerfällt</text:span><text:span text:style-name="T1345">.<text:line-break/><text:tab/><text:tab/></text:span><text:span text:style-name="T1444">Alle Beobachter sind für w6 Runden handlungsunfähig. Keine Rückverwandlung.</text:span></text:p>
      <text:p text:style-name="P725"><text:span text:style-name="T1445"/></text:p>
      <text:p text:style-name="P706"><text:span text:style-name="T1404">3</text:span><text:span text:style-name="T146">-</text:span><text:span text:style-name="T1405">8</text:span><text:span text:style-name="T174"> </text:span><text:span text:style-name="T1405">Feuerball<text:tab/></text:span><text:span text:style-name="T1446"><text:tab/><text:tab/></text:span><text:tab/><text:tab/><text:tab/><text:tab/><text:tab/><text:tab/><text:tab/><text:tab/><text:tab/><text:tab/><text:span text:style-name="T1406">Regeln </text:span><text:span text:style-name="T148">2</text:span><text:span text:style-name="T1405">14</text:span><text:span text:style-name="T177">, </text:span><text:span text:style-name="T1406">Rules </text:span><text:span text:style-name="T148">2</text:span><text:span text:style-name="T1405">16</text:span></text:p>
      <text:p text:style-name="P726"><text:span text:style-name="T480">Grad</text:span><text:span text:style-name="T51"> </text:span><text:span text:style-name="T1322">3</text:span><text:span text:style-name="T51">, </text:span><text:span text:style-name="T482">1 </text:span><text:span text:style-name="T1323">Runde</text:span><text:span text:style-name="T482">, </text:span><text:span text:style-name="T1447">Reichweite </text:span><text:span text:style-name="T1448">≥ </text:span><text:span text:style-name="T1449">15 Schritt mit 6 Schritt Radius</text:span><text:span text:style-name="T482">,</text:span><text:span text:style-name="T51"> </text:span><text:span text:style-name="T1447">wirkt sofort</text:span><text:span text:style-name="T51">, </text:span><text:span text:style-name="T1323">Reflex </text:span><text:span text:style-name="T1408">≥</text:span><text:span text:style-name="T1409"> ZW </text:span><text:span text:style-name="T1449">halbiert</text:span></text:p>
      <text:p text:style-name="P708"><text:s/></text:p>
      <text:p text:style-name="P709"><text:span text:style-name="T1327">Du </text:span><text:span text:style-name="T1450">schleuderst einen F</text:span><text:span text:style-name="T1451">euerball</text:span><text:span text:style-name="T1450"> der am Ziel im Umkreis von 6 Schritt explodiert</text:span><text:span text:style-name="T1329">. </text:span><text:span text:style-name="T1450">Leicht entflammbare Gegenstände gehen in Flammen auf. </text:span></text:p>
      <text:p text:style-name="P710"><text:s/></text:p>
      <text:p text:style-name="P727"><text:span text:style-name="T1452">Manifestation</text:span><text:span text:style-name="T443"> </text:span><text:span text:style-name="T16">w</text:span><text:span text:style-name="T1414">4</text:span><text:span text:style-name="T16">:</text:span></text:p>
      <text:p text:style-name="P728"><text:span text:style-name="T4">1</text:span><text:span text:style-name="T444"><text:tab/></text:span><text:span text:style-name="T1453">Du schleuderst eine Flammenkugel die am Ziel zerbirst</text:span><text:span text:style-name="T1413">.</text:span></text:p>
      <text:p text:style-name="P728"><text:span text:style-name="T1332">2</text:span><text:span text:style-name="T444"><text:tab/></text:span><text:span text:style-name="T1453">Du schleuderst flüssiges Feuer das am Ziel herabregnet</text:span><text:span text:style-name="T1413">.</text:span></text:p>
      <text:p text:style-name="P728"><text:span text:style-name="T1332">3</text:span><text:span text:style-name="T444"><text:tab/></text:span><text:span text:style-name="T1453">Du erzeugst am Ziel eine Singularität, die in Flammen explodiert</text:span><text:span text:style-name="T1413">.</text:span></text:p>
      <text:p text:style-name="P728"><text:span text:style-name="T1332">4</text:span><text:span text:style-name="T444"><text:tab/></text:span><text:span text:style-name="T1453">Du schleuderst eine </text:span><text:span text:style-name="T1454">Wolke sprühender Funken</text:span><text:span text:style-name="T1453"> die am Ziel </text:span><text:span text:style-name="T1454">in Stichflammen aufgeht</text:span><text:span text:style-name="T1413">.</text:span></text:p>
      <text:p text:style-name="P727"><text:span text:style-name="T1330">Verderbnis</text:span><text:span text:style-name="T443"> </text:span><text:span text:style-name="T16">w</text:span><text:span text:style-name="T1330">8</text:span><text:span text:style-name="T16">:</text:span></text:p>
      <text:p text:style-name="P718"><text:span text:style-name="T4">1</text:span><text:span text:style-name="T444"><text:tab/></text:span><text:span text:style-name="T1331">D</text:span><text:span text:style-name="T1455">eine Hände und Arme werden schwarz wie Holzkohle.</text:span></text:p>
      <text:p text:style-name="P718"><text:span text:style-name="T1332">2</text:span><text:span text:style-name="T444"><text:tab/></text:span><text:span text:style-name="T1331">Deine H</text:span><text:span text:style-name="T1455">aut</text:span><text:span text:style-name="T1331"> </text:span><text:span text:style-name="T1455">wird schwarz und wie Holzkohle</text:span><text:span text:style-name="T1331">.</text:span></text:p>
      <text:p text:style-name="P718"><text:span text:style-name="T1332">3</text:span><text:span text:style-name="T444"><text:tab/></text:span><text:span text:style-name="T1331">D</text:span><text:span text:style-name="T1455">ein gesamtes Haar verbrennt und du riechst ständig nach verbranntem Haar</text:span><text:span text:style-name="T1331">.</text:span></text:p>
      <text:p text:style-name="P718"><text:span text:style-name="T1332">4</text:span><text:span text:style-name="T444"><text:tab/></text:span><text:span text:style-name="T1455">Ein dauerhaftes wanderndes Portal zur Ebene des Feuers erscheint über deinem Kopf<text:line-break/><text:tab/>und regnet kleine Flammen zu Boden</text:span><text:span text:style-name="T1333">. </text:span><text:span text:style-name="T1455">Täglich 1% dass sich etwas entzündet.</text:span></text:p>
      <text:p text:style-name="P729"><text:span text:style-name="T4">5</text:span><text:tab/><text:span text:style-name="T1455">geringfügige Verderbnis<text:tab/></text:span><text:span text:style-name="T1456">6-7</text:span><text:span text:style-name="T1455"> </text:span>ernsthafte Verderbnis<text:tab/><text:span text:style-name="T4">8</text:span> schwerwiegende Verderbnis</text:p>
      <text:p text:style-name="P730"><text:span text:style-name="T202">P</text:span>atzer <text:span text:style-name="T778">w</text:span><text:span text:style-name="T1457">5</text:span>:</text:p>
      <text:p text:style-name="P731"><text:span text:style-name="T4">1</text:span><text:tab/><text:span text:style-name="T1457">Ein kleiner Feuerball explodiert in deiner Hand: w6 Schaden.</text:span></text:p>
      <text:p text:style-name="P731"><text:span text:style-name="T4">2</text:span><text:tab/><text:span text:style-name="T1457">Der</text:span><text:span text:style-name="T1334"> </text:span><text:span text:style-name="T1457">Feuerball explodiert in deiner Hand: 3w6 Schaden innerhalb 6 Schritt.</text:span></text:p>
      <text:p text:style-name="P732"><text:span text:style-name="T4">3</text:span><text:tab/><text:span text:style-name="T1457">Du bewirkst eine spontane Selbstentzündung: 2w6 Schaden und alles Brennbare am<text:line-break/><text:tab/>Körper inklusive Kleidung zerfällt zu Asche</text:span><text:span text:style-name="T1185">.<text:line-break/></text:span><text:span text:style-name="T1458">4</text:span><text:tab/><text:span text:style-name="T1457">D</text:span><text:span text:style-name="T1459">u</text:span><text:span text:style-name="T1334"> </text:span><text:span text:style-name="T1459">erzeugst einen Eisregen innerhalb 6 Schritt: kein Schaden, Feuer werden gelöscht.</text:span></text:p>
      <text:p text:style-name="P732"><text:span text:style-name="T1458">5</text:span><text:tab/><text:span text:style-name="T1457">D</text:span><text:span text:style-name="T1459">u bekommst einen üblen Sonnenbrand:</text:span><text:span text:style-name="T1457"> </text:span><text:span text:style-name="T1459">1 Woche -1 auf alle körperlichen Aktionen</text:span><text:span text:style-name="T1457">.</text:span></text:p>
      <text:p text:style-name="P710"><text:s/></text:p>
      <text:p text:style-name="P717"><text:span text:style-name="T443">Zauber </text:span><text:span text:style-name="T16">w20:</text:span></text:p>
      <text:p text:style-name="P718"><text:span text:style-name="T4">1</text:span><text:tab/><text:tab/><text:span text:style-name="T1044">Patzer w</text:span><text:span text:style-name="T1335">6</text:span><text:span text:style-name="T1045">+Glücksmod</text:span><text:span text:style-name="T1044">:<text:tab/></text:span><text:span text:style-name="T1336">0-</text:span><text:span text:style-name="T1335"> Verderbnis, Patzer &amp; Makel<text:tab/></text:span><text:span text:style-name="T1336">1-</text:span><text:span text:style-name="T1460">3</text:span><text:span text:style-name="T1044"> Verderbnis<text:line-break/><text:tab/><text:tab/><text:tab/><text:tab/><text:tab/><text:tab/><text:tab/></text:span><text:span text:style-name="T1460">4</text:span><text:span text:style-name="T1046"> </text:span><text:span text:style-name="T1335">Makel (Verderbnis)<text:tab/><text:tab/><text:tab/></text:span><text:span text:style-name="T1460">5</text:span><text:span text:style-name="T1336">+</text:span><text:span text:style-name="T1335"> Patzer</text:span></text:p>
      <text:p text:style-name="P718"><text:span text:style-name="T1338">2</text:span><text:span text:style-name="T4">-1</text:span><text:span text:style-name="T1336">1</text:span><text:span text:style-name="T444"><text:tab/><text:tab/></text:span>Fehlschlag, <text:span text:style-name="T1339">Verlust</text:span></text:p>
      <text:p text:style-name="P718"><text:span text:style-name="T1336">1</text:span><text:span text:style-name="T1338">2</text:span><text:span text:style-name="T4">-1</text:span><text:span text:style-name="T1336">5</text:span><text:span text:style-name="T444"><text:tab/></text:span>Fehlschlag, <text:span text:style-name="T1335">aber kein </text:span><text:span text:style-name="T1339">Verlust</text:span></text:p>
      <text:p text:style-name="P721"><text:span text:style-name="T4">1</text:span><text:span text:style-name="T1336">6</text:span><text:span text:style-name="T4">-1</text:span><text:span text:style-name="T1336">7</text:span><text:span text:style-name="T16"><text:tab/></text:span><text:span text:style-name="T1340">Ein </text:span><text:span text:style-name="T1461">Feuerball</text:span><text:span text:style-name="T1340"> </text:span><text:span text:style-name="T1341">bis in</text:span><text:span text:style-name="T1340"> 30 m: 3w6 Schaden.</text:span></text:p>
      <text:p text:style-name="P733"><text:span text:style-name="T4">1</text:span><text:span text:style-name="T1338">8</text:span><text:span text:style-name="T4">-</text:span><text:span text:style-name="T1342">2</text:span><text:span text:style-name="T4">1</text:span><text:span text:style-name="T16"><text:tab/></text:span><text:span text:style-name="T1340">Ein </text:span><text:span text:style-name="T1461">Feuerball</text:span><text:span text:style-name="T1340"> </text:span><text:span text:style-name="T1341">bis in</text:span><text:span text:style-name="T1340"> 3</text:span><text:span text:style-name="T1461">6</text:span><text:span text:style-name="T1340"> m: </text:span><text:span text:style-name="T1461">4</text:span><text:span text:style-name="T1340">w6 Schaden.</text:span></text:p>
      <text:p text:style-name="P734"><text:span text:style-name="T1342">22</text:span><text:span text:style-name="T4">-</text:span><text:span text:style-name="T1342">23</text:span><text:span text:style-name="T16"><text:tab/></text:span><text:span text:style-name="T1340">Ein </text:span><text:span text:style-name="T1462">springender </text:span><text:span text:style-name="T1461">Feuerball</text:span><text:span text:style-name="T1340"> </text:span><text:span text:style-name="T1341">bis in</text:span><text:span text:style-name="T1340"> </text:span><text:span text:style-name="T1462">15</text:span><text:span text:style-name="T1340"> m: </text:span><text:span text:style-name="T1462">5</text:span><text:span text:style-name="T1340">w6 Schaden, </text:span><text:span text:style-name="T1462">dann 4 weitere Ziele in 6-15 m:<text:line-break/><text:tab/><text:tab/>je w6 Schaden</text:span><text:span text:style-name="T1340">.</text:span></text:p>
      <text:p text:style-name="P735"><text:span text:style-name="T1338">2</text:span><text:span text:style-name="T1343">4</text:span><text:span text:style-name="T4">-</text:span><text:span text:style-name="T1344">2</text:span><text:span text:style-name="T1343">6</text:span><text:span text:style-name="T16"><text:tab/></text:span><text:span text:style-name="T1345">Ein </text:span><text:span text:style-name="T1463">Feuerball</text:span><text:span text:style-name="T1345"> </text:span><text:span text:style-name="T1464">fliegt im </text:span><text:span text:style-name="T1465">12 m hohen </text:span><text:span text:style-name="T1464">Bogen </text:span><text:span text:style-name="T1347">bis in</text:span><text:span text:style-name="T1345"> </text:span><text:span text:style-name="T1464">48</text:span><text:span text:style-name="T1345"> m: </text:span><text:span text:style-name="T1464">6</text:span><text:span text:style-name="T1345">w6 Schaden.</text:span></text:p>
      <text:p text:style-name="P735"><text:span text:style-name="T444">2</text:span><text:span text:style-name="T1343">7</text:span><text:span text:style-name="T4">-</text:span><text:span text:style-name="T1343">31</text:span><text:span text:style-name="T16"> <text:tab/></text:span><text:span text:style-name="T1466">Drei</text:span><text:span text:style-name="T1345"> </text:span><text:span text:style-name="T1467">Salven von je w3+1 </text:span><text:span text:style-name="T1463">Feuerbä</text:span><text:span text:style-name="T1467">l</text:span><text:span text:style-name="T1463">le</text:span><text:span text:style-name="T1467">n</text:span><text:span text:style-name="T1345"> </text:span><text:span text:style-name="T1467">auf bis zu 3 Ziele </text:span><text:span text:style-name="T1347">bis in</text:span><text:span text:style-name="T1345"> </text:span><text:span text:style-name="T1467">60</text:span><text:span text:style-name="T1345"> m: </text:span><text:span text:style-name="T1467">je </text:span><text:span text:style-name="T1345">w6 Schaden.</text:span></text:p>
      <text:p text:style-name="P736"><text:span text:style-name="T1343">32</text:span><text:span text:style-name="T4">-</text:span><text:span text:style-name="T1343">33</text:span><text:span text:style-name="T16"> <text:tab/></text:span><text:span text:style-name="T1345">Ein </text:span><text:span text:style-name="T1463">Feuerball</text:span><text:span text:style-name="T1345"> </text:span><text:span text:style-name="T1464">fliegt im </text:span><text:span text:style-name="T1465">12 m hohen </text:span><text:span text:style-name="T1464">Bogen </text:span><text:span text:style-name="T1347">bis </text:span><text:span text:style-name="T1465">6</text:span><text:span text:style-name="T1345">0 m: </text:span><text:span text:style-name="T1465">10</text:span><text:span text:style-name="T1345">w6 Schaden </text:span><text:span text:style-name="T1468">in </text:span><text:span text:style-name="T1465">0-6 m </text:span><text:span text:style-name="T1468">Radius</text:span><text:span text:style-name="T1345">.</text:span></text:p>
      <text:p text:style-name="P736"><text:span text:style-name="T1348">34</text:span><text:span text:style-name="T4">-</text:span><text:span text:style-name="T1348">35</text:span><text:span text:style-name="T16"><text:tab/></text:span><text:span text:style-name="T1345">Ein </text:span><text:span text:style-name="T1463">Feuerball</text:span><text:span text:style-name="T1345"> </text:span><text:span text:style-name="T1464">fliegt </text:span><text:span text:style-name="T1468">aus dem Himmel </text:span><text:span text:style-name="T1347">bis </text:span><text:span text:style-name="T1468">in 15</text:span><text:span text:style-name="T1345">0 m: </text:span><text:span text:style-name="T1465">1</text:span><text:span text:style-name="T1468">4</text:span><text:span text:style-name="T1345">w6 Schaden </text:span><text:span text:style-name="T1468">in </text:span><text:span text:style-name="T1465">0-</text:span><text:span text:style-name="T1468">9</text:span><text:span text:style-name="T1465"> m </text:span><text:span text:style-name="T1468">Radius</text:span><text:span text:style-name="T1345">.<text:line-break/><text:tab/><text:tab/></text:span><text:span text:style-name="T1468">Sicht notwendig, aber z.B. Kristallkugel möglich.</text:span></text:p>
      <text:p text:style-name="P736"><text:span text:style-name="T1353">3</text:span><text:span text:style-name="T1338">6</text:span><text:span text:style-name="T1348">+</text:span><text:span text:style-name="T16"><text:tab/><text:tab/></text:span><text:span text:style-name="T1345">Ein </text:span><text:span text:style-name="T1463">Feuerball</text:span><text:span text:style-name="T1345"> </text:span><text:span text:style-name="T1464">fliegt </text:span><text:span text:style-name="T1468">aus dem Himmel </text:span><text:span text:style-name="T1347">bis </text:span><text:span text:style-name="T1468">in 1,5</text:span><text:span text:style-name="T1345"> </text:span><text:span text:style-name="T1468">k</text:span><text:span text:style-name="T1345">m: </text:span><text:span text:style-name="T1468">20</text:span><text:span text:style-name="T1345">w6 Schaden </text:span><text:span text:style-name="T1468">in </text:span><text:span text:style-name="T1465">0-</text:span><text:span text:style-name="T1468">12</text:span><text:span text:style-name="T1465"> m </text:span><text:span text:style-name="T1468">Radius</text:span><text:span text:style-name="T1345">.<text:line-break/><text:tab/><text:tab/></text:span><text:span text:style-name="T1468">Keine Sicht notwendig, Ort oder Probe des Ziels (z.B. Haarlocke) genügt.</text:span></text:p>
      <text:p text:style-name="P737"/>
      <text:p text:style-name="P702"><text:span text:style-name="T1354">3-</text:span><text:span text:style-name="T1469">11</text:span><text:span text:style-name="T1354"> </text:span><text:span text:style-name="T1470">Geister befragen</text:span><text:span text:style-name="T1356"> </text:span><text:span text:style-name="T1471">(Consult Spirit)</text:span><text:span text:style-name="T1472"><text:tab/></text:span><text:span text:style-name="T1356"><text:tab/><text:tab/><text:tab/><text:tab/><text:tab/><text:tab/><text:tab/></text:span><text:span text:style-name="T1354">Regeln 2</text:span><text:span text:style-name="T1469">2</text:span><text:span text:style-name="T1354">0, Rules 2</text:span><text:span text:style-name="T1469">04</text:span><text:span text:style-name="T1354"><text:line-break/></text:span><text:span text:style-name="T1357">Grad 3<text:tab/><text:tab/><text:tab/></text:span><text:span text:style-name="T1473">Dauer </text:span><text:span text:style-name="T1474">≥</text:span><text:span text:style-name="T1473">1 Frage<text:tab/></text:span><text:span text:style-name="T1359"><text:tab/><text:tab/></text:span><text:span text:style-name="T1357">Reichweite </text:span><text:span text:style-name="T1475">selbst</text:span><text:span text:style-name="T1476"><text:tab/><text:tab/><text:tab/></text:span><text:span text:style-name="T1473">kein </text:span><text:span text:style-name="T1357">Rettungswurf</text:span></text:p>
      <text:p text:style-name="P703"><text:span text:style-name="T1364">Du</text:span><text:span text:style-name="T1365"> </text:span><text:span text:style-name="T1477">befragst einen Geist der äußeren Ebenen, z.B. ein Verstorbener, Dämon, Naturgeist, Patron oder Gott</text:span><text:span text:style-name="T1367">. </text:span><text:span text:style-name="T1478">Wenn bereits bekannt ZW+1. Wenn völlig unbekannt oder entgegengesetzt ZW-1. </text:span><text:span text:style-name="T1479">w20: 1-4 freundlich, 5-16 neutral, 17-20 feindlich. Neutral oder freundlich: 50% richtige Antwort. Feindselig w20: 1-10 irreführend, 11-16 keine Antwort, 17-20 geistige Angriff: Willen gegen 3w6 | INT-w4. Der Geist kennt dich jetzt.</text:span></text:p>
      <text:p text:style-name="P738"><text:span text:style-name="T1368">Manifestation <text:s/></text:span><text:span text:style-name="T1369">w</text:span><text:span text:style-name="T1368">3:<text:line-break/></text:span><text:span text:style-name="T1370">1</text:span><text:span text:style-name="T1365"><text:tab/></text:span><text:span text:style-name="T1479">Du erstarrst</text:span><text:span text:style-name="T1365"> </text:span><text:span text:style-name="T1479">bis der Zauber vorbei ist</text:span><text:span text:style-name="T1365">.<text:line-break/></text:span><text:span text:style-name="T1370">2</text:span><text:span text:style-name="T1365"><text:tab/></text:span><text:span text:style-name="T1479">Du</text:span><text:span text:style-name="T1365"> </text:span><text:span text:style-name="T1479">flackerst und </text:span><text:span text:style-name="T1365">verschwinde</text:span><text:span text:style-name="T1479">s</text:span><text:span text:style-name="T1371">t</text:span><text:span text:style-name="T1365"> </text:span><text:span text:style-name="T1479">immer wieder bis der Zauber vorbei ist</text:span><text:span text:style-name="T1365">.<text:line-break/></text:span><text:span text:style-name="T1370">3</text:span><text:span text:style-name="T1365"><text:tab/></text:span><text:span text:style-name="T1479">Du fragst ins Leere</text:span><text:span text:style-name="T1365">.</text:span></text:p>
      <text:p text:style-name="P739"><text:span text:style-name="T1368">Verderbnis </text:span><text:span text:style-name="T1369">w</text:span><text:span text:style-name="T1480">6</text:span><text:span text:style-name="T1368">:<text:line-break/></text:span><text:span text:style-name="T1372">1</text:span><text:span text:style-name="T1373"><text:tab/></text:span><text:span text:style-name="T1365">D</text:span><text:span text:style-name="T1366">ein</text:span><text:span text:style-name="T1365"> </text:span><text:span text:style-name="T1481">Gesicht</text:span><text:span text:style-name="T1365"> </text:span><text:span text:style-name="T1481">wird zu dem eines … (Äußere Gestalt Vertrauter: </text:span><text:span text:style-name="T1482">1-25 Vertrauten finden</text:span><text:span text:style-name="T1481">, Regeln S.325)</text:span><text:span text:style-name="T1365">.<text:line-break/></text:span><text:span text:style-name="T1370">2</text:span><text:span text:style-name="T1365"><text:tab/></text:span><text:span text:style-name="T1483">Dein Geist wird täglich zu 1% </text:span><text:span text:style-name="T1484">für w4 Stunden </text:span><text:span text:style-name="T1483">von dem befragten Geist übernommen.</text:span><text:span text:style-name="T1366"><text:line-break/></text:span><text:span text:style-name="T1370">3</text:span><text:span text:style-name="T1365"><text:tab/></text:span><text:span text:style-name="T1485">Dein Haar wird weiß und steht zu Berge</text:span><text:span text:style-name="T1365">.<text:line-break/></text:span><text:span text:style-name="T1370">4</text:span><text:span text:style-name="T1365"><text:tab/></text:span><text:span text:style-name="T1485">Du alterst um w8+2 Jahre.</text:span><text:span text:style-name="T1367"><text:line-break/></text:span><text:span text:style-name="T1370">5</text:span><text:span text:style-name="T1365"><text:tab/></text:span><text:span text:style-name="T1485">Deine Haut wird faltig als wärest du 100 Jahre alt, doch sonst bist du unbeeinflusst.</text:span><text:span text:style-name="T1367"><text:line-break/></text:span><text:span text:style-name="T1486">6</text:span><text:span text:style-name="T1365"><text:tab/></text:span><text:span text:style-name="T1485">Deine Ohren werden empfindlich für Geister und du hörst sie wann immer sie in der Nähe sind.</text:span></text:p>
      <text:p text:style-name="P740"><text:span text:style-name="T1368">Zauberpatzer </text:span><text:span text:style-name="T1377">w</text:span><text:span text:style-name="T1487">3</text:span><text:span text:style-name="T1368">:<text:line-break/></text:span><text:span text:style-name="T1370">1</text:span><text:span text:style-name="T1365"><text:tab/>D</text:span><text:span text:style-name="T1376">u</text:span><text:span text:style-name="T1365"> </text:span><text:span text:style-name="T1488">sprichst mit deinem eigenen Geist jenseits von Raum und Zeit: für 1 Phase verwirrt: -1 auf alle Würfe.</text:span><text:span text:style-name="T1365"><text:line-break/></text:span><text:span text:style-name="T1370">2</text:span><text:span text:style-name="T1365"><text:tab/></text:span><text:span text:style-name="T1378">D</text:span><text:span text:style-name="T1488">er Gerufene übernimmt für w6 Runden deinen Geist </text:span><text:span text:style-name="T1489">und handelt entsprechend </text:span><text:span text:style-name="T1488">(SL)</text:span><text:span text:style-name="T1365">.<text:line-break/></text:span><text:span text:style-name="T1370">3</text:span><text:span text:style-name="T1365"><text:tab/></text:span><text:span text:style-name="T1378">Dein</text:span><text:span text:style-name="T1365"> </text:span><text:span text:style-name="T1489">eigener Geist verlässt für w6 Runden deinen Körper und du fällst in Katatonie (Starre)</text:span><text:span text:style-name="T1365">.</text:span></text:p>
      <text:p text:style-name="P741"><text:span text:style-name="T1490">Zauber:</text:span><text:span text:style-name="T1491"><text:line-break/></text:span><text:span text:style-name="T1492">1</text:span><text:span text:style-name="T1493"><text:tab/><text:tab/>Kritischer Fehlschlag! w6+Glücksmod:<text:line-break/><text:tab/><text:tab/></text:span><text:span text:style-name="T1492">0-</text:span><text:span text:style-name="T1493"> Verderbnis </text:span><text:span text:style-name="T1494">&amp;</text:span><text:span text:style-name="T1493"> </text:span><text:span text:style-name="T1494">P</text:span><text:span text:style-name="T1493">atzer </text:span><text:span text:style-name="T1494">&amp;</text:span><text:span text:style-name="T1493"> Makel<text:tab/></text:span><text:span text:style-name="T1492">1-2</text:span><text:span text:style-name="T1493"> Verderbnis<text:tab/></text:span><text:span text:style-name="T1492">3</text:span><text:span text:style-name="T1493"> Makel des Patrons </text:span><text:span text:style-name="T1495">(Verderbnis) </text:span><text:span text:style-name="T1493"><text:tab/></text:span><text:span text:style-name="T1492">4+</text:span><text:span text:style-name="T1493"> </text:span><text:span text:style-name="T1494">P</text:span><text:span text:style-name="T1493">atzer<text:line-break/></text:span><text:span text:style-name="T1492">2-11</text:span><text:span text:style-name="T1493"><text:tab/><text:tab/>Fehlschlag </text:span><text:span text:style-name="T1494">&amp; </text:span><text:span text:style-name="T1493">Verlust<text:tab/><text:tab/><text:tab/><text:tab/></text:span><text:span text:style-name="T1492">12-15</text:span><text:span text:style-name="T1493"><text:tab/>Fehlschlag<text:line-break/></text:span><text:span text:style-name="T1492">16-17</text:span><text:span text:style-name="T1493"><text:tab/></text:span><text:span text:style-name="T1496">Du </text:span><text:span text:style-name="T1497">stellst </text:span><text:span text:style-name="T1498">einen flüchtigen</text:span><text:span text:style-name="T1497"> Kontakt her, weißt aber nicht zu wem, du bekommst 1 Antwort.</text:span><text:span text:style-name="T1499"><text:line-break/></text:span><text:span text:style-name="T1492">18-21</text:span><text:span text:style-name="T1493"><text:tab/></text:span><text:span text:style-name="T1496">Du </text:span><text:span text:style-name="T1497">stellst </text:span><text:span text:style-name="T1500">einen einfachen</text:span><text:span text:style-name="T1497"> Kontakt her, </text:span><text:span text:style-name="T1498">kennst die Art des </text:span><text:span text:style-name="T1501">Geistes</text:span><text:span text:style-name="T1497">, du bekommst </text:span><text:span text:style-name="T1498">2</text:span><text:span text:style-name="T1497"> Antwort</text:span><text:span text:style-name="T1498">en</text:span><text:span text:style-name="T1497">.</text:span><text:span text:style-name="T1502"><text:line-break/></text:span><text:span text:style-name="T1492">22-23</text:span><text:span text:style-name="T1493"><text:tab/></text:span><text:span text:style-name="T1496">Du </text:span><text:span text:style-name="T1497">stellst </text:span><text:span text:style-name="T1500">einen grundlegenden </text:span><text:span text:style-name="T1497">Kontakt her, </text:span><text:span text:style-name="T1498">kennst die Art des </text:span><text:span text:style-name="T1501">Geistes</text:span><text:span text:style-name="T1497">, bekommst </text:span><text:span text:style-name="T1500">3</text:span><text:span text:style-name="T1497"> Antwort</text:span><text:span text:style-name="T1498">en</text:span><text:span text:style-name="T1497">.</text:span><text:span text:style-name="T1499"><text:line-break/></text:span><text:span text:style-name="T1492">24-26</text:span><text:span text:style-name="T1493"><text:tab/></text:span><text:span text:style-name="T1496">Du </text:span><text:span text:style-name="T1497">stellst </text:span><text:span text:style-name="T1500">einen grundlegenden </text:span><text:span text:style-name="T1497">Kontakt her, </text:span><text:span text:style-name="T1498">kennst die Art des </text:span><text:span text:style-name="T1501">Geistes</text:span><text:span text:style-name="T1497">, bekommst </text:span><text:span text:style-name="T1500">4</text:span><text:span text:style-name="T1497"> Antwort</text:span><text:span text:style-name="T1498">en</text:span><text:span text:style-name="T1497">.</text:span><text:span text:style-name="T1499"><text:line-break/></text:span><text:span text:style-name="T1492">27-31</text:span><text:span text:style-name="T1493"><text:tab/></text:span><text:span text:style-name="T1496">Du </text:span><text:span text:style-name="T1497">stellst </text:span><text:span text:style-name="T1500">starken </text:span><text:span text:style-name="T1497">Kontakt her, </text:span><text:span text:style-name="T1498">kennst die Art des </text:span><text:span text:style-name="T1501">Geistes</text:span><text:span text:style-name="T1497">, bekommst </text:span><text:span text:style-name="T1500">5</text:span><text:span text:style-name="T1497"> Antwort</text:span><text:span text:style-name="T1498">en </text:span><text:span text:style-name="T1500">oder kannst<text:line-break/><text:tab/><text:tab/>für 5 Minuten mit ihm reden</text:span><text:span text:style-name="T1497">.</text:span><text:span text:style-name="T1493"><text:line-break/></text:span><text:span text:style-name="T1492">32-33</text:span><text:span text:style-name="T1493"><text:tab/></text:span><text:span text:style-name="T1496">Du </text:span><text:span text:style-name="T1503">erkennst die Art des </text:span><text:span text:style-name="T1504">Geistes</text:span><text:span text:style-name="T1503">, seine Erscheinung, Motivation, Ziele und Stimmung</text:span><text:span text:style-name="T1497"> </text:span><text:span text:style-name="T1505">und </text:span><text:span text:style-name="T1500">kannst<text:line-break/><text:tab/><text:tab/>für </text:span><text:span text:style-name="T1505">1</text:span><text:span text:style-name="T1500"> </text:span><text:span text:style-name="T1505">Stunde</text:span><text:span text:style-name="T1500"> mit ihm reden</text:span><text:span text:style-name="T1497">. </text:span><text:span text:style-name="T1506">Du erfährst Details über das Gebiet des Wesens und erhältst +1 auf<text:line-break/><text:tab/><text:tab/>alle Würfe dazu. Vom Schöpfer eines Zaubers erhältst du z.B. permanent +1 auf diesen Zauber.</text:span><text:span text:style-name="T1493"><text:line-break/></text:span><text:span text:style-name="T1492">34-35</text:span><text:span text:style-name="T1493"><text:tab/></text:span><text:span text:style-name="T1496">Du </text:span><text:span text:style-name="T1503">erkennst </text:span><text:span text:style-name="T1507">alles über </text:span><text:span text:style-name="T1503">d</text:span><text:span text:style-name="T1504">en</text:span><text:span text:style-name="T1503"> </text:span><text:span text:style-name="T1504">Geist</text:span><text:span text:style-name="T1503">, seine Erscheinung, Motivation, Ziele und Stimmung</text:span><text:span text:style-name="T1497"> </text:span><text:span text:style-name="T1505">und<text:line-break/><text:tab/><text:tab/></text:span><text:span text:style-name="T1500">kannst für </text:span><text:span text:style-name="T1505">1</text:span><text:span text:style-name="T1500"> </text:span><text:span text:style-name="T1505">Stunde</text:span><text:span text:style-name="T1500"> mit ihm reden</text:span><text:span text:style-name="T1497">. </text:span><text:span text:style-name="T1507">In den nächsten 7 Tagen kannst du durch w10 Phasen<text:line-break/><text:tab/><text:tab/>Konzentration die Unterhaltung für w5 Phasen fortsetzen. </text:span><text:span text:style-name="T1506">Du erfährst Details über das Gebiet<text:line-break/><text:tab/><text:tab/>des </text:span><text:span text:style-name="T1501">Geistes</text:span><text:span text:style-name="T1506"> und erhältst +1 auf alle Würfe dazu. Vom Schöpfer eines Zaubers erhältst du z.B.<text:line-break/><text:tab/><text:tab/>permanent +1 auf diesen Zauber.</text:span><text:span text:style-name="T1493"><text:line-break/></text:span><text:span text:style-name="T1492">36+</text:span><text:span text:style-name="T1493"><text:tab/><text:tab/></text:span><text:span text:style-name="T1496">Du </text:span><text:span text:style-name="T1508">verbindest deinen Geist mit dem des </text:span><text:span text:style-name="T1504">Befragten</text:span><text:span text:style-name="T1508">, für 7 Tage könnt ihr gegenseitig auf euer<text:line-break/><text:tab/><text:tab/>Wissen zugreifen.</text:span><text:span text:style-name="T1497"> </text:span><text:span text:style-name="T1508">Alle Fragen werden genau beantwortet und der Geist kann auch deinen<text:line-break/><text:tab/><text:tab/>übernehmen, </text:span><text:span text:style-name="T1504">zu 1% permanent</text:span><text:span text:style-name="T1506">. Du erfährst </text:span><text:span text:style-name="T1509">alle </text:span><text:span text:style-name="T1506">Details über das Gebiet des </text:span><text:span text:style-name="T1504">Geistes</text:span><text:span text:style-name="T1506"> und erhältst<text:line-break/><text:tab/><text:tab/>+</text:span><text:span text:style-name="T1509">4</text:span><text:span text:style-name="T1506"> auf alle Würfe dazu. Vom Schöpfer eines Zaubers erhältst du z.B. permanent +</text:span><text:span text:style-name="T1509">4</text:span><text:span text:style-name="T1506"> auf diesen<text:line-break/><text:tab/><text:tab/>Zauber. </text:span><text:span text:style-name="T1504">Von deinem Patron kannst du diese +4 zu seinen Zaubern erhalten.</text:span><text:span text:style-name="T1510"><text:line-break/></text:span></text:p>
      <text:p text:style-name="P706"><text:span text:style-name="T1404">3</text:span><text:span text:style-name="T146">-</text:span><text:span text:style-name="T1405">16</text:span><text:span text:style-name="T174"> </text:span><text:span text:style-name="T1405">Magie bannen</text:span><text:span text:style-name="T1446"><text:tab/></text:span><text:tab/><text:tab/><text:tab/><text:tab/><text:tab/><text:tab/><text:tab/><text:tab/><text:tab/><text:tab/><text:span text:style-name="T1406">Regeln </text:span><text:span text:style-name="T148">2</text:span><text:span text:style-name="T1405">27</text:span><text:span text:style-name="T177">, </text:span><text:span text:style-name="T1406">Rules </text:span><text:span text:style-name="T148">2</text:span><text:span text:style-name="T1405">08</text:span></text:p>
      <text:p text:style-name="P742"><text:span text:style-name="T480">Grad</text:span><text:span text:style-name="T51"> </text:span><text:span text:style-name="T1322">3</text:span><text:span text:style-name="T51">, </text:span><text:span text:style-name="T1511">variabel: </text:span><text:span text:style-name="T482">1</text:span><text:span text:style-name="T1512">+</text:span><text:span text:style-name="T482"> </text:span><text:span text:style-name="T1323">Runde</text:span><text:span text:style-name="T482">, </text:span><text:span text:style-name="T1512">Berührung oder </text:span><text:span text:style-name="T1513">6 m</text:span><text:span text:style-name="T482">,</text:span><text:span text:style-name="T51"> </text:span><text:span text:style-name="T1513">wirkt </text:span><text:span text:style-name="T1512">sofort</text:span><text:span text:style-name="T51">, </text:span><text:span text:style-name="T1514">manchmal </text:span><text:span text:style-name="T1512">Willen</text:span><text:span text:style-name="T1325">≥</text:span><text:span text:style-name="T1326"> ZW</text:span></text:p>
      <text:p text:style-name="P708"><text:s/></text:p>
      <text:p text:style-name="P743"><text:span text:style-name="T1327">Du </text:span><text:span text:style-name="T1515">neutralisierst einen Zauber oder Trank oder bannst einen Dämonen, </text:span><text:span text:style-name="T1516">dabei musst du die Stärke des </text:span><text:span text:style-name="T1517">ursprünglichen </text:span><text:span text:style-name="T1516">Zaubers übertreffen. </text:span><text:span text:style-name="T1518">(</text:span><text:span text:style-name="T1519">SL</text:span><text:span text:style-name="T1518"> entscheidet)</text:span></text:p>
      <text:p text:style-name="P710"><text:s/></text:p>
      <text:p text:style-name="P717"><text:span text:style-name="T1330">Verderbnis</text:span><text:span text:style-name="T443"> </text:span><text:span text:style-name="T16">w</text:span><text:span text:style-name="T1520">6</text:span><text:span text:style-name="T16">:</text:span></text:p>
      <text:p text:style-name="P718"><text:span text:style-name="T4">1</text:span><text:span text:style-name="T444"><text:tab/></text:span><text:span text:style-name="T1331">Du </text:span><text:span text:style-name="T1521">verlierst 5 kg Gewicht</text:span><text:span text:style-name="T1331">.</text:span></text:p>
      <text:p text:style-name="P744"><text:span text:style-name="T1332">2</text:span><text:span text:style-name="T444"><text:tab/></text:span><text:span text:style-name="T1331">D</text:span><text:span text:style-name="T1521">u absorbierst Merkmale des Zaubers den du bannen wolltest. (</text:span><text:span text:style-name="T206">SL</text:span><text:span text:style-name="T1521"> entscheidet)</text:span></text:p>
      <text:p text:style-name="P745"><text:span text:style-name="T1332">3</text:span><text:span text:style-name="T444"><text:tab/></text:span><text:span text:style-name="T1331">Du </text:span><text:span text:style-name="T1522">gewinnst</text:span><text:span text:style-name="T1521"> </text:span><text:span text:style-name="T1522">10</text:span><text:span text:style-name="T1521"> kg Gewicht</text:span><text:span text:style-name="T1331">.</text:span></text:p>
      <text:p text:style-name="P746"><text:span text:style-name="T1523">4</text:span><text:tab/><text:span text:style-name="T1455">geringfügige Verderbnis<text:tab/></text:span><text:span text:style-name="T1523">5</text:span><text:span text:style-name="T1455"> </text:span>ernsthafte Verderbnis<text:tab/><text:span text:style-name="T1523">6</text:span> schwerwiegende Verderbnis</text:p>
      <text:p text:style-name="P730"><text:span text:style-name="T202">P</text:span>atzer <text:span text:style-name="T778">w</text:span><text:span text:style-name="T1524">4</text:span>:</text:p>
      <text:p text:style-name="P714"><text:span text:style-name="T4">1</text:span><text:tab/><text:span text:style-name="T1524">Einer deiner magischen Gegenstände wird entzaubert</text:span><text:span text:style-name="T1185">.</text:span></text:p>
      <text:p text:style-name="P747"><text:span text:style-name="T4">2</text:span><text:tab/>D<text:span text:style-name="T1334">u </text:span><text:span text:style-name="T1525">unterdrückst für w6 Runden einen anderen Zaubereffekt innerhalb 15 Schritt</text:span><text:span text:style-name="T1185">.</text:span></text:p>
      <text:p text:style-name="P747"><text:span text:style-name="T4">3</text:span><text:tab/><text:span text:style-name="T1525">Du verstärkst für w6 Runden alle Zauberwürfe innerhalb 6 Schritt um +1</text:span><text:span text:style-name="T1334">.<text:line-break/></text:span><text:span text:style-name="T1526">4</text:span><text:tab/><text:span text:style-name="T1525">Du bewirkst ein Echo deines letzten Zauberspruchs (oder zufällig Grad w4) mit w10+14.</text:span><text:span text:style-name="T1334"><text:line-break/></text:span><text:span text:style-name="T1527"> </text:span></text:p>
      <text:p text:style-name="P717"><text:span text:style-name="T443">Zauber </text:span><text:span text:style-name="T16">w20:</text:span></text:p>
      <text:p text:style-name="P748"><text:span text:style-name="T4">1</text:span><text:tab/><text:tab/><text:span text:style-name="T1044">Patzer w</text:span><text:span text:style-name="T1335">6</text:span><text:span text:style-name="T1045">+Glücksmod</text:span><text:span text:style-name="T1044">:<text:tab/></text:span><text:span text:style-name="T1336">0-</text:span><text:span text:style-name="T1335"> Verd</text:span><text:span text:style-name="T1528">erbnis, Patzer &amp; Makel<text:tab/></text:span><text:span text:style-name="T1529">1-2</text:span><text:span text:style-name="T1530"> Verderbnis<text:line-break/><text:tab/><text:tab/><text:tab/><text:tab/><text:tab/><text:tab/><text:tab/></text:span><text:span text:style-name="T1531">3</text:span><text:span text:style-name="T1532"> </text:span><text:span text:style-name="T1528">Makel </text:span><text:span text:style-name="T1533"><text:s/></text:span><text:span text:style-name="T1534">(Verderbnis)</text:span><text:span text:style-name="T1528"><text:tab/><text:tab/><text:tab/></text:span><text:span text:style-name="T1529">4+</text:span><text:span text:style-name="T1528"> Patzer</text:span></text:p>
      <text:p text:style-name="P749"><text:span text:style-name="T1338">2</text:span><text:span text:style-name="T4">-1</text:span><text:span text:style-name="T1336">1</text:span><text:span text:style-name="T444"><text:tab/><text:tab/></text:span>Fehlschlag, <text:span text:style-name="T1339">Verlust</text:span></text:p>
      <text:p text:style-name="P718"><text:span text:style-name="T1336">1</text:span><text:span text:style-name="T1338">2</text:span><text:span text:style-name="T4">-1</text:span><text:span text:style-name="T1336">5</text:span><text:span text:style-name="T444"><text:tab/></text:span>Fehlschlag, <text:span text:style-name="T1335">aber kein </text:span><text:span text:style-name="T1339">Verlust</text:span></text:p>
      <text:p text:style-name="P721"><text:span text:style-name="T4">1</text:span><text:span text:style-name="T1336">6</text:span><text:span text:style-name="T4">-1</text:span><text:span text:style-name="T1336">7</text:span><text:span text:style-name="T16"><text:tab/></text:span><text:span text:style-name="T1535">1 Runde berühren: bannt nicht dauerhafte Zauber,</text:span><text:span text:style-name="T1340"> </text:span><text:span text:style-name="T1535">Gegner negiert mit Willen</text:span><text:span text:style-name="T1536">≥</text:span><text:span text:style-name="T1537">ZW.</text:span></text:p>
      <text:p text:style-name="P750"><text:span text:style-name="T4">1</text:span><text:span text:style-name="T1338">8</text:span><text:span text:style-name="T4">-</text:span><text:span text:style-name="T1342">2</text:span><text:span text:style-name="T4">1</text:span><text:span text:style-name="T16"><text:tab/></text:span><text:span text:style-name="T1535">1 Runde </text:span><text:span text:style-name="T1538">6 m</text:span><text:span text:style-name="T1535">: bannt nicht dauerhafte Zauber,</text:span><text:span text:style-name="T1340"> </text:span><text:span text:style-name="T1535">Gegner negiert mit Willen</text:span><text:span text:style-name="T1536">≥</text:span><text:span text:style-name="T1537">ZW.</text:span></text:p>
      <text:p text:style-name="P750"><text:span text:style-name="T1342">22</text:span><text:span text:style-name="T4">-</text:span><text:span text:style-name="T1342">23</text:span><text:span text:style-name="T16"><text:tab/></text:span><text:span text:style-name="T1538">2</text:span><text:span text:style-name="T1535"> Runde</text:span><text:span text:style-name="T1538">n</text:span><text:span text:style-name="T1535"> </text:span><text:span text:style-name="T1538">6 m</text:span><text:span text:style-name="T1535">: bannt nicht dauerhafte Zauber,</text:span><text:span text:style-name="T1340"> </text:span><text:span text:style-name="T1538">kein Rettungswurf aber ZW</text:span><text:span text:style-name="T1539">≥</text:span><text:span text:style-name="T1540">ZW</text:span><text:span text:style-name="T1541">original</text:span><text:span text:style-name="T1537">.</text:span></text:p>
      <text:p text:style-name="P751"><text:span text:style-name="T1338">2</text:span><text:span text:style-name="T1343">4</text:span><text:span text:style-name="T4">-</text:span><text:span text:style-name="T1344">2</text:span><text:span text:style-name="T1343">6</text:span><text:span text:style-name="T16"><text:tab/></text:span><text:span text:style-name="T1542">3</text:span><text:span text:style-name="T1543"> Runde</text:span><text:span text:style-name="T1544">n</text:span><text:span text:style-name="T1543"> </text:span><text:span text:style-name="T1544">6 m</text:span><text:span text:style-name="T1543">: bannt </text:span><text:span text:style-name="T1545">mehrere </text:span><text:span text:style-name="T1546">nicht dauerhafte</text:span><text:span text:style-name="T1543"> Zauber,</text:span><text:span text:style-name="T1345"> </text:span><text:span text:style-name="T1542">dauerhafte Zauber </text:span><text:span text:style-name="T1547">mit<text:line-break/><text:tab/><text:tab/></text:span><text:span text:style-name="T1544">ZW</text:span><text:span text:style-name="T1548">≥</text:span><text:span text:style-name="T1549">ZW</text:span><text:span text:style-name="T1550">original <text:s/></text:span><text:span text:style-name="T1542">für w10 Runden, </text:span><text:span text:style-name="T1547">keine einzigartigen Artefakte, </text:span><text:span text:style-name="T1544">kein Rettungswurf</text:span><text:span text:style-name="T1551">.</text:span></text:p>
      <text:p text:style-name="P751"><text:span text:style-name="T444">2</text:span><text:span text:style-name="T1343">7</text:span><text:span text:style-name="T4">-</text:span><text:span text:style-name="T1343">31</text:span><text:span text:style-name="T16"> <text:tab/></text:span><text:span text:style-name="T1552">4</text:span><text:span text:style-name="T1543"> Runde</text:span><text:span text:style-name="T1544">n</text:span><text:span text:style-name="T1543"> </text:span><text:span text:style-name="T1544">6 m</text:span><text:span text:style-name="T1543">: bannt </text:span><text:span text:style-name="T1545">mehrere </text:span><text:span text:style-name="T1553">auch</text:span><text:span text:style-name="T1546"> dauerhafte</text:span><text:span text:style-name="T1543"> Zauber</text:span><text:span text:style-name="T1542">, dauerhafte Zauber </text:span><text:span text:style-name="T1547">und<text:line-break/><text:tab/><text:tab/>einzigartige Artefakte mit </text:span><text:span text:style-name="T1544">ZW</text:span><text:span text:style-name="T1548">≥</text:span><text:span text:style-name="T1549">ZW</text:span><text:span text:style-name="T1550">original <text:s/></text:span><text:span text:style-name="T1542">für w10 Runden, </text:span><text:span text:style-name="T1544">kein Rettungswurf</text:span><text:span text:style-name="T1551">.</text:span></text:p>
      <text:p text:style-name="P752"><text:span text:style-name="T1343">32</text:span><text:span text:style-name="T4">-</text:span><text:span text:style-name="T1343">33</text:span><text:span text:style-name="T16"> <text:tab/></text:span><text:span text:style-name="T1554">5</text:span><text:span text:style-name="T1543"> Runde</text:span><text:span text:style-name="T1544">n </text:span><text:span text:style-name="T1547">6m</text:span><text:span text:style-name="T1543">: </text:span><text:span text:style-name="T1555">entweder wie </text:span><text:span text:style-name="T1556">27-31</text:span><text:span text:style-name="T1555"> oder </text:span><text:span text:style-name="T1557">ein Artefakt mit </text:span><text:span text:style-name="T1544">ZW</text:span><text:span text:style-name="T1548">≥</text:span><text:span text:style-name="T1549">ZW</text:span><text:span text:style-name="T1550">original</text:span><text:span text:style-name="T1558"> </text:span><text:span text:style-name="T1559">dauerhaft<text:line-break/><text:tab/><text:tab/>entzaubern. 1 Punkt Blutmagie pro „Plus“ des Artefakts.</text:span></text:p>
      <text:p text:style-name="P753"><text:span text:style-name="T1348">34</text:span><text:span text:style-name="T4">-</text:span><text:span text:style-name="T1348">35</text:span><text:span text:style-name="T16"><text:tab/></text:span><text:span text:style-name="T1560">1 Phase</text:span><text:span text:style-name="T1544"> </text:span><text:span text:style-name="T1547">6m</text:span><text:span text:style-name="T1543">: </text:span><text:span text:style-name="T1561">für 24 Stunden umgibt dich </text:span><text:span text:style-name="T1557">ein</text:span><text:span text:style-name="T1561">e Sphäre der Entzauberung </text:span><text:span text:style-name="T1555">wie </text:span><text:span text:style-name="T1556">27-31<text:line-break/><text:tab/><text:tab/></text:span><text:span text:style-name="T1561">von 6 m. Um </text:span><text:span text:style-name="T1557">Artefakt</text:span><text:span text:style-name="T1561">e</text:span><text:span text:style-name="T1557"> mit </text:span><text:span text:style-name="T1544">ZW</text:span><text:span text:style-name="T1548">≥</text:span><text:span text:style-name="T1549">ZW</text:span><text:span text:style-name="T1550">original</text:span><text:span text:style-name="T1558"> </text:span><text:span text:style-name="T1559">dauerhaft zu entzaubern kannst du 1 Punkt<text:line-break/><text:tab/><text:tab/>Blutmagie pro „Plus“ des Artefakts jederzeit ausgeben. </text:span><text:span text:style-name="T1562">Du kannst nur noch mit<text:line-break/><text:tab/><text:tab/>ZW&gt;ZW</text:span><text:span text:style-name="T1563">bannen</text:span><text:span text:style-name="T1562"> zaubern, aber die Sphäre jederzeit beenden.</text:span></text:p>
      <text:p text:style-name="P754"><text:span text:style-name="T1353">3</text:span><text:span text:style-name="T1338">6</text:span><text:span text:style-name="T1348">+</text:span><text:span text:style-name="T16"><text:tab/><text:tab/></text:span><text:span text:style-name="T1564">1 </text:span><text:span text:style-name="T1565">Stunde</text:span><text:span text:style-name="T1544"> </text:span><text:span text:style-name="T1547">6m</text:span><text:span text:style-name="T1543">: </text:span><text:span text:style-name="T1561">für 24 Stunden umgibt </text:span><text:span text:style-name="T1566">ein Wesen (auch Gegner) oder einen<text:line-break/><text:tab/><text:tab/>Gegenstand </text:span><text:span text:style-name="T1557">ein</text:span><text:span text:style-name="T1561">e Sphäre der Entzauberung </text:span><text:span text:style-name="T1555">wie </text:span><text:span text:style-name="T1556">27-31 </text:span><text:span text:style-name="T1561">von 6 m. Um </text:span><text:span text:style-name="T1557">Artefakt</text:span><text:span text:style-name="T1561">e</text:span><text:span text:style-name="T1557"> mit<text:line-break/><text:tab/><text:tab/></text:span><text:span text:style-name="T1544">ZW</text:span><text:span text:style-name="T1548">≥</text:span><text:span text:style-name="T1549">ZW</text:span><text:span text:style-name="T1550">original</text:span><text:span text:style-name="T1558"> </text:span><text:span text:style-name="T1559">dauerhaft zu entzaubern kannst du 1 Punkt Blutmagie pro „Plus“ des<text:line-break/><text:tab/><text:tab/>Artefakts jederzeit ausgeben. </text:span><text:span text:style-name="T1562">Du kannst </text:span><text:span text:style-name="T1567">innerhalb der Sphäre </text:span><text:span text:style-name="T1562">nur noch mit<text:line-break/><text:tab/><text:tab/>ZW&gt;ZW</text:span><text:span text:style-name="T1563">bannen</text:span><text:span text:style-name="T1562"> zaubern, aber die Sphäre jederzeit beenden.</text:span></text:p>
      <text:p text:style-name="P755"><text:span text:style-name="T1385"/></text:p>
      <text:p text:style-name="P756"><text:span text:style-name="T1568">4</text:span><text:span text:style-name="T146">-</text:span><text:span text:style-name="T1568">9</text:span><text:span text:style-name="T174"> </text:span><text:span text:style-name="T1404">Mit Toten sprechen</text:span><text:tab/><text:tab/><text:tab/><text:tab/><text:tab/><text:tab/><text:tab/><text:tab/><text:tab/><text:tab/><text:span text:style-name="T1406">Regeln </text:span><text:span text:style-name="T148">2</text:span><text:span text:style-name="T1404">93</text:span><text:span text:style-name="T177">, </text:span><text:span text:style-name="T1406">Rules </text:span><text:span text:style-name="T148">2</text:span><text:span text:style-name="T1406">9</text:span><text:span text:style-name="T1404">0</text:span></text:p>
      <text:p text:style-name="P757"><text:span text:style-name="T480">Grad</text:span><text:span text:style-name="T51"> </text:span><text:span text:style-name="T1569">4</text:span><text:span text:style-name="T51">, </text:span><text:span text:style-name="T482">1 </text:span><text:span text:style-name="T1570">Stunde</text:span><text:span text:style-name="T482">, </text:span><text:span text:style-name="T1570">selbst</text:span><text:span text:style-name="T482">,</text:span><text:span text:style-name="T51"> </text:span><text:span text:style-name="T1324">variable</text:span><text:span text:style-name="T51"> Dauer, </text:span><text:span text:style-name="T1571">k</text:span><text:span text:style-name="T1570">ein Rettungswurf</text:span><text:span text:style-name="T1404"><text:tab/><text:tab/></text:span><text:span text:style-name="T487">(</text:span><text:span text:style-name="T488">-</text:span><text:span text:style-name="T489">2 </text:span><text:span text:style-name="T490">weil</text:span><text:span text:style-name="T489"> Klerikerzauber</text:span><text:span text:style-name="T491">)</text:span></text:p>
      <text:p text:style-name="P758"><text:s/></text:p>
      <text:p text:style-name="P759"><text:span text:style-name="T1327">Du </text:span><text:span text:style-name="T1572">s</text:span><text:span text:style-name="T1404">prichst mit einem toten Wesen in einer euch beiden bekannten Sprache</text:span><text:span text:style-name="T1329">.</text:span></text:p>
      <text:p text:style-name="P760"><text:s/></text:p>
      <text:p text:style-name="P761"><text:span text:style-name="T442">Manifestation</text:span><text:span text:style-name="T443"> </text:span><text:span text:style-name="T16">w</text:span><text:span text:style-name="T442">4</text:span><text:span text:style-name="T16">:</text:span></text:p>
      <text:p text:style-name="P762"><text:span text:style-name="T4">1</text:span><text:span text:style-name="T444"><text:tab/></text:span><text:span text:style-name="T1404">die Leiche heilt auf wundersame Weise und scheint lebendig bis der Zauber endet</text:span></text:p>
      <text:p text:style-name="P762"><text:span text:style-name="T1332">2</text:span><text:span text:style-name="T444"><text:tab/></text:span><text:span text:style-name="T1404">die Leiche wird von einer hellen Aura umgeben, sie bewegt beim Sprechen den Mund</text:span></text:p>
      <text:p text:style-name="P762"><text:span text:style-name="T1332">3</text:span><text:span text:style-name="T444"><text:tab/></text:span><text:span text:style-name="T1573">ein </text:span><text:span text:style-name="T1574">Geist löst sich aus der Leiche und schwebt über ihr</text:span></text:p>
      <text:p text:style-name="P762"><text:span text:style-name="T1332">4</text:span><text:span text:style-name="T444"><text:tab/></text:span><text:span text:style-name="T1575">d</text:span><text:span text:style-name="T1574">ie Leiche schreibt ihre Antworten: im Sand, mit geronnenem Blut, ...</text:span></text:p>
      <text:p text:style-name="P760"><text:s/></text:p>
      <text:p text:style-name="P761"><text:span text:style-name="T443">Zauber </text:span><text:span text:style-name="T16">w20:</text:span></text:p>
      <text:p text:style-name="P763"><text:span text:style-name="T4">1</text:span><text:tab/><text:tab/><text:span text:style-name="T1044">Patzer w</text:span><text:span text:style-name="T1576">4</text:span><text:span text:style-name="T1045">+Glücksmod</text:span><text:span text:style-name="T1044">:<text:tab/><text:tab/></text:span><text:span text:style-name="T1337">2</text:span><text:span text:style-name="T1046">-</text:span><text:span text:style-name="T1044"> ernsthafte Verderbnis<text:tab/></text:span><text:span text:style-name="T1337">3</text:span><text:span text:style-name="T1046">+</text:span><text:span text:style-name="T1044"> </text:span><text:span text:style-name="T1576">geringfügige </text:span><text:span text:style-name="T1044">Verderbnis</text:span></text:p>
      <text:p text:style-name="P762"><text:span text:style-name="T1338">2</text:span><text:span text:style-name="T4">-1</text:span><text:span text:style-name="T1338">7</text:span><text:span text:style-name="T444"><text:tab/><text:tab/></text:span>Fehlschlag, <text:span text:style-name="T1339">Verlust</text:span></text:p>
      <text:p text:style-name="P764"><text:span text:style-name="T4">1</text:span><text:span text:style-name="T1338">8</text:span><text:span text:style-name="T4">-1</text:span><text:span text:style-name="T1338">9</text:span><text:span text:style-name="T16"><text:tab/></text:span><text:span text:style-name="T1577">D</text:span><text:span text:style-name="T1578">u kannst für 1 Runde mit 1 Wesen sprechen dass höchstens </text:span><text:span text:style-name="T1344">1 Woche</text:span><text:span text:style-name="T1578"> tot ist.<text:line-break/><text:tab/><text:tab/></text:span><text:span text:style-name="T1579">Eine Frage.</text:span></text:p>
      <text:p text:style-name="P764"><text:span text:style-name="T1338">20</text:span><text:span text:style-name="T4">-</text:span><text:span text:style-name="T1344">2</text:span><text:span text:style-name="T1338">3</text:span><text:span text:style-name="T16"><text:tab/></text:span><text:span text:style-name="T1580">D</text:span><text:span text:style-name="T1350">u kannst für 2 Runden mit 1 Wesen sprechen dass höchstens </text:span><text:span text:style-name="T1581">1 Monat</text:span><text:span text:style-name="T1350"> tot ist.</text:span></text:p>
      <text:p text:style-name="P764"><text:span text:style-name="T1578"><text:tab/><text:tab/></text:span><text:span text:style-name="T1579">2 Fragen.</text:span></text:p>
      <text:p text:style-name="P764"><text:span text:style-name="T444">2</text:span><text:span text:style-name="T1338">4</text:span><text:span text:style-name="T4">-</text:span><text:span text:style-name="T444">2</text:span><text:span text:style-name="T1338">5</text:span><text:span text:style-name="T16"> <text:tab/></text:span><text:span text:style-name="T1580">D</text:span><text:span text:style-name="T1350">u kannst für </text:span><text:span text:style-name="T1352">2</text:span><text:span text:style-name="T1350"> </text:span><text:span text:style-name="T1352">Phasen </text:span><text:span text:style-name="T1350">mit 1 Wesen sprechen dass höchstens </text:span><text:span text:style-name="T1581">1 </text:span><text:span text:style-name="T1582">Jahr</text:span><text:span text:style-name="T1350"> tot ist.<text:line-break/><text:tab/><text:tab/></text:span><text:span text:style-name="T1582">3 Fragen.</text:span></text:p>
      <text:p text:style-name="P764"><text:span text:style-name="T4">2</text:span><text:span text:style-name="T1338">6</text:span><text:span text:style-name="T4">-2</text:span><text:span text:style-name="T1338">8</text:span><text:span text:style-name="T16"><text:tab/></text:span><text:span text:style-name="T1580">D</text:span><text:span text:style-name="T1350">u kannst für </text:span><text:span text:style-name="T1352">2</text:span><text:span text:style-name="T1350"> </text:span><text:span text:style-name="T1352">Phasen </text:span><text:span text:style-name="T1350">mit 1 Wesen sprechen dass höchstens </text:span><text:span text:style-name="T1581">1</text:span><text:span text:style-name="T1582">0</text:span><text:span text:style-name="T1581"> </text:span><text:span text:style-name="T1582">Jahre</text:span><text:span text:style-name="T1350"> tot ist.<text:line-break/><text:tab/><text:tab/></text:span><text:span text:style-name="T1582">4 Fragen. </text:span><text:span text:style-name="T1352">Gespräch ist auch mit </text:span><text:span text:style-name="T1582">Untoten</text:span><text:span text:style-name="T1352"> möglich.</text:span></text:p>
      <text:p text:style-name="P764"><text:span text:style-name="T4">2</text:span><text:span text:style-name="T1338">9</text:span><text:span text:style-name="T4">-</text:span><text:span text:style-name="T1583">3</text:span><text:span text:style-name="T1338">3</text:span><text:span text:style-name="T16"><text:tab/></text:span><text:span text:style-name="T1580">D</text:span><text:span text:style-name="T1350">u kannst für </text:span><text:span text:style-name="T1352">2</text:span><text:span text:style-name="T1350"> </text:span><text:span text:style-name="T1352">Phasen </text:span><text:span text:style-name="T1350">mit 1 Wesen sprechen dass höchstens </text:span><text:span text:style-name="T1581">1</text:span><text:span text:style-name="T1582">0</text:span><text:span text:style-name="T1584">0</text:span><text:span text:style-name="T1581"> </text:span><text:span text:style-name="T1582">Jahre</text:span><text:span text:style-name="T1350"> tot ist.<text:line-break/><text:tab/><text:tab/></text:span><text:span text:style-name="T1584">5</text:span><text:span text:style-name="T1582"> Fragen. </text:span><text:span text:style-name="T1352">Gespräch ist auch mit Untoten </text:span><text:span text:style-name="T1585">und </text:span><text:span text:style-name="T1584">magischen Wesen</text:span><text:span text:style-name="T1585"> </text:span><text:span text:style-name="T1586">ist </text:span><text:span text:style-name="T1352">möglich.</text:span></text:p>
      <text:p text:style-name="P764"><text:span text:style-name="T444">3</text:span><text:span text:style-name="T1338">4</text:span><text:span text:style-name="T4">-</text:span><text:span text:style-name="T444">3</text:span><text:span text:style-name="T1338">5</text:span><text:span text:style-name="T16"><text:tab/></text:span><text:span text:style-name="T1580">D</text:span><text:span text:style-name="T1350">u kannst für </text:span><text:span text:style-name="T1587">1 Stunde</text:span><text:span text:style-name="T1352"> </text:span><text:span text:style-name="T1350">mit 1 Wesen sprechen dass höchstens </text:span><text:span text:style-name="T1581">1</text:span><text:span text:style-name="T1582">0</text:span><text:span text:style-name="T1584">0</text:span><text:span text:style-name="T1588">0</text:span><text:span text:style-name="T1581"> </text:span><text:span text:style-name="T1582">Jahre</text:span><text:span text:style-name="T1350"> tot ist.<text:line-break/><text:tab/><text:tab/></text:span><text:span text:style-name="T1588">6</text:span><text:span text:style-name="T1582"> Fragen. </text:span><text:span text:style-name="T1352">Gespräch ist auch mit Untoten </text:span><text:span text:style-name="T1585">und magischen Wesen </text:span><text:span text:style-name="T1586">ist </text:span><text:span text:style-name="T1352">möglich.<text:line-break/><text:tab/><text:tab/></text:span><text:span text:style-name="T1587">Auch ein </text:span><text:span text:style-name="T1588">Knochensplitter </text:span><text:span text:style-name="T1587">reicht.</text:span></text:p>
      <text:p text:style-name="P762"><text:span text:style-name="T1353">3</text:span><text:span text:style-name="T1338">6</text:span><text:span text:style-name="T4">-</text:span><text:span text:style-name="T1353">3</text:span><text:span text:style-name="T1338">7</text:span><text:tab/><text:span text:style-name="T1589">D</text:span><text:span text:style-name="T1590">u kannst für </text:span><text:span text:style-name="T1591">1 Stunde</text:span><text:span text:style-name="T1592"> </text:span><text:span text:style-name="T1590">mit 1 Wesen sprechen dass höchstens </text:span><text:span text:style-name="T1581">1</text:span><text:span text:style-name="T1582">0</text:span><text:span text:style-name="T1593">0</text:span><text:span text:style-name="T1584">0</text:span><text:span text:style-name="T1588">0</text:span><text:span text:style-name="T1581"> </text:span><text:span text:style-name="T1582">Jahre</text:span><text:span text:style-name="T1590"> tot ist.<text:line-break/><text:tab/><text:tab/></text:span><text:span text:style-name="T1593">Beliebig viele</text:span><text:span text:style-name="T1582"> Fragen. </text:span><text:span text:style-name="T1592">Gespräch ist auch mit Untoten </text:span><text:span text:style-name="T1594">und magischen Wesen </text:span><text:span text:style-name="T1595">ist</text:span></text:p>
      <text:p text:style-name="P762"><text:span text:style-name="T1595"><text:tab/><text:tab/></text:span><text:span text:style-name="T1592">möglich. </text:span><text:span text:style-name="T1591">Auch ein Knochensplitter</text:span><text:span text:style-name="T1588"> </text:span><text:span text:style-name="T1591">reicht.</text:span></text:p>
      <text:p text:style-name="P762"><text:span text:style-name="T1353">3</text:span><text:span text:style-name="T1338">8</text:span><text:span text:style-name="T444">+</text:span><text:span text:style-name="T1596"><text:tab/><text:tab/></text:span><text:span text:style-name="T1589">D</text:span><text:span text:style-name="T1590">u kannst für </text:span><text:span text:style-name="T1591">1 </text:span><text:span text:style-name="T1595">Tag</text:span><text:span text:style-name="T1592"> </text:span><text:span text:style-name="T1590">mit 1 Wesen sprechen dass höchstens </text:span><text:span text:style-name="T1581">1</text:span><text:span text:style-name="T1582">0</text:span><text:span text:style-name="T1593">0 0</text:span><text:span text:style-name="T1584">0</text:span><text:span text:style-name="T1588">0</text:span><text:span text:style-name="T1581"> </text:span><text:span text:style-name="T1582">Jahre</text:span><text:span text:style-name="T1590"> tot ist.<text:line-break/><text:tab/><text:tab/></text:span><text:span text:style-name="T1595">Beliebig viele</text:span><text:span text:style-name="T1592"> Fragen. Gespräch ist auch mit Untoten </text:span><text:span text:style-name="T1594">und magischen Wesen </text:span><text:span text:style-name="T1595">ist</text:span></text:p>
      <text:p text:style-name="P762"><text:span text:style-name="T1593"><text:tab/><text:tab/></text:span><text:span text:style-name="T1592">möglich.</text:span><text:span text:style-name="T1582"> </text:span><text:span text:style-name="T1593">Du brauchst keinen Teil des Körpers, das Gespräch ist rein geistig</text:span><text:span text:style-name="T1588">.</text:span></text:p>
      <text:p text:style-name="P765"><text:span text:style-name="T1445"/></text:p>
      <text:p text:style-name="P766"><text:span text:style-name="T1597">1-</text:span><text:span text:style-name="T1598">1 </text:span><text:span text:style-name="T1599">Böses entdecken</text:span><text:span text:style-name="T1600"><text:tab/><text:tab/><text:tab/><text:tab/><text:tab/><text:tab/><text:tab/><text:tab/><text:tab/><text:tab/><text:tab/></text:span><text:span text:style-name="T1599">Regeln</text:span><text:span text:style-name="T1601"> </text:span><text:span text:style-name="T1602">260,</text:span><text:span text:style-name="T1601"> </text:span><text:span text:style-name="T1599">Rules</text:span><text:span text:style-name="T1601"> </text:span><text:span text:style-name="T1602">25</text:span><text:span text:style-name="T1599">9</text:span></text:p>
      <text:p text:style-name="P767"><text:span text:style-name="T1073">Grad</text:span> 1, <text:span text:style-name="T1603">1 Aktion, </text:span><text:span text:style-name="T477">18m</text:span>, <text:span text:style-name="T477">6 Phasen</text:span> <text:span text:style-name="T1603">Dauer, </text:span>Rettung<text:span text:style-name="T1603">sw</text:span><text:span text:style-name="T304">urf</text:span><text:span text:style-name="T1603"> </text:span>Willen<text:span text:style-name="T1603">=</text:span>Zauberwurf</text:p>
      <text:p text:style-name="P768"><text:s/></text:p>
      <text:p text:style-name="P769"><text:span text:style-name="T1037">Du erkennst Böses in einem </text:span>1,5 m breite<text:span text:style-name="T1038">n und 18 m langen</text:span> Strahl von heiligem Symbol ausgehend. <text:span text:style-name="T1040">Böses ist alles was von </text:span><text:span text:style-name="T1041">e</text:span><text:span text:style-name="T1040">ntgegengesetzter Gesinnung </text:span><text:span text:style-name="T1041">oder </text:span><text:span text:style-name="T1040">dir feindlich gesinnt ist.</text:span></text:p>
      <text:p text:style-name="P770"><text:s/></text:p>
      <text:p text:style-name="P771"><text:span text:style-name="T1042">Manifestation</text:span> w<text:span text:style-name="T1042">3</text:span>:</text:p>
      <text:p text:style-name="P772"><text:span text:style-name="T4">1<text:tab/></text:span><text:tab/><text:span text:style-name="T1042">Böse Wesen leuchten schwach</text:span></text:p>
      <text:p text:style-name="P772"><text:span text:style-name="T1043">2</text:span><text:span text:style-name="T4"><text:tab/></text:span><text:tab/><text:span text:style-name="T1042">Himmlische Trompeten warnen vor bösen Wesen.</text:span></text:p>
      <text:p text:style-name="P772"><text:span text:style-name="T1043">3</text:span><text:span text:style-name="T4"><text:tab/></text:span><text:tab/><text:span text:style-name="T1042">Böse Wesen verströmen dunkle Schatten in alle Richtungen.</text:span></text:p>
      <text:p text:style-name="P773"><text:s/></text:p>
      <text:p text:style-name="P771">Zauber w20, <text:span text:style-name="T275">Umkehrung</text:span> w<text:span text:style-name="T275">16</text:span>:</text:p>
      <text:p text:style-name="P772"><text:span text:style-name="T4">1-11</text:span><text:tab/><text:tab/>Fehlschlag, <text:span text:style-name="T1604">Ungnade +1</text:span></text:p>
      <text:p text:style-name="P774"><text:span text:style-name="T4">12-13</text:span><text:span text:style-name="T16"><text:tab/></text:span><text:span text:style-name="T1048">Wesen entgegengesetzter Gesinnung und gefährliche Gegenstände </text:span><text:span text:style-name="T1049">bis 18 m<text:line-break/><text:tab/><text:tab/></text:span><text:span text:style-name="T1048">werden </text:span><text:span text:style-name="T1049">möglicherweise </text:span><text:span text:style-name="T1048">offenbar, Willen&gt;=Wurf negiert</text:span></text:p>
      <text:p text:style-name="P772"><text:span text:style-name="T4">14-17</text:span><text:tab/><text:span text:style-name="T1051">Wesen entgegengesetzter Gesinnung und gefährliche Gegenstände </text:span><text:span text:style-name="T1050">bis 18 m</text:span></text:p>
      <text:p text:style-name="P772"><text:span text:style-name="T1050"><text:tab/><text:tab/></text:span><text:span text:style-name="T1051">werden </text:span><text:span text:style-name="T1050">immer </text:span><text:span text:style-name="T1051">offenbar, </text:span><text:span text:style-name="T1050">kein Rettungswurf</text:span></text:p>
      <text:p text:style-name="P772"><text:span text:style-name="T4">18-19</text:span><text:tab/><text:span text:style-name="T1051">Wesen entgegengesetzter Gesinnung und gefährliche Gegenstände </text:span><text:span text:style-name="T1050">bis 36 m</text:span></text:p>
      <text:p text:style-name="P772"><text:span text:style-name="T1050"><text:tab/><text:tab/></text:span><text:span text:style-name="T1051">werden </text:span><text:span text:style-name="T1050">immer </text:span><text:span text:style-name="T1051">offenbar, </text:span><text:span text:style-name="T1050">kein Rettungswurf</text:span></text:p>
      <text:p text:style-name="P772"><text:span text:style-name="T4">20-23</text:span><text:tab/><text:span text:style-name="T1051">Wesen entgegengesetzter Gesinnung und gefährliche Gegenstände </text:span><text:span text:style-name="T1050">bis </text:span><text:span text:style-name="T1052">54</text:span><text:span text:style-name="T1050"> m</text:span></text:p>
      <text:p text:style-name="P772"><text:span text:style-name="T1050"><text:tab/><text:tab/></text:span><text:span text:style-name="T1051">werden </text:span><text:span text:style-name="T1052">auch für Gefährten </text:span><text:span text:style-name="T1051">offenbar, </text:span><text:span text:style-name="T1050">kein Rettungswurf</text:span></text:p>
      <text:p text:style-name="P772"><text:span text:style-name="T4">2</text:span><text:span text:style-name="T1605">4</text:span><text:span text:style-name="T4">-2</text:span><text:span text:style-name="T1605">7</text:span><text:tab/><text:span text:style-name="T1053">G</text:span><text:span text:style-name="T1051">efährliche Wesen und Gegenstände </text:span><text:span text:style-name="T1050">bis </text:span><text:span text:style-name="T1052">54</text:span><text:span text:style-name="T1050"> m </text:span><text:span text:style-name="T1051">werden </text:span><text:span text:style-name="T1052">auch für Gefährten </text:span><text:span text:style-name="T1051">offenbar,</text:span></text:p>
      <text:p text:style-name="P772"><text:span text:style-name="T1051"><text:tab/><text:tab/></text:span><text:span text:style-name="T1050">kein Rettungswurf</text:span></text:p>
      <text:p text:style-name="P772"><text:span text:style-name="T4">2</text:span><text:span text:style-name="T1606">8</text:span><text:span text:style-name="T4">-2</text:span><text:span text:style-name="T1606">9</text:span><text:tab/><text:span text:style-name="T1053">G</text:span><text:span text:style-name="T1051">efährliche Wesen und Gegenstände </text:span><text:span text:style-name="T1050">bis </text:span><text:span text:style-name="T1052">54</text:span><text:span text:style-name="T1050"> m </text:span><text:span text:style-name="T1051">werden </text:span><text:span text:style-name="T1052">auch für Gefährten </text:span><text:span text:style-name="T1051">offenbar,</text:span></text:p>
      <text:p text:style-name="P772"><text:span text:style-name="T1051"><text:tab/><text:tab/></text:span><text:span text:style-name="T1054">Wesen erhalten -1 auf alle Würfe </text:span><text:span text:style-name="T1055">(auch Schaden)</text:span></text:p>
      <text:p text:style-name="P772"><text:span text:style-name="T1056">30</text:span><text:span text:style-name="T4">-</text:span><text:span text:style-name="T1056">31</text:span><text:tab/><text:span text:style-name="T1053">G</text:span><text:span text:style-name="T1051">efährliche Wesen und Gegenstände </text:span><text:span text:style-name="T1050">bis </text:span><text:span text:style-name="T1055">72</text:span><text:span text:style-name="T1050"> m </text:span><text:span text:style-name="T1051">werden </text:span><text:span text:style-name="T1052">auch für Gefährten </text:span><text:span text:style-name="T1051">offenbar,</text:span></text:p>
      <text:p text:style-name="P772"><text:span text:style-name="T1051"><text:tab/><text:tab/></text:span><text:span text:style-name="T1054">Wesen erhalten -</text:span><text:span text:style-name="T1055">2</text:span><text:span text:style-name="T1054"> auf alle Würfe </text:span><text:span text:style-name="T1055">(auch Schaden)</text:span></text:p>
      <text:p text:style-name="P772"><text:span text:style-name="T1056">32+</text:span><text:tab/><text:tab/><text:span text:style-name="T1053">G</text:span><text:span text:style-name="T1051">efährliche Wesen und Gegenstände </text:span><text:span text:style-name="T1050">bis </text:span><text:span text:style-name="T1055">90</text:span><text:span text:style-name="T1050"> m </text:span><text:span text:style-name="T1051">werden </text:span><text:span text:style-name="T1052">auch für Gefährten </text:span><text:span text:style-name="T1051">offenbar,</text:span></text:p>
      <text:p text:style-name="P772"><text:span text:style-name="T1051"><text:tab/><text:tab/></text:span><text:span text:style-name="T1054">Wesen erhalten -</text:span><text:span text:style-name="T1055">4</text:span><text:span text:style-name="T1054"> auf alle Würfe </text:span><text:span text:style-name="T1055">(auch Schaden)</text:span></text:p>
      <text:p text:style-name="P775"><text:span text:style-name="T1607"/></text:p>
      <text:p text:style-name="P776"><text:span text:style-name="T1608">1-</text:span><text:span text:style-name="T304">2 </text:span>Dunkelheit/Helligkeit<text:span text:style-name="T272"><text:tab/><text:tab/><text:tab/><text:tab/><text:tab/><text:tab/><text:tab/><text:tab/><text:tab/><text:tab/></text:span><text:span text:style-name="T477">Regeln</text:span><text:span text:style-name="T271"> </text:span><text:span text:style-name="T478">26</text:span><text:span text:style-name="T479">1</text:span><text:span text:style-name="T478">,</text:span><text:span text:style-name="T271"> </text:span><text:span text:style-name="T477">Rules</text:span><text:span text:style-name="T271"> </text:span><text:span text:style-name="T478">25</text:span><text:span text:style-name="T479">8</text:span></text:p>
      <text:p text:style-name="P777"><text:span text:style-name="T479">Grad</text:span> 1, <text:span text:style-name="T1603">1 Aktion, </text:span><text:span text:style-name="T1609">6</text:span><text:span text:style-name="T477">m</text:span>, &gt;<text:span text:style-name="T1609">= 1</text:span><text:span text:style-name="T477"> Phase</text:span> <text:span text:style-name="T1603">Dauer, </text:span><text:span text:style-name="T1610">kein </text:span>Rettung<text:span text:style-name="T1603">sw</text:span><text:span text:style-name="T1610">urf</text:span></text:p>
      <text:p text:style-name="P778"><text:s/></text:p>
      <text:p text:style-name="P779"><text:span text:style-name="T1611">Du erzeugst v</text:span>ollständige Dunkelheit oder helles Licht.</text:p>
      <text:p text:style-name="P780"><text:s/></text:p>
      <text:p text:style-name="P781"><text:span text:style-name="T1042">Manifestation</text:span> w<text:span text:style-name="T1042">3</text:span>:</text:p>
      <text:p text:style-name="P782"><text:span text:style-name="T4">1<text:tab/></text:span><text:tab/><text:span text:style-name="T1612">Schattenhafte Wolke aus Dunkelheit.</text:span></text:p>
      <text:p text:style-name="P782"><text:span text:style-name="T1043">2</text:span><text:span text:style-name="T4"><text:tab/></text:span><text:tab/><text:span text:style-name="T1612">Absolute Schwärze.</text:span></text:p>
      <text:p text:style-name="P782"><text:span text:style-name="T1043">3</text:span><text:span text:style-name="T4"><text:tab/></text:span><text:tab/><text:span text:style-name="T1612">Dicker öliger schwarzer Nebel</text:span><text:span text:style-name="T1042">.</text:span></text:p>
      <text:p text:style-name="P783"><text:s/></text:p>
      <text:p text:style-name="P781">Zauber w20, <text:span text:style-name="T275">Umkehrung</text:span> w<text:span text:style-name="T275">16</text:span>:</text:p>
      <text:p text:style-name="P784"><text:span text:style-name="T4">1-11</text:span><text:tab/><text:tab/>Fehlschlag, <text:span text:style-name="T1604">Ungnade +1</text:span></text:p>
      <text:p text:style-name="P785"><text:span text:style-name="T4">12-13</text:span><text:tab/><text:span text:style-name="T1613">Dunkelheit in 6m Radius um den </text:span><text:span text:style-name="T1614">Standpunkt des </text:span><text:span text:style-name="T1613">Kleriker</text:span><text:span text:style-name="T1614">s</text:span><text:span text:style-name="T1613"> für 1 Phase</text:span></text:p>
      <text:p text:style-name="P785"><text:span text:style-name="T4">14-17</text:span><text:tab/><text:span text:style-name="T1613">Dunkelheit in 6m Radius </text:span><text:span text:style-name="T1614">um einen beliebigen Punkt </text:span><text:span text:style-name="T1615">in 6m </text:span><text:span text:style-name="T1613">für 1 Phase</text:span></text:p>
      <text:p text:style-name="P785"><text:span text:style-name="T4">18-19</text:span><text:tab/><text:span text:style-name="T1613">Dunkelheit in 6m Radius </text:span><text:span text:style-name="T1614">um einen Punkt </text:span><text:span text:style-name="T1616">innerhalb 30 m </text:span><text:span text:style-name="T1613">für 1 Phase</text:span></text:p>
      <text:p text:style-name="P785"><text:span text:style-name="T4">20-23</text:span><text:tab/><text:span text:style-name="T1613">Dunkelheit in 6m Radius </text:span><text:span text:style-name="T1614">um einen Punkt </text:span><text:span text:style-name="T1616">innerhalb 30 m </text:span><text:span text:style-name="T1613">für 1 Phase,</text:span></text:p>
      <text:p text:style-name="P785"><text:tab/><text:tab/><text:span text:style-name="T1617">Bewegung um 12m/Runde möglich, auch über 30 m hinaus</text:span></text:p>
      <text:p text:style-name="P785"><text:span text:style-name="T4">2</text:span><text:span text:style-name="T1605">4</text:span><text:span text:style-name="T4">-2</text:span><text:span text:style-name="T1605">7</text:span><text:tab/><text:span text:style-name="T1613">Dunkelheit in </text:span><text:span text:style-name="T1617">12</text:span><text:span text:style-name="T1613"> m Radius </text:span><text:span text:style-name="T1614">um einen Punkt </text:span><text:span text:style-name="T1616">innerhalb </text:span><text:span text:style-name="T1617">6</text:span><text:span text:style-name="T1616">0 m </text:span><text:span text:style-name="T1613">für </text:span><text:span text:style-name="T1618">2</text:span><text:span text:style-name="T1617"> </text:span><text:span text:style-name="T1618">Phasen</text:span><text:span text:style-name="T1613">,</text:span></text:p>
      <text:p text:style-name="P786"><text:tab/><text:tab/>Bewegung um 24m/Runde möglich, auch über 30 m hinaus</text:p>
      <text:p text:style-name="P785"><text:span text:style-name="T4">2</text:span><text:span text:style-name="T1606">8</text:span><text:span text:style-name="T4">-2</text:span><text:span text:style-name="T1606">9</text:span><text:tab/><text:span text:style-name="T1617">Du kannst Lichtquellen erlöschen lassen. </text:span><text:span text:style-name="T1613">Dunkelheit in </text:span><text:span text:style-name="T1617">12</text:span><text:span text:style-name="T1613"> m Radius </text:span><text:span text:style-name="T1614">um einen Punkt</text:span></text:p>
      <text:p text:style-name="P785"><text:span text:style-name="T1614"><text:tab/><text:tab/></text:span><text:span text:style-name="T1616">innerhalb </text:span><text:span text:style-name="T1617">6</text:span><text:span text:style-name="T1616">0 m </text:span><text:span text:style-name="T1613">für </text:span><text:span text:style-name="T1618">1 Stunde</text:span><text:span text:style-name="T1613">, </text:span><text:span text:style-name="T1617">Bewegung um 24 m </text:span><text:span text:style-name="T1618">pro </text:span><text:span text:style-name="T1617">Runde möglich, auch über</text:span></text:p>
      <text:p text:style-name="P785"><text:span text:style-name="T1618"><text:tab/><text:tab/>6</text:span><text:span text:style-name="T1617">0 m hinaus. </text:span><text:span text:style-name="T1619">Keine Konzentration nötig.</text:span></text:p>
      <text:p text:style-name="P785"><text:span text:style-name="T1056">30</text:span><text:span text:style-name="T4">-</text:span><text:span text:style-name="T1056">31</text:span><text:tab/><text:span text:style-name="T1620">Du kannst wählen: ein 120 m langer und bis 30 m breiter Kegel, eine Kugel mit 18 m</text:span></text:p>
      <text:p text:style-name="P787"><text:tab/><text:tab/>Radius in max. 90 m Entfernung, oder eine 3 m breite 300 m lange Linie von</text:p>
      <text:p text:style-name="P785"><text:span text:style-name="T1620"><text:tab/><text:tab/>absoluter Dunkelheit für 1 Tag. Eine </text:span><text:span text:style-name="T1617">Bewegung um </text:span><text:span text:style-name="T1620">30</text:span><text:span text:style-name="T1617"> m </text:span><text:span text:style-name="T1618">pro </text:span><text:span text:style-name="T1617">Runde </text:span><text:span text:style-name="T1620">ist dir </text:span><text:span text:style-name="T1617">möglich.</text:span></text:p>
      <text:p text:style-name="P787"><text:tab/><text:tab/>Außerdem werden alle irdischen Lichtquellen gelöscht. Du kannst aber trotzdem</text:p>
      <text:p text:style-name="P787"><text:tab/><text:tab/>sehen. <text:span text:style-name="T1619">Keine Konzentration nötig.</text:span></text:p>
      <text:p text:style-name="P785"><text:span text:style-name="T1056">32+</text:span><text:tab/><text:tab/><text:span text:style-name="T1620">Du kannst </text:span><text:span text:style-name="T1621">Sonne, Mond und Sterne verdunkeln</text:span><text:span text:style-name="T1620">. </text:span><text:span text:style-name="T1621">Pro Runde werden alle Lichtquellen</text:span></text:p>
      <text:p text:style-name="P788"><text:tab/><text:tab/>in 150 m Umkreis w20% dunkler solange deine Konzentration anhält. Danach dehnt</text:p>
      <text:p text:style-name="P785"><text:span text:style-name="T1621"><text:tab/><text:tab/>sich der Bereich um w6 m pro Runde bis max. 300 m </text:span><text:span text:style-name="T1622">pro ZS </text:span><text:span text:style-name="T1621">aus. </text:span><text:span text:style-name="T1623">Endet die</text:span></text:p>
      <text:p text:style-name="P789"><text:tab/><text:tab/>Konzentration kommt das Licht ebenso langsam wieder.</text:p>
      <text:p text:style-name="P785"/>
      <text:p text:style-name="P790"><text:span text:style-name="T474">1-</text:span><text:span text:style-name="T85">3</text:span><text:span text:style-name="T304"> </text:span><text:span text:style-name="T85">Göttermahl</text:span><text:span text:style-name="T272"><text:tab/><text:tab/><text:tab/><text:tab/><text:tab/><text:tab/><text:tab/><text:tab/><text:tab/><text:tab/><text:tab/><text:tab/></text:span><text:span text:style-name="T477">Regeln</text:span><text:span text:style-name="T271"> </text:span><text:span text:style-name="T478">26</text:span><text:span text:style-name="T85">2</text:span><text:span text:style-name="T478">,</text:span><text:span text:style-name="T271"> </text:span><text:span text:style-name="T477">Rules</text:span><text:span text:style-name="T271"> </text:span><text:span text:style-name="T478">2</text:span><text:span text:style-name="T85">62</text:span></text:p>
      <text:p text:style-name="P791"><text:span text:style-name="T479">Grad</text:span> 1, <text:span text:style-name="T1603">1 Aktion, </text:span><text:span text:style-name="T1624">9 </text:span><text:span text:style-name="T477">m</text:span>, &gt;<text:span text:style-name="T1609">= 1</text:span><text:span text:style-name="T477"> Phase</text:span> <text:span text:style-name="T1603">Dauer, </text:span><text:span text:style-name="T1610">kein </text:span>Rettung<text:span text:style-name="T1603">sw</text:span><text:span text:style-name="T1610">urf</text:span></text:p>
      <text:p text:style-name="P792"><text:s/></text:p>
      <text:p text:style-name="P793"><text:span text:style-name="T1611">Du </text:span><text:span text:style-name="T1624">rufst deinen Gott an Speis und Trank zu schaffen. Nahrung ist eine fade graue Masse, </text:span><text:span text:style-name="T1625">das </text:span><text:span text:style-name="T1624">Getränk ist frisches Regenwasser.</text:span></text:p>
      <text:p text:style-name="P794"><text:s/></text:p>
      <text:p text:style-name="P795"><text:span text:style-name="T1624">Manifestation </text:span>w<text:span text:style-name="T1624">4</text:span>:</text:p>
      <text:p text:style-name="P796"><text:span text:style-name="T4">1</text:span><text:tab/><text:tab/><text:span text:style-name="T1624">Eine leuchtende reich gedeckte Tafel erscheint</text:span>. </text:p>
      <text:p text:style-name="P796"><text:span text:style-name="T1626">2</text:span><text:tab/><text:tab/><text:span text:style-name="T1624">Speis und Trank regnet vom Himmel</text:span>. </text:p>
      <text:p text:style-name="P796"><text:span text:style-name="T1626">3</text:span><text:tab/><text:tab/><text:span text:style-name="T1624">Du würgst das Essen und das Wasser hervor.</text:span> </text:p>
      <text:p text:style-name="P796"><text:span text:style-name="T1626">4</text:span><text:tab/><text:tab/><text:span text:style-name="T1624">Nicht essbares Material wie Holz, Stein oder Erde wird verwandelt.</text:span> </text:p>
      <text:p text:style-name="P797"><text:s/></text:p>
      <text:p text:style-name="P795">Zauber w20:</text:p>
      <text:p text:style-name="P798"><text:span text:style-name="T4">1-11</text:span><text:tab/><text:tab/>Fehlschlag, <text:span text:style-name="T1604">Ungnade +1</text:span></text:p>
      <text:p text:style-name="P799"><text:span text:style-name="T4">12-13</text:span><text:span text:style-name="T16"><text:tab/></text:span><text:span text:style-name="T1627">Du </text:span><text:span text:style-name="T1628">reinigst bereits vorhandenes Essen und Trinken für w6+ZS Personen.<text:line-break/><text:tab/><text:tab/>Gift ist nicht betroffen.</text:span></text:p>
      <text:p text:style-name="P796"><text:span text:style-name="T4">14-17</text:span><text:tab/><text:span text:style-name="T1613">D</text:span><text:span text:style-name="T1624">u erschaffst</text:span><text:span text:style-name="T1613"> </text:span><text:span text:style-name="T1624">Nahrung und Wasser für 5+ZS Personen.</text:span></text:p>
      <text:p text:style-name="P796"><text:span text:style-name="T4">18-19</text:span><text:tab/><text:span text:style-name="T1613">D</text:span><text:span text:style-name="T1624">u erschaffst</text:span><text:span text:style-name="T1613"> </text:span><text:span text:style-name="T1624">Nahrung und Wasser für 10+ZS Personen.</text:span></text:p>
      <text:p text:style-name="P796"><text:span text:style-name="T4">20-23</text:span><text:tab/><text:span text:style-name="T1613">D</text:span><text:span text:style-name="T1624">u erschaffst</text:span><text:span text:style-name="T1613"> </text:span><text:span text:style-name="T1624">Nahrung und Wasser für 15+ZS Personen.</text:span></text:p>
      <text:p text:style-name="P796"><text:span text:style-name="T4">2</text:span><text:span text:style-name="T1605">4</text:span><text:span text:style-name="T4">-2</text:span><text:span text:style-name="T1605">7</text:span><text:tab/><text:span text:style-name="T1613">D</text:span><text:span text:style-name="T1624">u erschaffst</text:span><text:span text:style-name="T1613"> </text:span><text:span text:style-name="T1624">Nahrung und Wasser für 20+ZS Personen.</text:span></text:p>
      <text:p text:style-name="P800"><text:span text:style-name="T4">2</text:span><text:span text:style-name="T1606">8</text:span><text:span text:style-name="T4">-2</text:span><text:span text:style-name="T1606">9</text:span><text:tab/><text:span text:style-name="T1613">D</text:span><text:span text:style-name="T1624">u erschaffst</text:span><text:span text:style-name="T1613"> </text:span><text:span text:style-name="T1624">Nahrung und Wasser für 30+ZS Personen oder ein Heldenmahl</text:span></text:p>
      <text:p text:style-name="P800"><text:span text:style-name="T1624"><text:tab/><text:tab/>für 5 Personen. </text:span><text:span text:style-name="T1629">Das</text:span><text:span text:style-name="T1624"> Heldenmahl wirkt wie eine volle Nacht Schlaf, stellt</text:span></text:p>
      <text:p text:style-name="P801"><text:tab/><text:tab/>1 Punkt Attributschaden und w4+ZS Lebenspunkte wieder her.</text:p>
      <text:p text:style-name="P800"><text:span text:style-name="T1056">30</text:span><text:span text:style-name="T4">-</text:span><text:span text:style-name="T1056">31</text:span><text:tab/><text:span text:style-name="T1613">D</text:span><text:span text:style-name="T1624">u erschaffst</text:span><text:span text:style-name="T1613"> </text:span><text:span text:style-name="T1624">Nahrung und Wasser für 30+ZS Personen oder ein Heldenmahl</text:span></text:p>
      <text:p text:style-name="P800"><text:span text:style-name="T1624"><text:tab/><text:tab/>für 10 Personen. </text:span><text:span text:style-name="T1629">Das</text:span><text:span text:style-name="T1624"> Heldenmahl wirkt wie eine volle Nacht Schlaf, stellt</text:span></text:p>
      <text:p text:style-name="P801"><text:tab/><text:tab/>2 Punkte Attributschaden und w6+ZS Lebenspunkte wieder her.</text:p>
      <text:p text:style-name="P800"><text:span text:style-name="T1056">32+</text:span><text:tab/><text:tab/><text:span text:style-name="T1620">D</text:span><text:span text:style-name="T1629">ie Erde tut sich auf und ein Füllhorn</text:span><text:span text:style-name="T1620"> </text:span><text:span text:style-name="T1629">voll Speis und Trank erscheint. Es sättigt<text:line-break/><text:tab/><text:tab/>100 Personen und ein Heldenmahl für 15 Personen. Das</text:span><text:span text:style-name="T1624"> Heldenmahl wirkt wie</text:span></text:p>
      <text:p text:style-name="P800"><text:span text:style-name="T1624"><text:tab/><text:tab/>eine volle Nacht Schlaf, stellt </text:span><text:span text:style-name="T1629">3</text:span><text:span text:style-name="T1624"> Punkte Attributschaden und</text:span></text:p>
      <text:p text:style-name="P800"><text:span text:style-name="T1624"><text:tab/><text:tab/>w</text:span><text:span text:style-name="T1629">10</text:span><text:span text:style-name="T1624">+ZS Lebenspunkte wieder her.</text:span></text:p>
      <text:p text:style-name="P802"/>
      <text:p text:style-name="P803"><text:span text:style-name="T474">1-</text:span><text:span text:style-name="T149">4</text:span><text:span text:style-name="T304"> </text:span>Heilige Zuflucht<text:span text:style-name="T272"><text:tab/><text:tab/><text:tab/><text:tab/><text:tab/><text:tab/><text:tab/><text:tab/><text:tab/><text:tab/><text:tab/></text:span><text:span text:style-name="T477">Regeln</text:span><text:span text:style-name="T271"> </text:span><text:span text:style-name="T478">26</text:span><text:span text:style-name="T479">3</text:span><text:span text:style-name="T478">,</text:span><text:span text:style-name="T271"> </text:span><text:span text:style-name="T477">Rules</text:span><text:span text:style-name="T271"> </text:span><text:span text:style-name="T478">2</text:span><text:span text:style-name="T479">63</text:span></text:p>
      <text:p text:style-name="P804"><text:span text:style-name="T479">Grad</text:span> 1, <text:span text:style-name="T1603">1 Aktion, </text:span><text:span text:style-name="T1630">selbst oder weiter</text:span>, &gt;<text:span text:style-name="T1609">= 1</text:span><text:span text:style-name="T477"> </text:span><text:span text:style-name="T1630">Runde</text:span> <text:span text:style-name="T1603">Dauer, </text:span>Willen<text:span text:style-name="T1631">≥</text:span>Zauberwurf</text:p>
      <text:p text:style-name="P805"><text:s/></text:p>
      <text:p text:style-name="P806">Du beschwörst einen Ort an dem du und deine Gefährten sicher sind.</text:p>
      <text:p text:style-name="P807"><text:s/></text:p>
      <text:p text:style-name="P808"><text:span text:style-name="T1624">Manifestation </text:span>w<text:span text:style-name="T1624">4</text:span>:</text:p>
      <text:p text:style-name="P809"><text:span text:style-name="T4">1</text:span><text:tab/><text:tab/><text:span text:style-name="T1624">Eine leuchtende </text:span><text:span text:style-name="T1632">Aura erscheint</text:span>. </text:p>
      <text:p text:style-name="P809"><text:span text:style-name="T1626">2</text:span><text:tab/><text:tab/><text:span text:style-name="T1624">Ein leuchtende</text:span><text:span text:style-name="T1632">r</text:span><text:span text:style-name="T1624"> </text:span><text:span text:style-name="T1632">Heiligenschein entsteht</text:span>. </text:p>
      <text:p text:style-name="P809"><text:span text:style-name="T1626">3</text:span><text:tab/><text:tab/><text:span text:style-name="T1624">Ein </text:span><text:span text:style-name="T1632">Lichtstrahl von oben erscheint</text:span>. </text:p>
      <text:p text:style-name="P809"><text:span text:style-name="T1626">4</text:span><text:tab/><text:tab/><text:span text:style-name="T1632">Du schwebst leicht über dem Boden</text:span>.</text:p>
      <text:p text:style-name="P810"><text:s/></text:p>
      <text:p text:style-name="P811"><text:span text:style-name="T495">Zauber </text:span>w20:</text:p>
      <text:p text:style-name="P812"><text:span text:style-name="T4">1-11</text:span><text:tab/><text:tab/>Fehlschlag, <text:span text:style-name="T1604">Ungnade +1</text:span></text:p>
      <text:p text:style-name="P813"><text:span text:style-name="T4">12-13</text:span><text:tab/><text:span text:style-name="T1630">Gegnern fällt es schwer dich anzugreifen: </text:span><text:span text:style-name="T1633">–</text:span><text:span text:style-name="T1630">2 für 1 Runde</text:span></text:p>
      <text:p text:style-name="P814"><text:span text:style-name="T4">14-17</text:span><text:tab/><text:span text:style-name="T1630">Gegner können dich für 1 Phase nur angreifen wenn sie keine anderen Ziele haben</text:span></text:p>
      <text:p text:style-name="P814"><text:span text:style-name="T1630"><text:tab/><text:tab/></text:span><text:span text:style-name="T1634">oder du angreifst</text:span><text:span text:style-name="T1630">, Willen</text:span><text:span text:style-name="T1635">≥</text:span><text:span text:style-name="T1636">Z</text:span><text:span text:style-name="T1637">W</text:span><text:span text:style-name="T1636"> negiert</text:span></text:p>
      <text:p text:style-name="P814"><text:span text:style-name="T4">18-19</text:span><text:tab/><text:span text:style-name="T1630">Gegner können dich für 1 Phase </text:span><text:span text:style-name="T1638">nicht</text:span><text:span text:style-name="T1630"> angreifen </text:span><text:span text:style-name="T1638">bis</text:span><text:span text:style-name="T1634"> du angreifst </text:span><text:span text:style-name="T1639">oder</text:span></text:p>
      <text:p text:style-name="P814"><text:span text:style-name="T1630"><text:tab/><text:tab/>Willen</text:span><text:span text:style-name="T1635">≥</text:span><text:span text:style-name="T1640">ZW</text:span><text:span text:style-name="T1641"> </text:span><text:span text:style-name="T1636">negiert</text:span></text:p>
      <text:p text:style-name="P814"><text:span text:style-name="T4">20-23</text:span><text:tab/><text:span text:style-name="T1630">Gegner können dich für 1 Phase </text:span><text:span text:style-name="T1638">nicht</text:span><text:span text:style-name="T1630"> angreifen </text:span><text:span text:style-name="T1638">bis</text:span><text:span text:style-name="T1634"> du angreifst </text:span><text:span text:style-name="T1639">oder</text:span></text:p>
      <text:p text:style-name="P814"><text:span text:style-name="T1630"><text:tab/><text:tab/>Willen</text:span><text:span text:style-name="T1635">≥</text:span><text:span text:style-name="T1636">Z</text:span><text:span text:style-name="T1642">W</text:span><text:span text:style-name="T1641"> </text:span><text:span text:style-name="T1636">negiert </text:span><text:span text:style-name="T1643">nur </text:span><text:span text:style-name="T1644">für TW &gt; 3</text:span></text:p>
      <text:p text:style-name="P814"><text:span text:style-name="T4">2</text:span><text:span text:style-name="T1605">4</text:span><text:span text:style-name="T4">-2</text:span><text:span text:style-name="T1605">7</text:span><text:tab/><text:span text:style-name="T1630">Gegner können </text:span><text:span text:style-name="T1645">im Umkreis von 1,5 m (du und 2 Gefährten) </text:span><text:span text:style-name="T1630">für 1 Phase </text:span><text:span text:style-name="T1638">nicht</text:span></text:p>
      <text:p text:style-name="P814"><text:span text:style-name="T1630"><text:tab/><text:tab/>angreifen </text:span><text:span text:style-name="T1638">bis</text:span><text:span text:style-name="T1634"> </text:span><text:span text:style-name="T1645">ihr 3</text:span><text:span text:style-name="T1634"> angreift </text:span><text:span text:style-name="T1639">oder </text:span><text:span text:style-name="T1630">Willen</text:span><text:span text:style-name="T1635">≥</text:span><text:span text:style-name="T1636">Z</text:span><text:span text:style-name="T1642">W</text:span><text:span text:style-name="T1641"> </text:span><text:span text:style-name="T1636">negiert </text:span><text:span text:style-name="T1643">nur </text:span><text:span text:style-name="T1644">für TW&gt;3</text:span></text:p>
      <text:p text:style-name="P814"><text:span text:style-name="T4">2</text:span><text:span text:style-name="T1606">8</text:span><text:span text:style-name="T4">-2</text:span><text:span text:style-name="T1606">9</text:span><text:tab/><text:span text:style-name="T1630">Gegner können </text:span><text:span text:style-name="T1645">im </text:span><text:span text:style-name="T1646">Bereich eines Gebäudes oder von 4</text:span><text:span text:style-name="T1647">5</text:span><text:span text:style-name="T1646">0 m</text:span><text:span text:style-name="T1648">²</text:span><text:span text:style-name="T1646"> </text:span><text:span text:style-name="T1630">für </text:span><text:span text:style-name="T1646">w7 Tage</text:span><text:span text:style-name="T1630"> </text:span><text:span text:style-name="T1638">nicht</text:span></text:p>
      <text:p text:style-name="P814"><text:span text:style-name="T1630"><text:tab/><text:tab/>angreifen </text:span><text:span text:style-name="T1638">bis</text:span><text:span text:style-name="T1634"> </text:span><text:span text:style-name="T1645">ihr </text:span><text:span text:style-name="T1634">angreift </text:span><text:span text:style-name="T1639">oder </text:span><text:span text:style-name="T1630">Willen</text:span><text:span text:style-name="T1635">≥</text:span><text:span text:style-name="T1636">Z</text:span><text:span text:style-name="T1642">W</text:span><text:span text:style-name="T1641"> </text:span><text:span text:style-name="T1636">negiert </text:span><text:span text:style-name="T1643">nur </text:span><text:span text:style-name="T1644">für TW&gt;</text:span><text:span text:style-name="T1643">6 oder magische</text:span></text:p>
      <text:p text:style-name="P814"><text:span text:style-name="T1643"><text:tab/><text:tab/>Waffen, </text:span><text:span text:style-name="T1649">können aber betreten</text:span></text:p>
      <text:p text:style-name="P814"><text:span text:style-name="T1056">30</text:span><text:span text:style-name="T4">-</text:span><text:span text:style-name="T1056">31</text:span><text:tab/><text:span text:style-name="T1630">Gegner können </text:span><text:span text:style-name="T1645">im </text:span><text:span text:style-name="T1646">Bereich eines Gebäudes oder von 4</text:span><text:span text:style-name="T1650">5</text:span><text:span text:style-name="T1646">0 m</text:span><text:span text:style-name="T1648">²</text:span><text:span text:style-name="T1646"> </text:span><text:span text:style-name="T1630">für </text:span><text:span text:style-name="T1646">w7 </text:span><text:span text:style-name="T1647">Wochen</text:span><text:span text:style-name="T1630"> </text:span><text:span text:style-name="T1638">nicht</text:span></text:p>
      <text:p text:style-name="P814"><text:span text:style-name="T1630"><text:tab/><text:tab/>angreifen, </text:span><text:span text:style-name="T1647">außer Gefährten die selbst angreifen </text:span><text:span text:style-name="T1639">oder </text:span><text:span text:style-name="T1630">Willen</text:span><text:span text:style-name="T1635">≥</text:span><text:span text:style-name="T1636">Z</text:span><text:span text:style-name="T1651">W</text:span><text:span text:style-name="T1641"> </text:span><text:span text:style-name="T1636">negiert </text:span><text:span text:style-name="T1643">nur </text:span><text:span text:style-name="T1644">für</text:span></text:p>
      <text:p text:style-name="P814"><text:span text:style-name="T1644"><text:tab/><text:tab/>TW&gt;</text:span><text:span text:style-name="T1643">6 oder magische Waffen, </text:span><text:span text:style-name="T1652">Gegner </text:span><text:span text:style-name="T1649">können </text:span><text:span text:style-name="T1652">den Bereich </text:span><text:span text:style-name="T1649">aber betreten</text:span></text:p>
      <text:p text:style-name="P814"><text:span text:style-name="T1056">32+</text:span><text:tab/><text:tab/><text:span text:style-name="T1630">Gegner können </text:span><text:span text:style-name="T1645">im </text:span><text:span text:style-name="T1646">Bereich eines Gebäudes oder von </text:span><text:span text:style-name="T1650">9</text:span><text:span text:style-name="T1646">00 m</text:span><text:span text:style-name="T1648">² </text:span><text:span text:style-name="T1650">dauerhaft</text:span><text:span text:style-name="T1630"> </text:span><text:span text:style-name="T1638">nicht</text:span></text:p>
      <text:p text:style-name="P814"><text:span text:style-name="T1630"><text:tab/><text:tab/>angreifen, </text:span><text:span text:style-name="T1647">außer Gefährten die selbst angreifen </text:span><text:span text:style-name="T1639">oder </text:span><text:span text:style-name="T1630">Willen</text:span><text:span text:style-name="T1635">≥</text:span><text:span text:style-name="T1636">Z</text:span><text:span text:style-name="T1651">W</text:span><text:span text:style-name="T1641"> </text:span><text:span text:style-name="T1636">negiert </text:span><text:span text:style-name="T1643">nur </text:span><text:span text:style-name="T1644">für</text:span></text:p>
      <text:p text:style-name="P814"><text:span text:style-name="T1653"><text:tab/><text:tab/>TW&gt;</text:span><text:span text:style-name="T1654">6 oder magische</text:span><text:span text:style-name="T1655"> </text:span><text:span text:style-name="T1654">Waffen, </text:span><text:span text:style-name="T1656">Gegner </text:span><text:span text:style-name="T1657">können </text:span><text:span text:style-name="T1656">den Bereich </text:span><text:span text:style-name="T1657">aber betreten</text:span></text:p>
      <text:p text:style-name="P815"><text:span text:style-name="T474">1-</text:span><text:span text:style-name="T149">5</text:span><text:span text:style-name="T304"> </text:span>Kälte <text:span text:style-name="T1658">oder </text:span>Hitze widerstehen<text:tab/><text:span text:style-name="T272"><text:tab/><text:tab/><text:tab/><text:tab/><text:tab/><text:tab/><text:tab/></text:span><text:span text:style-name="T477">Regeln</text:span><text:span text:style-name="T271"> </text:span><text:span text:style-name="T478">2</text:span><text:span text:style-name="T479">64</text:span><text:span text:style-name="T478">,</text:span><text:span text:style-name="T271"> </text:span><text:span text:style-name="T477">Rules</text:span><text:span text:style-name="T271"> </text:span><text:span text:style-name="T478">2</text:span><text:span text:style-name="T479">66</text:span></text:p>
      <text:p text:style-name="P816"><text:span text:style-name="T479">Grad</text:span> 1, <text:span text:style-name="T1603">1 Aktion, </text:span><text:span text:style-name="T1630">selbst oder </text:span><text:span text:style-name="T1650">mehrere</text:span>, <text:span text:style-name="T1659">≥</text:span><text:span text:style-name="T1609"> 1</text:span><text:span text:style-name="T477"> </text:span><text:span text:style-name="T1630">Runde</text:span> <text:span text:style-name="T1603">Dauer, </text:span><text:span text:style-name="T1650">kein Rettungswurf</text:span></text:p>
      <text:p text:style-name="P817"><text:s/></text:p>
      <text:p text:style-name="P818">Du <text:span text:style-name="T1650">wirkst Schutz gegen entweder Kälte oder Hitze</text:span>. <text:span text:style-name="T1650">Für beides 2 mal zaubern.</text:span></text:p>
      <text:p text:style-name="P819"><text:s/></text:p>
      <text:p text:style-name="P820"><text:span text:style-name="T1624">Manifestation </text:span>w<text:span text:style-name="T1660">3</text:span>:</text:p>
      <text:p text:style-name="P821"><text:span text:style-name="T4">1</text:span><text:tab/><text:tab/><text:span text:style-name="T1661">rötliche Aura</text:span> </text:p>
      <text:p text:style-name="P821"><text:span text:style-name="T1626">2</text:span><text:tab/><text:tab/><text:span text:style-name="T1661">wabernde Hitzewellen</text:span></text:p>
      <text:p text:style-name="P821"><text:span text:style-name="T1626">3</text:span><text:tab/><text:tab/><text:span text:style-name="T1661">bläuliche Hautfarbe</text:span></text:p>
      <text:p text:style-name="P822"><text:s/></text:p>
      <text:p text:style-name="P820">Zauber w20, <text:span text:style-name="T275">Umkehrung</text:span> w<text:span text:style-name="T275">16</text:span>:</text:p>
      <text:p text:style-name="P812"><text:span text:style-name="T4">1-11</text:span><text:tab/><text:tab/>Fehlschlag, <text:span text:style-name="T1604">Ungnade +1</text:span></text:p>
      <text:p text:style-name="P823"><text:span text:style-name="T4">12-13</text:span><text:tab/><text:span text:style-name="T1662">Du kannst für 1 Runde 5 Schaden ignorieren</text:span></text:p>
      <text:p text:style-name="P823"><text:span text:style-name="T4">14-17</text:span><text:tab/><text:span text:style-name="T1663">Du kannst für w6+ZS Runden 5 Schaden ignorieren</text:span></text:p>
      <text:p text:style-name="P823"><text:span text:style-name="T4">18-19</text:span><text:tab/><text:span text:style-name="T1663">Du kannst für w8+ZS Runden 10 Schaden </text:span><text:span text:style-name="T1664">pro Runde </text:span><text:span text:style-name="T1663">ignorieren</text:span></text:p>
      <text:p text:style-name="P823"><text:span text:style-name="T4">20-23</text:span><text:tab/><text:span text:style-name="T1663">Du kannst für w8+ZS Runden 10 Schaden </text:span><text:span text:style-name="T1664">pro Runde </text:span><text:span text:style-name="T1663">ignorieren, zusätzlich +4 auf</text:span></text:p>
      <text:p text:style-name="P824"><text:tab/><text:tab/>Rettungswürfe gegen diesen Effekt.</text:p>
      <text:p text:style-name="P823"><text:span text:style-name="T4">2</text:span><text:span text:style-name="T1605">4</text:span><text:span text:style-name="T4">-2</text:span><text:span text:style-name="T1605">7</text:span><text:tab/><text:span text:style-name="T1663">Du </text:span><text:span text:style-name="T1665">und deine Gefährten </text:span><text:span text:style-name="T1663">können für 1 Phase in 3 m Umkreis 10 Schaden pro Runde</text:span></text:p>
      <text:p text:style-name="P824"><text:tab/><text:tab/>ignorieren, zusätzlich +2 auf Rettungswürfe gegen diesen Effekt.</text:p>
      <text:p text:style-name="P823"><text:span text:style-name="T4">2</text:span><text:span text:style-name="T1606">8</text:span><text:span text:style-name="T4">-2</text:span><text:span text:style-name="T1606">9</text:span><text:tab/><text:span text:style-name="T1663">Du </text:span><text:span text:style-name="T1665">und deine Gefährten </text:span><text:span text:style-name="T1663">können für 1 Phase in </text:span><text:span text:style-name="T1666">6</text:span><text:span text:style-name="T1663"> m Umkreis </text:span><text:span text:style-name="T1666">2</text:span><text:span text:style-name="T1663">0 Schaden pro Runde</text:span></text:p>
      <text:p text:style-name="P823"><text:span text:style-name="T1663"><text:tab/><text:tab/>ignorieren, zusätzlich +</text:span><text:span text:style-name="T1666">4</text:span><text:span text:style-name="T1663"> auf Rettungswürfe gegen diesen Effekt.</text:span></text:p>
      <text:p text:style-name="P823"><text:span text:style-name="T1056">30</text:span><text:span text:style-name="T4">-</text:span><text:span text:style-name="T1056">31</text:span><text:tab/><text:span text:style-name="T1663">Du </text:span><text:span text:style-name="T1665">und deine Gefährten </text:span><text:span text:style-name="T1663">können für </text:span><text:span text:style-name="T1666">w10+ZS</text:span><text:span text:style-name="T1663"> </text:span><text:span text:style-name="T1666">Runden</text:span><text:span text:style-name="T1663"> in </text:span><text:span text:style-name="T1666">6</text:span><text:span text:style-name="T1663"> m Umkreis </text:span><text:span text:style-name="T1666">2</text:span><text:span text:style-name="T1663">0 Schaden</text:span></text:p>
      <text:p text:style-name="P823"><text:span text:style-name="T1663"><text:tab/><text:tab/>pro Runde ignorieren, zusätzlich +</text:span><text:span text:style-name="T1666">6</text:span><text:span text:style-name="T1663"> auf Rettungswürfe gegen diesen Effekt, </text:span><text:span text:style-name="T1666">durch</text:span></text:p>
      <text:p text:style-name="P825"><text:tab/><text:tab/>Konzentration w10+ZS Runden verlängern</text:p>
      <text:p text:style-name="P823"><text:span text:style-name="T1056">32+</text:span><text:tab/><text:tab/><text:span text:style-name="T1663">Du </text:span><text:span text:style-name="T1665">und deine Gefährten </text:span><text:span text:style-name="T1663">können für </text:span><text:span text:style-name="T1666">w</text:span><text:span text:style-name="T1667">8</text:span><text:span text:style-name="T1666">+ZS</text:span><text:span text:style-name="T1663"> </text:span><text:span text:style-name="T1667">Phasen</text:span><text:span text:style-name="T1663"> in </text:span><text:span text:style-name="T1667">15</text:span><text:span text:style-name="T1663"> m Umkreis </text:span><text:span text:style-name="T1667">3</text:span><text:span text:style-name="T1663">0 Schaden pro</text:span></text:p>
      <text:p text:style-name="P823"><text:span text:style-name="T1663"><text:tab/><text:tab/>Runde ignorieren, zusätzlich +</text:span><text:span text:style-name="T1666">6</text:span><text:span text:style-name="T1663"> auf Rettungswürfe </text:span><text:span text:style-name="T1668">gegen diesen Effekt, </text:span><text:span text:style-name="T1669">durch</text:span></text:p>
      <text:p text:style-name="P823"><text:span text:style-name="T1669"><text:tab/><text:tab/>Konzentration w</text:span><text:span text:style-name="T1670">8</text:span><text:span text:style-name="T1669">+ZS </text:span><text:span text:style-name="T1670">Phasen</text:span><text:span text:style-name="T1669"> verlängern</text:span></text:p>
      <text:p text:style-name="P823"><text:span text:style-name="T1669"/></text:p>
      <text:p text:style-name="P826"><text:span text:style-name="T474">1-</text:span><text:span text:style-name="T149">6</text:span><text:span text:style-name="T304"> </text:span>Lähmung<text:span text:style-name="T272"><text:tab/><text:tab/><text:tab/><text:tab/><text:tab/><text:tab/><text:tab/><text:tab/><text:tab/><text:tab/><text:tab/><text:tab/><text:tab/></text:span><text:span text:style-name="T477">Regeln</text:span><text:span text:style-name="T271"> </text:span><text:span text:style-name="T478">2</text:span><text:span text:style-name="T479">6</text:span><text:span text:style-name="T1671">5</text:span><text:span text:style-name="T478">,</text:span><text:span text:style-name="T271"> </text:span><text:span text:style-name="T477">Rules</text:span><text:span text:style-name="T271"> </text:span><text:span text:style-name="T478">2</text:span><text:span text:style-name="T479">6</text:span><text:span text:style-name="T1671">4</text:span></text:p>
      <text:p text:style-name="P827"><text:span text:style-name="T1671">Grad</text:span> 1, <text:span text:style-name="T1603">1 Aktion, </text:span>Berührung <text:span text:style-name="T498">oder Wort</text:span>, <text:span text:style-name="T1672">≥</text:span> 1 Runde <text:span text:style-name="T1603">Dauer, </text:span>Willen<text:span text:style-name="T1631">≥</text:span>Zauberwurf</text:p>
      <text:p text:style-name="P828"/>
      <text:p text:style-name="P828"><text:span text:style-name="T1673">Du wirkst </text:span>Lähmung: das Ziel <text:span text:style-name="T1673">kann </text:span>keine Aktionen ausführen <text:span text:style-name="T1674">oder sich bewegen</text:span></text:p>
      <text:p text:style-name="P829"/>
      <text:p text:style-name="P829"><text:span text:style-name="T495">Zauber </text:span>w20:</text:p>
      <text:p text:style-name="P812"><text:span text:style-name="T4">1-11</text:span><text:tab/><text:tab/>Fehlschlag, <text:span text:style-name="T1604">Ungnade +1</text:span></text:p>
      <text:p text:style-name="P830"><text:span text:style-name="T4">12-13</text:span><text:tab/>D<text:span text:style-name="T499">eine </text:span><text:span text:style-name="T1675">Hände und </text:span>Nahkampfwaffen <text:span text:style-name="T499">bewirken </text:span><text:span text:style-name="T1676">in der nächsten</text:span><text:span text:style-name="T499"> Runde </text:span><text:span text:style-name="T1676">bei einem</text:span></text:p>
      <text:p text:style-name="P830"><text:span text:style-name="T499"><text:tab/><text:tab/>Treffer w6+ZS Runden Lähmung. Willen</text:span><text:span text:style-name="T1631">≥</text:span><text:span text:style-name="T499">Z</text:span><text:span text:style-name="T1677">W</text:span><text:span text:style-name="T499"> negiert.</text:span></text:p>
      <text:p text:style-name="P830"><text:span text:style-name="T4">14-17</text:span><text:tab/>D<text:span text:style-name="T499">eine </text:span><text:span text:style-name="T1675">Hände und </text:span>Nahkampfwaffen <text:span text:style-name="T499">bewirken für w4+ZS Runden mit jedem Treffer</text:span></text:p>
      <text:p text:style-name="P830"><text:span text:style-name="T499"><text:tab/><text:tab/>für w6+ZS Runden Lähmung. Willen</text:span><text:span text:style-name="T1631">≥</text:span><text:span text:style-name="T499">Z</text:span><text:span text:style-name="T1677">W</text:span><text:span text:style-name="T499"> negiert.</text:span></text:p>
      <text:p text:style-name="P830"><text:span text:style-name="T4">18-19</text:span><text:tab/>D<text:span text:style-name="T499">eine </text:span>Nah- und Fernkampfwaffen <text:span text:style-name="T499">bewirken für w4+ZS Runden mit jedem Treffer für</text:span></text:p>
      <text:p text:style-name="P830"><text:span text:style-name="T499"><text:tab/><text:tab/>w6+ZS Runden Lähmung. Willen</text:span><text:span text:style-name="T1631">≥</text:span><text:span text:style-name="T499">Z</text:span><text:span text:style-name="T1677">W</text:span><text:span text:style-name="T499"> negiert.</text:span></text:p>
      <text:p text:style-name="P830"><text:span text:style-name="T4">20-23</text:span><text:tab/>D<text:span text:style-name="T499">u</text:span> <text:span text:style-name="T499">lähmst</text:span> ein Wesen innerhalb von 9 m mit einem Wort <text:span text:style-name="T499">für w8+ZS Runden.</text:span></text:p>
      <text:p text:style-name="P830"><text:tab/><text:tab/><text:span text:style-name="T499">Willen</text:span><text:span text:style-name="T1631">≥</text:span><text:span text:style-name="T499">Z</text:span><text:span text:style-name="T1677">W</text:span><text:span text:style-name="T499"> negiert für Wesen &gt;2TW.</text:span></text:p>
      <text:p text:style-name="P830"><text:span text:style-name="T4">2</text:span><text:span text:style-name="T1678">4</text:span><text:span text:style-name="T4">-2</text:span><text:span text:style-name="T1678">7</text:span><text:tab/>D<text:span text:style-name="T499">u</text:span> <text:span text:style-name="T499">lähmst</text:span> <text:span text:style-name="T1679">bis zu 3</text:span> Wesen innerhalb von <text:span text:style-name="T1679">30</text:span> m mit einem Wort <text:span text:style-name="T499">für </text:span><text:span text:style-name="T1679">2</text:span><text:span text:style-name="T499">w</text:span><text:span text:style-name="T1679">6</text:span><text:span text:style-name="T499">+ZS Runden.</text:span></text:p>
      <text:p text:style-name="P830"><text:tab/><text:tab/><text:span text:style-name="T499">Willen</text:span><text:span text:style-name="T1631">≥</text:span><text:span text:style-name="T499">Z</text:span><text:span text:style-name="T1677">W</text:span><text:span text:style-name="T499"> negiert für Wesen &gt;</text:span><text:span text:style-name="T1679">4</text:span><text:span text:style-name="T499">TW</text:span></text:p>
      <text:p text:style-name="P830"><text:span text:style-name="T4">2</text:span><text:span text:style-name="T1680">8</text:span><text:span text:style-name="T4">-2</text:span><text:span text:style-name="T1680">9</text:span><text:tab/><text:span text:style-name="T1681">Du</text:span><text:span text:style-name="T1682"> kannst einmal mit einer Berührung ein</text:span> Wesen <text:span text:style-name="T1683">innerhalb 24 Stunden </text:span><text:span text:style-name="T1682">für</text:span></text:p>
      <text:p text:style-name="P830"><text:span text:style-name="T1682"><text:tab/><text:tab/>4</text:span><text:span text:style-name="T499">w</text:span><text:span text:style-name="T1679">6</text:span><text:span text:style-name="T499">+ZS Runden </text:span><text:span text:style-name="T1682">lähmen. </text:span><text:span text:style-name="T499">Willen</text:span><text:span text:style-name="T1631">≥</text:span><text:span text:style-name="T499">Z</text:span><text:span text:style-name="T1677">W</text:span><text:span text:style-name="T499"> negiert für &gt;</text:span><text:span text:style-name="T1682">6</text:span><text:span text:style-name="T499">TW</text:span></text:p>
      <text:p text:style-name="P830"><text:span text:style-name="T528">30</text:span><text:span text:style-name="T4">-</text:span><text:span text:style-name="T528">31</text:span><text:tab/><text:span text:style-name="T1681">Du</text:span><text:span text:style-name="T1682"> kannst einmal mit einer Berührung ein</text:span> Wesen <text:span text:style-name="T1683">innerhalb 24 Stunden </text:span><text:span text:style-name="T1682">für</text:span></text:p>
      <text:p text:style-name="P830"><text:span text:style-name="T1684"><text:tab/><text:tab/>8</text:span><text:span text:style-name="T499">w</text:span><text:span text:style-name="T1679">6</text:span><text:span text:style-name="T499">+ZS Runden </text:span><text:span text:style-name="T1682">lähmen, </text:span><text:span text:style-name="T1684">oder 3 Wesen </text:span><text:span text:style-name="T1681">innerhalb 30 m </text:span><text:span text:style-name="T1684">mit einem Wort </text:span><text:span text:style-name="T1681">oder </text:span><text:span text:style-name="T499">für</text:span></text:p>
      <text:p text:style-name="P830"><text:span text:style-name="T499"><text:tab/><text:tab/>w4+ZS Runden </text:span><text:span text:style-name="T1681">mit jedem Treffer. </text:span><text:span text:style-name="T499">Willen</text:span><text:span text:style-name="T1631">≥</text:span><text:span text:style-name="T499">Z</text:span><text:span text:style-name="T1677">W</text:span><text:span text:style-name="T499"> negiert für &gt; </text:span><text:span text:style-name="T1682">6</text:span><text:span text:style-name="T499"> TW</text:span></text:p>
      <text:p text:style-name="P830"><text:span text:style-name="T528">32+</text:span><text:tab/><text:tab/><text:span text:style-name="T1681">Du</text:span><text:span text:style-name="T1682"> kannst einmal mit einer Berührung ein</text:span> Wesen <text:span text:style-name="T1683">innerhalb 24 Stunden dauerhaft</text:span></text:p>
      <text:p text:style-name="P830"><text:span text:style-name="T499"><text:tab/><text:tab/></text:span><text:span text:style-name="T1682">lähmen, </text:span><text:span text:style-name="T1684">oder 3 Wesen </text:span><text:span text:style-name="T1681">innerhalb 30m </text:span><text:span text:style-name="T1684">mit einem Wort </text:span><text:span text:style-name="T1681">oder </text:span><text:span text:style-name="T499">für w4+ZS Runden </text:span><text:span text:style-name="T1681">mit</text:span></text:p>
      <text:p text:style-name="P830"><text:span text:style-name="T1681"><text:tab/><text:tab/>jedem Treffer. </text:span><text:span text:style-name="T1683">Aufhebung nur mit Handauflegen eines Klerikers oder Lähmung</text:span></text:p>
      <text:p text:style-name="P831"><text:tab/><text:tab/>aufheben.</text:p>
      <text:p text:style-name="P832"><text:span text:style-name="T474">1-</text:span><text:span text:style-name="T149">7</text:span><text:span text:style-name="T304"> </text:span>Machtwort<text:span text:style-name="T272"><text:tab/><text:tab/><text:tab/><text:tab/><text:tab/><text:tab/><text:tab/><text:tab/><text:tab/><text:tab/><text:tab/><text:tab/></text:span><text:span text:style-name="T477">Regeln</text:span><text:span text:style-name="T271"> </text:span><text:span text:style-name="T478">2</text:span><text:span text:style-name="T479">6</text:span><text:span text:style-name="T1671">6</text:span><text:span text:style-name="T478">,</text:span><text:span text:style-name="T271"> </text:span><text:span text:style-name="T477">Rules</text:span><text:span text:style-name="T271"> </text:span><text:span text:style-name="T478">2</text:span><text:span text:style-name="T479">6</text:span><text:span text:style-name="T1671">8</text:span></text:p>
      <text:p text:style-name="P833"><text:span text:style-name="T1671">Grad</text:span> 1, <text:span text:style-name="T1603">1 </text:span><text:span text:style-name="T498">Runde</text:span><text:span text:style-name="T1603">, </text:span><text:span text:style-name="T1685">≤</text:span><text:span text:style-name="T1603"> </text:span><text:span text:style-name="T498">9 m, </text:span><text:span text:style-name="T1672">≥</text:span> 1 Runde <text:span text:style-name="T1603">Dauer, </text:span>Willen<text:span text:style-name="T1631">≥</text:span>Zauberwurf</text:p>
      <text:p text:style-name="P828"/>
      <text:p text:style-name="P828"><text:span text:style-name="T1673">Du sprichst mit einem Wort einen </text:span>Befehl.<text:line-break/>Rettungswurf +4 falls <text:span text:style-name="T1673">der Befehl </text:span>widernatürlich <text:span text:style-name="T1673">ist </text:span>oder <text:span text:style-name="T1673">zum </text:span>Selbstmord <text:span text:style-name="T1673">führt.</text:span></text:p>
      <text:p text:style-name="P828"/>
      <text:p text:style-name="P834"><text:span text:style-name="T1624">Manifestation </text:span>w<text:span text:style-name="T1686">4</text:span>:</text:p>
      <text:p text:style-name="P835"><text:span text:style-name="T4">1</text:span><text:tab/><text:span text:style-name="T1687">das Wort hallt in einer dröhnenden Stimme wider</text:span></text:p>
      <text:p text:style-name="P835"><text:span text:style-name="T1626">2</text:span><text:tab/><text:span text:style-name="T1687">das Wort wird vielmals wiederholt</text:span></text:p>
      <text:p text:style-name="P835"><text:span text:style-name="T1626">3</text:span><text:tab/><text:span text:style-name="T1687">das Wort scheint aus allen Richtungen zu kommen, auch aus der Luft und dem Boden</text:span></text:p>
      <text:p text:style-name="P836"><text:span text:style-name="T4">4</text:span><text:tab/><text:span text:style-name="T1687">das Wort erscheint am Himmel in feurigen Buchstaben, bevor es sich verteilt</text:span></text:p>
      <text:p text:style-name="P836"/>
      <text:p text:style-name="P837"><text:span text:style-name="T443">Zauber </text:span><text:span text:style-name="T16">w20:</text:span></text:p>
      <text:p text:style-name="P812"><text:span text:style-name="T4">1-11</text:span><text:tab/><text:tab/>Fehlschlag, <text:span text:style-name="T1604">Ungnade +1</text:span></text:p>
      <text:p text:style-name="P838"><text:span text:style-name="T4">12-13</text:span><text:tab/>D<text:span text:style-name="T498">u erteilst einem Wesen innerhalb 9 m mit einem Wort einen Befehl für 1 Runde.</text:span></text:p>
      <text:p text:style-name="P838"><text:span text:style-name="T499"><text:tab/><text:tab/>Willen</text:span><text:span text:style-name="T1631">≥</text:span><text:span text:style-name="T499">Z</text:span><text:span text:style-name="T1688">W</text:span><text:span text:style-name="T499"> negiert.</text:span></text:p>
      <text:p text:style-name="P838"><text:span text:style-name="T4">14-17</text:span><text:tab/>D<text:span text:style-name="T498">u erteilst einem Wesen innerhalb 9 m mit einem Wort einen Befehl für</text:span></text:p>
      <text:p text:style-name="P838"><text:span text:style-name="T498"><text:tab/><text:tab/>w6+ZS Runden. </text:span><text:span text:style-name="T499">Willen</text:span><text:span text:style-name="T1631">≥</text:span><text:span text:style-name="T499">Z</text:span><text:span text:style-name="T1688">W</text:span><text:span text:style-name="T499"> negiert.</text:span></text:p>
      <text:p text:style-name="P838"><text:span text:style-name="T4">18-19</text:span><text:tab/>D<text:span text:style-name="T498">u erteilst einem Wesen innerhalb 9 m mit einem Wort und einer Geste einen</text:span></text:p>
      <text:p text:style-name="P838"><text:span text:style-name="T498"><text:tab/><text:tab/>Befehl für w6+ZS Runden. </text:span><text:span text:style-name="T499">W</text:span><text:span text:style-name="T1631">≥</text:span><text:span text:style-name="T499">Z</text:span><text:span text:style-name="T1688">W</text:span><text:span text:style-name="T499"> negiert.</text:span></text:p>
      <text:p text:style-name="P838"><text:span text:style-name="T4">20-23</text:span><text:tab/>D<text:span text:style-name="T498">u erteilst einem Wesen innerhalb </text:span><text:span text:style-name="T1689">18</text:span><text:span text:style-name="T498"> m mit einem Wort </text:span><text:span text:style-name="T1689">und einer Geste</text:span><text:span text:style-name="T498"> einen</text:span></text:p>
      <text:p text:style-name="P838"><text:span text:style-name="T498"><text:tab/><text:tab/>Befehl für </text:span><text:span text:style-name="T1689">w6+ZS</text:span><text:span text:style-name="T498"> Runde</text:span><text:span text:style-name="T1689">n</text:span><text:span text:style-name="T498">. </text:span><text:span text:style-name="T499">Willen</text:span><text:span text:style-name="T1631">≥</text:span><text:span text:style-name="T499">Z</text:span><text:span text:style-name="T1688">W</text:span><text:span text:style-name="T499"> negiert.</text:span></text:p>
      <text:p text:style-name="P838"><text:span text:style-name="T4">2</text:span><text:span text:style-name="T1678">4</text:span><text:span text:style-name="T4">-2</text:span><text:span text:style-name="T1678">7</text:span><text:tab/>D<text:span text:style-name="T498">u erteilst </text:span><text:span text:style-name="T1690">6</text:span><text:span text:style-name="T498"> Wesen innerhalb </text:span><text:span text:style-name="T1689">18</text:span><text:span text:style-name="T498"> m mit einem Wort </text:span><text:span text:style-name="T1689">und einer Geste</text:span><text:span text:style-name="T498"> einen Befehl</text:span></text:p>
      <text:p text:style-name="P838"><text:span text:style-name="T498"><text:tab/><text:tab/>für </text:span><text:span text:style-name="T1689">w6+ZS</text:span><text:span text:style-name="T498"> </text:span><text:span text:style-name="T1690">Phasen</text:span><text:span text:style-name="T498">. </text:span><text:span text:style-name="T499">Willen</text:span><text:span text:style-name="T1631">≥</text:span><text:span text:style-name="T499">Z</text:span><text:span text:style-name="T1688">W</text:span><text:span text:style-name="T499"> negiert.</text:span></text:p>
      <text:p text:style-name="P838"><text:span text:style-name="T4">2</text:span><text:span text:style-name="T1680">8</text:span><text:span text:style-name="T4">-2</text:span><text:span text:style-name="T1680">9</text:span><text:tab/>D<text:span text:style-name="T498">u erteilst </text:span><text:span text:style-name="T1690">pro ZS 6</text:span><text:span text:style-name="T498"> Wesen innerhalb </text:span><text:span text:style-name="T1690">60</text:span><text:span text:style-name="T498"> m mit einem Wort </text:span><text:span text:style-name="T1689">und einer Geste</text:span><text:span text:style-name="T498"> einen</text:span></text:p>
      <text:p text:style-name="P838"><text:span text:style-name="T498"><text:tab/><text:tab/>Befehl für </text:span><text:span text:style-name="T1689">w</text:span><text:span text:style-name="T1690">7</text:span><text:span text:style-name="T1689">+ZS</text:span><text:span text:style-name="T498"> </text:span><text:span text:style-name="T1690">Tage</text:span><text:span text:style-name="T498">. </text:span><text:span text:style-name="T499">Willen</text:span><text:span text:style-name="T1631">≥</text:span><text:span text:style-name="T499">Z</text:span><text:span text:style-name="T1688">W</text:span><text:span text:style-name="T499"> negiert </text:span><text:span text:style-name="T1691">täglich.</text:span></text:p>
      <text:p text:style-name="P838"><text:span text:style-name="T528">30</text:span><text:span text:style-name="T4">-</text:span><text:span text:style-name="T528">31</text:span><text:tab/>D<text:span text:style-name="T498">u erteilst </text:span><text:span text:style-name="T1690">pro ZS </text:span><text:span text:style-name="T1692">50</text:span><text:span text:style-name="T498"> Wesen innerhalb </text:span><text:span text:style-name="T1692">1,5</text:span><text:span text:style-name="T498"> </text:span><text:span text:style-name="T1692">k</text:span><text:span text:style-name="T498">m mit einem Wort </text:span><text:span text:style-name="T1689">und einer Geste</text:span></text:p>
      <text:p text:style-name="P838"><text:span text:style-name="T1689"><text:tab/><text:tab/></text:span><text:span text:style-name="T498">einen Befehl für </text:span><text:span text:style-name="T1689">w</text:span><text:span text:style-name="T1690">7</text:span><text:span text:style-name="T1689">+ZS</text:span><text:span text:style-name="T498"> </text:span><text:span text:style-name="T1690">Tage</text:span><text:span text:style-name="T498">. </text:span><text:span text:style-name="T499">Willen</text:span><text:span text:style-name="T1631">≥</text:span><text:span text:style-name="T499">Z</text:span><text:span text:style-name="T1688">W</text:span><text:span text:style-name="T499"> negiert </text:span><text:span text:style-name="T1692">täglich für TW&gt;2.</text:span></text:p>
      <text:p text:style-name="P838"><text:span text:style-name="T528">32+</text:span><text:tab/><text:tab/>D<text:span text:style-name="T498">u erteilst </text:span><text:span text:style-name="T1692">allen sichtbaren</text:span><text:span text:style-name="T498"> Wesen mit einem Wort </text:span><text:span text:style-name="T1689">und einer Geste </text:span><text:span text:style-name="T498">einen Befehl für</text:span></text:p>
      <text:p text:style-name="P838"><text:span text:style-name="T498"><text:tab/><text:tab/></text:span><text:span text:style-name="T1689">w</text:span><text:span text:style-name="T1690">7</text:span><text:span text:style-name="T1689">+ZS</text:span><text:span text:style-name="T498"> </text:span><text:span text:style-name="T1690">Tage</text:span><text:span text:style-name="T498">. </text:span><text:span text:style-name="T1692">Maximal 10 Wesen pro ZS sind ausgenommen. </text:span><text:span text:style-name="T499">Willen</text:span><text:span text:style-name="T1631">≥</text:span><text:span text:style-name="T499">Z</text:span><text:span text:style-name="T1688">W</text:span><text:span text:style-name="T499"> negiert</text:span></text:p>
      <text:p text:style-name="P838"><text:span text:style-name="T499"><text:tab/><text:tab/></text:span><text:span text:style-name="T1692">täglich für TW&gt;3.</text:span></text:p>
      <text:p text:style-name="P839"><text:span text:style-name="T474">1-</text:span><text:span text:style-name="T476">8</text:span><text:span text:style-name="T304"> </text:span><text:span text:style-name="T476">Magie entdecken</text:span><text:span text:style-name="T272"><text:tab/><text:tab/><text:tab/><text:tab/><text:tab/><text:tab/><text:tab/><text:tab/><text:tab/><text:tab/><text:tab/></text:span><text:span text:style-name="T477">Regeln</text:span><text:span text:style-name="T271"> </text:span><text:span text:style-name="T478">2</text:span><text:span text:style-name="T476">67</text:span><text:span text:style-name="T478">,</text:span><text:span text:style-name="T271"> </text:span><text:span text:style-name="T477">Rules</text:span><text:span text:style-name="T271"> </text:span><text:span text:style-name="T478">2</text:span><text:span text:style-name="T479">6</text:span><text:span text:style-name="T476">0</text:span></text:p>
      <text:p text:style-name="P840"><text:span text:style-name="T1671">Grad</text:span> 1, <text:span text:style-name="T492">2</text:span><text:span text:style-name="T1693"> Aktion</text:span><text:span text:style-name="T492">en</text:span><text:span text:style-name="T1693">, </text:span><text:span text:style-name="T492">Reichweite 9 m</text:span><text:span text:style-name="T1693">,</text:span> <text:span text:style-name="T492">2</text:span><text:span text:style-name="T1693"> Phase</text:span><text:span text:style-name="T492">n</text:span> Dauer, <text:span text:style-name="T492">Willen </text:span><text:span text:style-name="T1694">≥ </text:span><text:span text:style-name="T1695">ZW negiert </text:span><text:span text:style-name="T1696">manchmal</text:span></text:p>
      <text:p text:style-name="P841"/>
      <text:p text:style-name="P842"><text:span text:style-name="T492">Du siehst </text:span><text:span text:style-name="T493">Magie</text:span><text:span text:style-name="T492"> von Personen, Objekten und Orten in einem Kegel von deinem heiligen Symbol.</text:span></text:p>
      <text:p text:style-name="P843"/>
      <text:p text:style-name="P843"><text:span text:style-name="T495">Zauber </text:span>w20:</text:p>
      <text:p text:style-name="P812"><text:span text:style-name="T4">1-11</text:span><text:tab/><text:tab/>Fehlschlag, <text:span text:style-name="T1604">Ungnade +1</text:span></text:p>
      <text:p text:style-name="P844"><text:span text:style-name="T4">12-13</text:span><text:tab/>D<text:span text:style-name="T498">u </text:span><text:span text:style-name="T492">siehst </text:span><text:span text:style-name="T493">Magie</text:span><text:span text:style-name="T492">, aber nur grob, d.h. du siehst etwas als magisch auch wenn nur ein<text:line-break/><text:tab/><text:tab/>kleiner Teil magisch ist</text:span><text:span text:style-name="T499">. </text:span><text:span text:style-name="T492">Du siehst nicht die Art der Magie. </text:span><text:span text:style-name="T500">Magische </text:span><text:span text:style-name="T493">Wesen können<text:line-break/><text:tab/><text:tab/></text:span><text:span text:style-name="T501">mit </text:span><text:span text:style-name="T502">Willen </text:span><text:span text:style-name="T503">≥ </text:span><text:span text:style-name="T504">ZW </text:span><text:span text:style-name="T505">widerstehen. 1 m Holz, 2,5 cm Metall oder 30 cm Stein blockieren.</text:span></text:p>
      <text:p text:style-name="P845"><text:span text:style-name="T4">14-17</text:span><text:tab/><text:span text:style-name="T493">Wie oben aber </text:span><text:span text:style-name="T506">kein Rettungwurf</text:span><text:span text:style-name="T499">.</text:span></text:p>
      <text:p text:style-name="P846"><text:span text:style-name="T4">18-19</text:span><text:tab/>D<text:span text:style-name="T498">u </text:span><text:span text:style-name="T492">siehst </text:span><text:span text:style-name="T493">Magie </text:span><text:span text:style-name="T507">im Detail</text:span><text:span text:style-name="T492">, d.h. </text:span><text:span text:style-name="T507">welcher Teil</text:span><text:span text:style-name="T492"> magisch ist</text:span><text:span text:style-name="T499">. </text:span><text:span text:style-name="T492">Du </text:span><text:span text:style-name="T507">erkennst </text:span><text:span text:style-name="T508">grob </text:span><text:span text:style-name="T507">die Stärke<text:line-break/><text:tab/><text:tab/></text:span><text:span text:style-name="T492">der Magie, </text:span><text:span text:style-name="T509">d.h. </text:span><text:span text:style-name="T510">ungefährer </text:span><text:span text:style-name="T511">Grad, Bon</text:span><text:span text:style-name="T512">i</text:span><text:span text:style-name="T511">, etc.</text:span><text:span text:style-name="T508"> </text:span><text:span text:style-name="T505">1 m Holz, 2,5 cm Metall oder 30 cm<text:line-break/><text:tab/><text:tab/>Stein blockieren.</text:span></text:p>
      <text:p text:style-name="P847"><text:span text:style-name="T4">20-23</text:span><text:tab/>D<text:span text:style-name="T498">u </text:span><text:span text:style-name="T492">siehst </text:span><text:span text:style-name="T493">Magie </text:span><text:span text:style-name="T513">und</text:span><text:span text:style-name="T508"> </text:span><text:span text:style-name="T514">unsterbliche</text:span><text:span text:style-name="T511"> Wesen</text:span><text:span text:style-name="T508"> </text:span><text:span text:style-name="T515">und auch</text:span><text:span text:style-name="T516"> </text:span><text:span text:style-name="T507">welcher Teil </text:span><text:span text:style-name="T492">magisch ist </text:span><text:span text:style-name="T516">und<text:line-break/><text:tab/><text:tab/>ob es </text:span><text:span text:style-name="T513">un</text:span><text:span text:style-name="T516">sterblich ist</text:span><text:span text:style-name="T499">. </text:span><text:span text:style-name="T492">Du </text:span><text:span text:style-name="T507">erkennst </text:span><text:span text:style-name="T508">grob </text:span><text:span text:style-name="T507">die Stärke </text:span><text:span text:style-name="T492">der Magie, </text:span><text:span text:style-name="T509">d.h. </text:span><text:span text:style-name="T517">ungefährer </text:span><text:span text:style-name="T508">Grad,</text:span></text:p>
      <text:p text:style-name="P847"><text:span text:style-name="T508"><text:tab/><text:tab/>Bon</text:span><text:span text:style-name="T518">i</text:span><text:span text:style-name="T508">, etc. </text:span><text:span text:style-name="T505">1 m Holz, 2,5 cm Metall oder 30 cm Stein blockieren.</text:span></text:p>
      <text:p text:style-name="P848"><text:span text:style-name="T4">2</text:span><text:span text:style-name="T1678">4</text:span><text:span text:style-name="T4">-2</text:span><text:span text:style-name="T1678">7</text:span><text:tab/>D<text:span text:style-name="T498">u </text:span><text:span text:style-name="T492">siehst </text:span><text:span text:style-name="T493">Magie, </text:span><text:span text:style-name="T519">unsterbliche</text:span><text:span text:style-name="T508"> </text:span><text:span text:style-name="T520">und </text:span><text:span text:style-name="T521">magische </text:span><text:span text:style-name="T511">Wese</text:span><text:span text:style-name="T521">n</text:span><text:span text:style-name="T508"> </text:span><text:span text:style-name="T515">und auch</text:span><text:span text:style-name="T516"> </text:span><text:span text:style-name="T507">welcher Teil </text:span><text:span text:style-name="T492">magisch<text:line-break/><text:tab/><text:tab/>ist </text:span><text:span text:style-name="T516">und ob es </text:span><text:span text:style-name="T520">un</text:span><text:span text:style-name="T516">sterblich </text:span><text:span text:style-name="T520">oder magisch </text:span><text:span text:style-name="T516">ist</text:span><text:span text:style-name="T499">. </text:span><text:span text:style-name="T492">Du </text:span><text:span text:style-name="T507">erkennst </text:span><text:span text:style-name="T515">genau</text:span><text:span text:style-name="T508"> </text:span><text:span text:style-name="T507">die </text:span><text:span text:style-name="T515">Art und </text:span><text:span text:style-name="T507">Stärke </text:span><text:span text:style-name="T492">der<text:line-break/><text:tab/><text:tab/>Magie, </text:span><text:span text:style-name="T515">z.B. welcher Zauber </text:span><text:span text:style-name="T522">und welcher Effekt</text:span><text:span text:style-name="T515">. </text:span><text:span text:style-name="T523">Nichts kann den Zauber</text:span><text:span text:style-name="T524"> blockieren.</text:span></text:p>
      <text:p text:style-name="P849"><text:span text:style-name="T4">2</text:span><text:span text:style-name="T1680">8</text:span><text:span text:style-name="T4">-2</text:span><text:span text:style-name="T1680">9</text:span><text:tab/>D<text:span text:style-name="T498">u </text:span><text:span text:style-name="T525">siehst Magie, </text:span><text:span text:style-name="T526">unsterbliche und magische Wesen</text:span><text:span text:style-name="T525"> innerhalb </text:span><text:span text:style-name="T527">36 m</text:span><text:span text:style-name="T525"> </text:span><text:span text:style-name="T526">im Detail</text:span><text:span text:style-name="T525">. </text:span><text:span text:style-name="T492">Du<text:line-break/><text:tab/><text:tab/></text:span><text:span text:style-name="T507">erkennst </text:span><text:span text:style-name="T515">genau</text:span><text:span text:style-name="T508"> </text:span><text:span text:style-name="T507">die </text:span><text:span text:style-name="T515">Art und </text:span><text:span text:style-name="T507">Stärke </text:span><text:span text:style-name="T492">der Magie, </text:span><text:span text:style-name="T515">z.B. welcher Zauber </text:span><text:span text:style-name="T522">und welcher<text:line-break/><text:tab/><text:tab/>Effekt</text:span><text:span text:style-name="T515">. Nichts kann den Zauber</text:span><text:span text:style-name="T505"> blockieren.</text:span></text:p>
      <text:p text:style-name="P850"><text:span text:style-name="T528">30</text:span><text:span text:style-name="T4">-</text:span><text:span text:style-name="T528">31</text:span><text:tab/>D<text:span text:style-name="T498">u </text:span><text:span text:style-name="T525">siehst Magie, </text:span><text:span text:style-name="T526">unsterbliche und magische Wesen</text:span><text:span text:style-name="T525"> innerhalb 36 m </text:span><text:span text:style-name="T529">für </text:span><text:span text:style-name="T530">4 Phasen</text:span><text:span text:style-name="T529"> </text:span><text:span text:style-name="T526">im<text:line-break/><text:tab/><text:tab/>Detail</text:span><text:span text:style-name="T525">. </text:span><text:span text:style-name="T492">Du </text:span><text:span text:style-name="T507">erkennst </text:span><text:span text:style-name="T515">genau</text:span><text:span text:style-name="T508"> </text:span><text:span text:style-name="T507">die </text:span><text:span text:style-name="T515">Art und </text:span><text:span text:style-name="T507">Stärke </text:span><text:span text:style-name="T492">der Magie, </text:span><text:span text:style-name="T515">z.B. welcher Zauber </text:span><text:span text:style-name="T522">und<text:line-break/><text:tab/><text:tab/>welcher Effekt</text:span><text:span text:style-name="T515">. Nichts kann den Zauber</text:span><text:span text:style-name="T505"> blockieren.</text:span></text:p>
      <text:p text:style-name="P851"><text:span text:style-name="T528">32+</text:span><text:tab/><text:tab/>D<text:span text:style-name="T498">u </text:span><text:span text:style-name="T525">siehst Magie, </text:span><text:span text:style-name="T526">unsterbliche und magische Wesen</text:span><text:span text:style-name="T525"> innerhalb </text:span><text:span text:style-name="T1697">deiner gesamten<text:line-break/><text:tab/><text:tab/></text:span><text:span text:style-name="T1698">Sichtlinie</text:span><text:span text:style-name="T525"> </text:span><text:span text:style-name="T529">für </text:span><text:span text:style-name="T1698">1 Stunde</text:span><text:span text:style-name="T529"> </text:span><text:span text:style-name="T526">im Detail</text:span><text:span text:style-name="T525">. </text:span><text:span text:style-name="T492">Du </text:span><text:span text:style-name="T507">erkennst </text:span><text:span text:style-name="T515">genau</text:span><text:span text:style-name="T508"> </text:span><text:span text:style-name="T507">die </text:span><text:span text:style-name="T515">Art und </text:span><text:span text:style-name="T507">Stärke </text:span><text:span text:style-name="T492">der Magie,<text:line-break/><text:tab/><text:tab/></text:span><text:span text:style-name="T515">z.B. welcher Zauber </text:span><text:span text:style-name="T522">und welcher Effekt</text:span><text:span text:style-name="T515">. Nichts kann den Zauber</text:span><text:span text:style-name="T505"> blockieren.</text:span></text:p>
      <text:p text:style-name="P852"><text:span text:style-name="T1699">1-</text:span><text:span text:style-name="T149">9</text:span><text:span text:style-name="T304"> </text:span>Schutz vor Bösem<text:span text:style-name="T272"><text:tab/><text:tab/><text:tab/><text:tab/><text:tab/><text:tab/><text:tab/><text:tab/><text:tab/><text:tab/><text:tab/></text:span><text:span text:style-name="T477">Regeln</text:span><text:span text:style-name="T271"> </text:span><text:span text:style-name="T478">2</text:span><text:span text:style-name="T479">6</text:span><text:span text:style-name="T1671">9</text:span><text:span text:style-name="T478">,</text:span><text:span text:style-name="T271"> </text:span><text:span text:style-name="T477">Rules</text:span><text:span text:style-name="T271"> </text:span><text:span text:style-name="T478">2</text:span><text:span text:style-name="T479">6</text:span><text:span text:style-name="T1671">5</text:span></text:p>
      <text:p text:style-name="P853"><text:span text:style-name="T1671">Grad</text:span> 1, <text:span text:style-name="T1693">1 Aktion, selbst/mehrere,</text:span> <text:span text:style-name="T1693">1 Phase/ZS</text:span> Dauer, <text:span text:style-name="T1693">variabler </text:span>Rettungswurf</text:p>
      <text:p text:style-name="P854"><text:s/></text:p>
      <text:p text:style-name="P779"><text:span text:style-name="T1700">Du wirkst </text:span>Schutz vor unheiliger Gesinnung und allen Gefahren, auch unbekannten.</text:p>
      <text:p text:style-name="P855"><text:s/></text:p>
      <text:p text:style-name="P856"><text:span text:style-name="T1624">Manifestation </text:span>w<text:span text:style-name="T1660">3</text:span>:</text:p>
      <text:p text:style-name="P857"><text:span text:style-name="T4">1</text:span><text:tab/><text:tab/><text:span text:style-name="T1701">heiliges Symbol wird durchsichtig</text:span> </text:p>
      <text:p text:style-name="P857"><text:span text:style-name="T1626">2</text:span><text:tab/><text:tab/><text:span text:style-name="T1701">sanfte, schützende Aura</text:span></text:p>
      <text:p text:style-name="P857"><text:span text:style-name="T1626">3</text:span><text:tab/><text:tab/><text:span text:style-name="T1701">glühender Heiligenschein</text:span></text:p>
      <text:p text:style-name="P858"><text:s/><text:span text:style-name="T1702"/></text:p>
      <text:p text:style-name="P859"><text:span text:style-name="T495">Zauber </text:span>w20:</text:p>
      <text:p text:style-name="P860"><text:span text:style-name="T4">1-11</text:span><text:tab/><text:tab/>Fehlschlag, <text:span text:style-name="T1604">Ungnade +1</text:span></text:p>
      <text:p text:style-name="P861"><text:span text:style-name="T4">12-13</text:span><text:tab/>+1 auf Rettungswürfe gegen böse Effekte, Wesen, Untote und alles <text:span text:style-name="T1703">U</text:span>nheilig<text:span text:style-name="T1703">e</text:span></text:p>
      <text:p text:style-name="P857"><text:span text:style-name="T4">14-17</text:span><text:tab/>+1 auf Rettungswürfe gegen böse Effekte, Wesen, Untote und alles <text:span text:style-name="T1703">U</text:span>nheilig<text:span text:style-name="T1703">e.</text:span></text:p>
      <text:p text:style-name="P857"><text:span text:style-name="T1703"><text:tab/><text:tab/></text:span>Zusätzlich -<text:span text:style-name="T1704">1 für </text:span><text:span text:style-name="T1705">Angriffe</text:span> von bösen oder unheiligen Wesen.</text:p>
      <text:p text:style-name="P857"><text:span text:style-name="T4">18-19</text:span> <text:tab/>+1 auf Rettungswürfe gegen böse Effekte, Wesen, Untote und alles <text:span text:style-name="T1703">U</text:span>nheilig<text:span text:style-name="T1703">e.</text:span></text:p>
      <text:p text:style-name="P857"><text:span text:style-name="T1703"><text:tab/><text:tab/></text:span>Zusätzlich -<text:span text:style-name="T1704">1 für </text:span><text:span text:style-name="T1705">Angriffe</text:span> von bösen oder unheiligen Wesen <text:span text:style-name="T1705">und Schaden wird</text:span></text:p>
      <text:p text:style-name="P857"><text:span text:style-name="T1705"><text:tab/><text:tab/></text:span>um 1 Punkt pro Würfel reduziert (min. Schaden pro Würfel: 1).</text:p>
      <text:p text:style-name="P862"><text:span text:style-name="T4">18-19</text:span> <text:tab/>+1 auf Rettungswürfe gegen böse Effekte, Wesen, Untote und alles <text:span text:style-name="T1703">U</text:span>nheilig<text:span text:style-name="T1703">e.</text:span></text:p>
      <text:p text:style-name="P862"><text:span text:style-name="T1703"><text:tab/><text:tab/></text:span>Zusätzlich -<text:span text:style-name="T1704">1 für </text:span><text:span text:style-name="T1705">Angriffe</text:span> von bösen oder unheiligen Wesen <text:span text:style-name="T1705">und Schaden wird </text:span>um</text:p>
      <text:p text:style-name="P862"><text:tab/><text:tab/>1 Punkt pro Würfel reduziert (min. Schaden pro Würfel: 1).</text:p>
      <text:p text:style-name="P862"><text:span text:style-name="T4">20-23</text:span><text:tab/>D<text:span text:style-name="T1703">u</text:span> <text:span text:style-name="T1706">und </text:span><text:span text:style-name="T1707">deine </text:span><text:span text:style-name="T1706">Gefährten innerhalb 3 m </text:span>erh<text:span text:style-name="T1706">a</text:span>l<text:span text:style-name="T1703">t</text:span><text:span text:style-name="T1706">et </text:span>+1 auf Rettungswürfe gegen böse</text:p>
      <text:p text:style-name="P862"><text:tab/><text:tab/>Effekte, Wesen, Untote und alles <text:span text:style-name="T1703">U</text:span>nheilig<text:span text:style-name="T1703">e. </text:span>Zusätzlich bekommen alle <text:span text:style-name="T1705">Angriffe</text:span> von</text:p>
      <text:p text:style-name="P862"><text:tab/><text:tab/>bösen oder unheiligen Wesen einen Malus von -1 <text:span text:style-name="T1705">und Schaden wird </text:span>um 1 Punkt pro</text:p>
      <text:p text:style-name="P862"><text:tab/><text:tab/>Würfel reduziert (min. Schaden pro Würfel: 1).</text:p>
      <text:p text:style-name="P862"><text:span text:style-name="T4">2</text:span><text:span text:style-name="T1708">4</text:span><text:span text:style-name="T4">-2</text:span><text:span text:style-name="T1708">7</text:span><text:tab/>D<text:span text:style-name="T1703">u</text:span> <text:span text:style-name="T1706">und </text:span><text:span text:style-name="T1707">deine </text:span><text:span text:style-name="T1706">Gefährten innerhalb </text:span><text:span text:style-name="T1709">6</text:span><text:span text:style-name="T1706"> m </text:span>erh<text:span text:style-name="T1706">a</text:span>l<text:span text:style-name="T1703">t</text:span><text:span text:style-name="T1706">et </text:span>+<text:span text:style-name="T1709">2</text:span> auf Rettungswürfe gegen böse</text:p>
      <text:p text:style-name="P862"><text:tab/><text:tab/>Effekte, Wesen, Untote und alles <text:span text:style-name="T1703">U</text:span>nheilig<text:span text:style-name="T1703">e. </text:span>Zusätzlich bekommen alle <text:span text:style-name="T1705">Angriffe</text:span> von</text:p>
      <text:p text:style-name="P862"><text:tab/><text:tab/>bösen oder unheiligen Wesen einen Malus von -<text:span text:style-name="T1709">2</text:span> <text:span text:style-name="T1705">und Schaden wird </text:span>um <text:span text:style-name="T1709">2</text:span> Punkt<text:span text:style-name="T1709">e</text:span></text:p>
      <text:p text:style-name="P862"><text:tab/><text:tab/>pro Würfel reduziert (min. Schaden pro Würfel: <text:span text:style-name="T1709">1</text:span>).</text:p>
      <text:p text:style-name="P862"><text:span text:style-name="T4">2</text:span><text:span text:style-name="T1708">8</text:span><text:span text:style-name="T4">-2</text:span><text:span text:style-name="T1708">9</text:span><text:tab/>D<text:span text:style-name="T1703">u</text:span> <text:span text:style-name="T1706">und </text:span><text:span text:style-name="T1707">deine </text:span><text:span text:style-name="T1706">Gefährten innerhalb </text:span><text:span text:style-name="T1710">9</text:span><text:span text:style-name="T1706"> m </text:span>erh<text:span text:style-name="T1706">a</text:span>l<text:span text:style-name="T1703">t</text:span><text:span text:style-name="T1706">et </text:span>+<text:span text:style-name="T1710">3</text:span> auf Rettungswürfe gegen böse</text:p>
      <text:p text:style-name="P862"><text:tab/><text:tab/>Effekte, Wesen, Untote und alles <text:span text:style-name="T1703">U</text:span>nheilig<text:span text:style-name="T1703">e. </text:span>Zusätzlich bekommen alle <text:span text:style-name="T1705">Angriffe</text:span> von</text:p>
      <text:p text:style-name="P862"><text:tab/><text:tab/>bösen oder unheiligen Wesen einen Malus von -<text:span text:style-name="T1710">3</text:span> <text:span text:style-name="T1705">und Schaden wird </text:span>um <text:span text:style-name="T1710">3</text:span> Punkt<text:span text:style-name="T1709">e</text:span></text:p>
      <text:p text:style-name="P862"><text:tab/><text:tab/>pro Würfel reduziert (min. Schaden pro Würfel: <text:span text:style-name="T1709">1</text:span>).</text:p>
      <text:p text:style-name="P862"><text:span text:style-name="T1353">30</text:span><text:span text:style-name="T4">-</text:span><text:span text:style-name="T1353">31</text:span><text:tab/>D<text:span text:style-name="T1703">u</text:span> <text:span text:style-name="T1706">und </text:span><text:span text:style-name="T1707">deine </text:span><text:span text:style-name="T1706">Gefährten innerhalb </text:span><text:span text:style-name="T1710">12</text:span><text:span text:style-name="T1706">m </text:span>erh<text:span text:style-name="T1706">a</text:span>l<text:span text:style-name="T1703">t</text:span><text:span text:style-name="T1706">et </text:span>+<text:span text:style-name="T1710">4</text:span> auf Rettungswürfe gegen böse</text:p>
      <text:p text:style-name="P862"><text:tab/><text:tab/>Effekte, Wesen, Untote und alles <text:span text:style-name="T1703">U</text:span>nheilig<text:span text:style-name="T1703">e. </text:span>Zusätzlich bekommen alle <text:span text:style-name="T1705">Angriffe</text:span> von</text:p>
      <text:p text:style-name="P862"><text:tab/><text:tab/>bösen oder unheiligen Wesen einen Malus von -<text:span text:style-name="T1710">4</text:span> <text:span text:style-name="T1705">und Schaden wird </text:span>um <text:span text:style-name="T1710">4</text:span> Punkt<text:span text:style-name="T1709">e</text:span></text:p>
      <text:p text:style-name="P862"><text:tab/><text:tab/>pro Würfel reduziert (min. Schaden pro Würfel: <text:span text:style-name="T1709">1</text:span>). <text:span text:style-name="T1710">Alle Wesen innerhalb 12 m</text:span></text:p>
      <text:p text:style-name="P862"><text:span text:style-name="T1710"><text:tab/><text:tab/>erhalten pro Runde w</text:span><text:span text:style-name="T1711">4</text:span><text:span text:style-name="T1710">+ZS Schaden.</text:span></text:p>
      <text:p text:style-name="P862"><text:span text:style-name="T1353">3</text:span><text:span text:style-name="T1712">2+</text:span><text:tab/><text:tab/>D<text:span text:style-name="T1703">u</text:span> <text:span text:style-name="T1706">und </text:span><text:span text:style-name="T1707">deine </text:span><text:span text:style-name="T1706">Gefährten innerhalb </text:span><text:span text:style-name="T1710">12</text:span><text:span text:style-name="T1706">m </text:span>erh<text:span text:style-name="T1706">a</text:span>l<text:span text:style-name="T1703">t</text:span><text:span text:style-name="T1706">et </text:span>+<text:span text:style-name="T1710">4</text:span> auf Rettungswürfe gegen böse</text:p>
      <text:p text:style-name="P862"><text:tab/><text:tab/>Effekte, Wesen, Untote und alles <text:span text:style-name="T1703">U</text:span>nheilig<text:span text:style-name="T1703">e. </text:span>Zusätzlich bekommen alle <text:span text:style-name="T1705">Angriffe</text:span> von</text:p>
      <text:p text:style-name="P862"><text:tab/><text:tab/>bösen oder unheiligen Wesen einen Malus von -<text:span text:style-name="T1710">4</text:span> <text:span text:style-name="T1705">und Schaden wird </text:span>um <text:span text:style-name="T1710">4</text:span> Punkt<text:span text:style-name="T1709">e</text:span></text:p>
      <text:p text:style-name="P862"><text:tab/><text:tab/>pro Würfel reduziert (min. Schaden pro Würfel: <text:span text:style-name="T1709">1</text:span>). <text:span text:style-name="T1710">Alle solche Wesen innerhalb</text:span></text:p>
      <text:p text:style-name="P863"><text:tab/><text:tab/>12 m erhalten pro Runde 2w6+ZS Schaden.</text:p>
      <text:p text:style-name="P864"><text:span text:style-name="T1699">1-</text:span><text:span text:style-name="T149">10</text:span><text:span text:style-name="T304"> </text:span>Segnung<text:span text:style-name="T272"><text:tab/><text:tab/><text:tab/><text:tab/><text:tab/><text:tab/><text:tab/><text:tab/><text:tab/><text:tab/><text:tab/><text:tab/><text:tab/></text:span><text:span text:style-name="T477">Regeln</text:span><text:span text:style-name="T271"> </text:span><text:span text:style-name="T478">2</text:span><text:span text:style-name="T1671">70</text:span><text:span text:style-name="T478">,</text:span><text:span text:style-name="T271"> </text:span><text:span text:style-name="T477">Rules</text:span><text:span text:style-name="T271"> </text:span><text:span text:style-name="T478">2</text:span><text:span text:style-name="T1671">55</text:span></text:p>
      <text:p text:style-name="P865"><text:span text:style-name="T1713">Grad</text:span><text:span text:style-name="T7"> 1, </text:span><text:span text:style-name="T1714">1 Aktion-, </text:span><text:span text:style-name="T7">selbst/Berührung, </text:span><text:span text:style-name="T1715">≥ </text:span><text:span text:style-name="T1714">1 Phase </text:span><text:span text:style-name="T7">Dauer, </text:span><text:span text:style-name="T1714">kein </text:span><text:span text:style-name="T7">Rettungswurf</text:span></text:p>
      <text:p text:style-name="P866"><text:span text:style-name="T1716">Du segnest jemand oder etwas. </text:span>Auf Wesen anderer Gesinnung -1, entgegengesetzter Gesinnung -2 <text:span text:style-name="T1716">auf den Wurf</text:span>. <text:span text:style-name="T1717">An heiligen oder unheiligen Orten Bonus oder Malus </text:span><text:span text:style-name="T1718">1-4</text:span><text:span text:style-name="T1717">.</text:span> <text:span text:style-name="T1719"><text:line-break/> </text:span></text:p>
      <text:p text:style-name="P866"><text:span text:style-name="T1720">Manifestation </text:span><text:span text:style-name="T1721">w4</text:span><text:span text:style-name="T1722">:</text:span></text:p>
      <text:p text:style-name="P867"><text:span text:style-name="T4">1 </text:span><text:span text:style-name="T1723">Ziel leuchtet<text:tab/></text:span><text:span text:style-name="T1724">2</text:span><text:span text:style-name="T1723"> helle Aura um </text:span><text:span text:style-name="T1725">Ziel<text:tab/></text:span><text:span text:style-name="T1724">3</text:span><text:span text:style-name="T1723"> leuchtende Krone über Ziel<text:tab/> <text:s text:c="8"/></text:span><text:span text:style-name="T1724">4</text:span><text:span text:style-name="T1723"> himmlische Heerscharen singen Hymne</text:span></text:p>
      <text:p text:style-name="P868"><text:s/></text:p>
      <text:p text:style-name="P869"><text:span text:style-name="T495">Zauber </text:span>w20:</text:p>
      <text:p text:style-name="P870"><text:span text:style-name="T4">1-11<text:tab/></text:span><text:tab/>Fehlschlag, <text:span text:style-name="T1604">Ungnade +1</text:span></text:p>
      <text:p text:style-name="P871"><text:span text:style-name="T4">12-13</text:span><text:tab/><text:span text:style-name="T1726">selbst</text:span><text:span text:style-name="T1727">: <text:tab/>für 1</text:span> Phase<text:span text:style-name="T1727"> </text:span>Angriff<text:span text:style-name="T1727">+1</text:span>,<text:span text:style-name="T1727"><text:tab/><text:tab/></text:span><text:span text:style-name="T1726">Gefährte</text:span><text:span text:style-name="T1727">:<text:tab/>für 1</text:span> <text:span text:style-name="T1728">Runde</text:span><text:span text:style-name="T1727"> </text:span>Angriff<text:span text:style-name="T1727">+1</text:span></text:p>
      <text:p text:style-name="P871"><text:span text:style-name="T4">14-17</text:span><text:tab/><text:span text:style-name="T1726">selbst</text:span><text:span text:style-name="T1727">: <text:tab/>für 1</text:span> Phase<text:span text:style-name="T1727"> </text:span>Angriff, Fertigkeit, Rettung, Schaden,<text:span text:style-name="T1727"> </text:span>Zauber <text:span text:style-name="T1727">+1,</text:span></text:p>
      <text:p text:style-name="P871"><text:tab/><text:tab/><text:span text:style-name="T1726">Gefährte</text:span><text:span text:style-name="T1727">:<text:tab/>für 1</text:span> Phase<text:span text:style-name="T1727"> </text:span>Angriff<text:span text:style-name="T1727">+1</text:span>,</text:p>
      <text:p text:style-name="P872"><text:tab/><text:tab/><text:span text:style-name="T4">Flüssigkeit</text:span>: geweiht für 1 Tag, 2x w4 Schaden gegen unheilige Wesen</text:p>
      <text:p text:style-name="P871"><text:span text:style-name="T4">18-19</text:span><text:tab/><text:span text:style-name="T1726">selbst</text:span><text:span text:style-name="T1727">:<text:tab/>für 1</text:span> Phase<text:span text:style-name="T1727"> </text:span><text:span text:style-name="T1717">alle Würfe</text:span> <text:span text:style-name="T1727">+</text:span><text:span text:style-name="T1729">2</text:span><text:span text:style-name="T1727">,<text:tab/><text:tab/></text:span><text:span text:style-name="T1730">Gefährte</text:span><text:span text:style-name="T1729">:<text:tab/></text:span><text:span text:style-name="T1727">für 1</text:span> Phase<text:span text:style-name="T1727"> </text:span><text:span text:style-name="T1717">alle Würfe</text:span> <text:span text:style-name="T1727">+1,</text:span></text:p>
      <text:p text:style-name="P872"><text:tab/><text:tab/><text:span text:style-name="T4">Flüssigkeit</text:span>: geweiht für 1 Tag, 2x w6 Schaden gegen unheilige Wesen</text:p>
      <text:p text:style-name="P872"><text:tab/><text:tab/><text:span text:style-name="T4">Amulett</text:span>:<text:tab/>geweiht für 1 Tag, alle Rettungswürfe +1 für Träger</text:p>
      <text:p text:style-name="P873"><text:span text:style-name="T4">20-23</text:span><text:tab/><text:span text:style-name="T1726">selbst</text:span><text:span text:style-name="T1727">:<text:tab/>1 Phase </text:span><text:span text:style-name="T1717">alle Würfe </text:span><text:span text:style-name="T1727">+</text:span><text:span text:style-name="T1729">w3+ZS </text:span><text:span text:style-name="T1717">und </text:span><text:span text:style-name="T1729">Aura auf alle Gefährten innerhalb </text:span><text:span text:style-name="T1731">1,</text:span><text:span text:style-name="T1729">5 </text:span><text:span text:style-name="T1731">m</text:span></text:p>
      <text:p text:style-name="P874"><text:span text:style-name="T1727"><text:tab/><text:tab/></text:span><text:span text:style-name="T1730">Gefährte</text:span><text:span text:style-name="T1729">:<text:tab/></text:span><text:span text:style-name="T1717">alle Würfe </text:span><text:span text:style-name="T1727">+</text:span><text:span text:style-name="T1729">2</text:span><text:span text:style-name="T1727"> für 1 Phase,</text:span></text:p>
      <text:p text:style-name="P872"><text:tab/><text:tab/><text:span text:style-name="T4">Flüssigkeit</text:span>: <text:span text:style-name="T1732">1</text:span> Tag 2x w8 Schaden gegen unheilige Wesen</text:p>
      <text:p text:style-name="P872"><text:tab/><text:tab/><text:span text:style-name="T4">Amulett</text:span>:<text:tab/><text:span text:style-name="T1732">1 Tag</text:span> alle Rettungswürfe +2 für Träger</text:p>
      <text:p text:style-name="P875"><text:span text:style-name="T16"><text:tab/><text:tab/></text:span><text:span text:style-name="T1730">Waffe</text:span><text:span text:style-name="T1733">:<text:tab/>1 Tag, </text:span><text:span text:style-name="T1734">entweder </text:span><text:span text:style-name="T16">Angriff </text:span><text:span text:style-name="T1735">und</text:span><text:span text:style-name="T16"> Schaden </text:span><text:span text:style-name="T1733">+1 </text:span><text:span text:style-name="T1736">oder</text:span><text:span text:style-name="T1733"><text:line-break/><text:tab/><text:tab/><text:tab/><text:tab/></text:span><text:span text:style-name="T16">Angriff </text:span><text:span text:style-name="T1735">und </text:span><text:span text:style-name="T1736">S</text:span><text:span text:style-name="T16">chaden </text:span><text:span text:style-name="T1733">+2 </text:span><text:span text:style-name="T1735">nur </text:span><text:span text:style-name="T1733">gegen unheilige Wesen</text:span></text:p>
      <text:p text:style-name="P876"><text:span text:style-name="T4">2</text:span><text:span text:style-name="T1737">4</text:span><text:span text:style-name="T4">-2</text:span><text:span text:style-name="T1737">7</text:span><text:tab/><text:span text:style-name="T1726">selbst</text:span><text:span text:style-name="T1727">:<text:tab/>für 1 Phase </text:span><text:span text:style-name="T1717">alle Würfe </text:span><text:span text:style-name="T1727">+</text:span><text:span text:style-name="T1729">w3+ZS </text:span><text:span text:style-name="T1738">und </text:span><text:span text:style-name="T1729">Aura innerhalb </text:span><text:span text:style-name="T1731">3</text:span><text:span text:style-name="T1729"> </text:span><text:span text:style-name="T1731">m</text:span><text:span text:style-name="T1729">,</text:span></text:p>
      <text:p text:style-name="P876"><text:span text:style-name="T1727"><text:tab/><text:tab/></text:span><text:span text:style-name="T1730">Gefährte</text:span><text:span text:style-name="T1729">:<text:tab/></text:span><text:span text:style-name="T1717">alle Würfe</text:span> <text:span text:style-name="T1717">w3+ZS</text:span><text:span text:style-name="T1727"> für 1 Phase,</text:span></text:p>
      <text:p text:style-name="P877"><text:tab/><text:tab/><text:span text:style-name="T4">Flüssigkeit</text:span>: <text:span text:style-name="T1739">dauerhaft </text:span>geweiht, 2x w8 Schaden gegen unheilige Wesen,<text:span text:style-name="T1740"> </text:span><text:span text:style-name="T1741">Z. für heute verloren</text:span></text:p>
      <text:p text:style-name="P877"><text:tab/><text:tab/><text:span text:style-name="T4">Amulett</text:span>:<text:tab/><text:span text:style-name="T1718">geweiht für </text:span>1 Tag alle Rettungswürfe +2 für Träger,<text:span text:style-name="T1740"> </text:span><text:span text:style-name="T1741">Zauber für heute verloren</text:span></text:p>
      <text:p text:style-name="P878"><text:span text:style-name="T16"><text:tab/><text:tab/></text:span><text:span text:style-name="T1730">Waffe</text:span><text:span text:style-name="T1733">:<text:tab/>für 1 Tag </text:span><text:span text:style-name="T1742">geweiht </text:span><text:span text:style-name="T1734">entweder </text:span><text:span text:style-name="T16">Angriff </text:span><text:span text:style-name="T1735">und</text:span><text:span text:style-name="T16"> Schaden </text:span><text:span text:style-name="T1733">+</text:span><text:span text:style-name="T1743">2</text:span><text:span text:style-name="T1733"> </text:span><text:span text:style-name="T1734">oder<text:line-break/><text:tab/><text:tab/><text:tab/><text:tab/></text:span><text:span text:style-name="T1733">Angriff </text:span><text:span text:style-name="T1735">und </text:span><text:span text:style-name="T1733">Schaden +</text:span><text:span text:style-name="T1743">3</text:span><text:span text:style-name="T1733"> </text:span><text:span text:style-name="T1735">nur </text:span><text:span text:style-name="T1733">gegen unheilige Wesen,</text:span><text:span text:style-name="T1744"> </text:span><text:span text:style-name="T1743">Zauber für heute verloren</text:span></text:p>
      <text:p text:style-name="P878"><text:span text:style-name="T4">2</text:span><text:span text:style-name="T1745">8</text:span><text:span text:style-name="T4">-2</text:span><text:span text:style-name="T1745">9</text:span><text:span text:style-name="T16"><text:tab/></text:span><text:span text:style-name="T1726">selbst</text:span><text:span text:style-name="T1746">:<text:tab/></text:span><text:span text:style-name="T1743">du und Gefährten innerhalb 9m</text:span><text:span text:style-name="T1746">: für 1 </text:span><text:span text:style-name="T1743">Stunde</text:span><text:span text:style-name="T1746"> </text:span><text:span text:style-name="T1747">alle Würfe </text:span><text:span text:style-name="T1746">+</text:span><text:span text:style-name="T1743">4</text:span></text:p>
      <text:p text:style-name="P878"><text:span text:style-name="T1743"><text:tab/><text:tab/></text:span><text:span text:style-name="T1730">Gefährte</text:span><text:span text:style-name="T1733">:<text:tab/></text:span><text:span text:style-name="T1746">für 1 Phase </text:span><text:span text:style-name="T1747">alle Würfe </text:span><text:span text:style-name="T1746">+</text:span><text:span text:style-name="T1733">w3+ZS </text:span><text:span text:style-name="T1748">und </text:span><text:span text:style-name="T1733">Aura innerhalb </text:span><text:span text:style-name="T1749">1,5</text:span><text:span text:style-name="T1733"> </text:span><text:span text:style-name="T1750">m</text:span><text:span text:style-name="T1733">,</text:span></text:p>
      <text:p text:style-name="P876"><text:span text:style-name="T1727"><text:tab/><text:tab/></text:span><text:span text:style-name="T1730">Flüssigkeit</text:span><text:span text:style-name="T1729">: </text:span><text:span text:style-name="T1739">dauerhaft </text:span><text:span text:style-name="T1729">geweiht, 2x w8 Schaden gegen unheilige Wesen, </text:span><text:span text:style-name="T1741">Z. für </text:span><text:span text:style-name="T1751">w7+1 Tage </text:span><text:span text:style-name="T1741">verloren</text:span></text:p>
      <text:p text:style-name="P877"><text:tab/><text:tab/><text:span text:style-name="T4">Amulett</text:span>:<text:tab/>geweiht für 1 <text:span text:style-name="T1751">Monat</text:span>, alle Rettungswürfe +2 für Träger, <text:span text:style-name="T1741">Zauber für </text:span><text:span text:style-name="T1751">w7+1 Tage </text:span><text:span text:style-name="T1741">verloren</text:span></text:p>
      <text:p text:style-name="P878"><text:span text:style-name="T16"><text:tab/><text:tab/></text:span><text:span text:style-name="T1730">Waffe</text:span><text:span text:style-name="T1733">:<text:tab/>geweiht für 1 </text:span><text:span text:style-name="T1752">Monat</text:span><text:span text:style-name="T1733">, </text:span><text:span text:style-name="T1734">entweder </text:span><text:span text:style-name="T16">Angriff </text:span><text:span text:style-name="T1735">und</text:span><text:span text:style-name="T16"> Schaden </text:span><text:span text:style-name="T1733">+</text:span><text:span text:style-name="T1743">2</text:span><text:span text:style-name="T1733"> </text:span><text:span text:style-name="T1734">oder<text:line-break/><text:tab/><text:tab/><text:tab/><text:tab/></text:span><text:span text:style-name="T1733">Angriff </text:span><text:span text:style-name="T1735">und </text:span><text:span text:style-name="T1733">Schaden +</text:span><text:span text:style-name="T1743">3</text:span><text:span text:style-name="T1733"> </text:span><text:span text:style-name="T1735">nur </text:span><text:span text:style-name="T1733">gegen unheilige Wesen, </text:span><text:span text:style-name="T1743">Zauber für </text:span><text:span text:style-name="T1752">w7+1 Tage </text:span><text:span text:style-name="T1743">verloren</text:span></text:p>
      <text:p text:style-name="P878"><text:span text:style-name="T1753">30</text:span><text:span text:style-name="T4">-</text:span><text:span text:style-name="T1753">31</text:span><text:span text:style-name="T16"><text:tab/></text:span><text:span text:style-name="T1753">Queste</text:span><text:span text:style-name="T1746">:<text:tab/></text:span><text:span text:style-name="T1747">alle Würfe </text:span><text:span text:style-name="T1752">aller im Sinne des Gottes und der Queste +1, für ZS </text:span><text:span text:style-name="T1733">Gefährte</text:span><text:span text:style-name="T1752">n</text:span></text:p>
      <text:p text:style-name="P878"><text:span text:style-name="T1752"><text:tab/><text:tab/><text:tab/><text:tab/></text:span><text:span text:style-name="T1747">alle Würfe </text:span><text:span text:style-name="T1752">+ZS, 7 Tage Dauer, kann gebannt werden; </text:span><text:span text:style-name="T1754">Zauber für </text:span><text:span text:style-name="T1755">7</text:span><text:span text:style-name="T1754"> </text:span><text:span text:style-name="T1755">Tage</text:span><text:span text:style-name="T1754"> verloren</text:span></text:p>
      <text:p text:style-name="P878"><text:span text:style-name="T1743"><text:tab/><text:tab/></text:span><text:span text:style-name="T1730">Gefährte</text:span><text:span text:style-name="T1733">:</text:span><text:span text:style-name="T1746"><text:tab/></text:span><text:span text:style-name="T1752">alle Würfe +w3+ZS für 1 Phase und 3 m Aura</text:span></text:p>
      <text:p text:style-name="P876"><text:span text:style-name="T1727"><text:tab/><text:tab/></text:span><text:span text:style-name="T1730">Flüssigkeit</text:span><text:span text:style-name="T1729">: </text:span><text:span text:style-name="T1739">dauerhaft </text:span><text:span text:style-name="T1729">geweiht, 2x w8 Schaden gegen unheilige Wesen, </text:span><text:span text:style-name="T1741">Z. </text:span><text:span text:style-name="T1751">w</text:span><text:span text:style-name="T1756">4 Wochen</text:span><text:span text:style-name="T1751"> </text:span><text:span text:style-name="T1741">verloren</text:span></text:p>
      <text:p text:style-name="P877"><text:tab/><text:tab/><text:span text:style-name="T4">Amulett</text:span>:<text:tab/>geweiht für 1 <text:span text:style-name="T1751">Jahr</text:span>, alle Rettungswürfe +2 für Träger, <text:span text:style-name="T1741">Zauber für </text:span><text:span text:style-name="T1751">w</text:span><text:span text:style-name="T1756">4 Wochen</text:span><text:span text:style-name="T1751"> </text:span><text:span text:style-name="T1741">verloren</text:span></text:p>
      <text:p text:style-name="P878"><text:span text:style-name="T16"><text:tab/><text:tab/></text:span><text:span text:style-name="T1730">Waffe</text:span><text:span text:style-name="T1733">:<text:tab/>geweiht für 1 </text:span><text:span text:style-name="T1752">Jahr</text:span><text:span text:style-name="T1733">, </text:span><text:span text:style-name="T1757">entweder</text:span><text:span text:style-name="T1734"> </text:span><text:span text:style-name="T16">Angriff </text:span><text:span text:style-name="T1735">und</text:span><text:span text:style-name="T16"> Schaden </text:span><text:span text:style-name="T1733">+</text:span><text:span text:style-name="T1743">2</text:span><text:span text:style-name="T1733"> </text:span><text:span text:style-name="T1757">oder</text:span><text:span text:style-name="T1734"> </text:span><text:span text:style-name="T1733">Angriff </text:span><text:span text:style-name="T1735">und </text:span><text:span text:style-name="T1733">Schaden +</text:span><text:span text:style-name="T1743">3</text:span><text:span text:style-name="T1733"><text:line-break/><text:tab/><text:tab/><text:tab/><text:tab/></text:span><text:span text:style-name="T1735">nur </text:span><text:span text:style-name="T1733">gegen unheilige Wesen, </text:span><text:span text:style-name="T1743">Zauber für </text:span><text:span text:style-name="T1752">w</text:span><text:span text:style-name="T1758">4 Wochen</text:span><text:span text:style-name="T1752"> </text:span><text:span text:style-name="T1743">verloren</text:span></text:p>
      <text:p text:style-name="P878"><text:span text:style-name="T1753">32+</text:span><text:span text:style-name="T16"><text:tab/><text:tab/></text:span><text:span text:style-name="T1753">Queste</text:span><text:span text:style-name="T1746">:<text:tab/></text:span><text:span text:style-name="T1747">alle Würfe </text:span><text:span text:style-name="T1752">aller im Sinne des Gottes/der Queste +1, ZS </text:span><text:span text:style-name="T1733">Gefährte</text:span><text:span text:style-name="T1752">n </text:span><text:span text:style-name="T1747">alle Würfe </text:span><text:span text:style-name="T1752">+ZS;<text:line-break/><text:tab/><text:tab/><text:tab/><text:tab/></text:span><text:span text:style-name="T1754">Zauber für w</text:span><text:span text:style-name="T1755">20+10</text:span><text:span text:style-name="T1754"> </text:span><text:span text:style-name="T1755">Tage</text:span><text:span text:style-name="T1754"> verloren</text:span></text:p>
      <text:p text:style-name="P878"><text:span text:style-name="T1743"><text:tab/><text:tab/></text:span><text:span text:style-name="T1730">Gefährte</text:span><text:span text:style-name="T1733">:</text:span><text:span text:style-name="T1746"><text:tab/></text:span><text:span text:style-name="T1752">alle Würfe +w3+ZS für 1 Phase und </text:span><text:span text:style-name="T1759">6</text:span><text:span text:style-name="T1752"> m Aura</text:span></text:p>
      <text:p text:style-name="P876"><text:span text:style-name="T1729"><text:tab/><text:tab/></text:span><text:span text:style-name="T1730">Flüssigkeit</text:span><text:span text:style-name="T1729">: </text:span><text:span text:style-name="T1739">dauerhaft </text:span><text:span text:style-name="T1729">geweiht, 2x w8 Schaden gegen unheilige Wesen, </text:span><text:span text:style-name="T1760">Z</text:span><text:span text:style-name="T1761">.</text:span><text:span text:style-name="T1760"> w</text:span><text:span text:style-name="T1762">4</text:span><text:span text:style-name="T1760"> </text:span><text:span text:style-name="T1762">Monate</text:span><text:span text:style-name="T1760"> verloren</text:span></text:p>
      <text:p text:style-name="P877"><text:tab/><text:tab/><text:span text:style-name="T4">Amulett</text:span>:<text:tab/><text:span text:style-name="T1763">dauerhaft </text:span>geweiht, alle Rettungswürfe +2 für Träger, <text:span text:style-name="T1760">Zauber für w</text:span><text:span text:style-name="T1762">4</text:span><text:span text:style-name="T1760"> </text:span><text:span text:style-name="T1762">Monate</text:span><text:span text:style-name="T1760"> verloren</text:span></text:p>
      <text:p text:style-name="P879"><text:span text:style-name="T16"><text:tab/><text:tab/></text:span><text:span text:style-name="T1730">Waffe</text:span><text:span text:style-name="T1733">:<text:tab/>geweiht </text:span><text:span text:style-name="T1764">bis unheilige Tat</text:span><text:span text:style-name="T1733">, </text:span><text:span text:style-name="T1757">entweder</text:span><text:span text:style-name="T1734"> </text:span><text:span text:style-name="T16">Angriff </text:span><text:span text:style-name="T1735">und</text:span><text:span text:style-name="T16"> Schaden </text:span><text:span text:style-name="T1733">+</text:span><text:span text:style-name="T1743">2</text:span><text:span text:style-name="T1733"> </text:span><text:span text:style-name="T1757">oder</text:span><text:span text:style-name="T1734"><text:line-break/><text:tab/><text:tab/><text:tab/><text:tab/></text:span><text:span text:style-name="T1733">Angriff </text:span><text:span text:style-name="T1735">und</text:span><text:span text:style-name="T1733"> Schaden +</text:span><text:span text:style-name="T1743">3</text:span><text:span text:style-name="T1733"> </text:span><text:span text:style-name="T1735">nur </text:span><text:span text:style-name="T1733">gegen unheilige Wesen, </text:span><text:span text:style-name="T1754">Zauber für w</text:span><text:span text:style-name="T1765">4</text:span><text:span text:style-name="T1754"> </text:span><text:span text:style-name="T1765">Monate</text:span><text:span text:style-name="T1754"> verloren</text:span></text:p>
      <text:p text:style-name="P880"><text:span text:style-name="T1699">1-</text:span><text:span text:style-name="T149">1</text:span><text:span text:style-name="T151">1</text:span><text:span text:style-name="T304"> </text:span><text:span text:style-name="T151">Zweites Gesicht</text:span><text:span text:style-name="T278"><text:tab/><text:tab/><text:tab/><text:tab/><text:tab/><text:tab/><text:tab/><text:tab/><text:tab/><text:tab/><text:tab/></text:span><text:span text:style-name="T477">Regeln</text:span><text:span text:style-name="T199"> </text:span><text:span text:style-name="T478">2</text:span><text:span text:style-name="T1671">7</text:span><text:span text:style-name="T151">3</text:span><text:span text:style-name="T478">,</text:span><text:span text:style-name="T199"> </text:span><text:span text:style-name="T477">Rules</text:span><text:span text:style-name="T199"> </text:span><text:span text:style-name="T478">2</text:span><text:span text:style-name="T151">67</text:span></text:p>
      <text:p text:style-name="P881"><text:span text:style-name="T1671">Grad</text:span> 1, <text:span text:style-name="T1766">1 </text:span><text:span text:style-name="T1767">Runde</text:span><text:span text:style-name="T1766">, </text:span>selbst, <text:span text:style-name="T1672">≥</text:span><text:span text:style-name="T1768">3</text:span><text:span text:style-name="T1766"> Phase</text:span><text:span text:style-name="T1769">n</text:span><text:span text:style-name="T1766"> </text:span>Dauer, <text:span text:style-name="T1766">kein </text:span>Rettungswurf</text:p>
      <text:p text:style-name="P882"/>
      <text:p text:style-name="P882"><text:span text:style-name="T1770">Du kannst in die Zukunft blicken, z.B. indem du Eingeweide liest </text:span><text:span text:style-name="T1771">oder Knochen wirfst</text:span><text:span text:style-name="T1770">. </text:span><text:s/></text:p>
      <text:p text:style-name="P883"/>
      <text:p text:style-name="P884"><text:span text:style-name="T1772">Manifestation</text:span><text:span text:style-name="T495"> </text:span>w<text:span text:style-name="T1772">3</text:span>:</text:p>
      <text:p text:style-name="P885"><text:span text:style-name="T4">1</text:span><text:tab/><text:span text:style-name="T1772">Ein drittes Auge erscheint auf deiner Stirn.</text:span></text:p>
      <text:p text:style-name="P885"><text:span text:style-name="T1773">2</text:span><text:tab/><text:span text:style-name="T1772">Deine Augen leuchten auf.</text:span></text:p>
      <text:p text:style-name="P885"><text:span text:style-name="T1773">3</text:span><text:tab/><text:span text:style-name="T1772">Deine Augen sind zugeschmolzen, aber du kannst noch </text:span><text:span text:style-name="T1774">immer </text:span><text:span text:style-name="T1772">sehen.</text:span></text:p>
      <text:p text:style-name="P884"/>
      <text:p text:style-name="P884"><text:span text:style-name="T495">Zauber </text:span>w20:</text:p>
      <text:p text:style-name="P886"><text:span text:style-name="T4">1-11<text:tab/></text:span><text:tab/>Fehlschlag, <text:span text:style-name="T1604">Ungnade +1</text:span></text:p>
      <text:p text:style-name="P887"><text:span text:style-name="T4">12-13</text:span><text:tab/><text:span text:style-name="T1775">Du erlangst für 1 Runde einen Blick in die Zukunft. In der nächsten Runde erhältst</text:span></text:p>
      <text:p text:style-name="P888"><text:tab/><text:tab/>du +4 auf einen beliebigen einzelnen Wurf.</text:p>
      <text:p text:style-name="P889"><text:span text:style-name="T4">14-17</text:span><text:tab/><text:span text:style-name="T1775">Du </text:span><text:span text:style-name="T1776">konzentrierst dich</text:span><text:span text:style-name="T1775"> 1 Runde </text:span><text:span text:style-name="T1776">lang auf die nächsten </text:span><text:span text:style-name="T1777">30 Minuten</text:span><text:span text:style-name="T1776"> </text:span><text:span text:style-name="T1778">und erhältst eine<text:line-break/><text:tab/><text:tab/>zu </text:span><text:span text:style-name="T1779">75%</text:span><text:span text:style-name="T1778"> korrekte Antwort darüber, welche Entscheidung vorteilhaft ist.</text:span></text:p>
      <text:p text:style-name="P890"><text:span text:style-name="T4">18-19</text:span><text:tab/><text:span text:style-name="T1775">Du </text:span><text:span text:style-name="T1776">konzentrierst dich</text:span><text:span text:style-name="T1775"> 1 Runde </text:span><text:span text:style-name="T1776">lang auf die nächsten </text:span><text:span text:style-name="T1777">30 Minuten</text:span><text:span text:style-name="T1776"> </text:span><text:span text:style-name="T1778">und erhältst eine<text:line-break/><text:tab/><text:tab/>zu </text:span><text:span text:style-name="T1779">80%</text:span><text:span text:style-name="T1778"> korrekte Antwort darüber, welche Entscheidung vorteilhaft ist.</text:span></text:p>
      <text:p text:style-name="P891"><text:span text:style-name="T4">20-23</text:span><text:span text:style-name="T16"><text:tab/></text:span><text:span text:style-name="T1780">Du </text:span><text:span text:style-name="T1781">konzentrierst dich</text:span><text:span text:style-name="T1780"> 1 Runde </text:span><text:span text:style-name="T1781">lang auf die nächsten </text:span><text:span text:style-name="T1777">30 Minuten</text:span><text:span text:style-name="T1781"> </text:span><text:span text:style-name="T1782">und erhältst eine<text:line-break/><text:tab/><text:tab/>zu </text:span><text:span text:style-name="T1779">8</text:span><text:span text:style-name="T1783">5</text:span><text:span text:style-name="T1779">%</text:span><text:span text:style-name="T1782"> korrekte Antwort darüber, welche Entscheidung vorteilhaft ist.</text:span></text:p>
      <text:p text:style-name="P892"><text:span text:style-name="T4">2</text:span><text:span text:style-name="T1737">4</text:span><text:span text:style-name="T4">-2</text:span><text:span text:style-name="T1737">7</text:span><text:span text:style-name="T16"><text:tab/></text:span><text:span text:style-name="T1780">Du </text:span><text:span text:style-name="T1781">konzentrierst dich</text:span><text:span text:style-name="T1780"> 1 Runde </text:span><text:span text:style-name="T1781">lang auf die nächste </text:span><text:span text:style-name="T1784">1 Stunde</text:span><text:span text:style-name="T1781"> </text:span><text:span text:style-name="T1782">und erhältst eine<text:line-break/><text:tab/><text:tab/>zu </text:span><text:span text:style-name="T1779">8</text:span><text:span text:style-name="T1783">5</text:span><text:span text:style-name="T1779">%</text:span><text:span text:style-name="T1782"> korrekte Antwort darüber, welche </text:span><text:span text:style-name="T1779">Entscheidung</text:span><text:span text:style-name="T1785">en</text:span><text:span text:style-name="T1782"> </text:span><text:span text:style-name="T1786">jeweils </text:span><text:span text:style-name="T1782">vorteilhaft </text:span><text:span text:style-name="T1786">sind</text:span><text:span text:style-name="T1782">.</text:span></text:p>
      <text:p text:style-name="P893"><text:span text:style-name="T4">2</text:span><text:span text:style-name="T1745">8</text:span><text:span text:style-name="T4">-2</text:span><text:span text:style-name="T1745">9</text:span><text:span text:style-name="T16"><text:tab/></text:span><text:span text:style-name="T1780">Du </text:span><text:span text:style-name="T1781">konzentrierst dich</text:span><text:span text:style-name="T1780"> 1 Runde </text:span><text:span text:style-name="T1781">lang auf die nächste </text:span><text:span text:style-name="T1784">1 Stunde</text:span><text:span text:style-name="T1781"> </text:span><text:span text:style-name="T1782">und erhältst eine<text:line-break/><text:tab/><text:tab/>zu </text:span><text:span text:style-name="T1787">90</text:span><text:span text:style-name="T1779">%</text:span><text:span text:style-name="T1782"> korrekte Antwort darüber, welche </text:span><text:span text:style-name="T1779">Entscheidung</text:span><text:span text:style-name="T1785">en</text:span><text:span text:style-name="T1782"> </text:span><text:span text:style-name="T1786">jeweils </text:span><text:span text:style-name="T1782">vorteilhaft </text:span><text:span text:style-name="T1786">sind</text:span><text:span text:style-name="T1782">.</text:span></text:p>
      <text:p text:style-name="P893"><text:span text:style-name="T1753">30</text:span><text:span text:style-name="T4">-</text:span><text:span text:style-name="T1753">31</text:span><text:span text:style-name="T16"><text:tab/></text:span><text:span text:style-name="T1780">Du </text:span><text:span text:style-name="T1781">konzentrierst dich</text:span><text:span text:style-name="T1780"> 1 Runde </text:span><text:span text:style-name="T1781">lang auf d</text:span><text:span text:style-name="T1788">en</text:span><text:span text:style-name="T1781"> nächste</text:span><text:span text:style-name="T1788">n</text:span><text:span text:style-name="T1781"> </text:span><text:span text:style-name="T1784">1 </text:span><text:span text:style-name="T1787">Tag</text:span><text:span text:style-name="T1781"> </text:span><text:span text:style-name="T1782">und erhältst eine<text:line-break/><text:tab/><text:tab/>zu </text:span><text:span text:style-name="T1787">95</text:span><text:span text:style-name="T1779">%</text:span><text:span text:style-name="T1782"> korrekte Antwort darüber, welche </text:span><text:span text:style-name="T1779">Entscheidung</text:span><text:span text:style-name="T1785">en</text:span><text:span text:style-name="T1782"> </text:span><text:span text:style-name="T1786">jeweils </text:span><text:span text:style-name="T1782">vorteilhaft </text:span><text:span text:style-name="T1786">sind</text:span><text:span text:style-name="T1782">.</text:span></text:p>
      <text:p text:style-name="P893"><text:span text:style-name="T1753">32+</text:span><text:span text:style-name="T16"><text:tab/><text:tab/></text:span><text:span text:style-name="T1780">Du </text:span><text:span text:style-name="T1781">konzentrierst dich</text:span><text:span text:style-name="T1780"> 1 Runde </text:span><text:span text:style-name="T1781">lang auf d</text:span><text:span text:style-name="T1788">en</text:span><text:span text:style-name="T1781"> nächste</text:span><text:span text:style-name="T1788">n</text:span><text:span text:style-name="T1781"> </text:span><text:span text:style-name="T1784">1 </text:span><text:span text:style-name="T1787">Monat</text:span><text:span text:style-name="T1781"> </text:span><text:span text:style-name="T1782">und erhältst eine<text:line-break/><text:tab/><text:tab/>zu </text:span><text:span text:style-name="T1787">9</text:span><text:span text:style-name="T1789">9</text:span><text:span text:style-name="T1779">%</text:span><text:span text:style-name="T1782"> korrekte Antwort darüber, welche </text:span><text:span text:style-name="T1779">Entscheidung</text:span><text:span text:style-name="T1785">en</text:span><text:span text:style-name="T1782"> </text:span><text:span text:style-name="T1786">jeweils </text:span><text:span text:style-name="T1782">vorteilhaft </text:span><text:span text:style-name="T1786">sind</text:span><text:span text:style-name="T1782">.</text:span></text:p>
      <text:p text:style-name="P893"><text:span text:style-name="T1782"><text:tab/><text:tab/></text:span><text:span text:style-name="T1790">Zusätzlich erhältst du </text:span><text:span text:style-name="T1791">solange </text:span><text:span text:style-name="T1790">+1 auf alle Würfe.</text:span></text:p>
      <text:p text:style-name="P894"><text:span text:style-name="T742">1-</text:span><text:span text:style-name="T1792">12</text:span><text:span text:style-name="T304"> </text:span>Tiere beschwören <text:span text:style-name="T1793">(Kleriker/Druide)</text:span><text:span text:style-name="T278"><text:tab/><text:tab/><text:tab/><text:tab/><text:tab/><text:tab/><text:tab/></text:span><text:span text:style-name="T199">Regeln 1</text:span><text:span text:style-name="T650">58</text:span><text:span text:style-name="T199">, Rules </text:span><text:span text:style-name="T577">1</text:span><text:span text:style-name="T650">29</text:span></text:p>
      <text:p text:style-name="P895"><text:span text:style-name="T650">Grad</text:span><text:span text:style-name="T743"> </text:span><text:span text:style-name="T1794">2</text:span>, <text:span text:style-name="T841">1 Runde, 6 m Reichweite, </text:span><text:span text:style-name="T918">variable <text:s/></text:span>Dauer<text:span text:style-name="T743">, kein </text:span>Rettungswurf, <text:span text:style-name="T269">-</text:span><text:span text:style-name="T1795">2 </text:span><text:span text:style-name="T1796">weil</text:span><text:span text:style-name="T1795"> Magierzauber</text:span></text:p>
      <text:p text:style-name="P896"><text:s/></text:p>
      <text:p text:style-name="P897"><text:span text:style-name="T453">D</text:span><text:span text:style-name="T2">u </text:span><text:span text:style-name="T749">kannst </text:span><text:span text:style-name="T846">gewöhnliche Tiere </text:span><text:span text:style-name="T919">mit einer </text:span><text:span text:style-name="T920">materiellen </text:span><text:span text:style-name="T919">Probe de</text:span><text:span text:style-name="T921">s</text:span><text:span text:style-name="T919"> Tier</text:span><text:span text:style-name="T921">s</text:span><text:span text:style-name="T919"> </text:span><text:span text:style-name="T846">beschwören </text:span><text:span text:style-name="T922">und befehligen</text:span><text:span text:style-name="T846">. </text:span><text:span text:style-name="T922">Du kannst ihnen nicht schaden.</text:span></text:p>
      <text:p text:style-name="P896"><text:s/></text:p>
      <text:p text:style-name="P898">Zauber w20:</text:p>
      <text:p text:style-name="P899"><text:span text:style-name="T4">1<text:tab/></text:span><text:tab/><text:span text:style-name="T754">Kritischer </text:span>Fehlschlag! <text:span text:style-name="T849">w</text:span><text:span text:style-name="T1797">3</text:span><text:span text:style-name="T754">+</text:span>Glück<text:span text:style-name="T754">smod</text:span>:</text:p>
      <text:p text:style-name="P899"><text:tab/><text:tab/><text:span text:style-name="T4">0-</text:span> <text:span text:style-name="T1793">Ungnade+1</text:span> <text:span text:style-name="T754">&amp; Patzer<text:tab/><text:tab/></text:span><text:span text:style-name="T756">1</text:span><text:span text:style-name="T1798">+</text:span><text:span text:style-name="T754"> </text:span><text:span text:style-name="T1793">Ungnade+2</text:span></text:p>
      <text:p text:style-name="P899"><text:span text:style-name="T4">2-1</text:span><text:span text:style-name="T1799">3</text:span><text:span text:style-name="T4"><text:tab/></text:span><text:tab/>Fehlschlag, <text:span text:style-name="T1800">Ungnade+1</text:span></text:p>
      <text:p text:style-name="P899"><text:span text:style-name="T4">1</text:span><text:span text:style-name="T1799">4</text:span><text:span text:style-name="T4">-1</text:span><text:span text:style-name="T1801">5</text:span><text:tab/>D<text:span text:style-name="T923">u rufst ein Tier mit 1 TW für 1 Stunde herbei. </text:span><text:span text:style-name="T924">W</text:span><text:span text:style-name="T925">enn Du etwas U</text:span><text:span text:style-name="T923">nnatürliches<text:line-break/><text:tab/><text:tab/></text:span><text:span text:style-name="T925">befiehlst</text:span><text:span text:style-name="T923"> wird </text:span><text:span text:style-name="T924">es </text:span><text:span text:style-name="T925">zu 50% verschwinden.</text:span></text:p>
      <text:p text:style-name="P899"><text:span text:style-name="T4">1</text:span><text:span text:style-name="T1801">6</text:span><text:span text:style-name="T4">-1</text:span><text:span text:style-name="T1801">9</text:span><text:tab/>D<text:span text:style-name="T923">u rufst ein Tier mit </text:span><text:span text:style-name="T926">2</text:span><text:span text:style-name="T923"> TW </text:span><text:span text:style-name="T926">oder 2 Tiere mit 1 TW </text:span><text:span text:style-name="T923">für 1 Stunde herbei. </text:span><text:span text:style-name="T924">W</text:span><text:span text:style-name="T925">enn Du<text:line-break/><text:tab/><text:tab/>etwas U</text:span><text:span text:style-name="T923">nnatürliches </text:span><text:span text:style-name="T925">befiehlst</text:span><text:span text:style-name="T923"> wird </text:span><text:span text:style-name="T924">es </text:span><text:span text:style-name="T925">zu 50% verschwinden.</text:span></text:p>
      <text:p text:style-name="P899"><text:span text:style-name="T1801">20</text:span><text:span text:style-name="T4">-</text:span><text:span text:style-name="T1801">2</text:span><text:span text:style-name="T4">1</text:span><text:tab/>D<text:span text:style-name="T923">u rufst ein Tier mit </text:span><text:span text:style-name="T926">2</text:span><text:span text:style-name="T923"> TW </text:span><text:span text:style-name="T926">oder 2 Tiere mit 1 TW </text:span><text:span text:style-name="T923">für </text:span><text:span text:style-name="T927">2</text:span><text:span text:style-name="T923"> Stunde</text:span><text:span text:style-name="T927">n</text:span><text:span text:style-name="T923"> herbei. </text:span><text:span text:style-name="T924">W</text:span><text:span text:style-name="T925">enn Du<text:line-break/><text:tab/><text:tab/>etwas U</text:span><text:span text:style-name="T923">nnatürliches </text:span><text:span text:style-name="T925">befiehlst</text:span><text:span text:style-name="T923"> wird </text:span><text:span text:style-name="T924">es </text:span><text:span text:style-name="T925">zu 50% verschwinden.</text:span></text:p>
      <text:p text:style-name="P899"><text:span text:style-name="T857">2</text:span><text:span text:style-name="T1801">2</text:span><text:span text:style-name="T4">-</text:span><text:span text:style-name="T857">2</text:span><text:span text:style-name="T1801">5</text:span><text:tab/>D<text:span text:style-name="T923">u rufst ein Tier mit </text:span><text:span text:style-name="T927">4</text:span><text:span text:style-name="T923"> TW </text:span><text:span text:style-name="T926">oder 2 Tiere mit </text:span><text:span text:style-name="T927">2</text:span><text:span text:style-name="T926"> TW </text:span><text:span text:style-name="T927">oder 4 Tiere mit 1 TW </text:span><text:span text:style-name="T923">für<text:line-break/><text:tab/><text:tab/></text:span><text:span text:style-name="T927">2 </text:span><text:span text:style-name="T923">Stunde</text:span><text:span text:style-name="T927">n</text:span><text:span text:style-name="T923"> herbei. </text:span><text:span text:style-name="T924">W</text:span><text:span text:style-name="T925">enn Du etwas U</text:span><text:span text:style-name="T923">nnatürliches </text:span><text:span text:style-name="T925">befiehlst</text:span><text:span text:style-name="T923"> wird </text:span><text:span text:style-name="T924">es </text:span><text:span text:style-name="T925">zu </text:span><text:span text:style-name="T924">2</text:span><text:span text:style-name="T925">5%<text:line-break/><text:tab/><text:tab/>verschwinden.</text:span></text:p>
      <text:p text:style-name="P899"><text:span text:style-name="T857">2</text:span><text:span text:style-name="T1801">6</text:span><text:span text:style-name="T4">-</text:span><text:span text:style-name="T857">2</text:span><text:span text:style-name="T1801">9</text:span><text:tab/>D<text:span text:style-name="T923">u rufst ein Tier mit </text:span><text:span text:style-name="T928">8</text:span><text:span text:style-name="T923"> TW </text:span><text:span text:style-name="T926">oder 2 Tiere mit </text:span><text:span text:style-name="T928">4</text:span><text:span text:style-name="T926"> TW </text:span><text:span text:style-name="T927">oder 4 Tiere mit </text:span><text:span text:style-name="T928">2</text:span><text:span text:style-name="T927"> TW </text:span><text:span text:style-name="T928">oder 8 Tiere<text:line-break/><text:tab/><text:tab/>mit 1 TW </text:span><text:span text:style-name="T923">für </text:span><text:span text:style-name="T927">2</text:span><text:span text:style-name="T923"> Stunde</text:span><text:span text:style-name="T927">n</text:span><text:span text:style-name="T923"> herbei. </text:span><text:span text:style-name="T924">W</text:span><text:span text:style-name="T925">enn Du etwas U</text:span><text:span text:style-name="T923">nnatürliches </text:span><text:span text:style-name="T925">befiehlst</text:span><text:span text:style-name="T923"> wird </text:span><text:span text:style-name="T924">es </text:span><text:span text:style-name="T925">zu<text:line-break/><text:tab/><text:tab/></text:span><text:span text:style-name="T924">2</text:span><text:span text:style-name="T925">5% verschwinden.</text:span></text:p>
      <text:p text:style-name="P899"><text:span text:style-name="T1801">30</text:span><text:span text:style-name="T4">-</text:span><text:span text:style-name="T1801">31</text:span><text:tab/>D<text:span text:style-name="T923">u rufst ein Tier mit </text:span><text:span text:style-name="T928">8</text:span><text:span text:style-name="T923"> TW </text:span><text:span text:style-name="T926">oder 2 Tiere mit </text:span><text:span text:style-name="T928">4</text:span><text:span text:style-name="T926"> TW </text:span><text:span text:style-name="T927">oder 4 Tiere mit </text:span><text:span text:style-name="T928">2</text:span><text:span text:style-name="T927"> TW </text:span><text:span text:style-name="T928">oder 8 Tiere<text:line-break/><text:tab/><text:tab/>mit 1 TW </text:span><text:span text:style-name="T923">für </text:span><text:span text:style-name="T927">2</text:span><text:span text:style-name="T923"> Stunde</text:span><text:span text:style-name="T927">n</text:span><text:span text:style-name="T923"> herbei. </text:span><text:span text:style-name="T924">W</text:span><text:span text:style-name="T925">enn Du etwas U</text:span><text:span text:style-name="T923">nnatürliches </text:span><text:span text:style-name="T925">befiehlst</text:span><text:span text:style-name="T923"> wird </text:span><text:span text:style-name="T924">es </text:span><text:span text:style-name="T925">zu<text:line-break/><text:tab/><text:tab/></text:span><text:span text:style-name="T929">10</text:span><text:span text:style-name="T925">% verschwinden.</text:span></text:p>
      <text:p text:style-name="P899"><text:span text:style-name="T889">3</text:span><text:span text:style-name="T1801">2</text:span><text:span text:style-name="T4">-</text:span><text:span text:style-name="T889">3</text:span><text:span text:style-name="T1801">3</text:span><text:tab/>D<text:span text:style-name="T923">u rufst ein Tier mit </text:span><text:span text:style-name="T930">16</text:span><text:span text:style-name="T923"> TW </text:span><text:span text:style-name="T926">oder 2 Tiere mit </text:span><text:span text:style-name="T930">8</text:span><text:span text:style-name="T926"> TW </text:span><text:span text:style-name="T927">oder 4 Tiere mit </text:span><text:span text:style-name="T930">4</text:span><text:span text:style-name="T927"> TW </text:span><text:span text:style-name="T928">oder<text:line-break/><text:tab/><text:tab/>8 Tiere mit </text:span><text:span text:style-name="T930">2</text:span><text:span text:style-name="T928"> TW</text:span><text:span text:style-name="T930"> </text:span><text:span text:style-name="T923">für </text:span><text:span text:style-name="T930">1 Tag </text:span><text:span text:style-name="T923">herbei. </text:span><text:span text:style-name="T924">W</text:span><text:span text:style-name="T925">enn Du etwas U</text:span><text:span text:style-name="T923">nnatürliches </text:span><text:span text:style-name="T925">befiehlst</text:span><text:span text:style-name="T923"> wird </text:span><text:span text:style-name="T924">es<text:line-break/><text:tab/><text:tab/></text:span><text:span text:style-name="T925">zu </text:span><text:span text:style-name="T929">10</text:span><text:span text:style-name="T925">% verschwinden.</text:span></text:p>
      <text:p text:style-name="P899"><text:span text:style-name="T889">3</text:span><text:span text:style-name="T1801">4</text:span><text:span text:style-name="T897">+</text:span><text:span text:style-name="T889"><text:tab/></text:span><text:tab/>D<text:span text:style-name="T923">u rufst ein</text:span><text:span text:style-name="T931">e große</text:span><text:span text:style-name="T923"> </text:span><text:span text:style-name="T931">Gruppe von </text:span><text:span text:style-name="T923">Tier</text:span><text:span text:style-name="T931">en gleicher Art (z.B. Löwenrudel) mit insgesamt<text:line-break/><text:tab/><text:tab/>100 TW für 1 Woche herbei</text:span><text:span text:style-name="T923">. </text:span><text:span text:style-name="T929">S</text:span><text:span text:style-name="T931">ie</text:span><text:span text:style-name="T923"> </text:span><text:span text:style-name="T931">tun alles und gehen auch in den Tod </text:span><text:span text:style-name="T932">für dich</text:span><text:span text:style-name="T931">.</text:span></text:p>
      <text:p text:style-name="P900"><text:s/></text:p>
      <text:p text:style-name="P898"><text:span text:style-name="T202">P</text:span>atzer <text:span text:style-name="T778">w</text:span><text:span text:style-name="T941">4</text:span>:</text:p>
      <text:p text:style-name="P899"><text:span text:style-name="T4">1</text:span><text:tab/>D<text:span text:style-name="T818">u </text:span><text:span text:style-name="T941">rufst einen Schwarm aggressiver Insekten herbei</text:span></text:p>
      <text:p text:style-name="P899"><text:span text:style-name="T4">2</text:span><text:tab/><text:span text:style-name="T941">Du lässt das nächststehende Tier für w4 Runden verschwinden, </text:span><text:span text:style-name="T1802">es</text:span><text:span text:style-name="T941"> kommt schmutzig,<text:line-break/><text:tab/>nass und wütend zurück</text:span></text:p>
      <text:p text:style-name="P899"><text:span text:style-name="T4">3</text:span><text:tab/><text:span text:style-name="T943">D</text:span><text:span text:style-name="T818">u </text:span><text:span text:style-name="T943">rufst nur einen Haufen Tierteile herbei</text:span></text:p>
      <text:p text:style-name="P899"><text:span text:style-name="T4">4</text:span><text:tab/><text:span text:style-name="T943">Du rufst das Tier herbei, doch es </text:span><text:span text:style-name="T1802">erscheint</text:span><text:span text:style-name="T943"> </text:span><text:span text:style-name="T1802">in</text:span><text:span text:style-name="T943"> einem Objekt in der </text:span>Umgebung und stirbt.</text:p>
      <text:p text:style-name="P900"><text:s/></text:p>
      <text:p text:style-name="P901"><text:span text:style-name="T1803"/></text:p>
      <text:p text:style-name="P902"><text:span text:style-name="T1804">1</text:span><text:span text:style-name="T1805"> </text:span><text:span text:style-name="T5">Tiere beschwören </text:span><text:span text:style-name="T1806">(Fortsetzung)</text:span></text:p>
      <text:p text:style-name="P903"><text:span text:style-name="T945">Rabe</text:span><text:span text:style-name="T946"> </text:span><text:span text:style-name="T947">(½ TW)</text:span><text:span text:style-name="T946">:<text:line-break/></text:span><text:span text:style-name="T948">INI +</text:span><text:span text:style-name="T949">2</text:span><text:span text:style-name="T948">; A </text:span><text:span text:style-name="T949">Klaue</text:span><text:span text:style-name="T948"> </text:span><text:span text:style-name="T949">+4</text:span><text:span text:style-name="T948"> nah (</text:span><text:span text:style-name="T849">w</text:span><text:span text:style-name="T949">4-3</text:span><text:span text:style-name="T948">); RK 1</text:span><text:span text:style-name="T949">4</text:span><text:span text:style-name="T948">; TW </text:span><text:span text:style-name="T949">¼</text:span><text:span text:style-name="T849">w</text:span><text:span text:style-name="T949">8</text:span><text:span text:style-name="T948"> </text:span><text:span text:style-name="T950">(</text:span><text:span text:style-name="T949">1</text:span><text:span text:style-name="T950">)</text:span><text:span text:style-name="T948">; BW </text:span><text:span text:style-name="T949">fliegen </text:span><text:span text:style-name="T948">12 m; AW </text:span><text:span text:style-name="T849">w</text:span><text:span text:style-name="T948">20; </text:span><text:span text:style-name="T951">spezial: Glänzendes sammeln</text:span><text:span text:style-name="T948"><text:line-break/>RW ZÄH -2, REF +</text:span><text:span text:style-name="T949">4</text:span><text:span text:style-name="T948">, WIL </text:span><text:span text:style-name="T949">+2</text:span><text:span text:style-name="T948">; </text:span>N<text:span text:style-name="T950">eutral</text:span></text:p>
      <text:p text:style-name="P904"><text:span text:style-name="T952">Echsenmensch</text:span><text:span text:style-name="T946"> </text:span><text:span text:style-name="T947">(</text:span><text:span text:style-name="T953">1</text:span><text:span text:style-name="T947"> TW):<text:line-break/></text:span><text:span text:style-name="T948">INI -</text:span><text:span text:style-name="T954">2</text:span><text:span text:style-name="T948">; A </text:span><text:span text:style-name="T954">Biss</text:span><text:span text:style-name="T948">+</text:span><text:span text:style-name="T954">3</text:span><text:span text:style-name="T948">(</text:span><text:span text:style-name="T849">w</text:span><text:span text:style-name="T954">4</text:span><text:span text:style-name="T948">) </text:span><text:span text:style-name="T954">oder Keule+2(w4)</text:span><text:span text:style-name="T948">; RK 1</text:span><text:span text:style-name="T954">4</text:span><text:span text:style-name="T948">; TW </text:span><text:span text:style-name="T849">w</text:span><text:span text:style-name="T948">8</text:span><text:span text:style-name="T954">(5)</text:span><text:span text:style-name="T948">; BW </text:span><text:span text:style-name="T954">9</text:span><text:span text:style-name="T948"> m/</text:span><text:span text:style-name="T954">schwimmen</text:span><text:span text:style-name="T948">; AW </text:span><text:span text:style-name="T849">w</text:span><text:span text:style-name="T948">20;<text:line-break/>RW ZÄH +</text:span><text:span text:style-name="T955">2</text:span><text:span text:style-name="T948">, REF -</text:span><text:span text:style-name="T955">1</text:span><text:span text:style-name="T948">, WIL -</text:span><text:span text:style-name="T955">1</text:span><text:span text:style-name="T948">; </text:span><text:span text:style-name="T955">Neutral</text:span></text:p>
      <text:p text:style-name="P905"><text:span text:style-name="T952">Riesenameise-Arbeiter</text:span><text:span text:style-name="T946"> </text:span><text:span text:style-name="T947">(</text:span><text:span text:style-name="T953">1</text:span><text:span text:style-name="T947"> TW):<text:line-break/></text:span><text:span text:style-name="T948">INI +</text:span><text:span text:style-name="T956">0</text:span><text:span text:style-name="T948">; A </text:span><text:span text:style-name="T957">Biss</text:span><text:span text:style-name="T948"> +</text:span><text:span text:style-name="T956">2</text:span><text:span text:style-name="T948"> (</text:span><text:span text:style-name="T849">w</text:span><text:span text:style-name="T948">4+</text:span><text:span text:style-name="T956">1</text:span><text:span text:style-name="T948">); RK 1</text:span><text:span text:style-name="T956">6</text:span><text:span text:style-name="T948">; TW </text:span><text:span text:style-name="T849">w</text:span><text:span text:style-name="T948">8</text:span><text:span text:style-name="T956">+2 (7)</text:span><text:span text:style-name="T948">; BW 1</text:span><text:span text:style-name="T956">5</text:span><text:span text:style-name="T948"> m/</text:span><text:span text:style-name="T956">klettern</text:span><text:span text:style-name="T948">; AW </text:span><text:span text:style-name="T849">w</text:span><text:span text:style-name="T948">20;<text:line-break/>RW ZÄH +</text:span><text:span text:style-name="T956">5</text:span><text:span text:style-name="T948">, REF +</text:span><text:span text:style-name="T956">1</text:span><text:span text:style-name="T948">, WIL -</text:span><text:span text:style-name="T956">3</text:span><text:span text:style-name="T948">; </text:span><text:span text:style-name="T956">Ordnung</text:span></text:p>
      <text:p text:style-name="P905"><text:span text:style-name="T946">Pony </text:span><text:span text:style-name="T947">(1 TW)</text:span><text:span text:style-name="T946">:<text:line-break/></text:span><text:span text:style-name="T948">INI +1; A Huf -2 nah (</text:span><text:span text:style-name="T849">w</text:span><text:span text:style-name="T948">2); RK 11; TW </text:span><text:span text:style-name="T849">w</text:span><text:span text:style-name="T948">8 + 2 </text:span><text:span text:style-name="T950">(8)</text:span><text:span text:style-name="T948">; BW 12 m; AW </text:span><text:span text:style-name="T849">w</text:span><text:span text:style-name="T948">20;<text:line-break/>RW ZÄH +2, REF +3, WIL -1; </text:span>N<text:span text:style-name="T950">eutral</text:span></text:p>
      <text:p text:style-name="P905"><text:span text:style-name="T946">G</text:span><text:span text:style-name="T4">ewöhnlicher Wolf </text:span><text:span text:style-name="T958">(1 TW)</text:span><text:span text:style-name="T4">:<text:line-break/></text:span>INI +3; A Biss +2 nah (<text:span text:style-name="T849">w</text:span>4); RK 12; <text:s/>TW <text:span text:style-name="T849">w</text:span>6 <text:span text:style-name="T950">(4)</text:span>; BW 12 m; AW <text:span text:style-name="T849">w</text:span>20;<text:line-break/>RW ZÄH +3, REF +2, WIL +1; N<text:span text:style-name="T950">eutral</text:span></text:p>
      <text:p text:style-name="P905"><text:span text:style-name="T958">Schreckensw</text:span><text:span text:style-name="T4">olf </text:span><text:span text:style-name="T958">(2 TW)</text:span><text:span text:style-name="T4">:<text:line-break/></text:span>INI +5; A Biss +6 nah (<text:span text:style-name="T849">w</text:span>6 + 2); RK 14; TW 2<text:span text:style-name="T849">w</text:span>6 <text:span text:style-name="T950">(7)</text:span>; BW 12 m; AW <text:span text:style-name="T849">w</text:span>20;<text:line-break/>RW ZÄH +4, REF +4, WIL +3; N<text:span text:style-name="T950">eutral</text:span></text:p>
      <text:p text:style-name="P905"><text:span text:style-name="T946">Esel/Maultier </text:span><text:span text:style-name="T947">(2 TW)</text:span><text:span text:style-name="T946">:<text:line-break/></text:span><text:span text:style-name="T948">INI -1; A Biss -1 nah (</text:span><text:span text:style-name="T849">w</text:span><text:span text:style-name="T948">2); RK 11; TW 2</text:span><text:span text:style-name="T849">w</text:span><text:span text:style-name="T948">8 </text:span><text:span text:style-name="T950">(9)</text:span><text:span text:style-name="T948">; BW 9 m; AW </text:span><text:span text:style-name="T849">w</text:span><text:span text:style-name="T948">20;<text:line-break/>RW ZÄH +4, REF +2, WIL +2; </text:span>N<text:span text:style-name="T950">eutral</text:span></text:p>
      <text:p text:style-name="P905"><text:span text:style-name="T946">Killerbiene </text:span><text:span text:style-name="T947">(2 TW)</text:span><text:span text:style-name="T946">:<text:line-break/></text:span><text:span text:style-name="T948">INI +1; A Stachel +3 nah (</text:span><text:span text:style-name="T849">w</text:span><text:span text:style-name="T948">4 + Gift); RK 12; TW 2</text:span><text:span text:style-name="T849">w</text:span><text:span text:style-name="T948">8 </text:span><text:span text:style-name="T959">(9)</text:span><text:span text:style-name="T948">; BW fliegen 9 m; AW </text:span><text:span text:style-name="T849">w</text:span><text:span text:style-name="T948">20;<text:line-break/>BES Gift (ZÄH-RW mit SG 8 oder Tod); RW ZÄH +2, REF +3, WIL +1; </text:span><text:span text:style-name="T950">Chaos</text:span></text:p>
      <text:p text:style-name="P905"><text:span text:style-name="T960">Fledermausschwarm</text:span><text:span text:style-name="T946"> </text:span><text:span text:style-name="T947">(</text:span><text:span text:style-name="T960">2</text:span><text:span text:style-name="T947"> TW):<text:line-break/></text:span><text:span text:style-name="T948">INI </text:span><text:span text:style-name="T961">+4</text:span><text:span text:style-name="T948">; A </text:span><text:span text:style-name="T954">Biss</text:span><text:span text:style-name="T948">+</text:span><text:span text:style-name="T961">1</text:span><text:span text:style-name="T948">(</text:span><text:span text:style-name="T849">w</text:span><text:span text:style-name="T961">3+krank</text:span><text:span text:style-name="T948">); </text:span><text:span text:style-name="T961">RK</text:span><text:span text:style-name="T948">1</text:span><text:span text:style-name="T961">0 </text:span><text:span text:style-name="T962">halber Schaden</text:span><text:span text:style-name="T948">; TW </text:span><text:span text:style-name="T961">2</text:span><text:span text:style-name="T849">w</text:span><text:span text:style-name="T948">8</text:span><text:span text:style-name="T954">(</text:span><text:span text:style-name="T961">9</text:span><text:span text:style-name="T954">)</text:span><text:span text:style-name="T948">; BW </text:span><text:span text:style-name="T961">12</text:span><text:span text:style-name="T948"> m/</text:span><text:span text:style-name="T961">fliegen</text:span><text:span text:style-name="T948">;<text:line-break/>AW </text:span><text:span text:style-name="T961">alle in 6x6 m</text:span><text:span text:style-name="T948">; RW ZÄH +</text:span><text:span text:style-name="T961">0</text:span><text:span text:style-name="T948">, REF </text:span><text:span text:style-name="T961">+10</text:span><text:span text:style-name="T948">, WIL -</text:span><text:span text:style-name="T961">2</text:span><text:span text:style-name="T948">; </text:span><text:span text:style-name="T961">Ordnung</text:span></text:p>
      <text:p text:style-name="P905"><text:span text:style-name="T946">Pferd </text:span><text:span text:style-name="T947">(3 TW):<text:line-break/></text:span><text:span text:style-name="T948">INI +1; A Huf +2 nah (</text:span><text:span text:style-name="T849">w</text:span><text:span text:style-name="T948">4 + 2); RK 14; TW 3</text:span><text:span text:style-name="T849">w</text:span><text:span text:style-name="T948">8 </text:span><text:span text:style-name="T959">(14)</text:span><text:span text:style-name="T948">; BW 18 m; AW </text:span><text:span text:style-name="T849">w</text:span><text:span text:style-name="T948">20;<text:line-break/>RW ZÄH +4, REF +3, WIL +1; N</text:span><text:span text:style-name="T950">eutral</text:span></text:p>
      <text:p text:style-name="P905"><text:span text:style-name="T4">Höhlengrille </text:span><text:span text:style-name="T947">(3 TW)</text:span><text:span text:style-name="T4">:<text:line-break/></text:span>INI -1; A Biss -2 nah (<text:span text:style-name="T849">w</text:span>3); RK 13; TW 3<text:span text:style-name="T849">w</text:span>8 <text:span text:style-name="T959">(14)</text:span>; BW Sprung 24 m oder fliegen 9 m; AW <text:span text:style-name="T849">w</text:span>20;<text:line-break/>BES Zirpen <text:span text:style-name="T849">w</text:span>4; RW ZÄH +2, REF +0, WIL -3; N<text:span text:style-name="T950">eutral</text:span></text:p>
      <text:p text:style-name="P906">Insektenschwarm <text:span text:style-name="T1807">(4 TW)</text:span>:<text:line-break/><text:span text:style-name="T16">INI +5; A Schwarmbiss +1 nah (1+Stachel); RK 11; TW 4</text:span><text:span text:style-name="T964">w</text:span><text:span text:style-name="T16">8; BW fliegen 12m; alle Ziele innerhalb 6 m, </text:span><text:span text:style-name="T964">½</text:span><text:span text:style-name="T16"> Schaden durch Nichtflächenangriffe, Stachel: ZÄH-RW </text:span><text:span text:style-name="T964">5 | w</text:span><text:span text:style-name="T16">4 Schaden; RW ZÄH +0, REF +10, WIL -2; G Neutral</text:span></text:p>
      <text:p text:style-name="P903"><text:span text:style-name="T967">Berglöwe</text:span><text:span text:style-name="T4"> </text:span><text:span text:style-name="T965">(</text:span><text:span text:style-name="T967">4</text:span><text:span text:style-name="T965"> TW)</text:span><text:span text:style-name="T4">:<text:line-break/></text:span>INI +<text:span text:style-name="T950">3</text:span>; A Biss +<text:span text:style-name="T950">2 nah w8,</text:span> <text:span text:style-name="T950">2x </text:span>Klaue +<text:span text:style-name="T950">5</text:span> nah (<text:span text:style-name="T966">w</text:span><text:span text:style-name="T950">6</text:span>); RK 1<text:span text:style-name="T950">4</text:span>; TW <text:span text:style-name="T950">4</text:span><text:span text:style-name="T849">w</text:span><text:span text:style-name="T950">8 (14)</text:span>; BW <text:span text:style-name="T950">12</text:span> m, AW 2<text:span text:style-name="T849">w</text:span>20;<text:line-break/>RW ZÄH +<text:span text:style-name="T950">6</text:span>, REF +<text:span text:style-name="T950">7</text:span>, WIL +<text:span text:style-name="T950">2</text:span>; N<text:span text:style-name="T950">eutral</text:span></text:p>
      <text:p text:style-name="P905"><text:span text:style-name="T946">Schlachtross </text:span><text:span text:style-name="T947">(4 TW)</text:span><text:span text:style-name="T946">:<text:line-break/></text:span><text:span text:style-name="T948">INI <text:s/>+1; <text:s/>A <text:s/>Huf <text:s/>+5 <text:s/>nah <text:s/>(</text:span><text:span text:style-name="T966">w</text:span><text:span text:style-name="T948">6 + 3); <text:s/>RK <text:s/>14; <text:s/>TW 4</text:span><text:span text:style-name="T849">w</text:span><text:span text:style-name="T948">8 </text:span><text:span text:style-name="T959">(18)</text:span><text:span text:style-name="T948">; BW 18 m; AW </text:span><text:span text:style-name="T849">w</text:span><text:span text:style-name="T948">20;<text:line-break/>RW ZÄH +6, REF +4, WIL +2; N</text:span><text:span text:style-name="T950">eutral</text:span></text:p>
      <text:p text:style-name="P905"><text:span text:style-name="T967">Löwe</text:span><text:span text:style-name="T4"> </text:span><text:span text:style-name="T965">(</text:span><text:span text:style-name="T967">5</text:span><text:span text:style-name="T965"> TW)</text:span><text:span text:style-name="T4">:<text:line-break/></text:span>INI +<text:span text:style-name="T950">3</text:span>; A Biss +<text:span text:style-name="T950">2 nah w8+2,</text:span> <text:span text:style-name="T950">2x </text:span>Klaue +<text:span text:style-name="T950">7</text:span> nah (<text:span text:style-name="T966">w</text:span><text:span text:style-name="T950">4+5</text:span>); RK 1<text:span text:style-name="T950">5</text:span>; TW <text:span text:style-name="T950">5</text:span><text:span text:style-name="T849">w</text:span><text:span text:style-name="T950">8 </text:span><text:span text:style-name="T959">(23)</text:span>; BW <text:span text:style-name="T950">12</text:span> m,<text:line-break/>AW 2<text:span text:style-name="T849">w</text:span>20; RW ZÄH +<text:span text:style-name="T950">6</text:span>, REF +<text:span text:style-name="T950">7</text:span>, WIL +<text:span text:style-name="T950">2</text:span>; N<text:span text:style-name="T950">eutral</text:span></text:p>
      <text:p text:style-name="P905"><text:span text:style-name="T4">Greif </text:span><text:span text:style-name="T965">(7 TW)</text:span><text:span text:style-name="T4">:<text:line-break/></text:span>INI +2; A Biss +9 nah (2<text:span text:style-name="T849">w</text:span>6) und Klaue +5 nah (<text:span text:style-name="T966">w</text:span>6); RK 17; TW 7<text:span text:style-name="T849">w</text:span>10 <text:span text:style-name="T959">(39)</text:span>;<text:line-break/>BW <text:span text:style-name="T950">12</text:span> m, fliegen 24 m; AW 2<text:span text:style-name="T849">w</text:span>20; RW ZÄH +7, REF +8, WIL +4; N<text:span text:style-name="T950">eutral</text:span></text:p>
      <text:p text:style-name="P907"><text:span text:style-name="T1808">Riesen</text:span><text:span text:style-name="T1809">s</text:span><text:span text:style-name="T1808">korpion </text:span><text:span text:style-name="T1809">(12 TW)</text:span><text:span text:style-name="T1808">:</text:span><text:span text:style-name="T1810"><text:line-break/>INI +3; A Schere +12 nah (</text:span><text:span text:style-name="T1811">w</text:span><text:span text:style-name="T1810">10 + 4) oder Stachel +7 nah (</text:span><text:span text:style-name="T1811">w</text:span><text:span text:style-name="T1810">6 + 2 + Gift); RK 18;<text:line-break/>TW 2</text:span><text:span text:style-name="T1811">w</text:span><text:span text:style-name="T1810">10+12 </text:span><text:span text:style-name="T1812">(23)</text:span><text:span text:style-name="T1810">; BW 15 m oder klettern 9 m; AW 3</text:span><text:span text:style-name="T1811">w</text:span><text:span text:style-name="T1810">20;<text:line-break/></text:span><text:span text:style-name="T1813">BES Gift (ZÄH-RW mit SG 15 oder tot in </text:span><text:span text:style-name="T1814">w</text:span><text:span text:style-name="T1813">4 Runden); RW ZÄH +9, REF +4, WIL -2; N</text:span><text:span text:style-name="T1815">eutral</text:span></text:p>
      <text:p text:style-name="P908"><text:span text:style-name="T1816">2-</text:span><text:span text:style-name="T1327">1</text:span><text:span text:style-name="T304"> </text:span><text:span text:style-name="T1327">Beißender Stein</text:span><text:span text:style-name="T272"><text:tab/><text:tab/><text:tab/><text:tab/><text:tab/><text:tab/><text:tab/><text:tab/><text:tab/><text:tab/><text:tab/></text:span><text:span text:style-name="T477">Regeln</text:span><text:span text:style-name="T271"> </text:span><text:span text:style-name="T478">2</text:span><text:span text:style-name="T1817">74</text:span><text:span text:style-name="T478">,</text:span><text:span text:style-name="T271"> </text:span><text:span text:style-name="T477">Rules</text:span><text:span text:style-name="T271"> </text:span><text:span text:style-name="T478">2</text:span><text:span text:style-name="T1817">82</text:span></text:p>
      <text:p text:style-name="P909"><text:span text:style-name="T1671">Grad</text:span> <text:span text:style-name="T1327">2</text:span>, <text:span text:style-name="T1693">1 </text:span><text:span text:style-name="T1818">Phase</text:span><text:span text:style-name="T1693">, </text:span><text:span text:style-name="T1819">Berührung, </text:span><text:span text:style-name="T1820">variable</text:span> Dauer, <text:span text:style-name="T1818">Zähigkeit</text:span><text:span text:style-name="T1821">≥</text:span><text:span text:style-name="T1822">ZW</text:span></text:p>
      <text:p text:style-name="P910"><text:s/></text:p>
      <text:p text:style-name="P911"><text:span text:style-name="T1327">Du verwandelst einen Gegenstand in ein giftiges Wesen, z.B. einen Stein in eine Schlange</text:span>. <text:span text:style-name="T1327">Die Verwandlung tritt erst ein wenn der Gegenstand einen Gegner berührt.</text:span></text:p>
      <text:p text:style-name="P912">Der 1. Angriff des Wesens erfolgt sofort und trifft immer.</text:p>
      <text:p text:style-name="P913"><text:s/></text:p>
      <text:p text:style-name="P914"><text:span text:style-name="T443">Zauber </text:span><text:span text:style-name="T16">w20:</text:span></text:p>
      <text:p text:style-name="P915"><text:span text:style-name="T4">1-1</text:span><text:span text:style-name="T444">3</text:span><text:tab/><text:tab/>Fehlschlag, <text:span text:style-name="T1604">Ungnade +1</text:span></text:p>
      <text:p text:style-name="P916"><text:span text:style-name="T4">1</text:span><text:span text:style-name="T444">4</text:span><text:span text:style-name="T4">-1</text:span><text:span text:style-name="T444">5</text:span><text:tab/><text:span text:style-name="T445">Du verwandelst </text:span><text:span text:style-name="T444">einen Gegenstand</text:span><text:span text:style-name="T445"> der Größe eines Schleudersteins in eine<text:line-break/><text:tab/><text:tab/>Giftspinne, für </text:span><text:span text:style-name="T444">w4+ZS Phasen</text:span><text:span text:style-name="T445"> bis zur Berührung, die Verwandlung wirkt dann für</text:span></text:p>
      <text:p text:style-name="P916"><text:span text:style-name="T445"><text:tab/><text:tab/></text:span><text:span text:style-name="T444">2 Runden</text:span><text:span text:style-name="T445">.</text:span></text:p>
      <text:p text:style-name="P916"><text:span text:style-name="T4">1</text:span><text:span text:style-name="T444">6</text:span><text:span text:style-name="T4">-1</text:span><text:span text:style-name="T444">9</text:span><text:tab/><text:span text:style-name="T445">Du verwandelst einen Gegenstand der Größe eines Schleudersteins in eine<text:line-break/><text:tab/><text:tab/>Giftspinne, für </text:span><text:span text:style-name="T444">w4+ZS Tage</text:span><text:span text:style-name="T445"> bis zur Berührung, die Verwandlung wirkt dann für</text:span></text:p>
      <text:p text:style-name="P916"><text:span text:style-name="T445"><text:tab/><text:tab/></text:span><text:span text:style-name="T444">w4+ZS Tage</text:span><text:span text:style-name="T445">.</text:span></text:p>
      <text:p text:style-name="P916"><text:span text:style-name="T444">20</text:span><text:span text:style-name="T4">-</text:span><text:span text:style-name="T444">21</text:span> <text:tab/><text:span text:style-name="T445">Du verwandelst </text:span><text:span text:style-name="T444">5 Gegenstände</text:span><text:span text:style-name="T445"> der Größe eines Schleudersteins in eine Giftspinne</text:span></text:p>
      <text:p text:style-name="P916"><text:span text:style-name="T445"><text:tab/><text:tab/>oder einen Pfeil in eine Viper, für </text:span><text:span text:style-name="T444">w4+ZS Tage</text:span><text:span text:style-name="T445"> bis zur Berührung, die Verwandlung</text:span></text:p>
      <text:p text:style-name="P916"><text:span text:style-name="T445"><text:tab/><text:tab/>wirkt dann für </text:span><text:span text:style-name="T444">w4+ZS Runden</text:span><text:span text:style-name="T445">.</text:span></text:p>
      <text:p text:style-name="P916"><text:span text:style-name="T4">2</text:span><text:span text:style-name="T444">2</text:span><text:span text:style-name="T4">-2</text:span><text:span text:style-name="T444">5</text:span><text:tab/><text:span text:style-name="T445">Du verwandelst </text:span><text:span text:style-name="T1823">10</text:span><text:span text:style-name="T444"> Gegenstände</text:span><text:span text:style-name="T445"> der Größe eines Schleudersteins in eine Giftspinne</text:span></text:p>
      <text:p text:style-name="P916"><text:span text:style-name="T445"><text:tab/><text:tab/>oder </text:span><text:span text:style-name="T1823">5</text:span><text:span text:style-name="T444"> Pfeil</text:span><text:span text:style-name="T1823">e</text:span><text:span text:style-name="T445"> in </text:span><text:span text:style-name="T1824">Nattern oder</text:span><text:span text:style-name="T445"> Viper</text:span><text:span text:style-name="T1824">n</text:span><text:span text:style-name="T445">, für </text:span><text:span text:style-name="T444">w4+ZS Tage</text:span><text:span text:style-name="T445"> bis zur Berührung, die</text:span></text:p>
      <text:p text:style-name="P916"><text:span text:style-name="T445"><text:tab/><text:tab/>Verwandlung wirkt dann für </text:span><text:span text:style-name="T444">w4+ZS Runden</text:span><text:span text:style-name="T445">.</text:span></text:p>
      <text:p text:style-name="P917"><text:span text:style-name="T4">2</text:span><text:span text:style-name="T444">6</text:span><text:span text:style-name="T4">-2</text:span><text:span text:style-name="T444">9</text:span><text:tab/><text:span text:style-name="T445">Du verwandelst </text:span><text:span text:style-name="T1825">25</text:span><text:span text:style-name="T444"> Gegenstände</text:span><text:span text:style-name="T445"> der Größe eines Schleudersteins in eine Giftspinne</text:span></text:p>
      <text:p text:style-name="P917"><text:span text:style-name="T445"><text:tab/><text:tab/>oder </text:span><text:span text:style-name="T1825">10</text:span><text:span text:style-name="T444"> Pfeil</text:span><text:span text:style-name="T1823">e</text:span><text:span text:style-name="T445"> in </text:span><text:span text:style-name="T1824">Nattern oder</text:span><text:span text:style-name="T445"> Viper</text:span><text:span text:style-name="T1824">n</text:span><text:span text:style-name="T445">, für </text:span><text:span text:style-name="T444">w4+ZS Tage</text:span><text:span text:style-name="T445"> bis zur Berührung, die</text:span></text:p>
      <text:p text:style-name="P917"><text:span text:style-name="T445"><text:tab/><text:tab/>Verwandlung wirkt dann für </text:span><text:span text:style-name="T444">w</text:span><text:span text:style-name="T1825">6</text:span><text:span text:style-name="T444">+ZS Runden</text:span><text:span text:style-name="T445">.</text:span></text:p>
      <text:p text:style-name="P917"><text:span text:style-name="T444">30</text:span><text:span text:style-name="T4">-</text:span><text:span text:style-name="T444">31</text:span><text:tab/><text:span text:style-name="T445">Du verwandelst </text:span><text:span text:style-name="T1825">50</text:span><text:span text:style-name="T444"> Gegenstände</text:span><text:span text:style-name="T445"> der Größe eines Schleudersteins in eine Giftspinne</text:span></text:p>
      <text:p text:style-name="P917"><text:span text:style-name="T445"><text:tab/><text:tab/>oder </text:span><text:span text:style-name="T1825">20</text:span><text:span text:style-name="T444"> Pfeil</text:span><text:span text:style-name="T1823">e</text:span><text:span text:style-name="T445"> in </text:span><text:span text:style-name="T1824">Nattern oder</text:span><text:span text:style-name="T445"> Viper</text:span><text:span text:style-name="T1824">n</text:span><text:span text:style-name="T445">, für </text:span><text:span text:style-name="T444">w4+ZS </text:span><text:span text:style-name="T1825">Wochen</text:span><text:span text:style-name="T445"> bis zur Berührung, die</text:span></text:p>
      <text:p text:style-name="P917"><text:span text:style-name="T445"><text:tab/><text:tab/>Verwandlung wirkt dann für </text:span><text:span text:style-name="T1826">2</text:span><text:span text:style-name="T444">w</text:span><text:span text:style-name="T1825">6</text:span><text:span text:style-name="T444">+ZS Runden</text:span><text:span text:style-name="T445">.</text:span></text:p>
      <text:p text:style-name="P917"><text:span text:style-name="T1353">3</text:span><text:span text:style-name="T444">2</text:span><text:span text:style-name="T4">-</text:span><text:span text:style-name="T1353">3</text:span><text:span text:style-name="T444">3</text:span><text:tab/><text:span text:style-name="T445">Du verwandelst </text:span><text:span text:style-name="T1825">50</text:span><text:span text:style-name="T444"> Gegenstände</text:span><text:span text:style-name="T445"> der Größe eines Schleudersteins in eine Giftspinne</text:span></text:p>
      <text:p text:style-name="P917"><text:span text:style-name="T445"><text:tab/><text:tab/>oder </text:span><text:span text:style-name="T1825">20</text:span><text:span text:style-name="T444"> Pfeil</text:span><text:span text:style-name="T1823">e</text:span><text:span text:style-name="T445"> in </text:span><text:span text:style-name="T1824">Nattern oder</text:span><text:span text:style-name="T445"> Viper</text:span><text:span text:style-name="T1824">n </text:span><text:span text:style-name="T1827">oder </text:span><text:span text:style-name="T1826">2 Stäbe</text:span><text:span text:style-name="T1827"> in Kobras oder Vipern</text:span><text:span text:style-name="T445">, für</text:span></text:p>
      <text:p text:style-name="P917"><text:span text:style-name="T445"><text:tab/><text:tab/></text:span><text:span text:style-name="T444">w4+ZS </text:span><text:span text:style-name="T1825">Wochen</text:span><text:span text:style-name="T445"> bis zur Berührung, die Verwandlung wirkt dann für</text:span></text:p>
      <text:p text:style-name="P917"><text:span text:style-name="T1827"><text:tab/><text:tab/></text:span><text:span text:style-name="T1826">3</text:span><text:span text:style-name="T444">w</text:span><text:span text:style-name="T1825">6</text:span><text:span text:style-name="T444">+ZS Runden</text:span><text:span text:style-name="T445">. </text:span><text:span text:style-name="T1828">Die Stäbe haben +4 Angriff, +4 Schaden, Gift Viper oder Kobra.</text:span></text:p>
      <text:p text:style-name="P917"><text:span text:style-name="T1353">3</text:span><text:span text:style-name="T444">4+</text:span><text:tab/><text:tab/><text:span text:style-name="T445">Du verwandelst </text:span><text:span text:style-name="T1829">10</text:span><text:span text:style-name="T1825">0</text:span><text:span text:style-name="T444"> Gegenstände</text:span><text:span text:style-name="T445"> der Größe eines Schleudersteins in eine</text:span></text:p>
      <text:p text:style-name="P917"><text:span text:style-name="T445"><text:tab/><text:tab/>Giftspinne oder </text:span><text:span text:style-name="T1829">4</text:span><text:span text:style-name="T1825">0</text:span><text:span text:style-name="T444"> Pfeil</text:span><text:span text:style-name="T1823">e</text:span><text:span text:style-name="T445"> in </text:span><text:span text:style-name="T1824">Nattern oder</text:span><text:span text:style-name="T445"> Viper</text:span><text:span text:style-name="T1824">n </text:span><text:span text:style-name="T1827">oder </text:span><text:span text:style-name="T1829">4</text:span><text:span text:style-name="T1826"> Stäbe</text:span><text:span text:style-name="T1827"> in Kobras oder</text:span></text:p>
      <text:p text:style-name="P917"><text:span text:style-name="T1827"><text:tab/><text:tab/>Vipern</text:span><text:span text:style-name="T445">, für </text:span><text:span text:style-name="T444">w</text:span><text:span text:style-name="T1829">8</text:span><text:span text:style-name="T444">+ZS </text:span><text:span text:style-name="T1825">Wochen</text:span><text:span text:style-name="T445"> bis zur Berührung, die Verwandlung wirkt für</text:span></text:p>
      <text:p text:style-name="P918"><text:span text:style-name="T445"><text:tab/><text:tab/></text:span><text:span text:style-name="T1826">3</text:span><text:span text:style-name="T444">w</text:span><text:span text:style-name="T1825">6</text:span><text:span text:style-name="T444">+ZS Runden</text:span><text:span text:style-name="T445">. </text:span><text:span text:style-name="T1828">Die Stäbe haben +4 Angriff, +4 Schaden, Gift Viper oder Kobra.</text:span></text:p>
      <text:p text:style-name="P917"><text:tab/><text:tab/><text:span text:style-name="T1830">Alternativ kannst du einen </text:span><text:span text:style-name="T445">Gegenst</text:span><text:span text:style-name="T1830">a</text:span><text:span text:style-name="T445">nd </text:span><text:span text:style-name="T1831">dauerhaft</text:span><text:span text:style-name="T1830"> verwandeln. D</text:span><text:span text:style-name="T445">ie Verwandlung </text:span><text:span text:style-name="T1830">bei</text:span></text:p>
      <text:p text:style-name="P917"><text:span text:style-name="T1830"><text:tab/><text:tab/>jeder Berührung</text:span><text:span text:style-name="T445"> wirkt für </text:span><text:span text:style-name="T1826">3</text:span><text:span text:style-name="T444">w</text:span><text:span text:style-name="T1825">6</text:span><text:span text:style-name="T444"> Runden</text:span><text:span text:style-name="T445">. </text:span><text:span text:style-name="T1816">Bei Tod des verwandelten Wesens bleibt</text:span></text:p>
      <text:p text:style-name="P919"><text:tab/><text:tab/>die Leiche zurück.</text:p>
      <text:p text:style-name="P920"><text:s/></text:p>
      <text:p text:style-name="P921">Giftspinne:<text:span text:style-name="T9"><text:tab/>Biss </text:span><text:span text:style-name="T1832">+2</text:span><text:span text:style-name="T9">: 1+Gift: </text:span><text:span text:style-name="T1832">Zäh</text:span><text:span text:style-name="T1833">≥</text:span><text:span text:style-name="T1834">ZW</text:span><text:span text:style-name="T9">; RK 14; 1 LP; </text:span><text:span text:style-name="T1832">misslungener Angriff: 50% bei Angreifer</text:span></text:p>
      <text:p text:style-name="P922"><text:span text:style-name="T1835"><text:tab/><text:tab/></text:span><text:span text:style-name="T1836">w3:</text:span><text:span text:style-name="T1835"><text:tab/></text:span><text:span text:style-name="T2">schw. Witwe:</text:span><text:span text:style-name="T9"> -</text:span><text:span text:style-name="T1837">w4 S</text:span><text:span text:style-name="T1838">T</text:span><text:span text:style-name="T9">Ä</text:span><text:span text:style-name="T1837">/-1 S</text:span><text:span text:style-name="T1838">T</text:span><text:span text:style-name="T9">Ä </text:span><text:span text:style-name="T2">Tarantel:</text:span><text:span text:style-name="T9"> -</text:span><text:span text:style-name="T1838">3w4 -1 </text:span><text:span text:style-name="T1837">S</text:span><text:span text:style-name="T1838">T</text:span><text:span text:style-name="T9">Ä</text:span><text:span text:style-name="T1838">/-w4 </text:span><text:span text:style-name="T2">Skorpion:</text:span><text:span text:style-name="T9"> -</text:span><text:span text:style-name="T1838">w4 AUS</text:span><text:span text:style-name="T9">/-</text:span></text:p>
      <text:p text:style-name="P923"><text:span text:style-name="T1839">Viper/</text:span><text:span text:style-name="T1840">Natter</text:span>:<text:span text:style-name="T9"><text:tab/>Biss </text:span><text:span text:style-name="T1832">+</text:span><text:span text:style-name="T1841">4</text:span><text:span text:style-name="T9">: </text:span><text:span text:style-name="T1832">2</text:span><text:span text:style-name="T9">+Gift </text:span><text:span text:style-name="T1837">AUS/GES</text:span><text:span text:style-name="T9">: </text:span><text:span text:style-name="T1832">Zäh</text:span><text:span text:style-name="T1833">≥</text:span><text:span text:style-name="T1834">ZW</text:span><text:span text:style-name="T9">; RK 14; 1 LP; </text:span><text:span text:style-name="T1832">miss. Ang</text:span><text:span text:style-name="T1842">riff</text:span><text:span text:style-name="T1832">: 50% bei Angreifer</text:span></text:p>
      <text:p text:style-name="P924"><text:span text:style-name="T1828">Kobra</text:span>:<text:span text:style-name="T9"><text:tab/><text:tab/>Biss </text:span><text:span text:style-name="T1832">+</text:span><text:span text:style-name="T1843">6</text:span><text:span text:style-name="T9">: </text:span><text:span text:style-name="T1844">w4</text:span><text:span text:style-name="T9">+</text:span><text:span text:style-name="T1844">4+</text:span><text:span text:style-name="T9">Gift </text:span><text:span text:style-name="T1832">Zäh</text:span><text:span text:style-name="T1833">≥</text:span><text:span text:style-name="T1834">ZW: </text:span><text:span text:style-name="T1845">1. blind, 2. tot</text:span><text:span text:style-name="T9">; RK 14; 1 LP</text:span></text:p>
      <text:p text:style-name="P925"><text:span text:style-name="T173">2</text:span><text:span text:style-name="T146">-</text:span><text:span text:style-name="T174">3 </text:span><text:span text:style-name="T177">Göttliches Symbol</text:span><text:tab/><text:tab/><text:tab/><text:tab/><text:tab/><text:tab/><text:tab/><text:tab/><text:tab/><text:tab/><text:tab/><text:span text:style-name="T77">Regeln </text:span><text:span text:style-name="T148">2</text:span><text:span text:style-name="T174">7</text:span><text:span text:style-name="T177">7, </text:span><text:span text:style-name="T77">Rules </text:span><text:span text:style-name="T148">2</text:span><text:span text:style-name="T1406">75</text:span></text:p>
      <text:p text:style-name="P926"><text:span text:style-name="T1846">Grad</text:span><text:span text:style-name="T1847"> </text:span><text:span text:style-name="T1848">2</text:span><text:span text:style-name="T1847">, </text:span><text:span text:style-name="T1849">1 </text:span><text:span text:style-name="T1850">Runde</text:span><text:span text:style-name="T1849">, </text:span><text:span text:style-name="T1848">Berührung</text:span><text:span text:style-name="T1849">,</text:span><text:span text:style-name="T1847"> </text:span><text:span text:style-name="T1851">≥</text:span><text:span text:style-name="T1850">w6 Runden</text:span><text:span text:style-name="T1847"> Dauer, </text:span><text:span text:style-name="T1852">kein Rettungswurf</text:span></text:p>
      <text:p text:style-name="P927"><text:s/></text:p>
      <text:p text:style-name="P928"><text:span text:style-name="T1327">Du verwandelst einen Gegenstand in </text:span><text:span text:style-name="T1853">d</text:span><text:span text:style-name="T1327">ein </text:span><text:span text:style-name="T1853">heiliges Symbol. </text:span><text:span text:style-name="T1854">Es wird in helles Licht getaucht.</text:span></text:p>
      <text:p text:style-name="P929"><text:s/></text:p>
      <text:p text:style-name="P930"><text:span text:style-name="T443">Zauber </text:span><text:span text:style-name="T16">w20:</text:span></text:p>
      <text:p text:style-name="P931"><text:span text:style-name="T4">1-1</text:span><text:span text:style-name="T444">3</text:span><text:tab/><text:tab/>Fehlschlag, <text:span text:style-name="T1604">Ungnade +1</text:span></text:p>
      <text:p text:style-name="P932"><text:span text:style-name="T4">1</text:span><text:span text:style-name="T444">4</text:span><text:span text:style-name="T4">-1</text:span><text:span text:style-name="T444">5</text:span><text:tab/><text:span text:style-name="T445">Du </text:span><text:span text:style-name="T1855">kannst für</text:span><text:span text:style-name="T445"> </text:span><text:span text:style-name="T1856">w6</text:span><text:span text:style-name="T444"> Runden</text:span><text:span text:style-name="T445"> </text:span><text:span text:style-name="T1855">mit deinem heiligen Symbol als </text:span><text:span text:style-name="T1856">Waffe +1</text:span><text:span text:style-name="T1855"> angreifen</text:span><text:span text:style-name="T445">.</text:span></text:p>
      <text:p text:style-name="P932"><text:tab/><text:tab/><text:span text:style-name="T1855">Es verursacht </text:span><text:span text:style-name="T1856">w8+1 Schaden</text:span><text:span text:style-name="T1855"> und zusätzlich </text:span><text:span text:style-name="T1856">+2 gegen unheilige Wesen.</text:span><text:span text:style-name="T1857">*</text:span></text:p>
      <text:p text:style-name="P933"><text:span text:style-name="T4">1</text:span><text:span text:style-name="T444">6</text:span><text:span text:style-name="T4">-1</text:span><text:span text:style-name="T444">9</text:span><text:tab/><text:span text:style-name="T445">Du </text:span><text:span text:style-name="T1855">kannst für</text:span><text:span text:style-name="T445"> </text:span><text:span text:style-name="T1857">2</text:span><text:span text:style-name="T1856">w6</text:span><text:span text:style-name="T1857">+ZS</text:span><text:span text:style-name="T444"> Runden</text:span><text:span text:style-name="T445"> </text:span><text:span text:style-name="T1855">mit deinem heiligen Symbol als </text:span><text:span text:style-name="T1856">Waffe +1</text:span><text:span text:style-name="T1855"> angreifen</text:span><text:span text:style-name="T445">.</text:span></text:p>
      <text:p text:style-name="P933"><text:tab/><text:tab/><text:span text:style-name="T1855">Es verursacht </text:span><text:span text:style-name="T1856">w</text:span><text:span text:style-name="T1857">10</text:span><text:span text:style-name="T1856">+1 Schaden</text:span><text:span text:style-name="T1855"> und zusätzlich </text:span><text:span text:style-name="T1856">+2 gegen unheilige Wesen.</text:span><text:span text:style-name="T1857">*</text:span></text:p>
      <text:p text:style-name="P933"><text:span text:style-name="T444">20</text:span><text:span text:style-name="T4">-</text:span><text:span text:style-name="T444">21</text:span> <text:tab/><text:span text:style-name="T445">Du </text:span><text:span text:style-name="T1855">kannst für</text:span><text:span text:style-name="T445"> </text:span><text:span text:style-name="T1857">2</text:span><text:span text:style-name="T1856">w6</text:span><text:span text:style-name="T1857">+ZS</text:span><text:span text:style-name="T444"> Runden</text:span><text:span text:style-name="T445"> </text:span><text:span text:style-name="T1855">mit deinem heiligen Symbol als </text:span><text:span text:style-name="T1856">Waffe +</text:span><text:span text:style-name="T1857">2</text:span><text:span text:style-name="T1855"> angreifen</text:span><text:span text:style-name="T445">.</text:span></text:p>
      <text:p text:style-name="P933"><text:tab/><text:tab/><text:span text:style-name="T1855">Es verursacht </text:span><text:span text:style-name="T1856">w</text:span><text:span text:style-name="T1857">10</text:span><text:span text:style-name="T1856">+</text:span><text:span text:style-name="T1857">2</text:span><text:span text:style-name="T1856"> Schaden</text:span><text:span text:style-name="T1855"> und zusätzlich +2 gegen unheilige Wesen.</text:span><text:span text:style-name="T1857">*</text:span></text:p>
      <text:p text:style-name="P933"><text:span text:style-name="T1858"><text:tab/><text:tab/>Außerdem erhalten alle sichtbaren Gefährten </text:span><text:span text:style-name="T1857">+1 auf Rettungs- und Moralwürfe</text:span><text:span text:style-name="T1858">.</text:span></text:p>
      <text:p text:style-name="P933"><text:span text:style-name="T4">2</text:span><text:span text:style-name="T444">2</text:span><text:span text:style-name="T4">-2</text:span><text:span text:style-name="T444">5</text:span><text:tab/><text:span text:style-name="T445">Du </text:span><text:span text:style-name="T1855">kannst für</text:span><text:span text:style-name="T445"> </text:span><text:span text:style-name="T1859">3</text:span><text:span text:style-name="T1856">w6</text:span><text:span text:style-name="T1857">+ZS</text:span><text:span text:style-name="T444"> Runden</text:span><text:span text:style-name="T445"> </text:span><text:span text:style-name="T1855">mit deinem heiligen Symbol als </text:span><text:span text:style-name="T1856">Waffe +</text:span><text:span text:style-name="T1859">2</text:span><text:span text:style-name="T1855"> angreifen</text:span><text:span text:style-name="T445">.</text:span></text:p>
      <text:p text:style-name="P933"><text:tab/><text:tab/><text:span text:style-name="T1855">Es verursacht </text:span><text:span text:style-name="T1856">w</text:span><text:span text:style-name="T1857">1</text:span><text:span text:style-name="T1859">2</text:span><text:span text:style-name="T1856">+</text:span><text:span text:style-name="T1859">2</text:span><text:span text:style-name="T1856"> Schaden</text:span><text:span text:style-name="T1855"> und zusätzlich </text:span><text:span text:style-name="T1856">+</text:span><text:span text:style-name="T1859">4</text:span><text:span text:style-name="T1856"> gegen unheilige Wesen</text:span><text:span text:style-name="T1855">.</text:span><text:span text:style-name="T1857">*</text:span></text:p>
      <text:p text:style-name="P934"><text:span text:style-name="T1858"><text:tab/><text:tab/>Außerdem erhalten alle sichtbaren Gefährten </text:span><text:span text:style-name="T1857">+1 auf Rettungs- und Moralwürfe</text:span><text:span text:style-name="T1858">.</text:span></text:p>
      <text:p text:style-name="P934"><text:span text:style-name="T4">2</text:span><text:span text:style-name="T444">6</text:span><text:span text:style-name="T4">-2</text:span><text:span text:style-name="T444">9</text:span><text:tab/><text:span text:style-name="T445">Du </text:span><text:span text:style-name="T1855">kannst für</text:span><text:span text:style-name="T445"> </text:span><text:span text:style-name="T1859">3</text:span><text:span text:style-name="T1856">w6</text:span><text:span text:style-name="T1857">+ZS</text:span><text:span text:style-name="T444"> Runden</text:span><text:span text:style-name="T445"> </text:span><text:span text:style-name="T1855">mit deinem heiligen Symbol als </text:span><text:span text:style-name="T1856">Waffe +</text:span><text:span text:style-name="T1859">2</text:span><text:span text:style-name="T1855"> angreifen</text:span><text:span text:style-name="T445">.</text:span></text:p>
      <text:p text:style-name="P933"><text:tab/><text:tab/><text:span text:style-name="T1855">Es verursacht </text:span><text:span text:style-name="T1856">w</text:span><text:span text:style-name="T1857">1</text:span><text:span text:style-name="T1859">4</text:span><text:span text:style-name="T1856">+</text:span><text:span text:style-name="T1859">2</text:span><text:span text:style-name="T1856"> Schaden</text:span><text:span text:style-name="T1855"> und zusätzlich </text:span><text:span text:style-name="T1856">+</text:span><text:span text:style-name="T1859">4</text:span><text:span text:style-name="T1856"> gegen unheilige Wesen</text:span><text:span text:style-name="T1855">.</text:span><text:span text:style-name="T1857">*</text:span></text:p>
      <text:p text:style-name="P934"><text:span text:style-name="T1857"><text:tab/><text:tab/></text:span><text:span text:style-name="T1858">Außerdem erhalten alle sichtbaren Gefährten </text:span><text:span text:style-name="T1857">+1 auf Rettungs- und Moralwürfe</text:span><text:span text:style-name="T1858">.</text:span></text:p>
      <text:p text:style-name="P934"><text:tab/><text:tab/><text:span text:style-name="T1860">Schließlich erhältst du </text:span><text:span text:style-name="T1859">+4 auf Unheiliges vertreiben</text:span><text:span text:style-name="T1860">.</text:span></text:p>
      <text:p text:style-name="P933"><text:span text:style-name="T444">30</text:span><text:span text:style-name="T4">-</text:span><text:span text:style-name="T444">31</text:span><text:tab/><text:span text:style-name="T445">Du </text:span><text:span text:style-name="T1855">kannst für </text:span><text:span text:style-name="T1861">3</text:span><text:span text:style-name="T1856">w6</text:span><text:span text:style-name="T1857">+ZS</text:span><text:span text:style-name="T444"> Runden</text:span><text:span text:style-name="T445"> </text:span><text:span text:style-name="T1855">mit deinem heiligen Symbol als </text:span><text:span text:style-name="T1856">Waffe +</text:span><text:span text:style-name="T1861">3</text:span><text:span text:style-name="T1855"> angreifen</text:span><text:span text:style-name="T445">.</text:span></text:p>
      <text:p text:style-name="P933"><text:tab/><text:tab/><text:span text:style-name="T1855">Es verursacht </text:span><text:span text:style-name="T1856">w</text:span><text:span text:style-name="T1857">1</text:span><text:span text:style-name="T1861">6</text:span><text:span text:style-name="T1856">+</text:span><text:span text:style-name="T1861">3</text:span><text:span text:style-name="T1856"> Schaden</text:span><text:span text:style-name="T1855"> und zusätzlich </text:span><text:span text:style-name="T1856">+</text:span><text:span text:style-name="T1861">4</text:span><text:span text:style-name="T1856"> gegen unheilige Wesen</text:span><text:span text:style-name="T1855">.</text:span><text:span text:style-name="T1857">*</text:span></text:p>
      <text:p text:style-name="P935"><text:span text:style-name="T1857"><text:tab/><text:tab/></text:span><text:span text:style-name="T1858">Außerdem erhalten alle sichtbaren Gefährten </text:span><text:span text:style-name="T1857">+</text:span><text:span text:style-name="T1861">2</text:span><text:span text:style-name="T1857"> auf Rettungs- und Moralwürfe</text:span><text:span text:style-name="T1858">.</text:span></text:p>
      <text:p text:style-name="P935"><text:tab/><text:tab/><text:span text:style-name="T1860">Schließlich erhältst du </text:span><text:span text:style-name="T1859">+4 auf Unheiliges vertreiben</text:span><text:span text:style-name="T1860">.</text:span></text:p>
      <text:p text:style-name="P935"><text:span text:style-name="T1353">3</text:span><text:span text:style-name="T444">2</text:span><text:span text:style-name="T4">-</text:span><text:span text:style-name="T1353">3</text:span><text:span text:style-name="T444">3</text:span><text:tab/><text:span text:style-name="T445">Du </text:span><text:span text:style-name="T1855">kannst für</text:span><text:span text:style-name="T445"> </text:span><text:span text:style-name="T1856">w6</text:span><text:span text:style-name="T1861">+ZS</text:span><text:span text:style-name="T444"> </text:span><text:span text:style-name="T1861">Tage</text:span><text:span text:style-name="T445"> </text:span><text:span text:style-name="T1855">mit deinem heiligen Symbol als </text:span><text:span text:style-name="T1856">Waffe +</text:span><text:span text:style-name="T1861">4</text:span><text:span text:style-name="T1855"> angreifen</text:span><text:span text:style-name="T445">.</text:span></text:p>
      <text:p text:style-name="P933"><text:tab/><text:tab/><text:span text:style-name="T1855">Es verursacht </text:span><text:span text:style-name="T1856">w</text:span><text:span text:style-name="T1857">1</text:span><text:span text:style-name="T1861">6</text:span><text:span text:style-name="T1856">+</text:span><text:span text:style-name="T1861">4</text:span><text:span text:style-name="T1856"> Schaden</text:span><text:span text:style-name="T1855"> und zusätzlich </text:span><text:span text:style-name="T1856">+</text:span><text:span text:style-name="T1862">4</text:span><text:span text:style-name="T1856"> gegen unheilige Wesen</text:span><text:span text:style-name="T1855">.</text:span><text:span text:style-name="T1857">*</text:span></text:p>
      <text:p text:style-name="P936"><text:span text:style-name="T1857"><text:tab/><text:tab/></text:span><text:span text:style-name="T1858">Außerdem erhalten alle sichtbaren Gefährten </text:span><text:span text:style-name="T1857">+</text:span><text:span text:style-name="T1861">2</text:span><text:span text:style-name="T1857"> auf Rettungs- und Moralwürfe</text:span><text:span text:style-name="T1858">.</text:span></text:p>
      <text:p text:style-name="P936"><text:tab/><text:tab/><text:span text:style-name="T1860">Schließlich erhältst du </text:span><text:span text:style-name="T1859">+</text:span><text:span text:style-name="T1862">6</text:span><text:span text:style-name="T1859"> auf Unheiliges vertreiben</text:span><text:span text:style-name="T1860">.</text:span></text:p>
      <text:p text:style-name="P936"><text:span text:style-name="T1353">3</text:span><text:span text:style-name="T444">4+</text:span><text:tab/><text:tab/><text:span text:style-name="T445">Du </text:span><text:span text:style-name="T1855">kannst für</text:span><text:span text:style-name="T445"> </text:span><text:span text:style-name="T1856">w6</text:span><text:span text:style-name="T1861">+ZS</text:span><text:span text:style-name="T444"> </text:span><text:span text:style-name="T1861">Tage</text:span><text:span text:style-name="T445"> </text:span><text:span text:style-name="T1855">mit deinem heiligen Symbol als </text:span><text:span text:style-name="T1856">Waffe +</text:span><text:span text:style-name="T1861">4</text:span><text:span text:style-name="T1855"> angreifen</text:span><text:span text:style-name="T445">.</text:span></text:p>
      <text:p text:style-name="P936"><text:tab/><text:tab/><text:span text:style-name="T1855">Es verursacht </text:span><text:span text:style-name="T1856">w</text:span><text:span text:style-name="T1862">20</text:span><text:span text:style-name="T1856">+</text:span><text:span text:style-name="T1862">5</text:span><text:span text:style-name="T1856"> Schaden</text:span><text:span text:style-name="T1855"> und zusätzlich </text:span><text:span text:style-name="T1856">+</text:span><text:span text:style-name="T1862">4</text:span><text:span text:style-name="T1856"> gegen unheilige Wesen</text:span><text:span text:style-name="T1855">.</text:span><text:span text:style-name="T1857">*</text:span></text:p>
      <text:p text:style-name="P936"><text:span text:style-name="T1857"><text:tab/><text:tab/></text:span><text:span text:style-name="T1858">Außerdem erhalten alle sichtbaren Gefährten </text:span><text:span text:style-name="T1857">+</text:span><text:span text:style-name="T1861">2</text:span><text:span text:style-name="T1857"> auf Rettungs- und Moralwürfe</text:span><text:span text:style-name="T1858">.</text:span></text:p>
      <text:p text:style-name="P936"><text:span text:style-name="T1857"><text:tab/><text:tab/></text:span><text:span text:style-name="T1859">Schließlich erhältst du +</text:span><text:span text:style-name="T1862">6</text:span><text:span text:style-name="T1859"> auf Unheiliges vertreiben.</text:span></text:p>
      <text:p text:style-name="P937"/>
      <text:p text:style-name="P938">*<text:tab/><text:tab/>Der Stärkemodifikator wird ebenfalls addiert.</text:p>
      <text:p text:style-name="P939"><text:span text:style-name="T173">2</text:span><text:span text:style-name="T146">-</text:span><text:span text:style-name="T1863">4</text:span><text:span text:style-name="T174"> </text:span><text:span text:style-name="T1863">Holz verdrehen</text:span><text:tab/><text:tab/><text:tab/><text:tab/><text:tab/><text:tab/><text:tab/><text:tab/><text:tab/><text:tab/><text:tab/><text:span text:style-name="T77">Regeln </text:span><text:span text:style-name="T148">2</text:span><text:span text:style-name="T174">7</text:span><text:span text:style-name="T1863">8</text:span><text:span text:style-name="T177">, </text:span><text:span text:style-name="T77">Rules </text:span><text:span text:style-name="T148">2</text:span><text:span text:style-name="T1863">84</text:span></text:p>
      <text:p text:style-name="P940"><text:span text:style-name="T1864">Grad</text:span><text:span text:style-name="T1865"> </text:span><text:span text:style-name="T1866">2</text:span><text:span text:style-name="T1865">, </text:span><text:span text:style-name="T1867">1 </text:span><text:span text:style-name="T1868">Runde</text:span><text:span text:style-name="T1867">, </text:span><text:span text:style-name="T1869">9 m + 1,5 m * ZS</text:span><text:span text:style-name="T1867">,</text:span><text:span text:style-name="T1865"> Dauer </text:span><text:span text:style-name="T1869">variiert</text:span><text:span text:style-name="T1865">, </text:span><text:span text:style-name="T1870">kein Rettungswurf</text:span></text:p>
      <text:p text:style-name="P941"><text:span text:style-name="T1327">Du </text:span><text:span text:style-name="T1871">verdrehst und </text:span><text:span text:style-name="T1327">verwandelst einen </text:span><text:span text:style-name="T1863">hölzernen </text:span><text:span text:style-name="T1327">Gegenstand</text:span><text:span text:style-name="T1854">.</text:span></text:p>
      <text:p text:style-name="P942"><text:span text:style-name="T443">Zauber </text:span><text:span text:style-name="T16">w20:</text:span></text:p>
      <text:p text:style-name="P943"><text:span text:style-name="T4">1-1</text:span><text:span text:style-name="T444">3</text:span><text:tab/><text:tab/>Fehlschlag, <text:span text:style-name="T1604">Ungnade +1</text:span></text:p>
      <text:p text:style-name="P943"><text:span text:style-name="T4">1</text:span><text:span text:style-name="T444">4</text:span><text:span text:style-name="T4">-1</text:span><text:span text:style-name="T444">5</text:span><text:tab/><text:span text:style-name="T445">Du </text:span><text:span text:style-name="T1872">bringst einen bis zu 1,5 m</text:span><text:span text:style-name="T1873">²</text:span><text:span text:style-name="T1872"> großen Holzgegenstand dazu sich zu verändern.<text:line-break/><text:tab/><text:tab/>Fensterläden und Truhen springen auf, Pfeile und Speere verbiegen sich. Waffen<text:line-break/><text:tab/><text:tab/>erhalten -4 auf Angriffswürfe.</text:span></text:p>
      <text:p text:style-name="P944"><text:span text:style-name="T251">1</text:span><text:span text:style-name="T1874">6</text:span><text:span text:style-name="T251">-1</text:span><text:span text:style-name="T1874">9</text:span><text:span text:style-name="T1875"><text:tab/></text:span><text:span text:style-name="T1876">Du </text:span><text:span text:style-name="T1877">bringst einen bis zu 3 m</text:span><text:span text:style-name="T1878">²</text:span><text:span text:style-name="T1877"> großen Holzgegenstand dazu sich zu verändern.<text:line-break/><text:tab/><text:tab/>Türen springen auf, Boote schlagen leck, Wagenräder blockieren oder mehrere<text:line-break/><text:tab/><text:tab/>kleine Gegenstände werden beeinflusst.</text:span></text:p>
      <text:p text:style-name="P945"><text:span text:style-name="T1874">20</text:span><text:span text:style-name="T251">-</text:span><text:span text:style-name="T1874">21</text:span><text:span text:style-name="T1875"> <text:tab/></text:span><text:span text:style-name="T1876">Du </text:span><text:span text:style-name="T1877">bringst einen bis zu </text:span><text:span text:style-name="T1879">6</text:span><text:span text:style-name="T1877"> m</text:span><text:span text:style-name="T1878">²</text:span><text:span text:style-name="T1877"> großen Holzgegenstand dazu sich zu verändern.<text:line-break/><text:tab/><text:tab/></text:span><text:span text:style-name="T1879">Brücken stürzen ein,</text:span><text:span text:style-name="T1877"> </text:span><text:span text:style-name="T1879">Dächer stürzen ein</text:span><text:span text:style-name="T1877">, </text:span><text:span text:style-name="T1879">Wände verbiegen</text:span><text:span text:style-name="T1877"> oder mehrere kleine<text:line-break/><text:tab/><text:tab/>Gegenstände werden beeinflusst.</text:span></text:p>
      <text:p text:style-name="P946"><text:span text:style-name="T4">2</text:span><text:span text:style-name="T444">2</text:span><text:span text:style-name="T4">-2</text:span><text:span text:style-name="T444">5</text:span><text:tab/><text:span text:style-name="T445">Du </text:span><text:span text:style-name="T1872">bringst </text:span><text:span text:style-name="T1880">ZS kleine </text:span><text:span text:style-name="T1872">Holzgegenstä</text:span><text:span text:style-name="T1880">n</text:span><text:span text:style-name="T1872">de </text:span><text:span text:style-name="T1880">(Speer, Schild) dazu Dornen sprießen zu<text:line-break/><text:tab/><text:tab/>lassen. Diese verursachen w6+ZS Schaden und müssen fallen gelassen werden.</text:span></text:p>
      <text:p text:style-name="P947"><text:span text:style-name="T251">2</text:span><text:span text:style-name="T1874">6</text:span><text:span text:style-name="T251">-2</text:span><text:span text:style-name="T1874">9</text:span><text:span text:style-name="T1875"><text:tab/></text:span><text:span text:style-name="T1876">Du </text:span><text:span text:style-name="T1881">verwandelst </text:span><text:span text:style-name="T1882">ZS</text:span><text:span text:style-name="T1881"> kleine </text:span><text:span text:style-name="T1883">nicht-magischen </text:span><text:span text:style-name="T1881">Holzgegenstä</text:span><text:span text:style-name="T1882">n</text:span><text:span text:style-name="T1881">de (z.B. Speer) </text:span><text:span text:style-name="T1883">in eine<text:line-break/><text:tab/><text:tab/>Schlange die dir gehorcht </text:span><text:span text:style-name="T1884">und zu ZS*5% giftig ist (Zäh 12 oder -w3 Ausdauer)</text:span><text:span text:style-name="T1883">:<text:line-break/><text:tab/><text:tab/></text:span><text:span text:style-name="T1885">Ini +1 Biss +2 </text:span><text:span text:style-name="T1886">w3+ZS</text:span><text:span text:style-name="T1885"> RK 12 TW w8+ZS Bew 9m; Zäh +3 Reflex +4 Willen +2 neutral</text:span></text:p>
      <text:p text:style-name="P948"><text:span text:style-name="T444">30</text:span><text:span text:style-name="T4">-</text:span><text:span text:style-name="T444">31</text:span><text:tab/><text:span text:style-name="T445">Du </text:span><text:span text:style-name="T1887">verwandelst </text:span><text:span text:style-name="T1888">ZS</text:span><text:span text:style-name="T1887"> kleine </text:span><text:span text:style-name="T1889">nicht-magischen </text:span><text:span text:style-name="T1887">Holzgegenstä</text:span><text:span text:style-name="T1888">n</text:span><text:span text:style-name="T1887">de (z.B. Speer) </text:span><text:span text:style-name="T1889">in eine<text:line-break/><text:tab/><text:tab/>Schlange die dir gehorcht </text:span><text:span text:style-name="T1890">und zu ZS*</text:span><text:span text:style-name="T1891">10</text:span><text:span text:style-name="T1890">% giftig ist (Zäh 1</text:span><text:span text:style-name="T1891">4</text:span><text:span text:style-name="T1890"> oder </text:span><text:span text:style-name="T1891">Tod</text:span><text:span text:style-name="T1890">)</text:span><text:span text:style-name="T1889">:<text:line-break/><text:tab/><text:tab/></text:span><text:span text:style-name="T1892">Ini +</text:span><text:span text:style-name="T1891">3</text:span><text:span text:style-name="T1892"> Biss +</text:span><text:span text:style-name="T1891">4</text:span><text:span text:style-name="T1892"> </text:span><text:span text:style-name="T1893">w</text:span><text:span text:style-name="T1894">6</text:span><text:span text:style-name="T1893">+ZS</text:span><text:span text:style-name="T1892"> RK 1</text:span><text:span text:style-name="T1891">4</text:span><text:span text:style-name="T1892"> TW </text:span><text:span text:style-name="T1891">2</text:span><text:span text:style-name="T1892">w8+ZS Bew 9m; Zäh +</text:span><text:span text:style-name="T1891">4</text:span><text:span text:style-name="T1892"> Reflex +</text:span><text:span text:style-name="T1891">6</text:span><text:span text:style-name="T1892"> Willen +2 neutral</text:span></text:p>
      <text:p text:style-name="P949"><text:span text:style-name="T1895">3</text:span><text:span text:style-name="T1874">2</text:span><text:span text:style-name="T251">-</text:span><text:span text:style-name="T1895">3</text:span><text:span text:style-name="T1874">3</text:span><text:span text:style-name="T1875"><text:tab/></text:span><text:span text:style-name="T1876">Du </text:span><text:span text:style-name="T1896">bringst einen sehr großen Holzgegenstand (Baum, Palisade, Brücke, Katapult)<text:line-break/><text:tab/><text:tab/>dazu sich zu verformen oder z.B. einen Baum in eine Riesenschlange unter deiner<text:line-break/><text:tab/><text:tab/>Kontrolle zu verwandeln: Ini +4 Biss +10 </text:span><text:span text:style-name="T1897">w6</text:span><text:span text:style-name="T1896"> &amp; Umschlingen: </text:span><text:span text:style-name="T1897">w6/Runde<text:line-break/><text:tab/><text:tab/></text:span><text:span text:style-name="T1896">RK 18 TW 5w8 Bew 9 m Aktion w20 Zäh +6 Reflex +3 Willen +2 neutral</text:span></text:p>
      <text:p text:style-name="P949"><text:span text:style-name="T1895">3</text:span><text:span text:style-name="T1874">4+</text:span><text:span text:style-name="T1875"><text:tab/><text:tab/></text:span><text:span text:style-name="T1876">Du </text:span><text:span text:style-name="T1898">lässt</text:span><text:span text:style-name="T1899"> alle hölzernen Gegenstände in</text:span><text:span text:style-name="T1898">nerhalb ZS * 30 m </text:span><text:span text:style-name="T1900">zu Pulver </text:span><text:span text:style-name="T1898">verrotten.<text:line-break/><text:tab/><text:tab/>Magische Gegenstände werden zu ZS * 5% betroffen. </text:span><text:span text:style-name="T1900">Armeen verlieren ihre Waffen,<text:line-break/><text:tab/><text:tab/>Häuser stürzen ein, Palisaden verschwinden, Schiffe sinken.</text:span></text:p>
      <text:p text:style-name="P950"><text:span text:style-name="T173">2</text:span><text:span text:style-name="T146">-</text:span><text:span text:style-name="T1901">5</text:span><text:span text:style-name="T174"> </text:span><text:span text:style-name="T1901">Lähmung heilen</text:span><text:tab/><text:tab/><text:tab/><text:tab/><text:tab/><text:tab/><text:tab/><text:tab/><text:tab/><text:tab/><text:tab/><text:span text:style-name="T77">Regeln </text:span><text:span text:style-name="T148">2</text:span><text:span text:style-name="T174">7</text:span><text:span text:style-name="T1901">9</text:span><text:span text:style-name="T177">, </text:span><text:span text:style-name="T77">Rules </text:span><text:span text:style-name="T148">2</text:span><text:span text:style-name="T1901">72</text:span></text:p>
      <text:p text:style-name="P951"><text:span text:style-name="T1864">Grad</text:span><text:span text:style-name="T1865"> </text:span><text:span text:style-name="T1866">2</text:span><text:span text:style-name="T1865">, </text:span><text:span text:style-name="T1867">1 </text:span><text:span text:style-name="T1868">Runde</text:span><text:span text:style-name="T1867">, </text:span><text:span text:style-name="T1902">Berührung+</text:span><text:span text:style-name="T1867">,</text:span><text:span text:style-name="T1865"> Dauer </text:span><text:span text:style-name="T1902">1 Tag oder dauerhaft</text:span><text:span text:style-name="T1865">, </text:span><text:span text:style-name="T1870">kein Rettungswurf</text:span></text:p>
      <text:p text:style-name="P952"><text:span text:style-name="T1327">Du </text:span><text:span text:style-name="T1901">befreist ein Wesen von Lähmung oder Versteinerung</text:span><text:span text:style-name="T1854">.</text:span></text:p>
      <text:p text:style-name="P953"><text:span text:style-name="T442">Manifestation</text:span><text:span text:style-name="T443"> </text:span><text:span text:style-name="T16">w</text:span><text:span text:style-name="T1903">3</text:span><text:span text:style-name="T16">:</text:span></text:p>
      <text:p text:style-name="P954"><text:span text:style-name="T4">1</text:span><text:span text:style-name="T445"><text:tab/></text:span><text:span text:style-name="T1904">Dein Ziel wird </text:span><text:span text:style-name="T1905">un</text:span><text:span text:style-name="T1904">sichtbar </text:span><text:span text:style-name="T1905">dann erscheint es wieder im Normalzustand</text:span><text:span text:style-name="T1906">.</text:span></text:p>
      <text:p text:style-name="P954"><text:span text:style-name="T1332">2</text:span><text:span text:style-name="T445"><text:tab/></text:span><text:span text:style-name="T1905">Eine Zahl feenhafter Zimmerleute hämmert dein Ziel zurück in den Normalzustand</text:span><text:span text:style-name="T1907">.</text:span></text:p>
      <text:p text:style-name="P955"><text:span text:style-name="T1332">3</text:span><text:span text:style-name="T1577"><text:tab/></text:span><text:span text:style-name="T1908">Ein glitzernder Vorhang verdeckt dein Ziel. Als er verschwindet ist es wieder normal</text:span><text:span text:style-name="T1909">.</text:span></text:p>
      <text:p text:style-name="P956"><text:span text:style-name="T443">Zauber </text:span><text:span text:style-name="T16">w20:</text:span></text:p>
      <text:p text:style-name="P957"><text:span text:style-name="T4">1-1</text:span><text:span text:style-name="T444">3</text:span><text:tab/><text:tab/>Fehlschlag, <text:span text:style-name="T1604">Ungnade +1</text:span></text:p>
      <text:p text:style-name="P957"><text:span text:style-name="T4">1</text:span><text:span text:style-name="T444">4</text:span><text:span text:style-name="T4">-1</text:span><text:span text:style-name="T444">5</text:span><text:tab/><text:span text:style-name="T445">Du </text:span><text:span text:style-name="T1910">heilst ein Wesen von Lähmung. Sollte es ein permanenter Effekt sein für 1 Tag.</text:span></text:p>
      <text:p text:style-name="P958"><text:span text:style-name="T251">1</text:span><text:span text:style-name="T1874">6</text:span><text:span text:style-name="T251">-1</text:span><text:span text:style-name="T1874">9</text:span><text:span text:style-name="T1875"><text:tab/></text:span><text:span text:style-name="T1876">Du </text:span><text:span text:style-name="T1911">heilst ein Wesen </text:span><text:span text:style-name="T1912">dauerhaft </text:span><text:span text:style-name="T1911">von Lähmung.</text:span></text:p>
      <text:p text:style-name="P959"><text:span text:style-name="T444">20</text:span><text:span text:style-name="T4">-</text:span><text:span text:style-name="T444">21</text:span> <text:tab/><text:span text:style-name="T445">Du </text:span><text:span text:style-name="T1910">heilst ein Wesen </text:span><text:span text:style-name="T1913">dauerhaft </text:span><text:span text:style-name="T1910">von Lähmung, </text:span><text:span text:style-name="T1913">Versteinerung, Verwandlung in Eis etc</text:span><text:span text:style-name="T1910">.</text:span></text:p>
      <text:p text:style-name="P960"><text:span text:style-name="T251">2</text:span><text:span text:style-name="T1874">2</text:span><text:span text:style-name="T251">-2</text:span><text:span text:style-name="T1874">5</text:span><text:span text:style-name="T1875"><text:tab/></text:span><text:span text:style-name="T1876">Du </text:span><text:span text:style-name="T1911">heilst </text:span><text:span text:style-name="T1914">2</text:span><text:span text:style-name="T1911"> Wesen </text:span><text:span text:style-name="T1912">dauerhaft </text:span><text:span text:style-name="T1911">von Lähmung, </text:span><text:span text:style-name="T1912">Versteinerung, Verwandlung in Eis etc</text:span><text:span text:style-name="T1911">.</text:span></text:p>
      <text:p text:style-name="P961"><text:span text:style-name="T4">2</text:span><text:span text:style-name="T444">6</text:span><text:span text:style-name="T4">-2</text:span><text:span text:style-name="T444">9</text:span><text:tab/><text:span text:style-name="T445">Du </text:span><text:span text:style-name="T1910">heilst </text:span><text:span text:style-name="T1915">2</text:span><text:span text:style-name="T1910"> Wesen </text:span><text:span text:style-name="T1916">innerhalb</text:span><text:span text:style-name="T1917"> 9 m </text:span><text:span text:style-name="T1913">dauerhaft </text:span><text:span text:style-name="T1910">von Lähmung, </text:span><text:span text:style-name="T1913">Versteinerung,<text:line-break/><text:tab/><text:tab/>Verwandlung in Eis etc</text:span><text:span text:style-name="T1910">.</text:span></text:p>
      <text:p text:style-name="P961"><text:span text:style-name="T444">30</text:span><text:span text:style-name="T4">-</text:span><text:span text:style-name="T444">31</text:span><text:tab/><text:span text:style-name="T445">Du </text:span><text:span text:style-name="T1910">heilst </text:span><text:span text:style-name="T1916">alle</text:span><text:span text:style-name="T1910"> Wesen </text:span><text:span text:style-name="T1916">innerhalb</text:span><text:span text:style-name="T1917"> </text:span><text:span text:style-name="T1918">9</text:span><text:span text:style-name="T1917"> m </text:span><text:span text:style-name="T1913">dauerhaft </text:span><text:span text:style-name="T1910">von Lähmung, </text:span><text:span text:style-name="T1913">Versteinerung,<text:line-break/><text:tab/><text:tab/>Verwandlung in Eis etc</text:span><text:span text:style-name="T1910">.</text:span></text:p>
      <text:p text:style-name="P962"><text:span text:style-name="T1353">3</text:span><text:span text:style-name="T444">2</text:span><text:span text:style-name="T4">-</text:span><text:span text:style-name="T1353">3</text:span><text:span text:style-name="T444">3</text:span><text:tab/><text:span text:style-name="T445">Du </text:span><text:span text:style-name="T1910">heilst </text:span><text:span text:style-name="T1916">alle</text:span><text:span text:style-name="T1910"> Wesen </text:span><text:span text:style-name="T1916">innerhalb</text:span><text:span text:style-name="T1917"> </text:span><text:span text:style-name="T1918">18</text:span><text:span text:style-name="T1917"> m </text:span><text:span text:style-name="T1913">dauerhaft </text:span><text:span text:style-name="T1910">von Lähmung, </text:span><text:span text:style-name="T1913">Versteinerung,<text:line-break/><text:tab/><text:tab/>Verwandlung in Eis etc</text:span><text:span text:style-name="T1910">.</text:span></text:p>
      <text:p text:style-name="P962"><text:span text:style-name="T1353">3</text:span><text:span text:style-name="T444">4+</text:span><text:tab/><text:tab/><text:span text:style-name="T445">Du </text:span><text:span text:style-name="T1910">heilst </text:span><text:span text:style-name="T1916">alle</text:span><text:span text:style-name="T1910"> Wesen </text:span><text:span text:style-name="T1916">innerhalb</text:span><text:span text:style-name="T1917"> </text:span><text:span text:style-name="T1918">36</text:span><text:span text:style-name="T1917"> m </text:span><text:span text:style-name="T1913">dauerhaft </text:span><text:span text:style-name="T1910">von Lähmung, </text:span><text:span text:style-name="T1913">Versteinerung,<text:line-break/><text:tab/><text:tab/>Verwandlung in Eis etc</text:span><text:span text:style-name="T1910">.</text:span></text:p>
      <text:p text:style-name="P963"><text:span text:style-name="T173">2</text:span><text:span text:style-name="T146">-</text:span><text:span text:style-name="T1919">6</text:span><text:span text:style-name="T174"> </text:span><text:span text:style-name="T1901">L</text:span><text:span text:style-name="T1919">ebenskraft wiederherstellen</text:span><text:tab/><text:tab/><text:tab/><text:tab/><text:tab/><text:tab/><text:tab/><text:tab/><text:span text:style-name="T77">Regeln </text:span><text:span text:style-name="T148">2</text:span><text:span text:style-name="T1919">80</text:span><text:span text:style-name="T177">, </text:span><text:span text:style-name="T77">Rules </text:span><text:span text:style-name="T148">2</text:span><text:span text:style-name="T1901">7</text:span><text:span text:style-name="T1919">8</text:span></text:p>
      <text:p text:style-name="P964"><text:span text:style-name="T1846">Grad</text:span><text:span text:style-name="T1847"> </text:span><text:span text:style-name="T1848">2</text:span><text:span text:style-name="T1847">, </text:span><text:span text:style-name="T1849">1 </text:span><text:span text:style-name="T1920">Phase</text:span><text:span text:style-name="T1849">, </text:span><text:span text:style-name="T1921">Berührung+</text:span><text:span text:style-name="T1849">,</text:span><text:span text:style-name="T1847"> </text:span><text:span text:style-name="T1921">dauerhaft</text:span><text:span text:style-name="T1847">, </text:span><text:span text:style-name="T1852">kein Rettungswurf</text:span></text:p>
      <text:p text:style-name="P965"><text:s/></text:p>
      <text:p text:style-name="P966"><text:span text:style-name="T1327">Du </text:span><text:span text:style-name="T1919">stellst verlorene Attributspunkte (außer Glück) oder fehlende Gliedmaßen wieder her</text:span><text:span text:style-name="T1854">.</text:span></text:p>
      <text:p text:style-name="P967"><text:span text:style-name="T442">Manifestation</text:span><text:span text:style-name="T443"> </text:span><text:span text:style-name="T16">w</text:span><text:span text:style-name="T1903">3</text:span><text:span text:style-name="T16">:</text:span></text:p>
      <text:p text:style-name="P968"><text:span text:style-name="T4">1</text:span><text:span text:style-name="T445"><text:tab/></text:span><text:span text:style-name="T1904">Dein Ziel wird ohne sichtbaren Effekt sofort geheilt</text:span><text:span text:style-name="T1906">.</text:span></text:p>
      <text:p text:style-name="P968"><text:span text:style-name="T1332">2</text:span><text:span text:style-name="T445"><text:tab/></text:span><text:span text:style-name="T1907">Das </text:span><text:span text:style-name="T445">Zeichen de</text:span><text:span text:style-name="T1907">ine</text:span><text:span text:style-name="T445">s </text:span><text:span text:style-name="T1907">Gottes </text:span><text:span text:style-name="T445">erscheint als Muttermal a</text:span><text:span text:style-name="T1907">m Ort der Berührung.</text:span></text:p>
      <text:p text:style-name="P969"><text:span text:style-name="T1332">3</text:span><text:span text:style-name="T445"><text:tab/></text:span><text:span text:style-name="T1907">B</text:span><text:span text:style-name="T445">lendende Strahlen </text:span><text:span text:style-name="T1907">warmen </text:span><text:span text:style-name="T445">göttliche</text:span><text:span text:style-name="T1907">n</text:span><text:span text:style-name="T445"> Lichts strahlen </text:span><text:span text:style-name="T1907">vom Ort der Berührung.</text:span></text:p>
      <text:p text:style-name="P970"><text:span text:style-name="T443">Zauber </text:span><text:span text:style-name="T16">w20:</text:span></text:p>
      <text:p text:style-name="P971"><text:span text:style-name="T4">1-1</text:span><text:span text:style-name="T444">3</text:span><text:tab/><text:tab/>Fehlschlag, <text:span text:style-name="T1604">Ungnade +1</text:span></text:p>
      <text:p text:style-name="P971"><text:span text:style-name="T4">1</text:span><text:span text:style-name="T444">4</text:span><text:span text:style-name="T4">-1</text:span><text:span text:style-name="T444">5</text:span><text:tab/><text:span text:style-name="T445">Du </text:span><text:span text:style-name="T1922">heilst </text:span><text:span text:style-name="T1923">entweder </text:span><text:span text:style-name="T1922">1 </text:span><text:span text:style-name="T1924">temporären </text:span><text:span text:style-name="T1922">Attributspunkt oder </text:span><text:span text:style-name="T1923">1 </text:span><text:span text:style-name="T1922">Lebenspunkt.</text:span></text:p>
      <text:p text:style-name="P972"><text:span text:style-name="T251">1</text:span><text:span text:style-name="T1874">6</text:span><text:span text:style-name="T251">-1</text:span><text:span text:style-name="T1874">9</text:span><text:span text:style-name="T1875"><text:tab/></text:span><text:span text:style-name="T1876">Du </text:span><text:span text:style-name="T1925">heilst </text:span><text:span text:style-name="T1926">entweder 2</text:span><text:span text:style-name="T1925"> </text:span><text:span text:style-name="T1927">temporäre </text:span><text:span text:style-name="T1925">Attributspunkt</text:span><text:span text:style-name="T1926">e</text:span><text:span text:style-name="T1925"> oder </text:span><text:span text:style-name="T1926">4 </text:span><text:span text:style-name="T1925">Lebenspunkt</text:span><text:span text:style-name="T1926">e</text:span><text:span text:style-name="T1925">.</text:span></text:p>
      <text:p text:style-name="P973"><text:span text:style-name="T1874">20</text:span><text:span text:style-name="T251">-</text:span><text:span text:style-name="T1874">21</text:span><text:span text:style-name="T1875"> <text:tab/></text:span><text:span text:style-name="T1876">Du </text:span><text:span text:style-name="T1925">heilst </text:span><text:span text:style-name="T1926">entweder w4+ZS</text:span><text:span text:style-name="T1925"> Attributspunkt</text:span><text:span text:style-name="T1926">e</text:span><text:span text:style-name="T1925"> oder </text:span><text:span text:style-name="T1926">2w4+ZS </text:span><text:span text:style-name="T1925">Lebenspunkt</text:span><text:span text:style-name="T1926">e </text:span><text:span text:style-name="T1928">inklusive<text:line-break/><text:tab/><text:tab/>Brüche und Amputationen</text:span><text:span text:style-name="T1925">.</text:span></text:p>
      <text:p text:style-name="P973"><text:span text:style-name="T251">2</text:span><text:span text:style-name="T1874">2</text:span><text:span text:style-name="T251">-2</text:span><text:span text:style-name="T1874">5</text:span><text:span text:style-name="T1875"><text:tab/></text:span><text:span text:style-name="T1876">Du </text:span><text:span text:style-name="T1925">heilst </text:span><text:span text:style-name="T1926">w6+ZS</text:span><text:span text:style-name="T1925"> Attributspunkt</text:span><text:span text:style-name="T1926">e</text:span><text:span text:style-name="T1925"> </text:span><text:span text:style-name="T1926">und</text:span><text:span text:style-name="T1925"> </text:span><text:span text:style-name="T1926">2w6+ZS </text:span><text:span text:style-name="T1925">Lebenspunkt</text:span><text:span text:style-name="T1926">e <text:s/></text:span><text:span text:style-name="T1928">inklusive Brüche und<text:line-break/><text:tab/><text:tab/>Amputationen</text:span><text:span text:style-name="T1925">.</text:span></text:p>
      <text:p text:style-name="P973"><text:span text:style-name="T251">2</text:span><text:span text:style-name="T1874">6</text:span><text:span text:style-name="T251">-2</text:span><text:span text:style-name="T1874">9</text:span><text:span text:style-name="T1875"><text:tab/></text:span><text:span text:style-name="T1876">Du </text:span><text:span text:style-name="T1925">heilst </text:span><text:span text:style-name="T1926">w8+ZS</text:span><text:span text:style-name="T1925"> Attributspunkt</text:span><text:span text:style-name="T1926">e</text:span><text:span text:style-name="T1925"> </text:span><text:span text:style-name="T1926">und</text:span><text:span text:style-name="T1925"> </text:span><text:span text:style-name="T1926">3w6+ZS </text:span><text:span text:style-name="T1925">Lebenspunkt</text:span><text:span text:style-name="T1926">e</text:span><text:span text:style-name="T1925"> </text:span><text:span text:style-name="T1928">inklusive Brüche und<text:line-break/><text:tab/><text:tab/>Amputationen</text:span><text:span text:style-name="T1925">.</text:span></text:p>
      <text:p text:style-name="P974"><text:span text:style-name="T1874">30</text:span><text:span text:style-name="T251">-</text:span><text:span text:style-name="T1874">31</text:span><text:tab/><text:span text:style-name="T1876">Du </text:span><text:span text:style-name="T1925">heilst </text:span><text:span text:style-name="T1929">3</text:span><text:span text:style-name="T1926">w</text:span><text:span text:style-name="T1929">4</text:span><text:span text:style-name="T1926">+ZS</text:span><text:span text:style-name="T1925"> Attributspunkt</text:span><text:span text:style-name="T1926">e</text:span><text:span text:style-name="T1925"> </text:span><text:span text:style-name="T1926">und</text:span><text:span text:style-name="T1925"> </text:span><text:span text:style-name="T1929">4</text:span><text:span text:style-name="T1926">w6+ZS </text:span><text:span text:style-name="T1925">Lebenspunkt</text:span><text:span text:style-name="T1926">e</text:span><text:span text:style-name="T1925"> </text:span><text:span text:style-name="T1928">inklusive Brüche und<text:line-break/><text:tab/><text:tab/>Amputationen </text:span><text:span text:style-name="T1930">bei bis zu 4 Zielen innerhalb 9 m</text:span><text:span text:style-name="T1925">.</text:span></text:p>
      <text:p text:style-name="P975"><text:span text:style-name="T1895">3</text:span><text:span text:style-name="T1874">2</text:span><text:span text:style-name="T251">-</text:span><text:span text:style-name="T1895">3</text:span><text:span text:style-name="T1874">3</text:span><text:span text:style-name="T1875"><text:tab/></text:span><text:span text:style-name="T1876">Du </text:span><text:span text:style-name="T1925">heilst </text:span><text:span text:style-name="T1929">alle</text:span><text:span text:style-name="T1925"> Attributspunkt</text:span><text:span text:style-name="T1926">e</text:span><text:span text:style-name="T1925"> </text:span><text:span text:style-name="T1926">und</text:span><text:span text:style-name="T1925"> </text:span><text:span text:style-name="T1929">alle</text:span><text:span text:style-name="T1926"> </text:span><text:span text:style-name="T1925">Lebenspunkt</text:span><text:span text:style-name="T1926">e</text:span><text:span text:style-name="T1925"> </text:span><text:span text:style-name="T1928">inklusive Brüche und<text:line-break/><text:tab/><text:tab/>Amputationen </text:span><text:span text:style-name="T1930">bei bis zu </text:span><text:span text:style-name="T1929">10</text:span><text:span text:style-name="T1930"> Zielen innerhalb </text:span><text:span text:style-name="T1929">18</text:span><text:span text:style-name="T1930"> m</text:span><text:span text:style-name="T1925">.</text:span></text:p>
      <text:p text:style-name="P976"><text:span text:style-name="T1895">3</text:span><text:span text:style-name="T1874">4+</text:span><text:span text:style-name="T1875"><text:tab/><text:tab/></text:span><text:span text:style-name="T1876">Du </text:span><text:span text:style-name="T1925">heilst </text:span><text:span text:style-name="T1929">alle</text:span><text:span text:style-name="T1925"> Attributspunkt</text:span><text:span text:style-name="T1926">e</text:span><text:span text:style-name="T1925"> </text:span><text:span text:style-name="T1926">und</text:span><text:span text:style-name="T1925"> </text:span><text:span text:style-name="T1929">alle</text:span><text:span text:style-name="T1926"> </text:span><text:span text:style-name="T1925">Lebenspunkt</text:span><text:span text:style-name="T1926">e</text:span><text:span text:style-name="T1925"> </text:span><text:span text:style-name="T1928">inklusive Brüche, </text:span><text:span text:style-name="T1931">Krankheiten,<text:line-break/><text:tab/><text:tab/>Vergiftung, </text:span><text:span text:style-name="T1928">Amputationen </text:span><text:span text:style-name="T1931">und sonstige Beeinträchtigungen </text:span><text:span text:style-name="T1930">bei </text:span><text:span text:style-name="T1931">einem</text:span><text:span text:style-name="T1930"> Ziel</text:span><text:span text:style-name="T1925">.<text:line-break/><text:tab/><text:tab/></text:span><text:span text:style-name="T1931">Außerdem erhält das Ziel 1 dauerhaften Trefferpunkt. Wird dies mehrmals auf das<text:line-break/><text:tab/><text:tab/>gleiche Ziel angewendet, kostet es dich allerdings je 1 Lebenspunkt.</text:span></text:p>
      <text:p text:style-name="P925"><text:span text:style-name="T173">2</text:span><text:span text:style-name="T146">-</text:span><text:span text:style-name="T174">7 </text:span><text:span text:style-name="T177">Lotusblick<text:tab/></text:span><text:tab/><text:tab/><text:tab/><text:tab/><text:tab/><text:tab/><text:tab/><text:tab/><text:tab/><text:tab/><text:tab/><text:span text:style-name="T1406">Regeln </text:span><text:span text:style-name="T148">2</text:span><text:span text:style-name="T177">81, </text:span><text:span text:style-name="T1406">Rules </text:span><text:span text:style-name="T148">2</text:span><text:span text:style-name="T1406">76</text:span></text:p>
      <text:p text:style-name="P977"><text:span text:style-name="T1671">Grad</text:span> <text:span text:style-name="T1327">2</text:span>, <text:span text:style-name="T1693">1 </text:span><text:span text:style-name="T1820">Runde</text:span><text:span text:style-name="T1693">, </text:span><text:span text:style-name="T1932">Sicht</text:span><text:span text:style-name="T1693">,</text:span> <text:span text:style-name="T1933">≥</text:span><text:span text:style-name="T1934">1</text:span><text:span text:style-name="T1820"> Runde</text:span> Dauer, <text:span text:style-name="T1932">Willen</text:span></text:p>
      <text:p text:style-name="P978"><text:s/></text:p>
      <text:p text:style-name="P979"><text:span text:style-name="T1327">Du </text:span><text:span text:style-name="T1935">hypnotisierst dein Ziel.</text:span><text:span text:style-name="T1853"> </text:span><text:span text:style-name="T1935">Deine Augen </text:span><text:span text:style-name="T1936">und die des Ziels </text:span><text:span text:style-name="T1935">wabern dabei</text:span><text:span text:style-name="T1854">.</text:span></text:p>
      <text:p text:style-name="P980"><text:s/></text:p>
      <text:p text:style-name="P981"><text:span text:style-name="T443">Zauber </text:span><text:span text:style-name="T16">w20:</text:span></text:p>
      <text:p text:style-name="P982"><text:span text:style-name="T4">1-1</text:span><text:span text:style-name="T444">3<text:tab/><text:tab/></text:span>Fehlschlag, <text:span text:style-name="T1604">Ungnade +1</text:span></text:p>
      <text:p text:style-name="P983"><text:span text:style-name="T4">1</text:span><text:span text:style-name="T444">4</text:span><text:span text:style-name="T4">-1</text:span><text:span text:style-name="T444">5</text:span><text:tab/><text:span text:style-name="T445">Du </text:span><text:span text:style-name="T1937">hältst das Ziel in deinem Bann solange du dich konzentrierst und Augenkontakt</text:span></text:p>
      <text:p text:style-name="P983"><text:span text:style-name="T1937"><text:tab/><text:tab/>hältst.</text:span><text:span text:style-name="T1938"> </text:span><text:span text:style-name="T1939">Willenskraftwurf </text:span><text:span text:style-name="T1938">oder Unterbrechung der Sichtlinie neutrali</text:span><text:span text:style-name="T1940">s</text:span><text:span text:style-name="T1938">iert.</text:span></text:p>
      <text:p text:style-name="P984"><text:span text:style-name="T4">1</text:span><text:span text:style-name="T444">6</text:span><text:span text:style-name="T4">-1</text:span><text:span text:style-name="T444">9</text:span><text:tab/><text:span text:style-name="T445">Du </text:span><text:span text:style-name="T1937">hältst das Ziel </text:span><text:span text:style-name="T1941">für w6+ZS Runden </text:span><text:span text:style-name="T1937">in deinem Bann. </text:span><text:span text:style-name="T1939">Willen</text:span><text:span text:style-name="T1942">sk</text:span><text:span text:style-name="T1943">r</text:span><text:span text:style-name="T1942">aftwurf, </text:span><text:span text:style-name="T1944">ein </text:span><text:span text:style-name="T1945">Angriff</text:span></text:p>
      <text:p text:style-name="P984"><text:span text:style-name="T1945"><text:tab/><text:tab/>oder Schütteln</text:span><text:span text:style-name="T1939"> </text:span><text:span text:style-name="T1938">neutrali</text:span><text:span text:style-name="T1940">s</text:span><text:span text:style-name="T1938">iert. </text:span><text:span text:style-name="T1946">Während der Hypnose folgt das Ziel deinen Befehlen</text:span></text:p>
      <text:p text:style-name="P984"><text:span text:style-name="T1946"><text:tab/><text:tab/></text:span><text:span text:style-name="T1947">mit halber Bewegungsrate und -2 auf alle Aktionen</text:span><text:span text:style-name="T1946">. </text:span><text:span text:style-name="T1948">Sogar selbstzerstörerische</text:span></text:p>
      <text:p text:style-name="P985"><text:tab/><text:tab/>Aktionen sind möglich, nicht aber alles was die Intelligenz eines Tieres übersteigt.</text:p>
      <text:p text:style-name="P986"><text:span text:style-name="T444">20</text:span><text:span text:style-name="T4">-</text:span><text:span text:style-name="T444">21</text:span> <text:tab/><text:span text:style-name="T445">Du </text:span><text:span text:style-name="T1937">hältst das Ziel </text:span><text:span text:style-name="T1941">für </text:span><text:span text:style-name="T1949">2</text:span><text:span text:style-name="T1950">w6+ZS Runden</text:span><text:span text:style-name="T1941"> </text:span><text:span text:style-name="T1937">in deinem Bann. </text:span><text:span text:style-name="T1951">Nur ein </text:span><text:span text:style-name="T1939">Willen</text:span><text:span text:style-name="T1942">sk</text:span><text:span text:style-name="T1943">r</text:span><text:span text:style-name="T1942">aftwurf</text:span></text:p>
      <text:p text:style-name="P986"><text:span text:style-name="T1942"><text:tab/><text:tab/></text:span><text:span text:style-name="T1938">neutrali</text:span><text:span text:style-name="T1940">s</text:span><text:span text:style-name="T1938">iert. </text:span><text:span text:style-name="T1946">Während der Hypnose folgt das Ziel deinen Befehlen </text:span><text:span text:style-name="T1947">mit halber</text:span></text:p>
      <text:p text:style-name="P986"><text:span text:style-name="T1947"><text:tab/><text:tab/>Bewegungsrate und -2 auf alle Aktionen</text:span><text:span text:style-name="T1946">. </text:span><text:span text:style-name="T1948">Selbstzerstörerische Aktionen sind</text:span></text:p>
      <text:p text:style-name="P987"><text:tab/><text:tab/>möglich, nicht aber alles was die Intelligenz eines Tieres übersteigt.</text:p>
      <text:p text:style-name="P988"><text:span text:style-name="T4">2</text:span><text:span text:style-name="T444">2</text:span><text:span text:style-name="T4">-2</text:span><text:span text:style-name="T444">5</text:span><text:tab/><text:span text:style-name="T445">Du </text:span><text:span text:style-name="T1937">hältst das Ziel </text:span><text:span text:style-name="T1941">für </text:span><text:span text:style-name="T1950">w</text:span><text:span text:style-name="T1952">4</text:span><text:span text:style-name="T1950">+ZS </text:span><text:span text:style-name="T1952">Tage</text:span><text:span text:style-name="T1941"> </text:span><text:span text:style-name="T1937">in deinem Bann. </text:span><text:span text:style-name="T1951">Nur ein </text:span><text:span text:style-name="T1953">täglicher</text:span></text:p>
      <text:p text:style-name="P988"><text:span text:style-name="T1954"><text:tab/><text:tab/></text:span><text:span text:style-name="T1939">Willen</text:span><text:span text:style-name="T1942">sk</text:span><text:span text:style-name="T1943">r</text:span><text:span text:style-name="T1942">aftwurf </text:span><text:span text:style-name="T1938">neutrali</text:span><text:span text:style-name="T1940">s</text:span><text:span text:style-name="T1938">iert. </text:span><text:span text:style-name="T1946">Während der Hypnose folgt das Ziel deinen Befehlen</text:span></text:p>
      <text:p text:style-name="P988"><text:span text:style-name="T1946"><text:tab/><text:tab/></text:span><text:span text:style-name="T1947">mit halber Bewegungsrate und -2 auf alle Aktionen</text:span><text:span text:style-name="T1946">. </text:span><text:span text:style-name="T1948">Sogar selbstzerstörerische</text:span></text:p>
      <text:p text:style-name="P989"><text:tab/><text:tab/>Aktionen sind möglich, nicht aber alles was die Intelligenz eines Tieres übersteigt.</text:p>
      <text:p text:style-name="P990"><text:span text:style-name="T4">2</text:span><text:span text:style-name="T444">6</text:span><text:span text:style-name="T4">-2</text:span><text:span text:style-name="T444">9</text:span><text:tab/><text:span text:style-name="T445">Du </text:span><text:span text:style-name="T1937">hältst </text:span><text:span text:style-name="T1955">bis zu </text:span><text:span text:style-name="T1956">10 Ziele</text:span><text:span text:style-name="T1955"> in einem </text:span><text:span text:style-name="T1956">Kegel von 12x12m</text:span><text:span text:style-name="T1937"> </text:span><text:span text:style-name="T1941">für </text:span><text:span text:style-name="T1950">w</text:span><text:span text:style-name="T1956">8</text:span><text:span text:style-name="T1950">+ZS </text:span><text:span text:style-name="T1952">Tage</text:span><text:span text:style-name="T1941"> </text:span><text:span text:style-name="T1937">in deinem</text:span></text:p>
      <text:p text:style-name="P990"><text:span text:style-name="T1937"><text:tab/><text:tab/>Bann. </text:span><text:span text:style-name="T1951">Nur ein </text:span><text:span text:style-name="T1953">täglicher</text:span><text:span text:style-name="T1957"> </text:span><text:span text:style-name="T1939">Willenskraftwurf</text:span><text:span text:style-name="T1942"> </text:span><text:span text:style-name="T1938">neutrali</text:span><text:span text:style-name="T1940">s</text:span><text:span text:style-name="T1938">iert. </text:span><text:span text:style-name="T1946">Während der Hypnose folg</text:span><text:span text:style-name="T1958">en</text:span></text:p>
      <text:p text:style-name="P990"><text:span text:style-name="T1946"><text:tab/><text:tab/>d</text:span><text:span text:style-name="T1958">ie</text:span><text:span text:style-name="T1946"> Ziel</text:span><text:span text:style-name="T1958">e</text:span><text:span text:style-name="T1946"> deinen Befehlen </text:span><text:span text:style-name="T1947">mit halber Bewegungsrate und -2 auf alle Aktionen</text:span><text:span text:style-name="T1946">. </text:span><text:span text:style-name="T1948">Sogar</text:span></text:p>
      <text:p text:style-name="P991"><text:tab/><text:tab/>selbstzerstörerische Aktionen sind möglich, nicht aber alles was die Intelligenz eines</text:p>
      <text:p text:style-name="P991"><text:tab/><text:tab/>Tieres übersteigt.</text:p>
      <text:p text:style-name="P992"><text:span text:style-name="T444">30</text:span><text:span text:style-name="T4">-</text:span><text:span text:style-name="T444">31</text:span><text:tab/><text:span text:style-name="T445">Du </text:span><text:span text:style-name="T1937">hältst </text:span><text:span text:style-name="T1955">bis zu </text:span><text:span text:style-name="T1956">10 Ziele</text:span><text:span text:style-name="T1955"> in einem </text:span><text:span text:style-name="T1956">Kegel von 12x12m</text:span><text:span text:style-name="T1937"> </text:span><text:span text:style-name="T1941">für </text:span><text:span text:style-name="T1950">w</text:span><text:span text:style-name="T1956">8</text:span><text:span text:style-name="T1950">+ZS </text:span><text:span text:style-name="T1959">Wochen</text:span><text:span text:style-name="T1941"> </text:span><text:span text:style-name="T1937">in deinem</text:span></text:p>
      <text:p text:style-name="P992"><text:span text:style-name="T1937"><text:tab/><text:tab/>Bann. </text:span><text:span text:style-name="T1951">Nur ein </text:span><text:span text:style-name="T1953">täglicher</text:span><text:span text:style-name="T1957"> </text:span><text:span text:style-name="T1939">Willenskraftwurf</text:span><text:span text:style-name="T1942"> </text:span><text:span text:style-name="T1938">neutrali</text:span><text:span text:style-name="T1940">s</text:span><text:span text:style-name="T1938">iert. </text:span><text:span text:style-name="T1946">Während der Hypnose folg</text:span><text:span text:style-name="T1958">en</text:span></text:p>
      <text:p text:style-name="P992"><text:span text:style-name="T1946"><text:tab/><text:tab/>d</text:span><text:span text:style-name="T1958">ie</text:span><text:span text:style-name="T1946"> Ziel</text:span><text:span text:style-name="T1958">e</text:span><text:span text:style-name="T1946"> deinen Befehlen </text:span><text:span text:style-name="T1947">mit halber Bewegungsrate und -2 auf alle Aktionen</text:span><text:span text:style-name="T1946">. </text:span><text:span text:style-name="T1948">Sogar</text:span></text:p>
      <text:p text:style-name="P993"><text:tab/><text:tab/>selbstzerstörerische Aktionen sind möglich, nicht aber alles was die Intelligenz eines</text:p>
      <text:p text:style-name="P993"><text:tab/><text:tab/>Tieres übersteigt.</text:p>
      <text:p text:style-name="P994"><text:span text:style-name="T1353">3</text:span><text:span text:style-name="T444">2</text:span><text:span text:style-name="T4">-</text:span><text:span text:style-name="T1353">3</text:span><text:span text:style-name="T444">3</text:span><text:tab/><text:span text:style-name="T445">Du </text:span><text:span text:style-name="T1937">hältst </text:span><text:span text:style-name="T1955">bis zu </text:span><text:span text:style-name="T1959">2</text:span><text:span text:style-name="T1956">0 Ziele</text:span><text:span text:style-name="T1955"> in einem </text:span><text:span text:style-name="T1956">Kegel von </text:span><text:span text:style-name="T1959">24</text:span><text:span text:style-name="T1956">x2</text:span><text:span text:style-name="T1959">4</text:span><text:span text:style-name="T1956">m</text:span><text:span text:style-name="T1937"> </text:span><text:span text:style-name="T1941">für </text:span><text:span text:style-name="T1950">w</text:span><text:span text:style-name="T1956">8</text:span><text:span text:style-name="T1950">+ZS </text:span><text:span text:style-name="T1959">Wochen</text:span><text:span text:style-name="T1941"> </text:span><text:span text:style-name="T1937">in deinem</text:span></text:p>
      <text:p text:style-name="P994"><text:span text:style-name="T1937"><text:tab/><text:tab/>Bann. </text:span><text:span text:style-name="T1951">Nur ein </text:span><text:span text:style-name="T1953">täglicher</text:span><text:span text:style-name="T1957"> </text:span><text:span text:style-name="T1939">Willenskraftwurf</text:span><text:span text:style-name="T1942"> </text:span><text:span text:style-name="T1938">neutrali</text:span><text:span text:style-name="T1940">s</text:span><text:span text:style-name="T1938">iert. </text:span><text:span text:style-name="T1946">Während der Hypnose folg</text:span><text:span text:style-name="T1958">en</text:span></text:p>
      <text:p text:style-name="P994"><text:span text:style-name="T1946"><text:tab/><text:tab/>d</text:span><text:span text:style-name="T1958">ie</text:span><text:span text:style-name="T1946"> Ziel</text:span><text:span text:style-name="T1958">e</text:span><text:span text:style-name="T1946"> deinen Befehlen </text:span><text:span text:style-name="T1947">mit halber Bewegungsrate und -2 auf alle Aktionen</text:span><text:span text:style-name="T1946">. </text:span><text:span text:style-name="T1948">Sogar</text:span></text:p>
      <text:p text:style-name="P995"><text:tab/><text:tab/>selbstzerstörerische Aktionen sind möglich, nicht aber alles was die Intelligenz eines</text:p>
      <text:p text:style-name="P995"><text:tab/><text:tab/>Tieres übersteigt.</text:p>
      <text:p text:style-name="P996"><text:span text:style-name="T1353">3</text:span><text:span text:style-name="T444">4+</text:span><text:tab/><text:tab/><text:span text:style-name="T445">Du </text:span><text:span text:style-name="T1937">hältst </text:span><text:span text:style-name="T1955">bis zu </text:span><text:span text:style-name="T1959">2</text:span><text:span text:style-name="T1956">0 Ziele</text:span><text:span text:style-name="T1955"> in einem </text:span><text:span text:style-name="T1956">Kegel von </text:span><text:span text:style-name="T1959">24</text:span><text:span text:style-name="T1956">x2</text:span><text:span text:style-name="T1959">4</text:span><text:span text:style-name="T1956">m</text:span><text:span text:style-name="T1937"> </text:span><text:span text:style-name="T1941">für </text:span><text:span text:style-name="T1950">w</text:span><text:span text:style-name="T1956">8</text:span><text:span text:style-name="T1950">+ZS </text:span><text:span text:style-name="T1959">Wochen</text:span><text:span text:style-name="T1941"> </text:span><text:span text:style-name="T1937">in deinem</text:span></text:p>
      <text:p text:style-name="P997"><text:span text:style-name="T1937"><text:tab/><text:tab/>Bann. </text:span><text:span text:style-name="T1951">Nur ein </text:span><text:span text:style-name="T1960">wöchentlicher</text:span><text:span text:style-name="T1957"> </text:span><text:span text:style-name="T1939">Willenskraftwurf</text:span><text:span text:style-name="T1942"> </text:span><text:span text:style-name="T1961">für </text:span><text:span text:style-name="T1962">Wesen &gt;2TW</text:span><text:span text:style-name="T1961"> </text:span><text:span text:style-name="T1938">neutrali</text:span><text:span text:style-name="T1940">s</text:span><text:span text:style-name="T1938">iert.</text:span></text:p>
      <text:p text:style-name="P997"><text:span text:style-name="T1938"><text:tab/><text:tab/></text:span><text:span text:style-name="T1946">Während der Hypnose folg</text:span><text:span text:style-name="T1958">en </text:span><text:span text:style-name="T1946">d</text:span><text:span text:style-name="T1958">ie</text:span><text:span text:style-name="T1946"> Ziel</text:span><text:span text:style-name="T1958">e</text:span><text:span text:style-name="T1946"> deinen Befehlen </text:span><text:span text:style-name="T1947">mit </text:span><text:span text:style-name="T1963">voller</text:span><text:span text:style-name="T1947"> Bewegungsrate</text:span></text:p>
      <text:p text:style-name="P997"><text:span text:style-name="T1947"><text:tab/><text:tab/>und </text:span><text:span text:style-name="T1964">können auch zaubern</text:span><text:span text:style-name="T1946">. </text:span><text:span text:style-name="T1948">Sogar selbstzerstörerische Aktionen sind möglich.</text:span></text:p>
      <text:p text:style-name="P998"><text:span text:style-name="T173">2</text:span><text:span text:style-name="T146">-</text:span><text:span text:style-name="T1965">8</text:span><text:span text:style-name="T174"> </text:span><text:span text:style-name="T1965">Schlangen</text:span><text:span text:style-name="T1919"> </text:span><text:span text:style-name="T1965">beschwören</text:span><text:tab/><text:tab/><text:tab/><text:tab/><text:tab/><text:tab/><text:tab/><text:tab/><text:tab/><text:tab/><text:span text:style-name="T77">Regeln </text:span><text:span text:style-name="T148">2</text:span><text:span text:style-name="T1919">8</text:span><text:span text:style-name="T1966">3</text:span><text:span text:style-name="T177">, </text:span><text:span text:style-name="T77">Rules </text:span><text:span text:style-name="T148">2</text:span><text:span text:style-name="T1919">8</text:span><text:span text:style-name="T1965">0</text:span></text:p>
      <text:p text:style-name="P999"><text:span text:style-name="T1846">Grad</text:span><text:span text:style-name="T1847"> </text:span><text:span text:style-name="T1848">2</text:span><text:span text:style-name="T1847">, </text:span><text:span text:style-name="T1849">1 </text:span><text:span text:style-name="T1967">Runde</text:span><text:span text:style-name="T1849">, </text:span><text:span text:style-name="T1968">≥</text:span><text:span text:style-name="T1967">9 m</text:span><text:span text:style-name="T1849">,</text:span><text:span text:style-name="T1847"> </text:span><text:span text:style-name="T1967">D</text:span><text:span text:style-name="T1921">auer </text:span><text:span text:style-name="T1967">variiert</text:span><text:span text:style-name="T1847">, </text:span><text:span text:style-name="T1969">Willen</text:span><text:span text:style-name="T1970">≥</text:span><text:span text:style-name="T1969">ZW</text:span></text:p>
      <text:p text:style-name="P1000"><text:s/></text:p>
      <text:p text:style-name="P1001"><text:span text:style-name="T1327">Du </text:span><text:span text:style-name="T1965">rufst Schlangen und kontrollierst sie </text:span><text:span text:style-name="T1971">oder beschwörst sie herbei</text:span><text:span text:style-name="T1854">.</text:span></text:p>
      <text:p text:style-name="P1002"><text:span text:style-name="T442">Manifestation</text:span><text:span text:style-name="T443"> </text:span><text:span text:style-name="T16">w</text:span><text:span text:style-name="T442">4</text:span><text:span text:style-name="T16">:</text:span></text:p>
      <text:p text:style-name="P1003"><text:span text:style-name="T4">1</text:span><text:span text:style-name="T445"><text:tab/></text:span><text:span text:style-name="T1906">Die Schlangen werden von einer blauen Aura umgeben.</text:span></text:p>
      <text:p text:style-name="P1003"><text:span text:style-name="T1332">2</text:span><text:span text:style-name="T445"><text:tab/></text:span><text:span text:style-name="T1906">Die Schlangenköpfe ähneln deinem Antlitz.</text:span></text:p>
      <text:p text:style-name="P1003"><text:span text:style-name="T1332">3</text:span><text:span text:style-name="T445"><text:tab/></text:span><text:span text:style-name="T1906">Die Farbe der Schlangenschuppen ähneln deiner Haarfarbe.</text:span></text:p>
      <text:p text:style-name="P1003"><text:span text:style-name="T1332">4</text:span><text:span text:style-name="T445"><text:tab/></text:span><text:span text:style-name="T1906">Die Schlangen werden pechschwarz.</text:span></text:p>
      <text:p text:style-name="P1004"/>
      <text:p text:style-name="P1005"><text:span text:style-name="T443">Zauber </text:span><text:span text:style-name="T16">w20:</text:span></text:p>
      <text:p text:style-name="P1006"><text:span text:style-name="T4">1-1</text:span><text:span text:style-name="T444">3</text:span><text:tab/><text:tab/>Fehlschlag, <text:span text:style-name="T1604">Ungnade +1</text:span></text:p>
      <text:p text:style-name="P1007">1<text:span text:style-name="T445">4</text:span>-1<text:span text:style-name="T445">5</text:span><text:tab/><text:span text:style-name="T1972">Alle Schlangen und Schlangenwesen innerhalb 9 m halten dich für ihren Freund und<text:line-break/><text:tab/><text:tab/>werden dich nicht angreifen. Schlangen bis 2 TW sind automatisch betroffen,<text:line-break/><text:tab/><text:tab/>Schlangenwesen ab 5 TW nicht, 3-5 TW Willen</text:span><text:span text:style-name="T1973">≥</text:span><text:span text:style-name="T1974">ZW</text:span><text:span text:style-name="T1972">. Endet wenn außerhalb 9 m.</text:span></text:p>
      <text:p text:style-name="P1008"><text:span text:style-name="T251">1</text:span><text:span text:style-name="T1874">6</text:span><text:span text:style-name="T251">-1</text:span><text:span text:style-name="T1874">9</text:span><text:tab/><text:span text:style-name="T1975">Alle Schlangen und Schlangenwesen innerhalb 30 m halten dich für ihren Meister<text:line-break/><text:tab/><text:tab/>und gehorchen dir für 1 Stunde. Schlangen bis 3 TW sind automatisch betroffen,<text:line-break/><text:tab/><text:tab/>Schlangenwesen ab 4 TW Willen</text:span><text:span text:style-name="T1976">≥</text:span><text:span text:style-name="T1977">ZW</text:span><text:span text:style-name="T1975">. Endet wenn außerhalb Sichtweite.</text:span></text:p>
      <text:p text:style-name="P1009"><text:span text:style-name="T1874">20</text:span><text:span text:style-name="T251">-</text:span><text:span text:style-name="T1874">21</text:span> <text:tab/><text:span text:style-name="T1975">Alle Schlangen und Schlangenwesen innerhalb 30 m halten dich für ihren Meister<text:line-break/><text:tab/><text:tab/>und gehorchen dir für </text:span><text:span text:style-name="T1978">1 </text:span><text:span text:style-name="T1979">Tag</text:span><text:span text:style-name="T1975">. Schlangen bis 3 TW sind automatisch betroffen,<text:line-break/><text:tab/><text:tab/>Schlangenwesen ab 4 TW Willen</text:span><text:span text:style-name="T1976">≥</text:span><text:span text:style-name="T1977">ZW</text:span><text:span text:style-name="T1975">. Endet wenn außerhalb Sichtweite.</text:span></text:p>
      <text:p text:style-name="P1010"><text:span text:style-name="T251">2</text:span><text:span text:style-name="T1874">2</text:span><text:span text:style-name="T251">-2</text:span><text:span text:style-name="T1874">5</text:span><text:tab/><text:span text:style-name="T1980">Wie 2</text:span><text:span text:style-name="T1981">0</text:span><text:span text:style-name="T1980">-2</text:span><text:span text:style-name="T1981">1</text:span><text:span text:style-name="T1975">.<text:line-break/><text:tab/><text:tab/></text:span><text:span text:style-name="T1982">Außerdem beschwörst du dauerhaft eine freundliche Schlange:<text:line-break/><text:tab/><text:tab/>Biss +4 </text:span><text:span text:style-name="T1979">w6</text:span><text:span text:style-name="T1982"> &amp; Gift: Zäh 12 oder -w4 Stärke|Geschick|Ausdauer|Blind|Schlaf|½Bew.<text:line-break/><text:tab/><text:tab/>RK 14 TW 2w8</text:span></text:p>
      <text:p text:style-name="P1006"><text:span text:style-name="T4">2</text:span><text:span text:style-name="T444">6</text:span><text:span text:style-name="T4">-2</text:span><text:span text:style-name="T444">9</text:span><text:tab/><text:span text:style-name="T1983">Wie 22-25, aber </text:span><text:span text:style-name="T1984">du beschwörst </text:span><text:span text:style-name="T1983">w4+1 Schlangen.</text:span></text:p>
      <text:p text:style-name="P1011"><text:span text:style-name="T1874">30</text:span><text:span text:style-name="T251">-</text:span><text:span text:style-name="T1874">31</text:span><text:tab/><text:span text:style-name="T1980">Wie 22-25, aber </text:span><text:span text:style-name="T1985">du beschwörst 2</text:span><text:span text:style-name="T1980">w4+</text:span><text:span text:style-name="T1986">ZS</text:span><text:span text:style-name="T1980"> Schlangen </text:span><text:span text:style-name="T1985">oder w4+1 </text:span><text:span text:style-name="T1987">Riesenschlangen</text:span><text:span text:style-name="T1985">:<text:line-break/></text:span><text:span text:style-name="T1982"><text:tab/><text:tab/>Biss +</text:span><text:span text:style-name="T1985">8</text:span><text:span text:style-name="T1982"> </text:span><text:span text:style-name="T1987">3w</text:span><text:span text:style-name="T1979">6</text:span><text:span text:style-name="T1982"> &amp; Gift: Zäh 12 oder -w4 Stärke|Geschick|Ausdauer|Blind|Schlaf|½Bew<text:line-break/><text:tab/><text:tab/>RK 14 TW </text:span><text:span text:style-name="T1988">5</text:span><text:span text:style-name="T1982">w8</text:span></text:p>
      <text:p text:style-name="P1012"><text:span text:style-name="T1895">3</text:span><text:span text:style-name="T1874">2</text:span><text:span text:style-name="T251">-</text:span><text:span text:style-name="T1895">3</text:span><text:span text:style-name="T1874">3</text:span><text:tab/><text:span text:style-name="T1980">Wie </text:span><text:span text:style-name="T1986">30</text:span><text:span text:style-name="T1980">-</text:span><text:span text:style-name="T1986">31</text:span><text:span text:style-name="T1980">, aber </text:span><text:span text:style-name="T1985">du beschwörst 2</text:span><text:span text:style-name="T1980">w4+</text:span><text:span text:style-name="T1986">ZS</text:span><text:span text:style-name="T1980"> Schlangen </text:span><text:span text:style-name="T1985">oder w4+1 </text:span><text:span text:style-name="T1987">Riesenschlangen.<text:line-break/></text:span><text:span text:style-name="T1989"><text:tab/><text:tab/></text:span><text:span text:style-name="T1990">Die anderen Schlangen folgen dir für 1 Woche.</text:span></text:p>
      <text:p text:style-name="P1013"><text:span text:style-name="T1895">3</text:span><text:span text:style-name="T1874">4+</text:span><text:tab/><text:tab/><text:span text:style-name="T1980">Wie </text:span><text:span text:style-name="T1986">30</text:span><text:span text:style-name="T1980">-</text:span><text:span text:style-name="T1986">31</text:span><text:span text:style-name="T1980">, aber </text:span><text:span text:style-name="T1985">du beschwörst 2</text:span><text:span text:style-name="T1980">w4+</text:span><text:span text:style-name="T1986">ZS</text:span><text:span text:style-name="T1980"> Schlangen </text:span><text:span text:style-name="T1985">oder w4+1 </text:span><text:span text:style-name="T1987">Riesenschlangen.<text:line-break/></text:span><text:span text:style-name="T1989"><text:tab/><text:tab/></text:span><text:span text:style-name="T1990">Die anderen Schlangen folgen dir </text:span><text:span text:style-name="T1991">dauerhaft</text:span><text:span text:style-name="T1990">.</text:span></text:p>
      <text:p text:style-name="P925"><text:span text:style-name="T173">2</text:span><text:span text:style-name="T146">-</text:span><text:span text:style-name="T174">9 </text:span><text:span text:style-name="T177">Verbannen<text:tab/></text:span><text:tab/><text:tab/><text:tab/><text:tab/><text:tab/><text:tab/><text:tab/><text:tab/><text:tab/><text:tab/><text:tab/><text:span text:style-name="T1406">Regeln </text:span><text:span text:style-name="T148">2</text:span><text:span text:style-name="T177">85, </text:span><text:span text:style-name="T1406">Rules </text:span><text:span text:style-name="T148">2</text:span><text:span text:style-name="T1406">69</text:span></text:p>
      <text:p text:style-name="P1014"><text:span text:style-name="T1671">Grad</text:span> <text:span text:style-name="T1327">2</text:span>, <text:span text:style-name="T1693">1 </text:span><text:span text:style-name="T1820">Runde</text:span><text:span text:style-name="T1693">, </text:span><text:span text:style-name="T1992">9 m</text:span><text:span text:style-name="T1693">,</text:span> <text:span text:style-name="T1993">variable</text:span> Dauer, <text:span text:style-name="T1932">Willen</text:span><text:span text:style-name="T1994">≥</text:span><text:span text:style-name="T1932">ZW</text:span></text:p>
      <text:p text:style-name="P1015"><text:s/></text:p>
      <text:p text:style-name="P1016"><text:span text:style-name="T1327">Du </text:span><text:span text:style-name="T1572">schickst das Wesen woher es kam</text:span><text:span text:style-name="T1854">. </text:span><text:span text:style-name="T1572">Auf die Heimatebene oder in </text:span><text:span text:style-name="T1995">sein</text:span><text:span text:style-name="T1572"> Versteck.<text:line-break/></text:span><text:span text:style-name="T1329">Du benötigst eine Materialprobe des Wesens, z.B. eine Haarlocke </text:span><text:span text:style-name="T1996">oder seine Waffe</text:span><text:span text:style-name="T1329">.</text:span></text:p>
      <text:p text:style-name="P1017"><text:s/></text:p>
      <text:p text:style-name="P1018"><text:span text:style-name="T442">Manifestation</text:span><text:span text:style-name="T443"> </text:span><text:span text:style-name="T16">w</text:span><text:span text:style-name="T442">4</text:span><text:span text:style-name="T16">:</text:span></text:p>
      <text:p text:style-name="P1019"><text:span text:style-name="T4">1</text:span><text:span text:style-name="T444"><text:tab/></text:span><text:span text:style-name="T1575">silberne Ketten wickeln sich um das Ziel</text:span></text:p>
      <text:p text:style-name="P1019"><text:span text:style-name="T1332">2</text:span><text:span text:style-name="T444"><text:tab/></text:span><text:span text:style-name="T1575">ein dichter Nebel legt sich um das Ziel</text:span></text:p>
      <text:p text:style-name="P1019"><text:span text:style-name="T1332">3</text:span><text:span text:style-name="T444"><text:tab/></text:span><text:span text:style-name="T1573">ein</text:span><text:span text:style-name="T1997">e</text:span><text:span text:style-name="T1573"> Klaue erscheint aus dem Himmel und krallt sich das Ziel</text:span></text:p>
      <text:p text:style-name="P1019"><text:span text:style-name="T1332">4</text:span><text:span text:style-name="T444"><text:tab/></text:span><text:span text:style-name="T1575">das Ziel </text:span><text:span text:style-name="T1997">flimmert und verschwindet einfach </text:span></text:p>
      <text:p text:style-name="P1020"><text:s/></text:p>
      <text:p text:style-name="P1018"><text:span text:style-name="T443">Zauber </text:span><text:span text:style-name="T16">w20:</text:span></text:p>
      <text:p text:style-name="P982"><text:span text:style-name="T4">1-1</text:span><text:span text:style-name="T444">3<text:tab/><text:tab/></text:span>Fehlschlag, <text:span text:style-name="T1604">Ungnade +1</text:span></text:p>
      <text:p text:style-name="P1021"><text:span text:style-name="T4">1</text:span><text:span text:style-name="T444">4</text:span><text:span text:style-name="T4">-1</text:span><text:span text:style-name="T444">5</text:span><text:span text:style-name="T16"><text:tab/></text:span><text:span text:style-name="T1577">D</text:span><text:span text:style-name="T1998">as Ziel muss für </text:span><text:span text:style-name="T1999">eine Phase</text:span><text:span text:style-name="T1998"> einen Willenskr</text:span><text:span text:style-name="T2000">a</text:span><text:span text:style-name="T1998">ftwurf machen um sich dir </text:span><text:span text:style-name="T2001">auf </text:span><text:span text:style-name="T2002">&lt;</text:span><text:span text:style-name="T2003">9 m</text:span></text:p>
      <text:p text:style-name="P1022"><text:span text:style-name="T2001"><text:tab/><text:tab/></text:span><text:span text:style-name="T1998">zu nähern </text:span><text:span text:style-name="T2004">oder irgendwelche Aktionen gegen </text:span><text:span text:style-name="T2005">dich</text:span><text:span text:style-name="T2004"> zu richten</text:span><text:span text:style-name="T1998">. </text:span><text:span text:style-name="T2006">Ist es näher als 9 m</text:span></text:p>
      <text:p text:style-name="P1022"><text:span text:style-name="T2006"><text:tab/><text:tab/>erhält es jede Runde </text:span><text:span text:style-name="T2007">w4+ZS Schaden</text:span><text:span text:style-name="T2006">, </text:span><text:span text:style-name="T2008">der es aber </text:span><text:span text:style-name="T2009">nicht tötet</text:span><text:span text:style-name="T2008">. </text:span><text:span text:style-name="T2010">Ist das Ziel bereits</text:span></text:p>
      <text:p text:style-name="P1022"><text:span text:style-name="T2010"><text:tab/><text:tab/>näher als 9 m nimmt es sofort Schaden und wird </text:span><text:span text:style-name="T2011">9 m </text:span><text:span text:style-name="T2012">pro Runde</text:span><text:span text:style-name="T2013"> </text:span><text:span text:style-name="T2010">zurückgedrängt.</text:span></text:p>
      <text:p text:style-name="P1023"><text:span text:style-name="T4">1</text:span><text:span text:style-name="T444">6</text:span><text:span text:style-name="T4">-1</text:span><text:span text:style-name="T444">9</text:span><text:span text:style-name="T16"><text:tab/></text:span><text:span text:style-name="T1577">D</text:span><text:span text:style-name="T1998">as Ziel muss für </text:span><text:span text:style-name="T2014">w6</text:span><text:span text:style-name="T1999"> Phase</text:span><text:span text:style-name="T2014">n</text:span><text:span text:style-name="T1999"> </text:span><text:span text:style-name="T1998">einen Willenskr</text:span><text:span text:style-name="T2000">a</text:span><text:span text:style-name="T1998">ftwurf machen um sich dir </text:span><text:span text:style-name="T2001">auf </text:span><text:span text:style-name="T2002">&lt;</text:span><text:span text:style-name="T2015">18</text:span><text:span text:style-name="T2003"> m</text:span></text:p>
      <text:p text:style-name="P1024"><text:span text:style-name="T2001"><text:tab/><text:tab/></text:span><text:span text:style-name="T1998">zu nähern </text:span><text:span text:style-name="T2004">oder irgendwelche Aktionen gegen </text:span><text:span text:style-name="T2005">dich</text:span><text:span text:style-name="T2004"> zu richten</text:span><text:span text:style-name="T1998">. </text:span><text:span text:style-name="T2006">Ist es näher als </text:span><text:span text:style-name="T2016">18</text:span><text:span text:style-name="T2006"> m</text:span></text:p>
      <text:p text:style-name="P1024"><text:span text:style-name="T2006"><text:tab/><text:tab/>erhält es jede Runde </text:span><text:span text:style-name="T2007">w</text:span><text:span text:style-name="T2017">8</text:span><text:span text:style-name="T2007">+ZS Schaden</text:span><text:span text:style-name="T2008">. </text:span><text:span text:style-name="T2010">Ist das Ziel bereits näher als </text:span><text:span text:style-name="T2016">18</text:span><text:span text:style-name="T2010"> m nimmt es</text:span></text:p>
      <text:p text:style-name="P1024"><text:span text:style-name="T2010"><text:tab/><text:tab/>sofort Schaden und wird </text:span><text:span text:style-name="T2011">9 m </text:span><text:span text:style-name="T2018">pro Runde</text:span><text:span text:style-name="T2019"> </text:span><text:span text:style-name="T2020">zurückgedrängt.</text:span></text:p>
      <text:p text:style-name="P1025"><text:span text:style-name="T444">20</text:span><text:span text:style-name="T4">-</text:span><text:span text:style-name="T444">21</text:span> <text:tab/><text:span text:style-name="T445">D</text:span><text:span text:style-name="T2021">as Ziel muss für </text:span><text:span text:style-name="T2014">2w</text:span><text:span text:style-name="T2022">6</text:span><text:span text:style-name="T2023">+ZS</text:span><text:span text:style-name="T1999"> </text:span><text:span text:style-name="T2014">Stunden</text:span><text:span text:style-name="T2021"> einen Willenskr</text:span><text:span text:style-name="T2024">a</text:span><text:span text:style-name="T2021">ftwurf </text:span><text:span text:style-name="T2025">besteh</text:span><text:span text:style-name="T2026">e</text:span><text:span text:style-name="T2025">n</text:span><text:span text:style-name="T2021"> um sich dir </text:span><text:span text:style-name="T2027">auf</text:span></text:p>
      <text:p text:style-name="P1023"><text:span text:style-name="T2002"><text:tab/><text:tab/>&lt;</text:span><text:span text:style-name="T2028">27</text:span><text:span text:style-name="T2003"> m</text:span><text:span text:style-name="T2001"> </text:span><text:span text:style-name="T1998">zu nähern </text:span><text:span text:style-name="T2004">oder irgendwelche Aktionen gegen </text:span><text:span text:style-name="T2005">dich</text:span><text:span text:style-name="T2004"> zu richten</text:span><text:span text:style-name="T1998">. </text:span><text:span text:style-name="T2006">Ist es näher als</text:span></text:p>
      <text:p text:style-name="P1026"><text:span text:style-name="T2006"><text:tab/><text:tab/></text:span><text:span text:style-name="T2029">27</text:span><text:span text:style-name="T2006"> m erhält es jede Runde </text:span><text:span text:style-name="T2007">w</text:span><text:span text:style-name="T2030">12</text:span><text:span text:style-name="T2007">+ZS Schaden</text:span><text:span text:style-name="T2008">. </text:span><text:span text:style-name="T2010">Ist das Ziel </text:span><text:span text:style-name="T2031">b</text:span><text:span text:style-name="T2010">ereits näher als </text:span><text:span text:style-name="T2029">27</text:span><text:span text:style-name="T2010"> m</text:span></text:p>
      <text:p text:style-name="P1026"><text:span text:style-name="T2010"><text:tab/><text:tab/>nimmt es sofort Schaden</text:span><text:span text:style-name="T2020">.</text:span></text:p>
      <text:p text:style-name="P1027"><text:span text:style-name="T4">2</text:span><text:span text:style-name="T444">2</text:span><text:span text:style-name="T4">-2</text:span><text:span text:style-name="T444">5</text:span><text:tab/><text:span text:style-name="T2032">Ist das Ziel näher als </text:span><text:span text:style-name="T2033">36</text:span><text:span text:style-name="T2011"> m</text:span><text:span text:style-name="T2034"> </text:span><text:span text:style-name="T2035">muss es einen Willenskraftwurf bestehen oder es </text:span><text:span text:style-name="T2036">wird zu</text:span></text:p>
      <text:p text:style-name="P1028"><text:span text:style-name="T2037"><text:tab/><text:tab/>seinem Ausgangsort gedrängt. </text:span><text:span text:style-name="T2038">F</text:span><text:span text:style-name="T1998">ür </text:span><text:span text:style-name="T2014">w</text:span><text:span text:style-name="T2022">6</text:span><text:span text:style-name="T2023">+ZS</text:span><text:span text:style-name="T1999"> </text:span><text:span text:style-name="T2033">Tage</text:span><text:span text:style-name="T1998"> </text:span><text:span text:style-name="T2039">kann es sich dir</text:span><text:span text:style-name="T1998"> </text:span><text:span text:style-name="T2039">nicht auf </text:span><text:span text:style-name="T2001">auf </text:span><text:span text:style-name="T2002">&lt;</text:span><text:span text:style-name="T2040">36</text:span><text:span text:style-name="T2003"> m</text:span></text:p>
      <text:p text:style-name="P1028"><text:span text:style-name="T2001"><text:tab/><text:tab/></text:span><text:span text:style-name="T1998">nähern </text:span><text:span text:style-name="T2004">oder irgendwelche Aktionen gegen </text:span><text:span text:style-name="T2005">dich </text:span><text:span text:style-name="T2004">richten</text:span><text:span text:style-name="T1998">. </text:span><text:span text:style-name="T2006">Ist es näher als </text:span><text:span text:style-name="T2041">36</text:span><text:span text:style-name="T2006"> m erhält</text:span></text:p>
      <text:p text:style-name="P1028"><text:span text:style-name="T2006"><text:tab/><text:tab/>es jede Runde </text:span><text:span text:style-name="T2007">w</text:span><text:span text:style-name="T2030">12</text:span><text:span text:style-name="T2007">+ZS Schaden</text:span><text:span text:style-name="T2008">.</text:span></text:p>
      <text:p text:style-name="P1029"><text:span text:style-name="T4">2</text:span><text:span text:style-name="T444">6</text:span><text:span text:style-name="T4">-2</text:span><text:span text:style-name="T444">9</text:span><text:span text:style-name="T16"><text:tab/></text:span><text:span text:style-name="T2042">2</text:span><text:span text:style-name="T2011"> Ziel</text:span><text:span text:style-name="T1596">e</text:span><text:span text:style-name="T2010"> </text:span><text:span text:style-name="T2043">innerhalb</text:span><text:span text:style-name="T2010"> </text:span><text:span text:style-name="T2033">36</text:span><text:span text:style-name="T2011"> m</text:span><text:span text:style-name="T2044"> </text:span><text:span text:style-name="T2045">müssen einen Willenskraftwurf bestehen oder </text:span><text:span text:style-name="T2046">sie </text:span><text:span text:style-name="T2037">w</text:span><text:span text:style-name="T2046">e</text:span><text:span text:style-name="T2037">rd</text:span><text:span text:style-name="T2046">en an</text:span></text:p>
      <text:p text:style-name="P1029"><text:span text:style-name="T2046"><text:tab/><text:tab/>ihren</text:span><text:span text:style-name="T2037"> Ausgangsort gedrängt. </text:span><text:span text:style-name="T2038">F</text:span><text:span text:style-name="T1998">ür </text:span><text:span text:style-name="T2014">w</text:span><text:span text:style-name="T2022">6</text:span><text:span text:style-name="T2023">+ZS</text:span><text:span text:style-name="T1999"> </text:span><text:span text:style-name="T2033">Tage</text:span><text:span text:style-name="T1998"> </text:span><text:span text:style-name="T2043">können</text:span><text:span text:style-name="T2039"> </text:span><text:span text:style-name="T2043">sie</text:span><text:span text:style-name="T2039"> sich dir</text:span><text:span text:style-name="T1998"> </text:span><text:span text:style-name="T2039">nicht auf </text:span><text:span text:style-name="T2002">&lt;</text:span><text:span text:style-name="T2040">36</text:span><text:span text:style-name="T2003"> m</text:span></text:p>
      <text:p text:style-name="P1030"><text:span text:style-name="T2003"><text:tab/><text:tab/></text:span><text:span text:style-name="T1998">nähern </text:span><text:span text:style-name="T2004">oder irgendwelche Aktionen gegen </text:span><text:span text:style-name="T2005">dich </text:span><text:span text:style-name="T2004">richten</text:span><text:span text:style-name="T1998">. </text:span><text:span text:style-name="T2043">Sind sie</text:span><text:span text:style-name="T2006"> näher als </text:span><text:span text:style-name="T2041">36</text:span><text:span text:style-name="T2006"> m</text:span></text:p>
      <text:p text:style-name="P1030"><text:span text:style-name="T2006"><text:tab/><text:tab/>erh</text:span><text:span text:style-name="T2043">a</text:span><text:span text:style-name="T2006">lt</text:span><text:span text:style-name="T2043">en</text:span><text:span text:style-name="T2006"> </text:span><text:span text:style-name="T2043">sie</text:span><text:span text:style-name="T2047"> jede Runde </text:span><text:span text:style-name="T2048">w</text:span><text:span text:style-name="T2049">12</text:span><text:span text:style-name="T2048">+ZS Schaden</text:span><text:span text:style-name="T2050">.</text:span></text:p>
      <text:p text:style-name="P1031"><text:span text:style-name="T444">30</text:span><text:span text:style-name="T4">-</text:span><text:span text:style-name="T444">31</text:span><text:span text:style-name="T16"><text:tab/></text:span><text:span text:style-name="T2051">Wie oben, aber </text:span><text:span text:style-name="T2042">5</text:span><text:span text:style-name="T2011"> Ziel</text:span><text:span text:style-name="T1596">e</text:span><text:span text:style-name="T2050">.</text:span></text:p>
      <text:p text:style-name="P1032"><text:span text:style-name="T1353">3</text:span><text:span text:style-name="T444">2</text:span><text:span text:style-name="T4">-</text:span><text:span text:style-name="T1353">3</text:span><text:span text:style-name="T444">3</text:span><text:tab/><text:span text:style-name="T2052">Wie oben, aber </text:span><text:span text:style-name="T2053">10</text:span><text:span text:style-name="T2011"> Ziel</text:span><text:span text:style-name="T1596">e.</text:span></text:p>
      <text:p text:style-name="P1032"><text:span text:style-name="T1353">3</text:span><text:span text:style-name="T444">4+</text:span><text:tab/><text:tab/><text:span text:style-name="T2052">Wie oben, aber </text:span><text:span text:style-name="T2054">b</text:span><text:span text:style-name="T2053">eliebig viele </text:span><text:span text:style-name="T2011">Ziel</text:span><text:span text:style-name="T1596">e.</text:span></text:p>
      <text:p text:style-name="P1033"><text:span text:style-name="T173">2</text:span><text:span text:style-name="T146">-</text:span><text:span text:style-name="T1966">10</text:span><text:span text:style-name="T174"> </text:span><text:span text:style-name="T1966">Verfluchen<text:tab/><text:tab/></text:span><text:tab/><text:tab/><text:tab/><text:tab/><text:tab/><text:tab/><text:tab/><text:tab/><text:tab/><text:tab/><text:span text:style-name="T77">Regeln </text:span><text:span text:style-name="T148">2</text:span><text:span text:style-name="T1919">8</text:span><text:span text:style-name="T1966">6</text:span><text:span text:style-name="T177">, </text:span><text:span text:style-name="T77">Rules </text:span><text:span text:style-name="T148">2</text:span><text:span text:style-name="T1966">73</text:span></text:p>
      <text:p text:style-name="P1034"><text:span text:style-name="T1846">Grad</text:span><text:span text:style-name="T1847"> </text:span><text:span text:style-name="T1848">2</text:span><text:span text:style-name="T1847">, </text:span><text:span text:style-name="T1849">1 </text:span><text:span text:style-name="T1967">Runde</text:span><text:span text:style-name="T1849">, </text:span><text:span text:style-name="T2055">Sicht</text:span><text:span text:style-name="T1849">,</text:span><text:span text:style-name="T1847"> </text:span><text:span text:style-name="T1967">D</text:span><text:span text:style-name="T1921">auer </text:span><text:span text:style-name="T1967">variiert</text:span><text:span text:style-name="T1847">, </text:span><text:span text:style-name="T1969">Willen</text:span><text:span text:style-name="T1970">≥</text:span><text:span text:style-name="T1969">ZW</text:span></text:p>
      <text:p text:style-name="P1035"><text:s/></text:p>
      <text:p text:style-name="P1036"><text:span text:style-name="T1327">Du </text:span><text:span text:style-name="T1966">verfluchst ein oder mehrere Wesen</text:span><text:span text:style-name="T1854">.</text:span></text:p>
      <text:p text:style-name="P1037"><text:s/></text:p>
      <text:p text:style-name="P1038"><text:span text:style-name="T443">Zauber </text:span><text:span text:style-name="T16">w20:</text:span></text:p>
      <text:p text:style-name="P1039"><text:span text:style-name="T4">1-1</text:span><text:span text:style-name="T444">3</text:span><text:tab/><text:tab/>Fehlschlag, <text:span text:style-name="T1604">Ungnade</text:span><text:span text:style-name="T2056">.</text:span></text:p>
      <text:p text:style-name="P1040"><text:span text:style-name="T4">1</text:span><text:span text:style-name="T444">4</text:span><text:span text:style-name="T4">-1</text:span><text:span text:style-name="T444">5</text:span><text:tab/><text:span text:style-name="T2057">E</text:span><text:span text:style-name="T2056">in Ziel erhält für 24 Stunden </text:span><text:span text:style-name="T1604">-1 </text:span><text:span text:style-name="T2056">Glück</text:span><text:span text:style-name="T1858">.</text:span></text:p>
      <text:p text:style-name="P1040"><text:span text:style-name="T4">1</text:span><text:span text:style-name="T444">6</text:span><text:span text:style-name="T4">-1</text:span><text:span text:style-name="T444">9</text:span><text:tab/><text:span text:style-name="T2057">E</text:span><text:span text:style-name="T2056">in Ziel erhält für 1 Woche </text:span><text:span text:style-name="T1604">-</text:span><text:span text:style-name="T2056">2</text:span><text:span text:style-name="T1604"> </text:span><text:span text:style-name="T2056">Glück und -1 auf einen beliebigen Wurf deiner Wahl</text:span><text:span text:style-name="T1858">.</text:span></text:p>
      <text:p text:style-name="P1041"><text:span text:style-name="T1874">20</text:span><text:span text:style-name="T251">-</text:span><text:span text:style-name="T1874">21</text:span> <text:tab/><text:span text:style-name="T2058">E</text:span><text:span text:style-name="T2059">in Ziel erhält für 1 Woche </text:span><text:span text:style-name="T2060">-</text:span><text:span text:style-name="T2059">2</text:span><text:span text:style-name="T2060"> </text:span><text:span text:style-name="T2059">Glück und -2 auf einen beliebigen Wurf deiner Wahl</text:span><text:span text:style-name="T2061">.<text:line-break/><text:tab/><text:tab/></text:span><text:span text:style-name="T2059">Alternativ bewirkst du auch Sprachlosigkeit, Blindheit oder Schlaflosigkeit etc.</text:span><text:span text:style-name="T2062">*</text:span></text:p>
      <text:p text:style-name="P1041"><text:span text:style-name="T251">2</text:span><text:span text:style-name="T1874">2</text:span><text:span text:style-name="T251">-2</text:span><text:span text:style-name="T1874">5</text:span><text:tab/><text:span text:style-name="T2058">E</text:span><text:span text:style-name="T2059">in Ziel erhält </text:span><text:span text:style-name="T2060">-</text:span><text:span text:style-name="T2059">2</text:span><text:span text:style-name="T2060"> </text:span><text:span text:style-name="T2059">Glück und -2 auf einen beliebigen Wurf deiner Wahl</text:span><text:span text:style-name="T2061">.</text:span><text:span text:style-name="T2062">*</text:span><text:span text:style-name="T2061"> </text:span><text:span text:style-name="T2063">Außerdem<text:line-break/><text:tab/><text:tab/></text:span><text:span text:style-name="T2059">bewirkst du auch Sprachlosigkeit, Blindheit oder Schlaflosigkeit etc.</text:span><text:span text:style-name="T2062">**</text:span><text:span text:style-name="T2059"> </text:span><text:span text:style-name="T2058">Dies gilt bis<text:line-break/><text:tab/><text:tab/>eine bestimmte Bedingung erfüllt wird.</text:span><text:span text:style-name="T2062">***</text:span></text:p>
      <text:p text:style-name="P1042"><text:span text:style-name="T251">2</text:span><text:span text:style-name="T1874">6</text:span><text:span text:style-name="T251">-2</text:span><text:span text:style-name="T1874">9</text:span><text:tab/><text:span text:style-name="T2058">E</text:span><text:span text:style-name="T2059">in</text:span><text:span text:style-name="T2058">e Gruppe von </text:span><text:span text:style-name="T2064">bis zu</text:span><text:span text:style-name="T2058"> </text:span><text:span text:style-name="T2065">10 Personen</text:span><text:span text:style-name="T2059"> erhält </text:span><text:span text:style-name="T2060">-</text:span><text:span text:style-name="T2059">2</text:span><text:span text:style-name="T2060"> </text:span><text:span text:style-name="T2059">Glück und -2 auf einen beliebigen<text:line-break/><text:tab/><text:tab/>Wurf deiner Wahl</text:span><text:span text:style-name="T2061">.</text:span><text:span text:style-name="T2062">*</text:span><text:span text:style-name="T2061"> </text:span><text:span text:style-name="T2059">Außerdem bewirkst du auch Sprachlosigkeit, Blindheit oder<text:line-break/><text:tab/><text:tab/>Schlaflosigkeit etc.</text:span><text:span text:style-name="T2062">**</text:span><text:span text:style-name="T2059"> </text:span><text:span text:style-name="T2058">Dies gilt bis eine bestimmte Bedingung erfüllt wird.</text:span><text:span text:style-name="T2062">***</text:span></text:p>
      <text:p text:style-name="P1043"><text:span text:style-name="T1874">30</text:span><text:span text:style-name="T251">-</text:span><text:span text:style-name="T1874">31</text:span><text:tab/><text:span text:style-name="T2058">E</text:span><text:span text:style-name="T2059">in</text:span><text:span text:style-name="T2058">e Gruppe von </text:span><text:span text:style-name="T2064">bis zu</text:span><text:span text:style-name="T2058"> </text:span><text:span text:style-name="T2066">5</text:span><text:span text:style-name="T2065">0 Personen</text:span><text:span text:style-name="T2059"> erhält </text:span><text:span text:style-name="T2060">-</text:span><text:span text:style-name="T2059">2</text:span><text:span text:style-name="T2060"> </text:span><text:span text:style-name="T2059">Glück und -2 auf </text:span><text:span text:style-name="T2066">zwei</text:span><text:span text:style-name="T2059"> beliebige<text:line-break/><text:tab/><text:tab/>Wü</text:span><text:span text:style-name="T2062">r</text:span><text:span text:style-name="T2059">fe deiner Wahl</text:span><text:span text:style-name="T2061">.</text:span><text:span text:style-name="T2062">*</text:span><text:span text:style-name="T2061"> </text:span><text:span text:style-name="T2059">Außerdem bewirkst du auch Sprachlosigkeit, Blindheit oder<text:line-break/><text:tab/><text:tab/>Schlaflosigkeit etc.</text:span><text:span text:style-name="T2062">**</text:span><text:span text:style-name="T2059"> </text:span><text:span text:style-name="T2058">Dies gilt bis eine bestimmte Bedingung erfüllt wird.</text:span><text:span text:style-name="T2062">***</text:span></text:p>
      <text:p text:style-name="P1044"><text:span text:style-name="T1895">3</text:span><text:span text:style-name="T1874">2</text:span><text:span text:style-name="T251">-</text:span><text:span text:style-name="T1895">3</text:span><text:span text:style-name="T1874">3</text:span><text:tab/><text:span text:style-name="T2058">E</text:span><text:span text:style-name="T2059">in</text:span><text:span text:style-name="T2058">e Gruppe von </text:span><text:span text:style-name="T2064">bis zu</text:span><text:span text:style-name="T2058"> </text:span><text:span text:style-name="T2067">10</text:span><text:span text:style-name="T2065">0 Personen</text:span><text:span text:style-name="T2059"> erhält </text:span><text:span text:style-name="T2060">-</text:span><text:span text:style-name="T2068">4</text:span><text:span text:style-name="T2060"> </text:span><text:span text:style-name="T2059">Glück und -2 auf </text:span><text:span text:style-name="T2067">drei</text:span><text:span text:style-name="T2059"> beliebige<text:line-break/><text:tab/><text:tab/>Wü</text:span><text:span text:style-name="T2062">r</text:span><text:span text:style-name="T2059">fe deiner Wahl</text:span><text:span text:style-name="T2061">.</text:span><text:span text:style-name="T2062">*</text:span><text:span text:style-name="T2061"> </text:span><text:span text:style-name="T2059">Außerdem bewirkst du auch Sprachlosigkeit, Blindheit oder<text:line-break/><text:tab/><text:tab/>Schlaflosigkeit etc.</text:span><text:span text:style-name="T2062">**</text:span><text:span text:style-name="T2059"> </text:span><text:span text:style-name="T2058">Dies gilt bis eine bestimmte Bedingung erfüllt wird.</text:span><text:span text:style-name="T2062">***</text:span></text:p>
      <text:p text:style-name="P1045"><text:span text:style-name="T1895">3</text:span><text:span text:style-name="T1874">4+</text:span><text:span text:style-name="T1875"><text:tab/><text:tab/></text:span><text:span text:style-name="T2069">E</text:span><text:span text:style-name="T2059">in</text:span><text:span text:style-name="T2058">e Gruppe von </text:span><text:span text:style-name="T2064">bis zu</text:span><text:span text:style-name="T2058"> </text:span><text:span text:style-name="T2067">10</text:span><text:span text:style-name="T2065">0 Personen </text:span><text:span text:style-name="T2070">und ihre Nachkommen</text:span><text:span text:style-name="T2059"> erhält </text:span><text:span text:style-name="T2060">-</text:span><text:span text:style-name="T2068">4</text:span><text:span text:style-name="T2060"> </text:span><text:span text:style-name="T2059">Glück und<text:line-break/><text:tab/><text:tab/>-2 auf </text:span><text:span text:style-name="T2067">drei</text:span><text:span text:style-name="T2059"> beliebige Wü</text:span><text:span text:style-name="T2062">r</text:span><text:span text:style-name="T2059">fe deiner Wahl</text:span><text:span text:style-name="T2061">.</text:span><text:span text:style-name="T2062">*</text:span><text:span text:style-name="T2061"> </text:span><text:span text:style-name="T2059">Außerdem bewirkst du auch<text:line-break/><text:tab/><text:tab/>Sprachlosigkeit, Blindheit oder Schlaflosigkeit etc.</text:span><text:span text:style-name="T2062">**</text:span><text:span text:style-name="T2059"> </text:span><text:span text:style-name="T2058">Dies gilt bis eine bestimmte<text:line-break/><text:tab/><text:tab/>Bedingung erfüllt wird.</text:span><text:span text:style-name="T2062">***</text:span></text:p>
      <text:p text:style-name="P1045"><text:span text:style-name="T2062"/></text:p>
      <text:p text:style-name="P1046"><text:span text:style-name="T1860">* <text:tab/></text:span>Angriffswürfe, Schadenswürfe, Rettungswürfe, <text:span text:style-name="T2056">-</text:span>1,5 m Bewegungsrate, Attribut<text:span text:style-name="T2071">e</text:span>,<text:line-break/><text:tab/><text:span text:style-name="T2071">Trefferpunkte</text:span>, <text:span text:style-name="T2071">Rüstungsklasse</text:span></text:p>
      <text:p text:style-name="P1046"><text:span text:style-name="T1860">*</text:span>*<text:span text:style-name="T1860"> <text:tab/></text:span><text:span text:style-name="T2056">Sprachlosigkeit, Blindheit, Schlaflosigkeit, </text:span>Beinstarre</text:p>
      <text:p text:style-name="P1046">***<text:tab/>Zum Beispiel: „Du kannst nichts sehen, bis du die Medusenkönigin geküsst hast.“ oder<text:line-break/><text:tab/>„Du kannst nicht schlafen, bis du deine Augen in der Gruft des Dämons schließt.“</text:p>
      <text:p text:style-name="P1047"><text:span text:style-name="T173">2</text:span><text:span text:style-name="T146">-</text:span><text:span text:style-name="T1966">1</text:span><text:span text:style-name="T2072">1</text:span><text:span text:style-name="T174"> </text:span><text:span text:style-name="T1966">Ver</text:span><text:span text:style-name="T2072">giftung oder Krankheit heilen</text:span><text:tab/><text:tab/><text:tab/><text:tab/><text:tab/><text:tab/><text:tab/><text:span text:style-name="T77">Regeln </text:span><text:span text:style-name="T148">2</text:span><text:span text:style-name="T1919">8</text:span><text:span text:style-name="T2072">8</text:span><text:span text:style-name="T177">, </text:span><text:span text:style-name="T77">Rules </text:span><text:span text:style-name="T148">2</text:span><text:span text:style-name="T1966">7</text:span><text:span text:style-name="T2072">7</text:span></text:p>
      <text:p text:style-name="P1048"><text:span text:style-name="T1846">Grad</text:span><text:span text:style-name="T1847"> </text:span><text:span text:style-name="T1848">2</text:span><text:span text:style-name="T1847">, </text:span><text:span text:style-name="T1849">1 </text:span><text:span text:style-name="T1967">Runde</text:span><text:span text:style-name="T1849">, </text:span><text:span text:style-name="T2073">Berührung+</text:span><text:span text:style-name="T1849">,</text:span><text:span text:style-name="T1847"> </text:span><text:span text:style-name="T2073">d</text:span><text:span text:style-name="T1921">auer</text:span><text:span text:style-name="T2073">haft</text:span><text:span text:style-name="T1847">, </text:span><text:span text:style-name="T2074">kein Rettungswurf</text:span></text:p>
      <text:p text:style-name="P1049"><text:s/></text:p>
      <text:p text:style-name="P1050"><text:span text:style-name="T1327">Du </text:span><text:span text:style-name="T2072">heilst Krankheiten oder Vergiftungen</text:span><text:span text:style-name="T1854">.</text:span></text:p>
      <text:p text:style-name="P1051"><text:span text:style-name="T442">Manifestation</text:span><text:span text:style-name="T443"> </text:span><text:span text:style-name="T16">w</text:span><text:span text:style-name="T442">4</text:span><text:span text:style-name="T16">:</text:span></text:p>
      <text:p text:style-name="P1052"><text:span text:style-name="T4">1</text:span><text:span text:style-name="T445"><text:tab/></text:span><text:span text:style-name="T1907">D</text:span><text:span text:style-name="T1575">as Ziel </text:span><text:span text:style-name="T1907">wird ohne sichtbaren Effekt geheilt.</text:span></text:p>
      <text:p text:style-name="P1052"><text:span text:style-name="T1332">2</text:span><text:span text:style-name="T445"><text:tab/></text:span><text:span text:style-name="T1907">Das </text:span><text:span text:style-name="T445">Zeichen de</text:span><text:span text:style-name="T1907">ine</text:span><text:span text:style-name="T445">s </text:span><text:span text:style-name="T1907">Gottes </text:span><text:span text:style-name="T445">erscheint als Muttermal a</text:span><text:span text:style-name="T1907">m Ort der Berührung.</text:span></text:p>
      <text:p text:style-name="P1052"><text:span text:style-name="T1332">3</text:span><text:span text:style-name="T445"><text:tab/></text:span><text:span text:style-name="T1907">B</text:span><text:span text:style-name="T445">lendende Strahlen </text:span><text:span text:style-name="T1907">warmen </text:span><text:span text:style-name="T445">göttliche</text:span><text:span text:style-name="T1907">n</text:span><text:span text:style-name="T445"> Lichts strahlen </text:span><text:span text:style-name="T1907">vom Ort der Berührung.</text:span></text:p>
      <text:p text:style-name="P1053"><text:span text:style-name="T1332">4</text:span><text:span text:style-name="T1577"><text:tab/></text:span><text:span text:style-name="T1909">Die Haut des Ziels schält sich langsam ab und darunter erscheint der ge</text:span><text:span text:style-name="T2075">reinigte</text:span><text:span text:style-name="T1909"> Körper.</text:span></text:p>
      <text:p text:style-name="P1054"><text:span text:style-name="T443">Zauber </text:span><text:span text:style-name="T16">w20:</text:span></text:p>
      <text:p text:style-name="P1055"><text:span text:style-name="T4">1-1</text:span><text:span text:style-name="T444">3</text:span><text:tab/><text:tab/>Fehlschlag, <text:span text:style-name="T1604">Ungnade +1</text:span></text:p>
      <text:p text:style-name="P1055"><text:span text:style-name="T4">1</text:span><text:span text:style-name="T444">4</text:span><text:span text:style-name="T4">-1</text:span><text:span text:style-name="T444">5</text:span><text:tab/><text:span text:style-name="T445">Du </text:span><text:span text:style-name="T2076">stoppst die weitere Verschlechterung des Zustandes </text:span><text:span text:style-name="T2077">eines Ziels </text:span><text:span text:style-name="T2076">bezüglich eines<text:line-break/><text:tab/><text:tab/>Effektes.</text:span></text:p>
      <text:p text:style-name="P1056"><text:span text:style-name="T4">1</text:span><text:span text:style-name="T444">6</text:span><text:span text:style-name="T4">-1</text:span><text:span text:style-name="T444">9</text:span><text:tab/><text:span text:style-name="T445">Du </text:span><text:span text:style-name="T2076">stoppst die weitere Verschlechterung des Zustandes </text:span><text:span text:style-name="T2077">eines Ziels </text:span><text:span text:style-name="T2076">bezüglich eines<text:line-break/><text:tab/><text:tab/>Effektes und kehrst ihn um, d.h. du bewirkst eine langsame Genesung.</text:span><text:span text:style-name="T1857"> </text:span></text:p>
      <text:p text:style-name="P1056"><text:span text:style-name="T444">20</text:span><text:span text:style-name="T4">-</text:span><text:span text:style-name="T444">21</text:span> <text:tab/><text:span text:style-name="T445">Du </text:span><text:span text:style-name="T2076">stoppst die weitere Verschlechterung des Zustandes </text:span><text:span text:style-name="T2077">eines Ziels </text:span><text:span text:style-name="T2076">bezüglich eines<text:line-break/><text:tab/><text:tab/>Effektes und kehrst ihn um, d.h. du bewirkst eine langsame Genesung.</text:span><text:span text:style-name="T1858"> </text:span><text:span text:style-name="T2078">Außerdem<text:line-break/><text:tab/><text:tab/>erhält das Ziel +2 Zähigkeit für einen Tag.</text:span></text:p>
      <text:p text:style-name="P1056"><text:span text:style-name="T4">2</text:span><text:span text:style-name="T444">2</text:span><text:span text:style-name="T4">-2</text:span><text:span text:style-name="T444">5</text:span><text:tab/><text:span text:style-name="T445">Du </text:span><text:span text:style-name="T2076">stoppst die weitere Verschlechterung des Zustandes </text:span><text:span text:style-name="T2077">eines Ziels </text:span><text:span text:style-name="T2076">bezüglich eines<text:line-break/><text:tab/><text:tab/>Effektes und kehrst ihn um, d.h. du bewirkst eine langsame Genesung.</text:span><text:span text:style-name="T1858"> </text:span><text:span text:style-name="T2078">Außerdem<text:line-break/><text:tab/><text:tab/>erhält das Ziel +</text:span><text:span text:style-name="T2077">4</text:span><text:span text:style-name="T2078"> Zähigkeit für einen Tag.</text:span></text:p>
      <text:p text:style-name="P1057"><text:span text:style-name="T251">2</text:span><text:span text:style-name="T1874">6</text:span><text:span text:style-name="T251">-2</text:span><text:span text:style-name="T1874">9</text:span><text:span text:style-name="T1875"><text:tab/></text:span><text:span text:style-name="T1876">Du </text:span><text:span text:style-name="T2079">stoppst die weitere Verschlechterung des Zustandes </text:span><text:span text:style-name="T2080">von </text:span><text:span text:style-name="T2081">4 Zielen</text:span><text:span text:style-name="T2080"> die sich an den<text:line-break/><text:tab/><text:tab/>Händen fassen </text:span><text:span text:style-name="T2079">bezüglich eines Effektes und kehrst ihn um, d.h. du bewirkst eine<text:line-break/><text:tab/><text:tab/>langsame Genesung.</text:span><text:span text:style-name="T2061"> </text:span><text:span text:style-name="T2082">Außerdem erh</text:span><text:span text:style-name="T2080">a</text:span><text:span text:style-name="T2082">lt</text:span><text:span text:style-name="T2080">en</text:span><text:span text:style-name="T2082"> d</text:span><text:span text:style-name="T2080">ie</text:span><text:span text:style-name="T2082"> Ziel</text:span><text:span text:style-name="T2080">e</text:span><text:span text:style-name="T2082"> +</text:span><text:span text:style-name="T2080">4</text:span><text:span text:style-name="T2082"> Zähigkeit für eine </text:span><text:span text:style-name="T2081">Woche</text:span><text:span text:style-name="T2082">.</text:span></text:p>
      <text:p text:style-name="P1057"><text:span text:style-name="T1874">30</text:span><text:span text:style-name="T251">-</text:span><text:span text:style-name="T1874">31</text:span><text:span text:style-name="T1875"><text:tab/></text:span><text:span text:style-name="T1876">Du </text:span><text:span text:style-name="T2079">stoppst die weitere Verschlechterung des Zustandes </text:span><text:span text:style-name="T2080">von </text:span><text:span text:style-name="T2081">12 Zielen</text:span><text:span text:style-name="T2080"> die sich an<text:line-break/><text:tab/><text:tab/>den Händen fassen </text:span><text:span text:style-name="T2079">bezüglich eines Effektes und kehrst ihn um, d.h. du bewirkst<text:line-break/><text:tab/><text:tab/>eine </text:span><text:span text:style-name="T2083">Genesung </text:span><text:span text:style-name="T2081">innerhalb 24 Stunden</text:span><text:span text:style-name="T2079">.</text:span><text:span text:style-name="T2061"> </text:span><text:span text:style-name="T2082">Außerdem erh</text:span><text:span text:style-name="T2080">a</text:span><text:span text:style-name="T2082">lt</text:span><text:span text:style-name="T2080">en</text:span><text:span text:style-name="T2082"> d</text:span><text:span text:style-name="T2080">ie</text:span><text:span text:style-name="T2082"> Ziel</text:span><text:span text:style-name="T2080">e</text:span><text:span text:style-name="T2082"> +</text:span><text:span text:style-name="T2080">4</text:span><text:span text:style-name="T2082"> Zähigkeit für<text:line-break/><text:tab/><text:tab/>eine </text:span><text:span text:style-name="T2080">Woche</text:span><text:span text:style-name="T2082">.</text:span></text:p>
      <text:p text:style-name="P1058"><text:span text:style-name="T1895">3</text:span><text:span text:style-name="T1874">2</text:span><text:span text:style-name="T251">-</text:span><text:span text:style-name="T1895">3</text:span><text:span text:style-name="T1874">3</text:span><text:span text:style-name="T1875"><text:tab/></text:span><text:span text:style-name="T1876">Du </text:span><text:span text:style-name="T2079">stoppst die weitere Verschlechterung des Zustandes </text:span><text:span text:style-name="T2080">von </text:span><text:span text:style-name="T2084">50</text:span><text:span text:style-name="T2081"> Zielen</text:span><text:span text:style-name="T2080"> die sich an<text:line-break/><text:tab/><text:tab/>den Händen fassen </text:span><text:span text:style-name="T2079">bezüglich eines Effektes und kehrst ihn um, d.h. du bewirkst<text:line-break/><text:tab/><text:tab/>eine Genesung </text:span><text:span text:style-name="T2080">innerhalb 24 Stunden</text:span><text:span text:style-name="T2079">.</text:span><text:span text:style-name="T2061"> </text:span><text:span text:style-name="T2082">Außerdem </text:span><text:span text:style-name="T2085">sind</text:span><text:span text:style-name="T2082"> d</text:span><text:span text:style-name="T2080">ie</text:span><text:span text:style-name="T2082"> Ziel</text:span><text:span text:style-name="T2080">e</text:span><text:span text:style-name="T2082"> </text:span><text:span text:style-name="T2085">für eine Woche<text:line-break/><text:tab/><text:tab/></text:span><text:span text:style-name="T2084">immun</text:span><text:span text:style-name="T2085"> gegen Gifte und Krankheiten.</text:span></text:p>
      <text:p text:style-name="P1059"><text:span text:style-name="T1353">3</text:span><text:span text:style-name="T444">4+</text:span><text:tab/><text:tab/><text:span text:style-name="T445">Du </text:span><text:span text:style-name="T2086">heilst </text:span><text:span text:style-name="T2087">sofort</text:span><text:span text:style-name="T2086"> </text:span><text:span text:style-name="T2087">20</text:span><text:span text:style-name="T2088">0</text:span><text:span text:style-name="T2089"> Ziele</text:span><text:span text:style-name="T2077"> die sich an den Händen fassen </text:span><text:span text:style-name="T2076">bezüglich </text:span><text:span text:style-name="T2086">aller</text:span><text:span text:style-name="T2076"> Effekte.</text:span><text:span text:style-name="T1858"> <text:tab/><text:tab/></text:span><text:span text:style-name="T2078">Außerdem </text:span><text:span text:style-name="T2090">sind</text:span><text:span text:style-name="T2078"> d</text:span><text:span text:style-name="T2077">ie</text:span><text:span text:style-name="T2078"> Ziel</text:span><text:span text:style-name="T2077">e</text:span><text:span text:style-name="T2078"> </text:span><text:span text:style-name="T2090">für eine</text:span><text:span text:style-name="T2086">n</text:span><text:span text:style-name="T2090"> </text:span><text:span text:style-name="T2086">Monat </text:span><text:span text:style-name="T2090">immun gegen Gifte und Krankheiten.</text:span></text:p>
      <text:p text:style-name="P1060"><text:span text:style-name="T1404">3</text:span><text:span text:style-name="T146">-</text:span><text:span text:style-name="T1404">4</text:span><text:span text:style-name="T174"> </text:span><text:span text:style-name="T1404">Mit Toten sprechen</text:span><text:tab/><text:tab/><text:tab/><text:tab/><text:tab/><text:tab/><text:tab/><text:tab/><text:tab/><text:tab/><text:span text:style-name="T1406">Regeln </text:span><text:span text:style-name="T148">2</text:span><text:span text:style-name="T1404">93</text:span><text:span text:style-name="T177">, </text:span><text:span text:style-name="T1406">Rules </text:span><text:span text:style-name="T148">2</text:span><text:span text:style-name="T1406">9</text:span><text:span text:style-name="T1404">0</text:span></text:p>
      <text:p text:style-name="P1061"><text:span text:style-name="T1671">Grad</text:span> <text:span text:style-name="T1404">3</text:span>, <text:span text:style-name="T1693">1 </text:span><text:span text:style-name="T1404">Stunde</text:span><text:span text:style-name="T1693">, </text:span><text:span text:style-name="T1404">selbst</text:span><text:span text:style-name="T1693">,</text:span> <text:span text:style-name="T1993">variable</text:span> Dauer, <text:span text:style-name="T1404">ein Rettungswurf</text:span></text:p>
      <text:p text:style-name="P1062"><text:s/></text:p>
      <text:p text:style-name="P1063"><text:span text:style-name="T1327">Du </text:span><text:span text:style-name="T1572">s</text:span><text:span text:style-name="T1404">prichst mit einem toten Wesen in einer euch beiden bekannten Sprache</text:span><text:span text:style-name="T1329">.</text:span></text:p>
      <text:p text:style-name="P1064"><text:s/></text:p>
      <text:p text:style-name="P1065"><text:span text:style-name="T442">Manifestation</text:span><text:span text:style-name="T443"> </text:span><text:span text:style-name="T16">w</text:span><text:span text:style-name="T442">4</text:span><text:span text:style-name="T16">:</text:span></text:p>
      <text:p text:style-name="P1066"><text:span text:style-name="T4">1</text:span><text:span text:style-name="T444"><text:tab/></text:span><text:span text:style-name="T1404">die Leiche heilt auf wundersame Weise und scheint lebendig bis der Zauber endet</text:span></text:p>
      <text:p text:style-name="P1066"><text:span text:style-name="T1332">2</text:span><text:span text:style-name="T444"><text:tab/></text:span><text:span text:style-name="T1404">die Leiche wird von einer hellen Aura umgeben, sie bewegt beim Sprechen den Mund</text:span></text:p>
      <text:p text:style-name="P1066"><text:span text:style-name="T1332">3</text:span><text:span text:style-name="T444"><text:tab/></text:span><text:span text:style-name="T1573">ein </text:span><text:span text:style-name="T1574">Geist löst sich aus der Leiche und schwebt über ihr</text:span></text:p>
      <text:p text:style-name="P1066"><text:span text:style-name="T1332">4</text:span><text:span text:style-name="T444"><text:tab/></text:span><text:span text:style-name="T1575">d</text:span><text:span text:style-name="T1574">ie Leiche schreibt ihre Antworten: im Sand, mit geronnenem Blut, ...</text:span></text:p>
      <text:p text:style-name="P1064"><text:s/></text:p>
      <text:p text:style-name="P1065"><text:span text:style-name="T443">Zauber </text:span><text:span text:style-name="T16">w20:</text:span></text:p>
      <text:p text:style-name="P1066"><text:span text:style-name="T4">1-1</text:span><text:span text:style-name="T1579">5</text:span><text:span text:style-name="T444"><text:tab/><text:tab/></text:span>Fehlschlag, <text:span text:style-name="T1604">Ungnade +1</text:span></text:p>
      <text:p text:style-name="P1067"><text:span text:style-name="T4">1</text:span><text:span text:style-name="T1344">6</text:span><text:span text:style-name="T4">-1</text:span><text:span text:style-name="T1344">7</text:span><text:span text:style-name="T16"><text:tab/></text:span><text:span text:style-name="T1577">D</text:span><text:span text:style-name="T1578">u kannst für 1 Runde mit 1 Wesen sprechen dass höchstens </text:span><text:span text:style-name="T1344">1 Woche</text:span><text:span text:style-name="T1578"> tot ist.<text:line-break/><text:tab/><text:tab/></text:span><text:span text:style-name="T1579">Eine Frage.</text:span></text:p>
      <text:p text:style-name="P1067"><text:span text:style-name="T4">1</text:span><text:span text:style-name="T1344">8</text:span><text:span text:style-name="T4">-</text:span><text:span text:style-name="T1344">2</text:span><text:span text:style-name="T4">1</text:span><text:span text:style-name="T16"><text:tab/></text:span><text:span text:style-name="T1580">D</text:span><text:span text:style-name="T1350">u kannst für 2 Runden mit 1 Wesen sprechen dass höchstens </text:span><text:span text:style-name="T1581">1 Monat</text:span><text:span text:style-name="T1350"> tot ist.</text:span></text:p>
      <text:p text:style-name="P1068"><text:span text:style-name="T1578"><text:tab/><text:tab/></text:span><text:span text:style-name="T1579">2 Fragen.</text:span></text:p>
      <text:p text:style-name="P1068"><text:span text:style-name="T444">2</text:span><text:span text:style-name="T1344">2</text:span><text:span text:style-name="T4">-</text:span><text:span text:style-name="T444">2</text:span><text:span text:style-name="T1344">3</text:span><text:span text:style-name="T16"> <text:tab/></text:span><text:span text:style-name="T1580">D</text:span><text:span text:style-name="T1350">u kannst für </text:span><text:span text:style-name="T1352">2</text:span><text:span text:style-name="T1350"> </text:span><text:span text:style-name="T1352">Phasen </text:span><text:span text:style-name="T1350">mit 1 Wesen sprechen dass höchstens </text:span><text:span text:style-name="T1581">1 </text:span><text:span text:style-name="T1582">Jahr</text:span><text:span text:style-name="T1350"> tot ist.<text:line-break/><text:tab/><text:tab/></text:span><text:span text:style-name="T1582">3 Fragen.</text:span></text:p>
      <text:p text:style-name="P1068"><text:span text:style-name="T4">2</text:span><text:span text:style-name="T1579">4</text:span><text:span text:style-name="T4">-2</text:span><text:span text:style-name="T1579">6</text:span><text:span text:style-name="T16"><text:tab/></text:span><text:span text:style-name="T1580">D</text:span><text:span text:style-name="T1350">u kannst für </text:span><text:span text:style-name="T1352">2</text:span><text:span text:style-name="T1350"> </text:span><text:span text:style-name="T1352">Phasen </text:span><text:span text:style-name="T1350">mit 1 Wesen sprechen dass höchstens </text:span><text:span text:style-name="T1581">1</text:span><text:span text:style-name="T1582">0</text:span><text:span text:style-name="T1581"> </text:span><text:span text:style-name="T1582">Jahre</text:span><text:span text:style-name="T1350"> tot ist.<text:line-break/><text:tab/><text:tab/></text:span><text:span text:style-name="T1582">4 Fragen. </text:span><text:span text:style-name="T1352">Gespräch ist auch mit </text:span><text:span text:style-name="T1582">Untoten</text:span><text:span text:style-name="T1352"> möglich.</text:span></text:p>
      <text:p text:style-name="P1069"><text:span text:style-name="T4">2</text:span><text:span text:style-name="T1583">7</text:span><text:span text:style-name="T4">-</text:span><text:span text:style-name="T1583">31</text:span><text:span text:style-name="T16"><text:tab/></text:span><text:span text:style-name="T1580">D</text:span><text:span text:style-name="T1350">u kannst für </text:span><text:span text:style-name="T1352">2</text:span><text:span text:style-name="T1350"> </text:span><text:span text:style-name="T1352">Phasen </text:span><text:span text:style-name="T1350">mit 1 Wesen sprechen dass höchstens </text:span><text:span text:style-name="T1581">1</text:span><text:span text:style-name="T1582">0</text:span><text:span text:style-name="T1584">0</text:span><text:span text:style-name="T1581"> </text:span><text:span text:style-name="T1582">Jahre</text:span><text:span text:style-name="T1350"> tot ist.<text:line-break/><text:tab/><text:tab/></text:span><text:span text:style-name="T1584">5</text:span><text:span text:style-name="T1582"> Fragen. </text:span><text:span text:style-name="T1352">Gespräch ist auch mit Untoten </text:span><text:span text:style-name="T1585">und </text:span><text:span text:style-name="T1584">magischen Wesen</text:span><text:span text:style-name="T1585"> </text:span><text:span text:style-name="T1586">ist </text:span><text:span text:style-name="T1352">möglich.</text:span></text:p>
      <text:p text:style-name="P1070"><text:span text:style-name="T444">3</text:span><text:span text:style-name="T2091">2</text:span><text:span text:style-name="T4">-</text:span><text:span text:style-name="T444">3</text:span><text:span text:style-name="T2091">3</text:span><text:span text:style-name="T16"><text:tab/></text:span><text:span text:style-name="T1580">D</text:span><text:span text:style-name="T1350">u kannst für </text:span><text:span text:style-name="T1587">1 Stunde</text:span><text:span text:style-name="T1352"> </text:span><text:span text:style-name="T1350">mit 1 Wesen sprechen dass höchstens </text:span><text:span text:style-name="T1581">1</text:span><text:span text:style-name="T1582">0</text:span><text:span text:style-name="T1584">0</text:span><text:span text:style-name="T1588">0</text:span><text:span text:style-name="T1581"> </text:span><text:span text:style-name="T1582">Jahre</text:span><text:span text:style-name="T1350"> tot ist.<text:line-break/><text:tab/><text:tab/></text:span><text:span text:style-name="T1588">6</text:span><text:span text:style-name="T1582"> Fragen. </text:span><text:span text:style-name="T1352">Gespräch ist auch mit Untoten </text:span><text:span text:style-name="T1585">und magischen Wesen </text:span><text:span text:style-name="T1586">ist </text:span><text:span text:style-name="T1352">möglich.<text:line-break/><text:tab/><text:tab/></text:span><text:span text:style-name="T1587">Auch ein </text:span><text:span text:style-name="T1588">Knochensplitter </text:span><text:span text:style-name="T1587">reicht.</text:span></text:p>
      <text:p text:style-name="P1071"><text:span text:style-name="T1353">3</text:span><text:span text:style-name="T2092">4</text:span><text:span text:style-name="T4">-</text:span><text:span text:style-name="T1353">3</text:span><text:span text:style-name="T2092">5</text:span><text:tab/><text:span text:style-name="T1589">D</text:span><text:span text:style-name="T1590">u kannst für </text:span><text:span text:style-name="T1591">1 Stunde</text:span><text:span text:style-name="T1592"> </text:span><text:span text:style-name="T1590">mit 1 Wesen sprechen dass höchstens </text:span><text:span text:style-name="T1581">1</text:span><text:span text:style-name="T1582">0</text:span><text:span text:style-name="T1593">0</text:span><text:span text:style-name="T1584">0</text:span><text:span text:style-name="T1588">0</text:span><text:span text:style-name="T1581"> </text:span><text:span text:style-name="T1582">Jahre</text:span><text:span text:style-name="T1590"> tot ist.<text:line-break/><text:tab/><text:tab/></text:span><text:span text:style-name="T1593">Beliebig viele</text:span><text:span text:style-name="T1582"> Fragen. </text:span><text:span text:style-name="T1592">Gespräch ist auch mit Untoten </text:span><text:span text:style-name="T1594">und magischen Wesen </text:span><text:span text:style-name="T1595">ist</text:span></text:p>
      <text:p text:style-name="P1071"><text:span text:style-name="T1595"><text:tab/><text:tab/></text:span><text:span text:style-name="T1592">möglich. </text:span><text:span text:style-name="T1591">Auch ein Knochensplitter</text:span><text:span text:style-name="T1588"> </text:span><text:span text:style-name="T1591">reicht.</text:span></text:p>
      <text:p text:style-name="P1071"><text:span text:style-name="T1353">3</text:span><text:span text:style-name="T2092">6</text:span><text:span text:style-name="T444">+</text:span><text:span text:style-name="T1596"><text:tab/><text:tab/></text:span><text:span text:style-name="T1589">D</text:span><text:span text:style-name="T1590">u kannst für </text:span><text:span text:style-name="T1591">1 </text:span><text:span text:style-name="T1595">Tag</text:span><text:span text:style-name="T1592"> </text:span><text:span text:style-name="T1590">mit 1 Wesen sprechen dass höchstens </text:span><text:span text:style-name="T1581">1</text:span><text:span text:style-name="T1582">0</text:span><text:span text:style-name="T1593">0 0</text:span><text:span text:style-name="T1584">0</text:span><text:span text:style-name="T1588">0</text:span><text:span text:style-name="T1581"> </text:span><text:span text:style-name="T1582">Jahre</text:span><text:span text:style-name="T1590"> tot ist.<text:line-break/><text:tab/><text:tab/></text:span><text:span text:style-name="T1595">Beliebig viele</text:span><text:span text:style-name="T1592"> Fragen. Gespräch ist auch mit Untoten </text:span><text:span text:style-name="T1594">und magischen Wesen </text:span><text:span text:style-name="T1595">ist</text:span></text:p>
      <text:p text:style-name="P1071"><text:span text:style-name="T1593"><text:tab/><text:tab/></text:span><text:span text:style-name="T1592">möglich.</text:span><text:span text:style-name="T1582"> </text:span><text:span text:style-name="T1593">Du brauchst keinen Teil des Körpers, das Gespräch ist rein geistig</text:span><text:span text:style-name="T1588">.</text:span></text:p>
      <text:p text:style-name="P1072"><text:span text:style-name="T970"/></text:p>
      <text:p text:style-name="P1073"><text:span text:style-name="T2093">Anrufung </text:span>Bobugbubilz</text:p>
      <text:p text:style-name="P1074"><text:span text:style-name="T2094">D</text:span><text:span text:style-name="T839">er Dämonenfürst der Amphibien </text:span><text:span text:style-name="T2094">v</text:span><text:span text:style-name="T839">erlangt, dass seine Diener Frösche, Kröten und Salamander </text:span>schützen, Chaos verbreiten und die dunklen Sumpfländer verehren. Um einen Pakt mit Bobugbubilz einzugehen, muss eine wochenlange, verdorbene Zeremonie im schleimigen Unterschlupf der Krötenmenschen abgehalten werden. Nach jeder größeren Hilfeleistung fordert Bobugbubilz kleinere Taten zum Treuebeweis, die normalerweise etwas damit zu tun haben, Schlangen und andere Wesen zu töten, die seine amphibischen Sklaven so oft fressen.</text:p>
      <text:p text:style-name="P1075">Anrufung des Patrons:</text:p>
      <text:p text:style-name="P1074"><text:span text:style-name="T4">12–13</text:span><text:tab/>Bobugbubilz ist beschäftigt. Der Boden trieft vor Dreck, Regen fällt aus wolkenlosem Himmel und andere Zeichen der Krötenmenschen offenbaren sich und geben <text:span text:style-name="T2093">dir</text:span> einen Schwall an Energie, der <text:span text:style-name="T2093">dir</text:span> für 1 Stunde +<text:span text:style-name="T2093">w</text:span>6 Stärke gewährt. Diese kann ganz normal für Zauberbrand genutzt werden.</text:p>
      <text:p text:style-name="P1074"><text:span text:style-name="T4">14–17</text:span><text:tab/>Bobugbubilz schickt eine Krötenplage. Die glitschige Horde hüpft in <text:span text:style-name="T2093">w</text:span>4 Runden auf den Schauplatz. Tausende Kröten nehmen zusammen einen Raum von ungefähr 6 m x 6 m ein, der mit anderen Wesen überlappen kann. Die Kröten greifen alle<text:span text:style-name="T2095"> </text:span>Gegner <text:span text:style-name="T2095">von dir</text:span> und Bobugbubilz’ innerhalb ihres Raumes an. Der Schwarm löst sich nach <text:span text:style-name="T2095">w</text:span>6 Runden auf. Krötenhorde: INI +0; A Biss +4 nah gegen alles innerhalb von 6 m x 6 m (<text:span text:style-name="T2093">w</text:span>4); RK 8; TP 40; BW 3 m; AW <text:span text:style-name="T2093">w</text:span>20; RW ZÄH +4, REF +0, WIL +0; G C.</text:p>
      <text:p text:style-name="P1074"><text:span text:style-name="T4">18–19</text:span><text:tab/>Der Boden um de<text:span text:style-name="T2095">i</text:span>n<text:span text:style-name="T2095">en</text:span> gefährlichsten Gegner wird plötzlich feucht. Er fällt in sich zusammen, als ein klaffendes Maul einer Kröte hervorbricht und den Feind in seinem lippenlosen Maul zermalmt. <text:span text:style-name="T2095">E</text:span>r erleidet automatisch 2<text:span text:style-name="T2093">w</text:span>6 Schaden (Zähigkeit 20 halbiert).</text:p>
      <text:p text:style-name="P1074"><text:span text:style-name="T4">20–23</text:span><text:tab/>Bobugbubilz schickt einen Teufelsfrosch (Werte S. 406). Er kommt in <text:span text:style-name="T2095">w</text:span>4 Runden an. Er gehorcht de<text:span text:style-name="T2095">inen</text:span> Befehlen, bis ihn Bobugbubilz anderswo braucht (d<text:span text:style-name="T2095">u</text:span> mus<text:span text:style-name="T2095">st</text:span> jede Stunde einen Zauberwurf mit SG 20 machen, oder er verschwindet; ander<text:span text:style-name="T2094">n</text:span>falls nach Ermessen des Spielleiters). Der Teufelsfrosch ist groß genug, um als Reittier zu dienen. </text:p>
      <text:p text:style-name="P1074"><text:span text:style-name="T4">24–27</text:span><text:tab/>Bobugbubilz schickt einen Stachelsalamander (Werte S. 406). Er kommt in <text:span text:style-name="T2096">w</text:span>4 Runden an. Er gehorcht de<text:span text:style-name="T2096">inen</text:span> Befehlen, bis ihn Bobugbubilz anderswo braucht (d<text:span text:style-name="T2096">u</text:span> muss<text:span text:style-name="T2096">t</text:span> jede Stunde einen Zauberwurf mit SG 20 machen, oder er verschwindet; andernfalls nach Ermessen des Spielleiters). Dieser dämonische Salamander ist groß genug, um als Reittier zu dienen, vorausgesetzt der <text:span text:style-name="T2096">Reiter</text:span> besitzt einen Sattel, der ihn vor den Stacheln schützt.</text:p>
      <text:p text:style-name="P1074"><text:span text:style-name="T4">28–29</text:span><text:tab/>Bobugbubilz schickt ein geringes Krötenscheusal (Werte S. 406). Diese schreckliche Kreuzung aus Mensch und Amphibie entsteigt sofort einer matschigen Pfütze, taumelt chaotisch umher und schlägt Gegner unter quakenden, lallenden Lauten nieder. Er bleibt für eine Stunde.</text:p>
      <text:p text:style-name="P1074"><text:span text:style-name="T4">30–31</text:span><text:tab/>Der böse Gott der Amphibien schickt einen Avatar (Werte S. 406). Diese monströse, dunkelhäutige Kröte mit Beulen fällt von oben herab, um die Feinde des Zauberwirkers anzugreifen. Er bleibt für 2W6 Runden, in denen er auf grausame Weise kämpft.</text:p>
      <text:p text:style-name="P1074"><text:span text:style-name="T4">32+<text:tab/><text:tab/></text:span>Bobugbubilz schickt einen Avatar (Werte S. 406) und bewirkt i<text:span text:style-name="T2096">n dir</text:span> einen übernatürlichen Ausbruch an Krötenstärke. D<text:span text:style-name="T2096">u</text:span> erhäl<text:span text:style-name="T2096">t</text:span>st einen Bonus von +6 auf Stärke, solange der Avatar anwesend bleibt. Der Avatar, eine dunkelhäutige, monströse, mit Beulen übersäte Kröte fällt von oben herab, um d<text:span text:style-name="T2096">eine</text:span> Feinde anzugreifen. Er bleibt für 2<text:span text:style-name="T2096">w</text:span>6 Runden, in denen er grausam kämpft.</text:p>
      <text:p text:style-name="P1073"><text:span text:style-name="T2097">Makel</text:span><text:span text:style-name="T2093"> </text:span>Bobugbubilz</text:p>
      <text:p text:style-name="P1074"><text:span text:style-name="T839">Wenn sich für Bobugbubilz ein Makel des Patrons ergibt, würfle </text:span><text:span text:style-name="T2097">w</text:span><text:span text:style-name="T839">6 auf der unten stehenden Tabelle. Wenn </text:span><text:span text:style-name="T2097">du</text:span><text:span text:style-name="T839"> alle 6 Nachteile auf allen Stufen des Effekts erworben ha</text:span><text:span text:style-name="T2097">s</text:span><text:span text:style-name="T839">t, muss</text:span><text:span text:style-name="T2097">t</text:span><text:span text:style-name="T839"> </text:span><text:span text:style-name="T2097">du </text:span><text:span text:style-name="T839">nicht mehr würfel</text:span><text:span text:style-name="T2097">n</text:span><text:span text:style-name="T839">.</text:span></text:p>
      <text:p text:style-name="P1076"><text:span text:style-name="T4">1</text:span><text:tab/><text:span text:style-name="T2098">Eins:</text:span><text:span text:style-name="T2099"> </text:span>Egal welchen Zauber d<text:span text:style-name="T2100">u</text:span> sprich<text:span text:style-name="T2100">s</text:span>t, es erscheinen summende, beißende Mücken. Sie belästigen<text:line-break/><text:tab/>und verwirren, aber verursachen keinen weiteren Schaden.<text:line-break/><text:tab/><text:span text:style-name="T2098">Zwei:</text:span> <text:span text:style-name="T2099">E</text:span>in großer schwarzer Schwarm Mücken <text:span text:style-name="T2099">erscheint </text:span>mit jedem Zauber <text:span text:style-name="T2099">für 1 Runde</text:span>.<text:line-break/><text:tab/><text:span text:style-name="T2099">Er</text:span> <text:span text:style-name="T2099">verwirrt</text:span> <text:span text:style-name="T2099">alle Wesen </text:span>innerhalb 3 m: <text:span text:style-name="T2099">Willen 8 oder -1 </text:span>auf alle Würfe. D<text:span text:style-name="T2100">u bist</text:span> immun.</text:p>
      <text:p text:style-name="P1076"><text:tab/><text:span text:style-name="T2098">Drei:</text:span><text:span text:style-name="T2099"> Der</text:span> Mückenschwarm <text:span text:style-name="T2099">folgt </text:span>d<text:span text:style-name="T2100">ir</text:span> ständig, Tag und Nacht, egal <text:span text:style-name="T2099">was du tust.</text:span></text:p>
      <text:p text:style-name="P1076"><text:span text:style-name="T4">2</text:span><text:tab/><text:span text:style-name="T2098">Eins:</text:span><text:span text:style-name="T2099"> </text:span>D<text:span text:style-name="T2100">u b</text:span>ist ständig nass, als ob <text:span text:style-name="T2100">du</text:span> in einer Sauna oder in feuchtem Sumpfland wär<text:span text:style-name="T2100">st</text:span>. <text:span text:style-name="T2100">D</text:span>eine Brauen<text:line-break/><text:tab/>sind feucht, <text:span text:style-name="T2100">du</text:span> schwitzt ununterbrochen und am Ende jeden Tages sind <text:span text:style-name="T2100">d</text:span>eine Kleider durchnässt. Dies<text:line-break/><text:tab/>hat Einfluss auf <text:span text:style-name="T2100">d</text:span>eine Fähigkeit, Schriftrollen, Bücher aus Papier und <text:span text:style-name="T2101">Äh</text:span>nliches zu tragen.<text:line-break/><text:tab/><text:span text:style-name="T2098">Zwei:</text:span><text:span text:style-name="T2099"> Du </text:span>schwitzt so heftig, dass <text:span text:style-name="T2100">d</text:span>eine Kleidung von Mittag an jeden Tag durchnässt ist.<text:line-break/><text:tab/><text:span text:style-name="T2098">Drei:</text:span><text:span text:style-name="T2099"> Du</text:span> sonder<text:span text:style-name="T2099">s</text:span>t ständig ein Rinnsal Feuchtigkeit ab. <text:span text:style-name="T2099">Du b</text:span>ist immer durstig und muss<text:span text:style-name="T2099">t d</text:span>einem Körper<text:line-break/><text:tab/>ständig Flüssigkeit zuführen. <text:span text:style-name="T2099">Du</text:span> hinterlässt kleine Pfützen, wenn <text:span text:style-name="T2099">du</text:span> <text:span text:style-name="T2099">d</text:span>ich nicht beweg<text:span text:style-name="T2099">s</text:span>t.</text:p>
      <text:p text:style-name="P1076"><text:span text:style-name="T4">3</text:span><text:tab/><text:span text:style-name="T2102">Eins:</text:span><text:span text:style-name="T2103"> </text:span>D<text:span text:style-name="T2103">ein</text:span> Gesicht wird deutlich froschartig. <text:span text:style-name="T2103">D</text:span>eine Augen wandern auseinander und <text:span text:style-name="T2104">d</text:span>eine Lippen<text:line-break/><text:tab/>werden dicker und fester. <text:span text:style-name="T2104">D</text:span>eine Stimme wird tiefer und bekommt ein quakendes Echo.<text:line-break/><text:tab/><text:span text:style-name="T2105">Zwei:</text:span><text:span text:style-name="T2104"> Dein Gesicht</text:span> verändert sich, sodass es noch mehr einem Frosch ähnelt. D<text:span text:style-name="T2106">eine</text:span> Zunge <text:span text:style-name="T2106">wird länger<text:line-break/><text:tab/>und deine Augen quellen hervor. </text:span>Nacht<text:span text:style-name="T2106">s</text:span>, während <text:span text:style-name="T2104">du</text:span> schläf<text:span text:style-name="T2104">s</text:span>t, <text:span text:style-name="T2106">machst du</text:span> quakende Geräusche.<text:line-break/><text:tab/><text:span text:style-name="T2104">Du</text:span> geh<text:span text:style-name="T2104">s</text:span>t immer noch als Mensch durch, aber nur wenn <text:span text:style-name="T2104">du</text:span> darauf hinweist, dass <text:span text:style-name="T2104">du </text:span>deformiert <text:span text:style-name="T2104">b</text:span>ist<text:line-break/><text:tab/>oder anderweitig seltsam aussieh<text:span text:style-name="T2104">s</text:span>t.</text:p>
      <text:p text:style-name="P1076"><text:tab/><text:span text:style-name="T2105">Drei:</text:span><text:span text:style-name="T2104"> Dein</text:span> Kopf <text:span text:style-name="T2104">verwandelt sich</text:span> endgültig in den Kopf eines Frosches. <text:span text:style-name="T2104">Du</text:span> kann<text:span text:style-name="T2104">st</text:span> immer noch <text:span text:style-name="T2106">quäkend<text:line-break/><text:tab/></text:span>sprechen, aber es ist absolut unmöglich, als normaler Mensch durch<text:span text:style-name="T2104">zu</text:span>gehen.</text:p>
      <text:p text:style-name="P1076"><text:span text:style-name="T4">4</text:span><text:tab/><text:span text:style-name="T2105">Eins:</text:span><text:span text:style-name="T2104"> </text:span>Jedes Mal, wenn d<text:span text:style-name="T2107">u</text:span> irgendeinen Zauber wirk<text:span text:style-name="T2107">s</text:span>t, füllt sich die Fläche des Effekts mit einem üblen<text:line-break/><text:tab/>Sumpfgeruch <text:span text:style-name="T2106">nach</text:span> verrottenden Pflanzen <text:span text:style-name="T2106">mit ein</text:span>er fischigen Note.<text:line-break/><text:tab/><text:span text:style-name="T2108">Zwei:</text:span> <text:span text:style-name="T2107">Dich</text:span> begleitet ständig ein <text:span text:style-name="T2107">abscheulicher</text:span> Gestank <text:span text:style-name="T2107">der jedem auffällt.</text:span></text:p>
      <text:p text:style-name="P1076"><text:tab/><text:span text:style-name="T2108">Drei:</text:span><text:span text:style-name="T2107"> Du </text:span>stink<text:span text:style-name="T2107">s</text:span>t so erbärmlich, dass <text:span text:style-name="T2107">du</text:span> in gehobener Gesellschaft nicht willkommen <text:span text:style-name="T2107">b</text:span>ist. </text:p>
      <text:p text:style-name="P1076"><text:tab/>(Bobugbubilz’ Anhänger erachten den Geruch jedoch als wohlriechend und köstlich).</text:p>
      <text:p text:style-name="P1076"><text:span text:style-name="T4">5</text:span><text:tab/><text:span text:style-name="T2108">Eins:</text:span><text:span text:style-name="T2107"> </text:span>Jedes Mal, wenn d<text:span text:style-name="T2107">u</text:span> einen Zauber wirk<text:span text:style-name="T2107">s</text:span>t, werden <text:span text:style-name="T2107">d</text:span>eine Beine länger und <text:span text:style-name="T2107">d</text:span>eine<text:line-break/><text:tab/>Gelenkstruktur ändert sich. Sie sehen deformiert aus und <text:span text:style-name="T2107">du</text:span> muss<text:span text:style-name="T2107">t</text:span> <text:span text:style-name="T2107">d</text:span>ich für <text:span text:style-name="T2107">w</text:span>4 Runden<text:line-break/><text:tab/>in kleinen Hopsern fortbewegen. (<text:span text:style-name="T2107">Anderer</text:span> Zaubereffekt hat Vorrang.)<text:line-break/><text:tab/><text:span text:style-name="T2108">Zwei:</text:span> <text:span text:style-name="T2107">Deine</text:span> Verwandlung <text:span text:style-name="T2107">schreitet </text:span>weiter voran, sodass d<text:span text:style-name="T2107">eine </text:span>Beine für <text:span text:style-name="T2107">w</text:span>4 Phasen so<text:line-break/><text:tab/>aussehen wie die eines Frosches. <text:span text:style-name="T2107">Du</text:span> bekomm<text:span text:style-name="T2107">s</text:span>t dadurch keine außergewöhnlichen<text:line-break/><text:tab/>Sprungfähigkeiten, aber <text:span text:style-name="T2107">du</text:span> muss<text:span text:style-name="T2107">t</text:span> hopsen und kann<text:span text:style-name="T2107">st</text:span> nicht normal laufen.</text:p>
      <text:p text:style-name="P1076"><text:tab/><text:span text:style-name="T2108">Drei:</text:span><text:span text:style-name="T2107"> Deine</text:span> Beine <text:span text:style-name="T2107">verwandeln sich</text:span> für immer in die eines Frosches. <text:span text:style-name="T2107">Du</text:span> erhäl<text:span text:style-name="T2107">t</text:span>st die<text:line-break/><text:tab/>Fähigkeit <text:span text:style-name="T2107">d</text:span>eine komplette Bewegungsrate in einem Sprung zurückzulegen.</text:p>
      <text:p text:style-name="P1076"><text:span text:style-name="T4">6<text:tab/></text:span><text:span text:style-name="T2108">Eins: </text:span>Wenn d<text:span text:style-name="T2107">u einen </text:span>Zauber wirk<text:span text:style-name="T2107">s</text:span>t, erscheinen um <text:span text:style-name="T2107">dich</text:span> herum kleine Kröten. Sie fallen vom Himmel,<text:line-break/><text:tab/>kriechen aus den Falten <text:span text:style-name="T2109">d</text:span>einer Kleidung, graben sich aus der Erde unter <text:span text:style-name="T2109">d</text:span>einen Füßen und erscheinen<text:line-break/><text:tab/>manchmal als Teil des gewirkten Zaubers. Anschließend hüpfen sie ins Unterholz.</text:p>
      <text:p text:style-name="P1076"><text:tab/><text:span text:style-name="T2110">Zwei:</text:span> <text:span text:style-name="T2109">D</text:span>ie Kröten <text:span text:style-name="T2109">erscheinen </text:span>nicht nur, wenn <text:span text:style-name="T2109">du</text:span> einen Zauber wirk<text:span text:style-name="T2109">s</text:span>t, sondern auch zufällig <text:span text:style-name="T2109">w</text:span>4 mal am<text:line-break/><text:tab/>Tag. Das kann passieren, wenn <text:span text:style-name="T2109">du</text:span> gerade beim Essen sitzt, ein Zauberbuch liest oder <text:span text:style-name="T2109">d</text:span>einen Dolch<text:line-break/><text:tab/>zum Angriff zück<text:span text:style-name="T2109">s</text:span>t: Die Kröten erscheinen einfach.</text:p>
      <text:p text:style-name="P1076"><text:tab/><text:span text:style-name="T2110">Drei:</text:span> <text:span text:style-name="T2109">D</text:span>ie Kröten <text:span text:style-name="T2109">werden d</text:span>eine ständige Begleiterscheinung. <text:span text:style-name="T2109">Du </text:span>wir<text:span text:style-name="T2109">st</text:span> ununterbrochen von einer<text:line-break/><text:tab/>Gefolgschaft quakender, wühlender, hüpfender Frösche und Kröten unterschiedlicher Größe (von der<text:line-break/><text:tab/>Kaulquappe bis hin zum Ochsenfrosch) begleitet. Egal wie oft <text:span text:style-name="T2109">du</text:span> sie verscheuch<text:span text:style-name="T2109">s</text:span>t, es erscheinen<text:line-break/><text:tab/>immer wieder neue <text:span text:style-name="T2109">an</text:span> unerwarteten Orten. D<text:span text:style-name="T2109">u</text:span> ha<text:span text:style-name="T2109">s</text:span>t es nicht leicht, in guter Gesellschaft<text:line-break/><text:tab/>zurechtzukommen.</text:p>
      <text:p text:style-name="P1073"><text:span text:style-name="T2111">Zauberbrand </text:span>Bobugbubilz</text:p>
      <text:p text:style-name="P1076">Bobugbubilz argumentiert nicht wie ein Mensch und seine Anliegen haben nicht immer ein unmittelbares Ziel. Benutzt <text:span text:style-name="T2111">du</text:span> Zauberbrand, würfelst du <text:span text:style-name="T2111">w</text:span>4 auf der unten stehenden Tabelle, um herauszufinden, welches Anliegen Bobugbubilz hat. Die Ideen lassen dir hoffentlich genug Freiraum, um sie für deine Kampagne zu erweitern.</text:p>
      <text:p text:style-name="P1076"/>
      <text:p text:style-name="P1076"><text:span text:style-name="T4">1</text:span><text:tab/>Bobugbubilz benötigt das Blut eines Landbewohners. D<text:span text:style-name="T2111">ein</text:span> Blut tut es auch (ausgedrückt in<text:line-break/><text:tab/>einem Verlust von Ausdauer, Stärke oder Geschicklichkeit).</text:p>
      <text:p text:style-name="P1076"><text:span text:style-name="T4">2</text:span><text:tab/>Der Dämonenfürst der Amphibien benötigt die Füße eines menschlichen Wesens. In dieser<text:line-break/><text:tab/>besonderen Situation kann der Charakter bis zu 10 Punkte seiner Attributswerte verbrennen, muss<text:line-break/><text:tab/>aber darüber hinaus keinerlei physische Aktionen vor- oder Schaden hinnehmen. Opfer<text:span text:style-name="T2111">s</text:span>t <text:span text:style-name="T2111">du</text:span><text:line-break/><text:tab/>Bobugbubilz die Füße eines Humanoide<text:span text:style-name="T2111">n</text:span> vor dem nächsten Sonnenaufgang, erleide<text:span text:style-name="T2111">s</text:span>t d<text:span text:style-name="T2111">u </text:span>keinen<text:line-break/><text:tab/>Zauberbrand. Gelingt es <text:span text:style-name="T2111">dir </text:span>nicht, ein solches Opfer zu finden, muss<text:span text:style-name="T2111">t</text:span> <text:span text:style-name="T2111">du</text:span> ganze 10 Punkte nehmen, die<text:line-break/><text:tab/>nach Ermessen des Spielleiters über die Attributswerte verteilt werden.</text:p>
      <text:p text:style-name="P1076"><text:span text:style-name="T4">3</text:span><text:tab/>Bobugbubilz benötigt d<text:span text:style-name="T2111">eine</text:span> süße Stimme für eine Anrufung, die seine amphibischen Anhänger nicht<text:line-break/><text:tab/>richtig intonieren können. Die Zeit verläuft im Schneckentempo, während <text:span text:style-name="T2111">du d</text:span>ich auf eine<text:line-break/><text:tab/>verwirrende Ebene mit engen, schlüpfrigen, mutterleibartigen Höhlen versetzt sieh<text:span text:style-name="T2111">s</text:span>t, wo <text:span text:style-name="T2111">du</text:span><text:line-break/><text:tab/>gezwungen wir<text:span text:style-name="T2111">st</text:span>, einen Text zu lesen, der zwar in den Worten <text:span text:style-name="T2111">d</text:span>einer Sprache geschrieben ist, dessen<text:line-break/><text:tab/>Sinnhaftigkeit aber unergründlich abseits <text:span text:style-name="T2111">d</text:span>eines Verstandes liegt. Mit Vollendung der Anrufung<text:line-break/><text:tab/>gelang<text:span text:style-name="T2111">s</text:span>t <text:span text:style-name="T2111">du</text:span> zurück auf seine Heimatebene. Es scheint keine Zeit vergangen zu sein und <text:span text:style-name="T2111">du </text:span>finde<text:span text:style-name="T2111">s</text:span>t <text:span text:style-name="T2111">d</text:span>ich<text:line-break/><text:tab/>selbst geschwächt von einem Verlust von Attributspunkten entsprechend dem Zauberbrand.</text:p>
      <text:p text:style-name="P1076"><text:span text:style-name="T967">4</text:span><text:span text:style-name="T950"><text:tab/>Eine schleimige Menge verderbter Giftschlangen schlängelt sich aus dem Boden unter de</text:span><text:span text:style-name="T2111">i</text:span><text:span text:style-name="T950">n</text:span><text:span text:style-name="T2111">en</text:span><text:span text:style-name="T950"> Füßen,<text:line-break/><text:tab/>wo sie umgehend in </text:span><text:span text:style-name="T2111">d</text:span><text:span text:style-name="T950">eine Knöchel beißen und </text:span><text:span text:style-name="T2111">d</text:span><text:span text:style-name="T950">ein Blut aussaugen. Leiste</text:span><text:span text:style-name="T2111">s</text:span><text:span text:style-name="T950">t d</text:span><text:span text:style-name="T2111">u</text:span><text:span text:style-name="T950"> Widerstand, fliehen<text:line-break/><text:tab/>die Giftschlangen und der Zauberbrand misslingt. Leiste</text:span><text:span text:style-name="T2111">s</text:span><text:span text:style-name="T950">t </text:span><text:span text:style-name="T2111">du</text:span><text:span text:style-name="T950"> keinen Widerstand, saugen die<text:line-break/><text:tab/>Giftschlangen Blut, bis der Zauberbrand vollständig ist. Dann schlängeln sie sich zurück in die Erde.<text:line-break/><text:tab/>Wenn sie unter dem Boden verschwinden, dreht eine ihren Kopf, um den Dank von Bobugbubilz<text:line-break/><text:tab/>auszudrücken … dann ist sie verschwunde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face style:name="Calibri1" svg:font-family="Calibri"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ce style:name="NSimSun" svg:font-family="NSimSun"/>
    <style:font-face style:name="OpenSymbol" svg:font-family="OpenSymbol" style:font-charset="x-symbol"/>
    <style:font-face style:name="Yu Mincho" svg:font-family="'Yu Mincho'" style:font-family-generic="system" style:font-pitch="variable"/>
  </office:font-face-decls>
  <office:styles>
    <style:default-style style:family="graphic">
      <style:graphic-properties svg:stroke-color="#3465a4" draw:fill-color="#729fcf" fo:wrap-option="no-wrap" draw:shadow-offset-x="3mm" draw:shadow-offset-y="3mm" draw:start-line-spacing-horizontal="2.83mm" draw:start-line-spacing-vertical="2.83mm" draw:end-line-spacing-horizontal="2.83mm" draw:end-line-spacing-vertical="2.83mm" style:writing-mode="lr-tb" style:flow-with-text="false"/>
      <style:paragraph-properties style:text-autospace="ideograph-alpha" style:line-break="strict" loext:tab-stop-distance="0mm" style:font-independent-line-spacing="false">
        <style:tab-stops/>
      </style:paragraph-properties>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0mm" style:writing-mode="page"/>
      <style:text-properties style:use-window-font-color="true" loext:opacity="0%" style:font-name="Calibri" fo:font-size="12pt" fo:language="de" fo:country="DE" style:letter-kerning="true" style:font-name-asian="NSimSun" style:font-size-asian="10.5pt" style:language-asian="ja" style:country-asian="JP"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4.23mm" fo:margin-bottom="2.12mm" style:contextual-spacing="false" fo:keep-with-next="always"/>
      <style:text-properties style:font-name="Calibri" fo:font-family="Calibri" style:font-family-generic="swiss" fo:font-size="14pt" style:font-name-asian="Microsoft YaHei" style:font-family-asian="'Microsoft YaHei'"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mm" fo:margin-bottom="2.47mm" style:contextual-spacing="false" fo:line-height="115%"/>
    </style:style>
    <style:style style:name="List" style:family="paragraph" style:parent-style-name="Text_20_body" style:class="list">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Caption" style:family="paragraph" style:parent-style-name="Standard" style:class="extra">
      <style:paragraph-properties fo:margin-top="2.12mm" fo:margin-bottom="2.12mm" style:contextual-spacing="false" text:number-lines="false" text:line-number="0"/>
      <style:text-properties style:font-name="Calibri" fo:font-family="Calibri" style:font-family-generic="swiss" fo:font-size="12pt" fo:font-style="italic" style:font-name-asian="NSimSun" style:font-family-asian="NSimSun"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alibri" fo:font-family="Calibri" style:font-family-generic="swiss" style:font-name-asian="NSimSun" style:font-family-asian="NSimSun" style:font-size-asian="12pt" style:font-name-complex="Lucida Sans" style:font-family-complex="'Lucida Sans'" style:font-family-generic-complex="swiss"/>
    </style:style>
    <style:style style:name="Heading_20_3" style:display-name="Heading 3" style:family="paragraph" style:parent-style-name="Heading" style:next-style-name="Text_20_body" style:default-outline-level="3" style:list-style-name="" style:class="chapter">
      <style:paragraph-properties fo:margin-top="2.47mm" fo:margin-bottom="2.12mm" style:contextual-spacing="false"/>
      <style:text-properties style:font-name="Liberation Serif" fo:font-family="'Liberation Serif'" style:font-family-generic="roman" style:font-pitch="variable" fo:font-size="14pt" fo:font-weight="bold" style:font-name-asian="Yu Mincho" style:font-family-asian="'Yu Mincho'"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Table_20_Contents" style:display-name="Table Contents" style:family="paragraph" style:parent-style-name="Standard" style:class="extra">
      <style:paragraph-properties fo:orphans="0" fo:widows="0"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mm" style:type="center"/>
          <style:tab-stop style:position="170mm" style:type="right"/>
        </style:tab-stops>
      </style:paragraph-properties>
    </style:style>
    <style:style style:name="Footer" style:family="paragraph" style:parent-style-name="Header_20_and_20_Footer" style:class="extra">
      <style:paragraph-properties text:number-lines="false" text:line-number="0">
        <style:tab-stops>
          <style:tab-stop style:position="85mm" style:type="center"/>
          <style:tab-stop style:position="170mm" style:type="right"/>
        </style:tab-stops>
      </style:paragraph-properties>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 style:family="paragraph" style:parent-style-name="Header_20_and_20_Footer" style:class="extra">
      <style:paragraph-properties text:number-lines="false" text:line-number="0">
        <style:tab-stops>
          <style:tab-stop style:position="85mm" style:type="center"/>
          <style:tab-stop style:position="170mm" style:type="right"/>
        </style:tab-stops>
      </style:paragraph-properties>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4.99m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officeooo:paragraph-rsid="0710310f"/>
    </style:style>
    <style:style style:name="MP2" style:family="paragraph" style:parent-style-name="Header">
      <style:paragraph-properties fo:text-align="center" style:justify-single-word="false"/>
      <style:text-properties officeooo:paragraph-rsid="07d597f7"/>
    </style:style>
    <style:style style:name="MP3" style:family="paragraph" style:parent-style-name="Header">
      <style:paragraph-properties fo:text-align="center" style:justify-single-word="false"/>
    </style:style>
    <style:style style:name="MT1" style:family="text">
      <style:text-properties style:text-underline-style="none" fo:font-weight="normal" officeooo:rsid="073b125f" style:font-weight-asian="normal" style:font-weight-complex="normal"/>
    </style:style>
    <style:style style:name="MT2" style:family="text">
      <style:text-properties style:text-underline-style="none" fo:font-weight="normal" officeooo:rsid="079b8ba1" style:font-weight-asian="normal" style:font-weight-complex="normal"/>
    </style:style>
    <style:style style:name="MT3" style:family="text">
      <style:text-properties style:text-underline-style="none" fo:font-weight="normal" officeooo:rsid="075ee61c" style:font-weight-asian="normal" style:font-weight-complex="normal"/>
    </style:style>
    <style:style style:name="MT4" style:family="text">
      <style:text-properties style:text-underline-style="none" fo:font-weight="normal" officeooo:rsid="07cbeda2" style:font-weight-asian="normal" style:font-weight-complex="normal"/>
    </style:style>
    <style:style style:name="MT5" style:family="text">
      <style:text-properties style:text-underline-style="none" fo:font-weight="normal" officeooo:rsid="07c80644" style:font-weight-asian="normal" style:font-weight-complex="normal"/>
    </style:style>
    <style:style style:name="MT6" style:family="text">
      <style:text-properties style:text-underline-style="none" fo:font-weight="normal" officeooo:rsid="07d597f7" style:font-weight-asian="normal" style:font-weight-complex="normal"/>
    </style:style>
    <style:page-layout style:name="Mpm1">
      <style:page-layout-properties fo:page-width="210.01mm" fo:page-height="297mm" style:num-format="1" style:print-orientation="portrait" fo:margin-top="4.99mm" fo:margin-bottom="4.99mm" fo:margin-left="4.99mm" fo:margin-right="4.99mm" style:writing-mode="lr-tb" style:layout-grid-color="#c0c0c0" style:layout-grid-lines="20" style:layout-grid-base-height="7.06mm" style:layout-grid-ruby-height="3.53mm" style:layout-grid-mode="none" style:layout-grid-ruby-below="false" style:layout-grid-print="false" style:layout-grid-display="false" style:footnote-max-height="0mm" loext:margin-gutter="0mm">
        <style:columns fo:column-count="1" fo:column-gap="0mm"/>
        <style:footnote-sep style:width="0.18mm" style:distance-before-sep="1.01mm" style:distance-after-sep="1.01mm" style:line-style="solid" style:adjustment="left" style:rel-width="25%" style:color="#000000"/>
      </style:page-layout-properties>
      <style:header-style>
        <style:header-footer-properties fo:min-height="1.01mm" fo:margin-left="0mm" fo:margin-right="0mm" fo:margin-bottom="0mm" fo:background-color="transparent" style:dynamic-spacing="false" draw:fill="none" draw:fill-color="#729fcf"/>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tab/><text:bookmark-start text:name="PageNumWizard_HEADER_Standard1 Kopie 1"/><text:page-number text:select-page="current">77</text:page-number><text:bookmark-end text:name="PageNumWizard_HEADER_Standard1 Kopie 1"/><text:tab/></text:p>
      </style:header>
      <style:header-left>
        <text:p text:style-name="MP3"><text:bookmark-start text:name="PageNumWizard_HEADER_Standard2"/><text:page-number text:select-page="current">76</text:page-number><text:bookmark-end text:name="PageNumWizard_HEADER_Standard2"/></text:p>
      </style:header-left>
      <style:header-first>
        <text:p text:style-name="MP2"><text:bookmark-start text:name="PageNumWizard_HEADER_Standard1 Kopie 1 Kopie 1"/><text:span text:style-name="MT1">202</text:span><text:span text:style-name="MT2">6</text:span><text:span text:style-name="MT1">-</text:span><text:span text:style-name="MT3">0</text:span><text:span text:style-name="MT4">8</text:span><text:span text:style-name="MT1">-</text:span><text:span text:style-name="MT5">2</text:span><text:span text:style-name="MT6">8</text:span><text:span text:style-name="MT1"><text:tab/><text:tab/><text:tab/><text:tab/></text:span><text:span text:style-name="MT6">Z</text:span><text:span text:style-name="MT1">auber.odt</text:span><text:bookmark-end text:name="PageNumWizard_HEADER_Standard1 Kopie 1 Kopie 1"/><text:tab/></text:p>
      </style:head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3-08-11T14:44:20.935000000</meta:creation-date>
    <dc:date>2026-08-28T12:14:47.669710900</dc:date>
    <meta:editing-duration>P9DT21H59M18S</meta:editing-duration>
    <meta:editing-cycles>1962</meta:editing-cycles>
    <meta:generator>LibreOffice/26.2.1.2$Windows_X86_64 LibreOffice_project/620$Build-2</meta:generator>
    <meta:print-date>2025-05-05T14:44:32.448110500</meta:print-date>
    <meta:printed-by>PDF-Dateien</meta:printed-by>
    <meta:document-statistic meta:table-count="4" meta:image-count="0" meta:object-count="0" meta:page-count="76" meta:paragraph-count="2432" meta:word-count="26085" meta:character-count="163219" meta:non-whitespace-character-count="135657"/>
  </office:meta>
</office:document-meta>
</file>